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paragraph-properties fo:text-align="center"/>
      <style:text-properties style:font-name="新細明體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style:snap-to-layout-grid="false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style:snap-to-layout-grid="false" fo:text-align="center"/>
      <style:text-properties style:font-name-asian="標楷體"/>
    </style:style>
    <style:style style:name="TableColumn10" style:family="table-column">
      <style:table-column-properties style:column-width="7in"/>
    </style:style>
    <style:style style:name="Table9" style:family="table">
      <style:table-properties style:width="7in" fo:margin-left="0.0194in" table:align="left"/>
    </style:style>
    <style:style style:name="TableRow11" style:family="table-row">
      <style:table-row-properties style:min-row-height="0.5486in" fo:keep-together="always"/>
    </style:style>
    <style:style style:name="TableCell12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justify" fo:margin-top="0.075in" fo:margin-bottom="0.075in"/>
    </style:style>
    <style:style style:name="T1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P18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  <style:text-properties style:font-name-asian="標楷體" fo:font-size="14pt" style:font-size-asian="14pt"/>
    </style:style>
    <style:style style:name="P19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</style:style>
    <style:style style:name="T20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21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  <style:text-properties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color="#FF0000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文字方塊 2" text:anchor-type="paragraph" svg:x="5.74097in" svg:y="-0.39306in" svg:width="0.82639in" svg:height="0.38542in" style:rel-width="scale" style:rel-height="scale"><draw:text-box><text:p text:style-name="P2">附件三</text:p></draw:text-box><svg:title/><svg:desc/></draw:frame><text:span text:style-name="T3">【南區技專校院校際整合聯盟】</text:span></text:p>
      <text:p text:style-name="P4"><text:span text:style-name="T5">第十一屆第二次指導委員會暨執行委員會</text:span><text:span text:style-name="T6"><text:s/></text:span><text:span text:style-name="T7">會議提案單</text:span></text:p>
      <text:p text:style-name="P8"/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<text:s/></text:span><text:span text:style-name="T15">提案單位：</text:span><text:span text:style-name="T16">ΟΟΟΟ</text:span><text:span text:style-name="T17">大學</text:span></text:p>
          </table:table-cell>
        </table:table-row>
      </table:table>
      <text:p text:style-name="P18"/>
      <text:p text:style-name="P19"><text:span text:style-name="T20">提案一</text:span></text:p>
      <text:p text:style-name="P21">案由：<text:s/></text:p>
      <text:p text:style-name="P22"><text:span text:style-name="T23">說明：</text:span><text:span text:style-name="T2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margin-top="0.125in" fo:margin-left="0.1972in">
        <style:tab-stops/>
      </style:paragraph-properties>
      <style:text-properties style:font-name="標楷體" style:font-name-asian="標楷體" fo:font-size="14pt" style:font-size-asian="14pt" fo:hyphenate="false"/>
    </style:style>
    <style:style style:name="公文段落" style:display-name="公文(段落)" style:family="paragraph" style:next-style-name="內文">
      <style:paragraph-properties style:snap-to-layout-grid="false" fo:margin-left="0.6666in" fo:text-indent="-0.6666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479in" fo:margin-bottom="0.9847in" fo:margin-right="0.5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工作報告單」</dc:title>
    <dc:subject/>
    <meta:initial-creator>npust</meta:initial-creator>
    <dc:creator>user</dc:creator>
    <meta:creation-date>2023-04-10T01:14:00Z</meta:creation-date>
    <dc:date>2023-04-10T01:14:00Z</dc:date>
    <meta:print-date>2018-11-16T05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" meta:character-count="70" meta:row-count="1" meta:non-whitespace-character-count="61"/>
  </office:meta>
</office:document-meta>
</file>