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jpg" manifest:media-type="image/jpeg"/>
  <manifest:file-entry manifest:full-path="settings.xml" manifest:media-type="text/xml"/>
  <manifest:file-entry manifest:full-path="styles.xml" manifest:media-type="text/xml"/>
  <manifest:file-entry manifest:full-path="media/image10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drawing-page" style:name="a98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6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9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805">
      <style:paragraph-properties fo:line-height="0.41667in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6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02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2605">
      <style:table-properties style:writing-mode="lr-tb"/>
    </style:style>
    <style:style style:family="text" style:name="a2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606">
      <style:table-column-properties style:column-width="1.90299in"/>
    </style:style>
    <style:style style:family="text" style:name="a2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607">
      <style:table-column-properties style:column-width="2.15929in"/>
    </style:style>
    <style:style style:family="paragraph" style:name="a2815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2608">
      <style:table-column-properties style:column-width="1.68142in"/>
    </style:style>
    <style:style style:family="table-column" style:name="a2609">
      <style:table-column-properties style:column-width="2.12389in"/>
    </style:style>
    <style:style style:family="text" style:name="a2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401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olumn" style:name="a2610">
      <style:table-column-properties style:column-width="2.00885in"/>
    </style:style>
    <style:style style:family="table-cell" style:name="a240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olumn" style:name="a2611">
      <style:table-column-properties style:column-width="2.02065in"/>
    </style:style>
    <style:style style:family="text" style:name="a240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row" style:name="a2612">
      <style:table-row-properties style:row-height="0.73898in"/>
    </style:style>
    <style:style style:family="text" style:name="a2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4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61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paragraph" style:name="a2821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40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614">
      <style:paragraph-properties fo:text-align="center" fo:margin-left="0in" style:punctuation-wrap="hanging" style:writing-mode="lr-tb"/>
    </style:style>
    <style:style style:family="table-row" style:name="a2406">
      <style:table-row-properties style:row-height="0.5035in"/>
    </style:style>
    <style:style style:family="text" style:name="a240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8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61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2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08">
      <style:paragraph-properties fo:line-height="0.22222in" fo:margin-bottom="0in"/>
    </style:style>
    <style:style style:family="text" style:name="a261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paragraph" style:name="a2825">
      <style:paragraph-properties fo:line-height="0.41667in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1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paragraph" style:name="a2619">
      <style:paragraph-properties fo:text-align="center" fo:margin-left="0in" style:punctuation-wrap="hanging" style:writing-mode="lr-tb"/>
    </style:style>
    <style:style style:family="text" style:name="a2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0">
      <style:paragraph-properties/>
    </style:style>
    <style:style style:family="table-cell" style:name="a220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41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0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41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04">
      <style:paragraph-properties fo:text-align="center"/>
    </style:style>
    <style:style style:family="paragraph" style:name="a2412">
      <style:paragraph-properties fo:line-height="0.22222in" fo:text-align="center" fo:margin-bottom="0in"/>
    </style:style>
    <style:style style:family="text" style:name="a262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622">
      <style:paragraph-properties fo:text-align="center" fo:margin-left="0in" style:punctuation-wrap="hanging" style:writing-mode="lr-tb"/>
    </style:style>
    <style:style style:family="text" style:name="a2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1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20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20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ell" style:name="a262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6">
      <style:paragraph-properties fo:line-height="0.22222in" fo:text-align="center" fo:margin-bottom="0in"/>
    </style:style>
    <style:style style:family="paragraph" style:name="a2208">
      <style:paragraph-properties fo:text-align="center"/>
    </style:style>
    <style:style style:family="text" style:name="a262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2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6">
      <style:paragraph-properties fo:text-align="center" fo:margin-left="0in" style:punctuation-wrap="hanging" style:writing-mode="lr-tb"/>
    </style:style>
    <style:style style:family="text" style:name="a2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1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41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835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2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62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28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9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0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21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003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212">
      <style:paragraph-properties fo:text-align="center"/>
    </style:style>
    <style:style style:family="paragraph" style:name="a2420">
      <style:paragraph-properties fo:line-height="0.22222in" fo:text-align="center" fo:margin-bottom="0in"/>
    </style:style>
    <style:style style:family="presentation" style:name="a20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3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able-cell" style:name="a242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21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3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242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1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0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paragraph" style:name="a2424">
      <style:paragraph-properties fo:line-height="0.22222in" fo:text-align="center" fo:margin-bottom="0in"/>
    </style:style>
    <style:style style:family="paragraph" style:name="a2216">
      <style:paragraph-properties fo:text-align="center"/>
    </style:style>
    <style:style style:family="graphic" style:name="a20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resentation" style:name="a28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2009">
      <style:table-properties style:writing-mode="lr-tb"/>
    </style:style>
    <style:style style:family="text" style:name="a263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2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21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6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8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1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63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graphic" style:name="a28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28">
      <style:paragraph-properties fo:line-height="0.22222in" fo:text-align="right" fo:margin-bottom="0in"/>
    </style:style>
    <style:style style:family="text" style:name="a263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2638">
      <style:paragraph-properties fo:text-align="center" fo:margin-left="0in" style:punctuation-wrap="hanging" style:writing-mode="lr-tb"/>
    </style:style>
    <style:style style:family="drawing-page" style:name="a2846">
      <style:drawing-page-properties draw:fill="bitmap" draw:fill-image-name="a2845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4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84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010">
      <style:table-column-properties style:column-width="2.38468in"/>
    </style:style>
    <style:style style:family="table-column" style:name="a2011">
      <style:table-column-properties style:column-width="1.96822in"/>
    </style:style>
    <style:style style:family="table-column" style:name="a2012">
      <style:table-column-properties style:column-width="2.95968in"/>
    </style:style>
    <style:style style:family="paragraph" style:name="a22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olumn" style:name="a2013">
      <style:table-column-properties style:column-width="2.41999in"/>
    </style:style>
    <style:style style:family="table-cell" style:name="a222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olumn" style:name="a2014">
      <style:table-column-properties style:column-width="2.64329in"/>
    </style:style>
    <style:style style:family="table-cell" style:name="a243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222">
      <style:table-row-properties style:row-height="0.23361in"/>
    </style:style>
    <style:style style:family="table-row" style:name="a2015">
      <style:table-row-properties style:row-height="0.52491in"/>
    </style:style>
    <style:style style:family="text" style:name="a243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2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64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432">
      <style:paragraph-properties fo:line-height="0.22222in" fo:text-align="right" fo:margin-bottom="0in"/>
    </style:style>
    <style:style style:family="paragraph" style:name="a2224">
      <style:paragraph-properties/>
    </style:style>
    <style:style style:family="text" style:name="a201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6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2017">
      <style:paragraph-properties fo:text-align="center" fo:margin-left="0in" style:punctuation-wrap="hanging" style:writing-mode="lr-tb"/>
    </style:style>
    <style:style style:family="paragraph" style:name="a2642">
      <style:paragraph-properties fo:text-align="center" fo:margin-left="0in" style:punctuation-wrap="hanging" style:writing-mode="lr-tb"/>
    </style:style>
    <style:style style:family="text" style:name="a285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3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22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01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5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2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64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285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6">
      <style:paragraph-properties fo:line-height="0.22222in" fo:text-align="right" fo:margin-bottom="0in"/>
    </style:style>
    <style:style style:family="paragraph" style:name="a2228">
      <style:paragraph-properties/>
    </style:style>
    <style:style style:family="text" style:name="a264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285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28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43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647">
      <style:paragraph-properties fo:text-align="center" fo:margin-left="0in" style:punctuation-wrap="hanging" style:writing-mode="lr-tb"/>
    </style:style>
    <style:style style:family="paragraph" style:name="a28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439">
      <style:table-row-properties style:row-height="0.5035in"/>
    </style:style>
    <style:style style:family="presentation" style:name="a285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264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2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021">
      <style:paragraph-properties fo:text-align="center" fo:margin-left="0in" style:punctuation-wrap="hanging" style:writing-mode="lr-tb"/>
    </style:style>
    <style:style style:family="table-cell" style:name="a223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02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23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02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440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32">
      <style:paragraph-properties/>
    </style:style>
    <style:style style:family="paragraph" style:name="a2025">
      <style:paragraph-properties fo:text-align="center" fo:margin-left="0in" style:punctuation-wrap="hanging" style:writing-mode="lr-tb"/>
    </style:style>
    <style:style style:family="paragraph" style:name="a2441">
      <style:paragraph-properties fo:line-height="0.22222in" fo:margin-bottom="0in"/>
    </style:style>
    <style:style style:family="table-row" style:name="a2650">
      <style:table-row-properties style:row-height="0.35908in"/>
    </style:style>
    <style:style style:family="table-cell" style:name="a223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65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44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3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02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6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graphic" style:name="a2860" style:parent-style-name="Graphics">
      <style:graphic-properties draw:fill="none" draw:stroke="none"/>
    </style:style>
    <style:style style:family="text" style:name="a244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36">
      <style:paragraph-properties/>
    </style:style>
    <style:style style:family="text" style:name="a202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265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resentation" style:name="a2861">
      <style:graphic-properties draw:fill="none" draw:stroke="solid" svg:stroke-width="0.01389in" svg:stroke-color="#000000" svg:stroke-opacity="100%"/>
    </style:style>
    <style:style style:family="paragraph" style:name="a2445">
      <style:paragraph-properties fo:line-height="0.22222in" fo:text-align="center" fo:margin-bottom="0in"/>
    </style:style>
    <style:style style:family="paragraph" style:name="a2029">
      <style:paragraph-properties fo:text-align="center" fo:margin-left="0in" style:punctuation-wrap="hanging" style:writing-mode="lr-tb"/>
    </style:style>
    <style:style style:family="text" style:name="a265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resentation" style:name="a286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23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2655">
      <style:paragraph-properties fo:text-align="center"/>
    </style:style>
    <style:style style:family="text" style:name="a2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4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3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44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8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5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graphic" style:name="a2865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49">
      <style:paragraph-properties fo:line-height="0.22222in" fo:text-align="center" fo:margin-bottom="0in"/>
    </style:style>
    <style:style style:family="text" style:name="a265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drawing-page" style:name="a286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659">
      <style:paragraph-properties fo:text-align="center"/>
    </style:style>
    <style:style style:family="text" style:name="a203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20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240">
      <style:paragraph-properties/>
    </style:style>
    <style:style style:family="text" style:name="a203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2034">
      <style:paragraph-properties fo:text-align="center" fo:margin-left="0in" style:punctuation-wrap="hanging" style:writing-mode="lr-tb"/>
    </style:style>
    <style:style style:family="table-cell" style:name="a224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24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45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03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45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44">
      <style:paragraph-properties/>
    </style:style>
    <style:style style:family="table-cell" style:name="a266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453">
      <style:paragraph-properties fo:line-height="0.22222in" fo:text-align="center" fo:margin-bottom="0in"/>
    </style:style>
    <style:style style:family="text" style:name="a203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66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24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3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2663">
      <style:paragraph-properties fo:text-align="center"/>
    </style:style>
    <style:style style:family="table-cell" style:name="a245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039">
      <style:paragraph-properties fo:text-align="center"/>
    </style:style>
    <style:style style:family="paragraph" style:name="a2248">
      <style:paragraph-properties/>
    </style:style>
    <style:style style:family="text" style:name="a245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ell" style:name="a266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457">
      <style:paragraph-properties fo:line-height="0.22222in" fo:text-align="center" fo:margin-bottom="0in"/>
    </style:style>
    <style:style style:family="text" style:name="a266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667">
      <style:paragraph-properties fo:text-align="center"/>
    </style:style>
    <style:style style:family="table-cell" style:name="a245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66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204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row" style:name="a2042">
      <style:table-row-properties style:row-height="0.77036in"/>
    </style:style>
    <style:style style:family="table-cell" style:name="a225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43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25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0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460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52">
      <style:paragraph-properties/>
    </style:style>
    <style:style style:family="table-cell" style:name="a204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461">
      <style:paragraph-properties fo:line-height="0.22222in" fo:text-align="right" fo:margin-bottom="0in"/>
    </style:style>
    <style:style style:family="text" style:name="a267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25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4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6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46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55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047">
      <style:paragraph-properties fo:text-align="center"/>
    </style:style>
    <style:style style:family="table-cell" style:name="a2672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46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56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673">
      <style:table-row-properties style:row-height="0.44457in"/>
    </style:style>
    <style:style style:family="paragraph" style:name="a2465">
      <style:paragraph-properties fo:line-height="0.22222in" fo:text-align="right" fo:margin-bottom="0in"/>
    </style:style>
    <style:style style:family="graphic" style:name="a22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204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67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258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46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59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able-cell" style:name="a267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46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67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469">
      <style:paragraph-properties fo:line-height="0.22222in" fo:text-align="right" fo:margin-bottom="0in"/>
    </style:style>
    <style:style style:family="paragraph" style:name="a2678">
      <style:paragraph-properties/>
    </style:style>
    <style:style style:family="text" style:name="a205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05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05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260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53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261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5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262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-cell" style:name="a247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graphic" style:name="a2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-cell" style:name="a268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2472">
      <style:table-row-properties style:row-height="0.5035in"/>
    </style:style>
    <style:style style:family="presentation" style:name="a2264">
      <style:graphic-properties draw:fill="none" draw:stroke="solid" svg:stroke-width="0.01389in" svg:stroke-color="#000000" svg:stroke-opacity="100%"/>
    </style:style>
    <style:style style:family="text" style:name="a205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68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47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resentation" style:name="a2265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682">
      <style:paragraph-properties/>
    </style:style>
    <style:style style:family="paragraph" style:name="a2474">
      <style:paragraph-properties fo:line-height="0.22222in" fo:margin-bottom="0in"/>
    </style:style>
    <style:style style:family="text" style:name="a2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8">
      <style:paragraph-properties fo:text-align="justify" fo:text-align-last="start"/>
    </style:style>
    <style:style style:family="paragraph" style:name="a22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8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47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graphic" style:name="a2268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8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47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drawing-page" style:name="a226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686">
      <style:paragraph-properties fo:text-align="center"/>
    </style:style>
    <style:style style:family="paragraph" style:name="a2478">
      <style:paragraph-properties fo:line-height="0.22222in" fo:text-align="center" fo:margin-bottom="0in"/>
    </style:style>
    <style:style style:family="table-cell" style:name="a268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68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06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06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062">
      <style:paragraph-properties fo:text-align="center"/>
    </style:style>
    <style:style style:family="drawing-page" style:name="a2271">
      <style:drawing-page-properties draw:fill="bitmap" draw:fill-image-name="a2270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206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248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6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48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90">
      <style:paragraph-properties fo:text-align="center"/>
    </style:style>
    <style:style style:family="paragraph" style:name="a2482">
      <style:paragraph-properties fo:line-height="0.22222in" fo:text-align="center" fo:margin-bottom="0in"/>
    </style:style>
    <style:style style:family="paragraph" style:name="a22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06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resentation" style:name="a2275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269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248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7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2068">
      <style:table-row-properties style:row-height="0.01in"/>
    </style:style>
    <style:style style:family="text" style:name="a269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48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7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6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6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486">
      <style:paragraph-properties fo:line-height="0.22222in" fo:text-align="center" fo:margin-bottom="0in"/>
    </style:style>
    <style:style style:family="paragraph" style:name="a2278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9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2696">
      <style:table-row-properties style:row-height="0.44457in"/>
    </style:style>
    <style:style style:family="table-cell" style:name="a248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69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48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698">
      <style:paragraph-properties/>
    </style:style>
    <style:style style:family="paragraph" style:name="a20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07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07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resentation" style:name="a2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073">
      <style:paragraph-properties/>
    </style:style>
    <style:style style:family="text" style:name="a2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0">
      <style:paragraph-properties fo:line-height="0.22222in" fo:text-align="center" fo:margin-bottom="0in"/>
    </style:style>
    <style:style style:family="table-cell" style:name="a207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22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49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" style:name="a2284">
      <style:table-properties style:writing-mode="lr-tb"/>
    </style:style>
    <style:style style:family="paragraph" style:name="a2077">
      <style:paragraph-properties/>
    </style:style>
    <style:style style:family="text" style:name="a249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olumn" style:name="a2285">
      <style:table-column-properties style:column-width="3.8591in"/>
    </style:style>
    <style:style style:family="table-column" style:name="a2286">
      <style:table-column-properties style:column-width="1.28756in"/>
    </style:style>
    <style:style style:family="paragraph" style:name="a2494">
      <style:paragraph-properties fo:line-height="0.22222in" fo:text-align="right" fo:margin-bottom="0in"/>
    </style:style>
    <style:style style:family="table-cell" style:name="a207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olumn" style:name="a2287">
      <style:table-column-properties style:column-width="1.51792in"/>
    </style:style>
    <style:style style:family="table-column" style:name="a2288">
      <style:table-column-properties style:column-width="1.24961in"/>
    </style:style>
    <style:style style:family="table-cell" style:name="a249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49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olumn" style:name="a2289">
      <style:table-column-properties style:column-width="1.24961in"/>
    </style:style>
    <style:style style:family="paragraph" style:name="a2498">
      <style:paragraph-properties fo:line-height="0.22222in" fo:text-align="right" fo:margin-bottom="0in"/>
    </style:style>
    <style:style style:family="text" style:name="a208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081">
      <style:paragraph-properties fo:text-align="center"/>
    </style:style>
    <style:style style:family="table-column" style:name="a2290">
      <style:table-column-properties style:column-width="1.24961in"/>
    </style:style>
    <style:style style:family="table-cell" style:name="a208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olumn" style:name="a2291">
      <style:table-column-properties style:column-width="1.24961in"/>
    </style:style>
    <style:style style:family="text" style:name="a208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olumn" style:name="a2292">
      <style:table-column-properties style:column-width="1.24961in"/>
    </style:style>
    <style:style style:family="paragraph" style:name="a20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row" style:name="a2293">
      <style:table-row-properties style:row-height="1.22667in"/>
    </style:style>
    <style:style style:family="table-cell" style:name="a208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29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row" style:name="a2087">
      <style:table-row-properties style:row-height="0.38357in"/>
    </style:style>
    <style:style style:family="paragraph" style:name="a2295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08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089">
      <style:paragraph-properties/>
    </style:style>
    <style:style style:family="text" style:name="a229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298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09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9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093">
      <style:paragraph-properties/>
    </style:style>
    <style:style style:family="table-cell" style:name="a209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9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097">
      <style:paragraph-properties/>
    </style:style>
    <style:style style:family="table-cell" style:name="a209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0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19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02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1903">
      <style:table-row-properties style:row-height="0.23361in"/>
    </style:style>
    <style:style style:family="text" style:name="a190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905">
      <style:paragraph-properties fo:text-align="center"/>
    </style:style>
    <style:style style:family="table-cell" style:name="a190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90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9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70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70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91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1703">
      <style:paragraph-properties fo:text-align="center"/>
    </style:style>
    <style:style style:family="text" style:name="a191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12">
      <style:paragraph-properties/>
    </style:style>
    <style:style style:family="table-cell" style:name="a170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70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91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707">
      <style:paragraph-properties fo:text-align="center"/>
    </style:style>
    <style:style style:family="text" style:name="a191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16">
      <style:paragraph-properties/>
    </style:style>
    <style:style style:family="table-cell" style:name="a170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91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1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150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71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50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paragraph" style:name="a1711">
      <style:paragraph-properties fo:text-align="center"/>
    </style:style>
    <style:style style:family="text" style:name="a1503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paragraph" style:name="a1920">
      <style:paragraph-properties fo:text-align="center"/>
    </style:style>
    <style:style style:family="text" style:name="a150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able-cell" style:name="a171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505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71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506">
      <style:paragraph-properties fo:text-align="left" style:tab-stop-distance="0.75in" fo:margin-left="0.00764in" fo:margin-top="0.01736in" fo:margin-bottom="0in" style:punctuation-wrap="hanging" style:writing-mode="lr-tb"/>
    </style:style>
    <style:style style:family="table-cell" style:name="a192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7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92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171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508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1924">
      <style:paragraph-properties fo:text-align="center"/>
    </style:style>
    <style:style style:family="text" style:name="a171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-row" style:name="a1509">
      <style:table-row-properties style:row-height="0.4434in"/>
    </style:style>
    <style:style style:family="paragraph" style:name="a17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2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71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92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928">
      <style:paragraph-properties fo:text-align="center"/>
    </style:style>
    <style:style style:family="text" style:name="a1300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paragraph" style:name="a13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302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151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13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51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able-row" style:name="a1720">
      <style:table-row-properties style:row-height="0.23361in"/>
    </style:style>
    <style:style style:family="paragraph" style:name="a1512">
      <style:paragraph-properties fo:line-height="100%" fo:text-align="left" fo:margin-left="0.00764in" fo:margin-top="0.01597in" fo:margin-bottom="0in">
        <style:tab-stops>
          <style:tab-stop style:position="0.37431in"/>
          <style:tab-stop style:position="0.74931in"/>
          <style:tab-stop style:position="1.12431in"/>
          <style:tab-stop style:position="1.49931in"/>
        </style:tab-stops>
      </style:paragraph-properties>
    </style:style>
    <style:style style:family="table-cell" style:name="a130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72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row" style:name="a1305">
      <style:table-row-properties style:row-height="0.70593in"/>
    </style:style>
    <style:style style:family="paragraph" style:name="a1722">
      <style:paragraph-properties fo:text-align="center"/>
    </style:style>
    <style:style style:family="table-cell" style:name="a151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06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93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93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515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307">
      <style:paragraph-properties fo:line-height="100%" fo:text-align="center"/>
    </style:style>
    <style:style style:family="table-cell" style:name="a172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51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1932">
      <style:paragraph-properties fo:text-align="center"/>
    </style:style>
    <style:style style:family="text" style:name="a172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517">
      <style:paragraph-properties fo:text-align="center" fo:margin-top="0.02778in" fo:margin-bottom="0in"/>
    </style:style>
    <style:style style:family="table-cell" style:name="a1309">
      <style:table-cell-properties style:vertical-align="middle" fo:border-top="0.01389in solid #ffffff" fo:border-bottom="0.01389in solid #ffffff" fo:padding-top="0.05in" fo:padding-bottom="0.05in" fo:padding-left="0.1in" fo:padding-right="0.1in"/>
      <style:paragraph-properties style:writing-mode="lr-tb"/>
    </style:style>
    <style:style style:family="paragraph" style:name="a17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3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72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51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93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2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36">
      <style:paragraph-properties/>
    </style:style>
    <style:style style:family="paragraph" style:name="a1729">
      <style:paragraph-properties/>
    </style:style>
    <style:style style:family="table-cell" style:name="a193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3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Times New Roman" style:font-family-generic="swiss" style:font-family-generic-asian="swiss" style:font-family-generic-complex="roman" style:font-pitch="variable" style:font-pitch-asian="variable" style:font-pitch-complex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310">
      <style:table-row-properties style:row-height="0.70593in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0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paragraph" style:name="a1312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1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able-cell" style:name="a1313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314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73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23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paragraph" style:name="a1315">
      <style:paragraph-properties fo:line-height="100%" fo:text-align="center"/>
    </style:style>
    <style:style style:family="paragraph" style:name="a1107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524">
      <style:paragraph-properties fo:line-height="100%" fo:text-align="left" style:tab-stop-distance="0.75in" fo:margin-left="0.00764in" fo:margin-right="0in" fo:text-indent="0in" fo:margin-top="0.01736in" fo:margin-bottom="0in" style:punctuation-wrap="hanging" style:vertical-align="auto" style:writing-mode="lr-tb">
        <style:tab-stops/>
      </style:paragraph-properties>
    </style:style>
    <style:style style:family="paragraph" style:name="a19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733">
      <style:paragraph-properties/>
    </style:style>
    <style:style style:family="table-cell" style:name="a152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317">
      <style:table-cell-properties style:vertical-align="middle" fo:border-top="0.01389in solid #ffffff" fo:border-bottom="0.01389in solid #ffffff" fo:border-left="0.01389in solid #ffffff" fo:border-right="0.01389in solid #ffffff" fo:padding-top="0.05in" fo:padding-bottom="0.05in" fo:padding-left="0.1in" fo:padding-right="0.1in"/>
      <style:paragraph-properties style:writing-mode="lr-tb"/>
    </style:style>
    <style:style style:family="table-cell" style:name="a194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942">
      <style:table-row-properties style:row-height="0.23361in"/>
    </style:style>
    <style:style style:family="table-row" style:name="a1526">
      <style:table-row-properties style:row-height="0.4434in"/>
    </style:style>
    <style:style style:family="table-row" style:name="a1318">
      <style:table-row-properties style:row-height="0.70593in"/>
    </style:style>
    <style:style style:family="table-cell" style:name="a173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2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319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94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3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52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/>
    </style:style>
    <style:style style:family="paragraph" style:name="a1944">
      <style:paragraph-properties/>
    </style:style>
    <style:style style:family="paragraph" style:name="a1737">
      <style:paragraph-properties fo:text-align="center"/>
    </style:style>
    <style:style style:family="text" style:name="a152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able-cell" style:name="a194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73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9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48">
      <style:paragraph-properties/>
    </style:style>
    <style:style style:family="paragraph" style:name="a1110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20">
      <style:paragraph-properties fo:line-height="100%" fo:text-align="center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4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language="en" fo:country="US"/>
    </style:style>
    <style:style style:family="table-cell" style:name="a1322">
      <style:table-cell-properties style:vertical-align="middle" fo:border-top="0.01389in solid #ffffff" fo:border-bottom="0.01389in solid #ffffff" fo:border-left="0.01389in solid #ffffff" fo:border-right="0.01389in solid #ffffff" fo:padding-top="0.05in" fo:padding-bottom="0.05in" fo:padding-left="0.1in" fo:padding-right="0.1in"/>
      <style:paragraph-properties style:writing-mode="lr-tb"/>
    </style:style>
    <style:style style:family="table-row" style:name="a1323">
      <style:table-row-properties style:row-height="0.70593in"/>
    </style:style>
    <style:style style:family="paragraph" style:name="a1531">
      <style:paragraph-properties fo:line-height="100%" fo:text-align="left" style:tab-stop-distance="1in" fo:margin-left="0.15556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74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153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2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1">
      <style:paragraph-properties fo:text-align="center"/>
    </style:style>
    <style:style style:family="text" style:name="a1533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32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1326">
      <style:paragraph-properties fo:text-align="center" fo:margin-right="0.02639in" fo:margin-bottom="0in"/>
    </style:style>
    <style:style style:family="table-cell" style:name="a195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74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535">
      <style:paragraph-properties fo:text-align="center" fo:margin-top="0.02778in" fo:margin-bottom="0in"/>
    </style:style>
    <style:style style:family="text" style:name="a195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32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paragraph" style:name="a1952">
      <style:paragraph-properties/>
    </style:style>
    <style:style style:family="paragraph" style:name="a1745">
      <style:paragraph-properties fo:text-align="center"/>
    </style:style>
    <style:style style:family="table-cell" style:name="a1537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2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95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538">
      <style:table-row-properties style:row-height="0.4434in"/>
    </style:style>
    <style:style style:family="table-cell" style:name="a174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53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95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4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956">
      <style:paragraph-properties/>
    </style:style>
    <style:style style:family="paragraph" style:name="a1749">
      <style:paragraph-properties fo:text-align="center"/>
    </style:style>
    <style:style style:family="table-cell" style:name="a195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5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0">
      <style:paragraph-properties fo:text-align="center" fo:margin-right="0.02639in" fo:margin-bottom="0in"/>
    </style:style>
    <style:style style:family="paragraph" style:name="a1123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54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/>
    </style:style>
    <style:style style:family="text" style:name="a1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33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2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language="en" fo:country="US"/>
    </style:style>
    <style:style style:family="paragraph" style:name="a1334">
      <style:paragraph-properties fo:text-align="center" fo:margin-right="0.02639in" fo:margin-bottom="0in"/>
    </style:style>
    <style:style style:family="table-cell" style:name="a175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543">
      <style:paragraph-properties fo:line-height="100%" fo:text-align="left" style:tab-stop-distance="1in" fo:margin-left="0.14236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54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3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60">
      <style:paragraph-properties/>
    </style:style>
    <style:style style:family="text" style:name="a1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3">
      <style:paragraph-properties/>
    </style:style>
    <style:style style:family="text" style:name="a1545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33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6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4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ext" style:name="a133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75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547">
      <style:paragraph-properties fo:text-align="center" fo:margin-top="0.02778in" fo:margin-bottom="0in"/>
    </style:style>
    <style:style style:family="text" style:name="a133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96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5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964">
      <style:paragraph-properties/>
    </style:style>
    <style:style style:family="paragraph" style:name="a17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54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75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96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759">
      <style:table-row-properties style:row-height="0.23361in"/>
    </style:style>
    <style:style style:family="text" style:name="a196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68">
      <style:paragraph-properties/>
    </style:style>
    <style:style style:family="paragraph" style:name="a1130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paragraph" style:name="a1134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550">
      <style:table-row-properties style:row-height="0.4434in"/>
    </style:style>
    <style:style style:family="text" style:name="a134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34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55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76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52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44">
      <style:paragraph-properties fo:text-align="center" fo:margin-right="0.02639in" fo:margin-bottom="0in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1">
      <style:paragraph-properties/>
    </style:style>
    <style:style style:family="text" style:name="a1553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4">
      <style:paragraph-properties fo:line-height="100%" fo:text-align="left" style:tab-stop-distance="1in" fo:margin-left="0.14236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346">
      <style:table-cell-properties style:vertical-align="middle" fo:border-right="0.01389in solid #ffffff" fo:padding-top="0in" fo:padding-bottom="0in" fo:padding-left="0.075in" fo:padding-right="0.075in"/>
      <style:paragraph-properties style:writing-mode="lr-tb"/>
    </style:style>
    <style:style style:family="table-cell" style:name="a197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76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55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97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6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5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348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972">
      <style:paragraph-properties/>
    </style:style>
    <style:style style:family="paragraph" style:name="a1765">
      <style:paragraph-properties/>
    </style:style>
    <style:style style:family="text" style:name="a1557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able-cell" style:name="a1349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table-cell" style:name="a197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558">
      <style:paragraph-properties fo:text-align="center" fo:margin-top="0.02778in" fo:margin-bottom="0in"/>
    </style:style>
    <style:style style:family="table-cell" style:name="a176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7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6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76">
      <style:paragraph-properties/>
    </style:style>
    <style:style style:family="paragraph" style:name="a1769">
      <style:paragraph-properties/>
    </style:style>
    <style:style style:family="table-cell" style:name="a197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7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1">
      <style:paragraph-properties fo:text-align="left" style:tab-stop-distance="0.75in" fo:margin-left="0in" fo:margin-right="0.02639in" fo:text-indent="0in" fo:margin-bottom="0in" style:punctuation-wrap="hanging" style:vertical-align="bottom" style:writing-mode="lr-tb"/>
    </style:style>
    <style:style style:family="paragraph" style:name="a1144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6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352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table-row" style:name="a1353">
      <style:table-row-properties style:row-height="0.70593in"/>
    </style:style>
    <style:style style:family="table-row" style:name="a1561">
      <style:table-row-properties style:row-height="0.37019in"/>
    </style:style>
    <style:style style:family="text" style:name="a1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35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table-cell" style:name="a177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6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paragraph" style:name="a1355">
      <style:paragraph-properties fo:text-align="left" style:tab-stop-distance="0.75in" fo:margin-left="0in" fo:margin-right="0.02639in" fo:text-indent="0in" fo:margin-bottom="0in" style:punctuation-wrap="hanging" style:vertical-align="bottom" style:writing-mode="lr-tb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564">
      <style:paragraph-properties fo:line-height="100%" fo:text-align="left" fo:margin-top="0.0125in" fo:margin-bottom="0in">
        <style:tab-stops>
          <style:tab-stop style:position="0.74236in"/>
          <style:tab-stop style:position="1.50903in"/>
        </style:tab-stops>
      </style:paragraph-properties>
    </style:style>
    <style:style style:family="table-cell" style:name="a1356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paragraph" style:name="a1980">
      <style:paragraph-properties/>
    </style:style>
    <style:style style:family="paragraph" style:name="a1148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3">
      <style:paragraph-properties/>
    </style:style>
    <style:style style:family="table-row" style:name="a1357">
      <style:table-row-properties style:row-height="0.70593in"/>
    </style:style>
    <style:style style:family="table-cell" style:name="a198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56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5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able-cell" style:name="a177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67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359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983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6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1984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7">
      <style:paragraph-properties/>
    </style:style>
    <style:style style:family="paragraph" style:name="a1569">
      <style:paragraph-properties fo:text-align="center" fo:margin-top="0.02778in" fo:margin-bottom="0in"/>
    </style:style>
    <style:style style:family="graphic" style:name="a19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986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77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987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989">
      <style:graphic-properties draw:fill="none" draw:stroke="solid" svg:stroke-width="0.01389in" svg:stroke-color="#000000" svg:stroke-opacity="100%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60">
      <style:table-cell-properties style:vertical-align="middle" fo:border-top="0.01389in solid #ffffff" fo:border-bottom="0.01389in solid #ffffff" fo:border-left="0.01389in solid #ffffff" fo:padding-top="0in" fo:padding-bottom="0in" fo:padding-left="0.075in" fo:padding-right="0.075in"/>
      <style:paragraph-properties style:writing-mode="lr-tb"/>
    </style:style>
    <style:style style:family="text" style:name="a11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text" style:name="a11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2">
      <style:paragraph-properties fo:text-align="left" style:tab-stop-distance="0.75in" fo:margin-left="0in" fo:margin-right="0.02639in" fo:text-indent="0in" fo:margin-bottom="0in" style:punctuation-wrap="hanging" style:vertical-align="bottom" style:writing-mode="lr-tb"/>
    </style:style>
    <style:style style:family="text" style:name="a11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71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363">
      <style:table-cell-properties style:vertical-align="middle" fo:border-top="0.01389in solid #ffffff" fo:padding-top="0in" fo:padding-bottom="0in" fo:padding-left="0.075in" fo:padding-right="0.075in"/>
      <style:paragraph-properties style:writing-mode="lr-tb"/>
    </style:style>
    <style:style style:family="text" style:name="a178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72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row" style:name="a1364">
      <style:table-row-properties style:row-height="0.70593in"/>
    </style:style>
    <style:style style:family="text" style:name="a11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1">
      <style:paragraph-properties/>
    </style:style>
    <style:style style:family="text" style:name="a1573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6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text" style:name="a11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4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66">
      <style:paragraph-properties fo:text-align="left" style:tab-stop-distance="0.75in" fo:margin-left="0in" fo:margin-right="0.02639in" fo:text-indent="0in" fo:margin-bottom="0in" style:punctuation-wrap="hanging" style:vertical-align="bottom" style:writing-mode="lr-tb"/>
    </style:style>
    <style:style style:family="presentation" style:name="a199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78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75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367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76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5">
      <style:paragraph-properties/>
    </style:style>
    <style:style style:family="text" style:name="a1577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93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78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78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79">
      <style:text-properties fo:font-variant="normal" fo:text-transform="none" fo:color="#ff0000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78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drawing-page" style:name="a1996">
      <style:drawing-page-properties draw:fill="bitmap" draw:fill-image-name="a1995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89">
      <style:paragraph-properties/>
    </style:style>
    <style:style style:family="text" style:name="a19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7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63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1">
      <style:graphic-properties draw:fill="none" draw:stroke="solid" svg:stroke-width="0.01389in" svg:stroke-color="#000000" svg:stroke-opacity="100%"/>
    </style:style>
    <style:style style:family="presentation" style:name="a137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80">
      <style:paragraph-properties fo:line-height="100%" fo:text-align="left" style:tab-stop-distance="1in" fo:margin-left="0.00764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8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582">
      <style:table-row-properties style:row-height="0.4434in"/>
    </style:style>
    <style:style style:family="paragraph" style:name="a13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79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58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graphic" style:name="a1375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8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drawing-page" style:name="a13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3">
      <style:paragraph-properties/>
    </style:style>
    <style:style style:family="paragraph" style:name="a1585">
      <style:paragraph-properties fo:line-height="100%" fo:text-align="center" fo:margin-left="0.00764in" fo:margin-bottom="0in">
        <style:tab-stops>
          <style:tab-stop style:position="1.49931in"/>
        </style:tab-stops>
      </style:paragraph-properties>
    </style:style>
    <style:style style:family="paragraph" style:name="a1169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78">
      <style:drawing-page-properties draw:fill="bitmap" draw:fill-image-name="a1377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79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58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8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797">
      <style:paragraph-properties/>
    </style:style>
    <style:style style:family="text" style:name="a1589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able-cell" style:name="a179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0">
      <style:paragraph-properties fo:text-align="center" fo:margin-top="0.02778in" fo:margin-bottom="0in"/>
    </style:style>
    <style:style style:family="graphic" style:name="a13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175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9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3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graphic" style:name="a13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38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38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96">
      <style:paragraph-properties fo:line-height="100%" fo:text-align="left" style:tab-stop-distance="0.75in" fo:margin-left="0.00764in" fo:margin-right="0in" fo:text-indent="0in" fo:margin-top="0.01736in" fo:margin-bottom="0in" style:punctuation-wrap="hanging" style:vertical-align="auto" style:writing-mode="lr-tb">
        <style:tab-stops/>
      </style:paragraph-properties>
    </style:style>
    <style:style style:family="text" style:name="a13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597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1598">
      <style:graphic-properties draw:fill="none" draw:stroke="solid" svg:stroke-width="0.01389in" svg:stroke-color="#000000" svg:stroke-opacity="100%"/>
    </style:style>
    <style:style style:family="presentation" style:name="a159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2">
      <style:paragraph-properties fo:line-height="8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6">
      <style:paragraph-properties fo:line-height="80%" fo:text-align="left" style:tab-stop-distance="1in" fo:margin-left="0.99132in" fo:margin-right="0in" fo:text-indent="-0.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97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1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70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70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02">
      <style:paragraph-properties/>
    </style:style>
    <style:style style:family="table-cell" style:name="a270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70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06">
      <style:paragraph-properties/>
    </style:style>
    <style:style style:family="table-cell" style:name="a270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70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50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0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502">
      <style:paragraph-properties fo:line-height="0.22222in" fo:text-align="right" fo:margin-bottom="0in"/>
    </style:style>
    <style:style style:family="paragraph" style:name="a2710">
      <style:paragraph-properties/>
    </style:style>
    <style:style style:family="table-cell" style:name="a250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71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2505">
      <style:table-row-properties style:row-height="0.5035in"/>
    </style:style>
    <style:style style:family="text" style:name="a271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06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714">
      <style:paragraph-properties/>
    </style:style>
    <style:style style:family="paragraph" style:name="a2507">
      <style:paragraph-properties fo:line-height="0.22222in" fo:margin-bottom="0in"/>
    </style:style>
    <style:style style:family="table-cell" style:name="a271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0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71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18">
      <style:paragraph-properties/>
    </style:style>
    <style:style style:family="table-cell" style:name="a230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0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302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51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511">
      <style:paragraph-properties fo:line-height="0.22222in" fo:text-align="center" fo:margin-bottom="0in"/>
    </style:style>
    <style:style style:family="text" style:name="a230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cell" style:name="a272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2305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row" style:name="a2721">
      <style:table-row-properties style:row-height="0.44457in"/>
    </style:style>
    <style:style style:family="table-cell" style:name="a251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14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72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30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723">
      <style:paragraph-properties/>
    </style:style>
    <style:style style:family="paragraph" style:name="a2515">
      <style:paragraph-properties fo:line-height="0.22222in" fo:text-align="center" fo:margin-bottom="0in"/>
    </style:style>
    <style:style style:family="text" style:name="a230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309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72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1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18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72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519">
      <style:paragraph-properties fo:line-height="0.22222in" fo:text-align="center" fo:margin-bottom="0in"/>
    </style:style>
    <style:style style:family="paragraph" style:name="a2727">
      <style:paragraph-properties/>
    </style:style>
    <style:style style:family="table-cell" style:name="a272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10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101">
      <style:paragraph-properties/>
    </style:style>
    <style:style style:family="table-cell" style:name="a231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10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31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210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31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weight="bold" style:font-weight-asian="bold" style:font-weight-complex="bold" style:letter-kerning="true"/>
    </style:style>
    <style:style style:family="paragraph" style:name="a2105">
      <style:paragraph-properties/>
    </style:style>
    <style:style style:family="table-cell" style:name="a252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314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73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22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523">
      <style:paragraph-properties fo:line-height="0.22222in" fo:text-align="center" fo:margin-bottom="0in"/>
    </style:style>
    <style:style style:family="table-cell" style:name="a210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2731">
      <style:paragraph-properties/>
    </style:style>
    <style:style style:family="text" style:name="a231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210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17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paragraph" style:name="a2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73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2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26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73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31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735">
      <style:paragraph-properties/>
    </style:style>
    <style:style style:family="paragraph" style:name="a2527">
      <style:paragraph-properties fo:line-height="0.22222in" fo:text-align="right" fo:margin-bottom="0in"/>
    </style:style>
    <style:style style:family="table-cell" style:name="a252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73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73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39">
      <style:paragraph-properties/>
    </style:style>
    <style:style style:family="graphic" style:name="a211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able" style:name="a2111">
      <style:table-properties style:writing-mode="lr-tb"/>
    </style:style>
    <style:style style:family="text" style:name="a232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column" style:name="a2112">
      <style:table-column-properties style:column-width="0.8664in"/>
    </style:style>
    <style:style style:family="paragraph" style:name="a2321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olumn" style:name="a2113">
      <style:table-column-properties style:column-width="1.91589in"/>
    </style:style>
    <style:style style:family="text" style:name="a253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olumn" style:name="a2114">
      <style:table-column-properties style:column-width="1.26168in"/>
    </style:style>
    <style:style style:family="table-cell" style:name="a232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olumn" style:name="a2115">
      <style:table-column-properties style:column-width="1.14019in"/>
    </style:style>
    <style:style style:family="paragraph" style:name="a2531">
      <style:paragraph-properties fo:line-height="0.22222in" fo:text-align="right" fo:margin-bottom="0in"/>
    </style:style>
    <style:style style:family="text" style:name="a232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olumn" style:name="a2116">
      <style:table-column-properties style:column-width="1.23364in"/>
    </style:style>
    <style:style style:family="text" style:name="a232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able-column" style:name="a2117">
      <style:table-column-properties style:column-width="1.78457in"/>
    </style:style>
    <style:style style:family="table-cell" style:name="a274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3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2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olumn" style:name="a2118">
      <style:table-column-properties style:column-width="2.30032in"/>
    </style:style>
    <style:style style:family="text" style:name="a274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34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32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able-column" style:name="a2119">
      <style:table-column-properties style:column-width="1.86174in"/>
    </style:style>
    <style:style style:family="paragraph" style:name="a2743">
      <style:paragraph-properties/>
    </style:style>
    <style:style style:family="paragraph" style:name="a2535">
      <style:paragraph-properties fo:line-height="0.22222in" fo:text-align="right" fo:margin-bottom="0in"/>
    </style:style>
    <style:style style:family="paragraph" style:name="a2328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53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74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2538">
      <style:table-row-properties style:row-height="0.5035in"/>
    </style:style>
    <style:style style:family="table-row" style:name="a2746">
      <style:table-row-properties style:row-height="0.44457in"/>
    </style:style>
    <style:style style:family="text" style:name="a253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7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48">
      <style:paragraph-properties/>
    </style:style>
    <style:style style:family="table-row" style:name="a2120">
      <style:table-row-properties style:row-height="0.593in"/>
    </style:style>
    <style:style style:family="text" style:name="a212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/>
    </style:style>
    <style:style style:family="text" style:name="a233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212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33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2123">
      <style:paragraph-properties fo:text-align="center" fo:margin-left="0in" style:punctuation-wrap="hanging" style:writing-mode="lr-tb"/>
    </style:style>
    <style:style style:family="text" style:name="a23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paragraph" style:name="a2540">
      <style:paragraph-properties fo:line-height="0.22222in" fo:margin-bottom="0in"/>
    </style:style>
    <style:style style:family="text" style:name="a233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ell" style:name="a212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334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12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275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4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4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127">
      <style:paragraph-properties fo:text-align="center" fo:margin-left="0in" style:punctuation-wrap="hanging" style:writing-mode="lr-tb"/>
    </style:style>
    <style:style style:family="text" style:name="a275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33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752">
      <style:paragraph-properties/>
    </style:style>
    <style:style style:family="paragraph" style:name="a2544">
      <style:paragraph-properties fo:line-height="0.22222in" fo:text-align="center" fo:margin-bottom="0in"/>
    </style:style>
    <style:style style:family="text" style:name="a233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cell" style:name="a212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3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weight="bold" style:font-weight-asian="bold" style:font-weight-complex="bold" style:letter-kerning="true"/>
    </style:style>
    <style:style style:family="table-cell" style:name="a275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4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339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75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4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548">
      <style:paragraph-properties fo:line-height="0.22222in" fo:text-align="center" fo:margin-bottom="0in"/>
    </style:style>
    <style:style style:family="paragraph" style:name="a2756">
      <style:paragraph-properties/>
    </style:style>
    <style:style style:family="table-cell" style:name="a275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75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13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131">
      <style:paragraph-properties fo:text-align="center" fo:margin-left="0in" style:punctuation-wrap="hanging" style:writing-mode="lr-tb"/>
    </style:style>
    <style:style style:family="text" style:name="a23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cell" style:name="a213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342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13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255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5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135">
      <style:paragraph-properties fo:text-align="center" fo:margin-left="0in" style:punctuation-wrap="hanging" style:writing-mode="lr-tb"/>
    </style:style>
    <style:style style:family="table-cell" style:name="a234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760">
      <style:paragraph-properties/>
    </style:style>
    <style:style style:family="paragraph" style:name="a2552">
      <style:paragraph-properties fo:line-height="0.22222in" fo:text-align="center" fo:margin-bottom="0in"/>
    </style:style>
    <style:style style:family="text" style:name="a234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able-cell" style:name="a213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346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13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276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5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5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1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76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34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764">
      <style:paragraph-properties/>
    </style:style>
    <style:style style:family="paragraph" style:name="a2556">
      <style:paragraph-properties fo:line-height="0.22222in" fo:text-align="center" fo:margin-bottom="0in"/>
    </style:style>
    <style:style style:family="paragraph" style:name="a2349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55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76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55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76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68">
      <style:paragraph-properties/>
    </style:style>
    <style:style style:family="table-cell" style:name="a214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1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142">
      <style:paragraph-properties fo:text-align="center" fo:margin-left="0in" style:punctuation-wrap="hanging" style:writing-mode="lr-tb"/>
    </style:style>
    <style:style style:family="table-cell" style:name="a235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352">
      <style:table-row-properties style:row-height="0.5035in"/>
    </style:style>
    <style:style style:family="table-cell" style:name="a214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560">
      <style:paragraph-properties fo:line-height="0.22222in" fo:text-align="right" fo:margin-bottom="0in"/>
    </style:style>
    <style:style style:family="text" style:name="a235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14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35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146">
      <style:paragraph-properties fo:text-align="center" fo:margin-left="0in" style:punctuation-wrap="hanging" style:writing-mode="lr-tb"/>
    </style:style>
    <style:style style:family="table-cell" style:name="a277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6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5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6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356">
      <style:paragraph-properties fo:line-height="0.22222in" fo:text-align="center" fo:margin-bottom="0in"/>
    </style:style>
    <style:style style:family="text" style:name="a214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27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4">
      <style:paragraph-properties fo:line-height="0.22222in" fo:text-align="right" fo:margin-bottom="0in"/>
    </style:style>
    <style:style style:family="graphic" style:name="a277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35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774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56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5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775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6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568">
      <style:paragraph-properties fo:line-height="0.22222in" fo:text-align="right" fo:margin-bottom="0in"/>
    </style:style>
    <style:style style:family="paragraph" style:name="a277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2778">
      <style:graphic-properties draw:fill="none" draw:stroke="solid" svg:stroke-width="0.01389in" svg:stroke-color="#000000" svg:stroke-opacity="100%"/>
    </style:style>
    <style:style style:family="presentation" style:name="a277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2151">
      <style:paragraph-properties fo:text-align="center" fo:margin-left="0in" style:punctuation-wrap="hanging" style:writing-mode="lr-tb"/>
    </style:style>
    <style:style style:family="text" style:name="a236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36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able-cell" style:name="a215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6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15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257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6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15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25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156">
      <style:paragraph-properties fo:text-align="center"/>
    </style:style>
    <style:style style:family="text" style:name="a2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7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73">
      <style:paragraph-properties fo:line-height="10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15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graphic" style:name="a278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74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367">
      <style:paragraph-properties fo:line-height="0.22222in" fo:text-align="center" fo:margin-bottom="0in"/>
    </style:style>
    <style:style style:family="table-row" style:name="a2159">
      <style:table-row-properties style:row-height="0.23361in"/>
    </style:style>
    <style:style style:family="drawing-page" style:name="a278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36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drawing-page" style:name="a2785">
      <style:drawing-page-properties draw:fill="bitmap" draw:fill-image-name="a278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89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6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61">
      <style:paragraph-properties fo:text-align="center"/>
    </style:style>
    <style:style style:family="text" style:name="a237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371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16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237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16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580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16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graphic" style:name="a258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237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16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7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16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7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168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792">
      <style:paragraph-properties fo:line-height="0.41667in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237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169">
      <style:paragraph-properties fo:text-align="center"/>
    </style:style>
    <style:style style:family="presentation" style:name="a2585">
      <style:graphic-properties draw:fill="none" draw:stroke="solid" svg:stroke-width="0.01389in" svg:stroke-color="#000000" svg:stroke-opacity="100%"/>
    </style:style>
    <style:style style:family="text" style:name="a237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86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7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58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8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7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8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17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38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173">
      <style:paragraph-properties fo:text-align="center"/>
    </style:style>
    <style:style style:family="text" style:name="a238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drawing-page" style:name="a259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able-cell" style:name="a217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384">
      <style:paragraph-properties fo:line-height="0.22222in" fo:text-align="center" fo:margin-left="0in" fo:margin-bottom="0in" style:punctuation-wrap="hanging" style:writing-mode="lr-tb"/>
    </style:style>
    <style:style style:family="text" style:name="a217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drawing-page" style:name="a2592">
      <style:drawing-page-properties draw:fill="bitmap" draw:fill-image-name="a259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77">
      <style:paragraph-properties fo:text-align="center"/>
    </style:style>
    <style:style style:family="table-cell" style:name="a238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5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8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able-cell" style:name="a217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5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88">
      <style:paragraph-properties fo:line-height="0.22222in" fo:text-align="center" fo:margin-left="0in" fo:margin-bottom="0in" style:punctuation-wrap="hanging" style:writing-mode="lr-tb"/>
    </style:style>
    <style:style style:family="text" style:name="a25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99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8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181">
      <style:paragraph-properties fo:text-align="center"/>
    </style:style>
    <style:style style:family="table-cell" style:name="a239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18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9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18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39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185">
      <style:paragraph-properties fo:text-align="center"/>
    </style:style>
    <style:style style:family="text" style:name="a239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394">
      <style:paragraph-properties fo:line-height="0.22222in" fo:text-align="center" fo:margin-left="0in" fo:margin-bottom="0in" style:punctuation-wrap="hanging" style:writing-mode="lr-tb"/>
    </style:style>
    <style:style style:family="table-cell" style:name="a218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188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-cell" style:name="a239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1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39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398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39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19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2191">
      <style:table-row-properties style:row-height="0.23361in"/>
    </style:style>
    <style:style style:family="text" style:name="a219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193">
      <style:paragraph-properties fo:text-align="center"/>
    </style:style>
    <style:style style:family="table-cell" style:name="a219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19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19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19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19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8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able" style:name="a1803">
      <style:table-properties style:writing-mode="lr-tb"/>
    </style:style>
    <style:style style:family="table-column" style:name="a1804">
      <style:table-column-properties style:column-width="0.65205in"/>
    </style:style>
    <style:style style:family="table-column" style:name="a1805">
      <style:table-column-properties style:column-width="1.26406in"/>
    </style:style>
    <style:style style:family="table-column" style:name="a1806">
      <style:table-column-properties style:column-width="0.92867in"/>
    </style:style>
    <style:style style:family="table-column" style:name="a1807">
      <style:table-column-properties style:column-width="1.4317in"/>
    </style:style>
    <style:style style:family="table-column" style:name="a1808">
      <style:table-column-properties style:column-width="1.18986in"/>
    </style:style>
    <style:style style:family="table-column" style:name="a1809">
      <style:table-column-properties style:column-width="0.57074in"/>
    </style:style>
    <style:style style:family="text" style:name="a1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0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olumn" style:name="a1810">
      <style:table-column-properties style:column-width="1.0647in"/>
    </style:style>
    <style:style style:family="drawing-page" style:name="a16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1811">
      <style:table-column-properties style:column-width="1.53459in"/>
    </style:style>
    <style:style style:family="table-column" style:name="a1812">
      <style:table-column-properties style:column-width="2.4115in"/>
    </style:style>
    <style:style style:family="drawing-page" style:name="a1605">
      <style:drawing-page-properties draw:fill="bitmap" draw:fill-image-name="a160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1813">
      <style:table-column-properties style:column-width="1.40115in"/>
    </style:style>
    <style:style style:family="text" style:name="a16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814">
      <style:table-row-properties style:row-height="0.593in"/>
    </style:style>
    <style:style style:family="text" style:name="a16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/>
    </style:style>
    <style:style style:family="paragraph" style:name="a16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resentation" style:name="a1609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817">
      <style:paragraph-properties fo:text-align="center" fo:margin-left="0in" style:punctuation-wrap="hanging" style:writing-mode="lr-tb"/>
    </style:style>
    <style:style style:family="table-cell" style:name="a181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graphic" style:name="a1400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true" draw:auto-grow-height="true"/>
      <style:paragraph-properties style:font-independent-line-spacing="true" style:writing-mode="lr-tb"/>
    </style:style>
    <style:style style:family="table" style:name="a1401">
      <style:table-properties style:writing-mode="lr-tb"/>
    </style:style>
    <style:style style:family="table-column" style:name="a1402">
      <style:table-column-properties style:column-width="4.02854in"/>
    </style:style>
    <style:style style:family="text" style:name="a16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1403">
      <style:table-column-properties style:column-width="4.1349in"/>
    </style:style>
    <style:style style:family="text" style:name="a16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1404">
      <style:table-column-properties style:column-width="4.99041in"/>
    </style:style>
    <style:style style:family="text" style:name="a182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12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405">
      <style:table-row-properties style:row-height="0.49846in"/>
    </style:style>
    <style:style style:family="paragraph" style:name="a1821">
      <style:paragraph-properties fo:text-align="center" fo:margin-left="0in" style:punctuation-wrap="hanging" style:writing-mode="lr-tb"/>
    </style:style>
    <style:style style:family="text" style:name="a1406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presentation" style:name="a16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07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able-cell" style:name="a182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8">
      <style:paragraph-properties fo:line-height="100%" fo:text-align="center" style:tab-stop-distance="0.75in" fo:margin-left="0in" fo:margin-right="0in" fo:text-indent="0in" fo:margin-top="0.1125in" fo:margin-bottom="0in" style:punctuation-wrap="hanging" style:vertical-align="auto" style:writing-mode="lr-tb">
        <style:tab-stops/>
      </style:paragraph-properties>
    </style:style>
    <style:style style:family="text" style:name="a182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0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825">
      <style:paragraph-properties fo:text-align="center" fo:margin-left="0in" style:punctuation-wrap="hanging" style:writing-mode="lr-tb"/>
    </style:style>
    <style:style style:family="graphic" style:name="a161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618">
      <style:table-properties style:writing-mode="lr-tb"/>
    </style:style>
    <style:style style:family="table-column" style:name="a1619">
      <style:table-column-properties style:column-width="0.65265in"/>
    </style:style>
    <style:style style:family="table-cell" style:name="a182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2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829">
      <style:paragraph-properties fo:text-align="center" fo:margin-left="0in" style:punctuation-wrap="hanging" style:writing-mode="lr-tb"/>
    </style:style>
    <style:style style:family="text" style:name="a1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0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1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2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620">
      <style:table-column-properties style:column-width="1.26522in"/>
    </style:style>
    <style:style style:family="text" style:name="a1413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621">
      <style:table-column-properties style:column-width="0.92952in"/>
    </style:style>
    <style:style style:family="text" style:name="a1414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622">
      <style:table-column-properties style:column-width="1.43301in"/>
    </style:style>
    <style:style style:family="text" style:name="a1415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3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olumn" style:name="a1623">
      <style:table-column-properties style:column-width="1.19095in"/>
    </style:style>
    <style:style style:family="text" style:name="a1416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120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olumn" style:name="a1624">
      <style:table-column-properties style:column-width="0.57127in"/>
    </style:style>
    <style:style style:family="text" style:name="a1417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paragraph" style:name="a1833">
      <style:paragraph-properties fo:text-align="center" fo:margin-left="0in" style:punctuation-wrap="hanging" style:writing-mode="lr-tb"/>
    </style:style>
    <style:style style:family="table-column" style:name="a1625">
      <style:table-column-properties style:column-width="1.06568in"/>
    </style:style>
    <style:style style:family="paragraph" style:name="a1418">
      <style:paragraph-properties fo:text-align="center" style:tab-stop-distance="0.78472in" fo:margin-left="0.00278in" fo:margin-top="0.09514in" fo:margin-bottom="0in"/>
    </style:style>
    <style:style style:family="table-column" style:name="a1626">
      <style:table-column-properties style:column-width="1.536in"/>
    </style:style>
    <style:style style:family="table-column" style:name="a1627">
      <style:table-column-properties style:column-width="2.41371in"/>
    </style:style>
    <style:style style:family="table-cell" style:name="a183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olumn" style:name="a1628">
      <style:table-column-properties style:column-width="1.40243in"/>
    </style:style>
    <style:style style:family="text" style:name="a183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row" style:name="a1629">
      <style:table-row-properties style:row-height="0.593in"/>
    </style:style>
    <style:style style:family="paragraph" style:name="a18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83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3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0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01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2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20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2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1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graphic" style:name="a12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2">
      <style:paragraph-properties fo:text-align="center" style:tab-stop-distance="0.75in" fo:margin-left="0.00764in" fo:margin-top="0.01736in" fo:margin-bottom="0in" style:punctuation-wrap="hanging" style:writing-mode="lr-tb"/>
    </style:style>
    <style:style style:family="text" style:name="a100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/>
    </style:style>
    <style:style style:family="text" style:name="a163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drawing-page" style:name="a1215">
      <style:drawing-page-properties draw:fill="bitmap" draw:fill-image-name="a121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42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標楷體" style:font-family-asian="微軟正黑體" style:font-family-generic="script" style:font-family-generic-asian="swiss" style:font-pitch="fixed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40">
      <style:paragraph-properties fo:text-align="center" fo:margin-left="0in" style:punctuation-wrap="hanging" style:writing-mode="lr-tb"/>
    </style:style>
    <style:style style:family="paragraph" style:name="a1008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2">
      <style:paragraph-properties fo:text-align="center" fo:margin-left="0in" style:punctuation-wrap="hanging" style:writing-mode="lr-tb"/>
    </style:style>
    <style:style style:family="table-row" style:name="a1425">
      <style:table-row-properties style:row-height="0.4434in"/>
    </style:style>
    <style:style style:family="text" style:name="a121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標楷體" style:font-family-asian="微軟正黑體" style:font-family-generic="script" style:font-family-generic-asian="swiss" style:font-pitch="fixed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12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標楷體" style:font-family-asian="微軟正黑體" style:font-family-generic="script" style:font-family-generic-asian="swiss" style:font-pitch="fixed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84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63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2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21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標楷體" style:font-family-asian="微軟正黑體" style:font-family-generic="script" style:font-family-generic-asian="swiss" style:font-pitch="fixed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4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63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428">
      <style:paragraph-properties fo:line-height="100%" fo:text-align="left" fo:margin-left="0.00764in" fo:margin-top="0.01597in" fo:margin-bottom="0in">
        <style:tab-stops>
          <style:tab-stop style:position="0.75486in"/>
          <style:tab-stop style:position="1.50972in"/>
        </style:tab-stops>
      </style:paragraph-properties>
    </style:style>
    <style:style style:family="paragraph" style:name="a1844">
      <style:paragraph-properties fo:text-align="center" fo:margin-left="0in" style:punctuation-wrap="hanging" style:writing-mode="lr-tb"/>
    </style:style>
    <style:style style:family="paragraph" style:name="a1636">
      <style:paragraph-properties fo:text-align="center" fo:margin-left="0in" style:punctuation-wrap="hanging" style:writing-mode="lr-tb"/>
    </style:style>
    <style:style style:family="table-cell" style:name="a163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4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163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8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84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1849">
      <style:paragraph-properties fo:text-align="center" fo:margin-left="0in" style:punctuation-wrap="hanging" style:writing-mode="lr-tb"/>
    </style:style>
    <style:style style:family="text" style:name="a10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30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1222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1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able" style:name="a1223">
      <style:table-properties style:writing-mode="lr-tb"/>
    </style:style>
    <style:style style:family="text" style:name="a1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able-column" style:name="a1224">
      <style:table-column-properties style:column-width="1.45973in"/>
    </style:style>
    <style:style style:family="paragraph" style:name="a1016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0">
      <style:paragraph-properties fo:text-align="center" fo:margin-left="0in" style:punctuation-wrap="hanging" style:writing-mode="lr-tb"/>
    </style:style>
    <style:style style:family="paragraph" style:name="a1433">
      <style:paragraph-properties fo:text-align="center" fo:margin-top="0.02778in" fo:margin-bottom="0in"/>
    </style:style>
    <style:style style:family="table-column" style:name="a1225">
      <style:table-column-properties style:column-width="1.67627in"/>
    </style:style>
    <style:style style:family="text" style:name="a101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64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olumn" style:name="a1226">
      <style:table-column-properties style:column-width="5.85103in"/>
    </style:style>
    <style:style style:family="paragraph" style:name="a1018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43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olumn" style:name="a1227">
      <style:table-column-properties style:column-width="4.12613in"/>
    </style:style>
    <style:style style:family="table-cell" style:name="a185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resentation" style:name="a1019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4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3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able-row" style:name="a1228">
      <style:table-row-properties style:row-height="0.71661in"/>
    </style:style>
    <style:style style:family="text" style:name="a185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44">
      <style:paragraph-properties fo:text-align="center" fo:margin-left="0in" style:punctuation-wrap="hanging" style:writing-mode="lr-tb"/>
    </style:style>
    <style:style style:family="paragraph" style:name="a1437">
      <style:paragraph-properties fo:text-align="left" style:tab-stop-distance="0.75in" fo:margin-left="0.00764in" fo:margin-top="0.01736in" fo:margin-bottom="0in" style:punctuation-wrap="hanging" style:writing-mode="lr-tb"/>
    </style:style>
    <style:style style:family="text" style:name="a1229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paragraph" style:name="a1853">
      <style:paragraph-properties fo:text-align="center" fo:margin-left="0in" style:punctuation-wrap="hanging" style:writing-mode="lr-tb"/>
    </style:style>
    <style:style style:family="table-cell" style:name="a164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43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85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64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48">
      <style:paragraph-properties fo:text-align="center" fo:margin-left="0in" style:punctuation-wrap="hanging" style:writing-mode="lr-tb"/>
    </style:style>
    <style:style style:family="paragraph" style:name="a1856">
      <style:paragraph-properties fo:text-align="center" fo:margin-left="0in" style:punctuation-wrap="hanging" style:writing-mode="lr-tb"/>
    </style:style>
    <style:style style:family="table-cell" style:name="a185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5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02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0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anguage="en" fo:country="US" style:letter-kerning="true"/>
    </style:style>
    <style:style style:family="text" style:name="a10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1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table-row" style:name="a1440">
      <style:table-row-properties style:row-height="0.6651in"/>
    </style:style>
    <style:style style:family="text" style:name="a1232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paragraph" style:name="a10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paragraph" style:name="a1233">
      <style:paragraph-properties fo:line-height="100%" fo:text-align="center" fo:margin-bottom="0in"/>
    </style:style>
    <style:style style:family="graphic" style:name="a1025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4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/>
    </style:style>
    <style:style style:family="text" style:name="a10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65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443">
      <style:paragraph-properties fo:line-height="100%" fo:text-align="left" fo:margin-left="0.15417in" fo:margin-top="0.04653in" fo:margin-bottom="0in">
        <style:tab-stops>
          <style:tab-stop style:position="0.34306in"/>
          <style:tab-stop style:position="0.68611in"/>
          <style:tab-stop style:position="1.03125in"/>
          <style:tab-stop style:position="1.37639in"/>
        </style:tab-stops>
      </style:paragraph-properties>
    </style:style>
    <style:style style:family="table-cell" style:name="a1235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02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236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text" style:name="a186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10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4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3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paragraph" style:name="a1861">
      <style:paragraph-properties fo:text-align="center"/>
    </style:style>
    <style:style style:family="paragraph" style:name="a1029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5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4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2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65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47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able-cell" style:name="a123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cell" style:name="a186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655">
      <style:paragraph-properties fo:text-align="center" fo:margin-left="0in" style:punctuation-wrap="hanging" style:writing-mode="lr-tb"/>
    </style:style>
    <style:style style:family="paragraph" style:name="a1448">
      <style:paragraph-properties fo:text-align="center" fo:margin-top="0.02778in" fo:margin-bottom="0in"/>
    </style:style>
    <style:style style:family="table-row" style:name="a1864">
      <style:table-row-properties style:row-height="0.23361in"/>
    </style:style>
    <style:style style:family="table-cell" style:name="a165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6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5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866">
      <style:paragraph-properties fo:text-align="center"/>
    </style:style>
    <style:style style:family="paragraph" style:name="a1659">
      <style:paragraph-properties fo:text-align="center" fo:margin-left="0in" style:punctuation-wrap="hanging" style:writing-mode="lr-tb"/>
    </style:style>
    <style:style style:family="table-cell" style:name="a186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69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graphic" style:name="a1030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0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1">
      <style:paragraph-properties fo:line-height="100%" fo:text-align="center"/>
    </style:style>
    <style:style style:family="table-cell" style:name="a145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1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able-cell" style:name="a124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2">
      <style:text-properties fo:color="#0000cc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244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3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245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graphic" style:name="a1037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166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145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paragraph" style:name="a12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8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5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ell" style:name="a124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187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1456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able-row" style:name="a1248">
      <style:table-row-properties style:row-height="0.70593in"/>
    </style:style>
    <style:style style:family="text" style:name="a187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1664">
      <style:paragraph-properties fo:text-align="center" fo:margin-left="0in" style:punctuation-wrap="hanging" style:writing-mode="lr-tb"/>
    </style:style>
    <style:style style:family="text" style:name="a1457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24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paragraph" style:name="a18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458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able-cell" style:name="a187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66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59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87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6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668">
      <style:paragraph-properties fo:text-align="center" fo:margin-left="0in" style:punctuation-wrap="hanging" style:writing-mode="lr-tb"/>
    </style:style>
    <style:style style:family="text" style:name="a187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1877">
      <style:paragraph-properties fo:text-align="center"/>
    </style:style>
    <style:style style:family="table-cell" style:name="a187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1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1">
      <style:paragraph-properties fo:text-align="center" fo:margin-right="0.02639in" fo:margin-bottom="0in"/>
    </style:style>
    <style:style style:family="text" style:name="a1460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1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25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25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63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paragraph" style:name="a1255">
      <style:paragraph-properties fo:text-align="center" fo:margin-right="0.02639in" fo:margin-bottom="0in"/>
    </style:style>
    <style:style style:family="paragraph" style:name="a1047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1">
      <style:paragraph-properties fo:text-align="center" fo:margin-left="0in" style:punctuation-wrap="hanging" style:writing-mode="lr-tb"/>
    </style:style>
    <style:style style:family="text" style:name="a146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88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465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25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88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graphic" style:name="a104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able-cell" style:name="a167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6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25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882">
      <style:paragraph-properties fo:text-align="center"/>
    </style:style>
    <style:style style:family="text" style:name="a167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467">
      <style:paragraph-properties fo:line-height="100%" fo:text-align="left" style:tab-stop-distance="0.75in" fo:margin-left="0.00764in" fo:margin-right="0in" fo:text-indent="-0.00694in" fo:margin-top="0.01736in" fo:margin-bottom="0in" style:punctuation-wrap="hanging" style:vertical-align="auto" style:writing-mode="lr-tb">
        <style:tab-stops/>
      </style:paragraph-properties>
    </style:style>
    <style:style style:family="paragraph" style:name="a1259">
      <style:paragraph-properties fo:text-align="center" fo:margin-right="0.02639in" fo:margin-bottom="0in"/>
    </style:style>
    <style:style style:family="text" style:name="a167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able-cell" style:name="a1468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88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676">
      <style:paragraph-properties fo:text-align="center"/>
    </style:style>
    <style:style style:family="table-row" style:name="a1469">
      <style:table-row-properties style:row-height="0.8868in"/>
    </style:style>
    <style:style style:family="text" style:name="a188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67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886">
      <style:paragraph-properties fo:text-align="center"/>
    </style:style>
    <style:style style:family="table-row" style:name="a1679">
      <style:table-row-properties style:row-height="0.23361in"/>
    </style:style>
    <style:style style:family="table-cell" style:name="a188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89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resentation" style:name="a1050">
      <style:graphic-properties draw:fill="none" draw:stroke="solid" svg:stroke-width="0.01389in" svg:stroke-color="#000000" svg:stroke-opacity="100%"/>
    </style:style>
    <style:style style:family="presentation" style:name="a1051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47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26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graphic" style:name="a105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/>
    </style:style>
    <style:style style:family="text" style:name="a126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drawing-page" style:name="a10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7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/>
    </style:style>
    <style:style style:family="text" style:name="a126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68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473">
      <style:paragraph-properties fo:line-height="100%" fo:text-align="left" fo:margin-left="0.15556in" fo:margin-right="0.01458in" fo:margin-top="0.03819in" fo:margin-bottom="0in"/>
    </style:style>
    <style:style style:family="text" style:name="a126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drawing-page" style:name="a1057">
      <style:drawing-page-properties draw:fill="bitmap" draw:fill-image-name="a105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681">
      <style:paragraph-properties fo:text-align="center"/>
    </style:style>
    <style:style style:family="text" style:name="a10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paragraph" style:name="a1890">
      <style:paragraph-properties fo:text-align="center"/>
    </style:style>
    <style:style style:family="text" style:name="a147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/>
    </style:style>
    <style:style style:family="text" style:name="a126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0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68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476">
      <style:paragraph-properties fo:line-height="100%" fo:text-align="left" fo:margin-left="0.15556in" fo:margin-right="0.01458in" fo:margin-top="0.03819in" fo:margin-bottom="0in"/>
    </style:style>
    <style:style style:family="text" style:name="a126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able-cell" style:name="a189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68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16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269">
      <style:paragraph-properties fo:text-align="center" fo:margin-right="0.02639in" fo:margin-bottom="0in"/>
    </style:style>
    <style:style style:family="text" style:name="a1893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-cell" style:name="a1478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894">
      <style:paragraph-properties fo:text-align="center"/>
    </style:style>
    <style:style style:family="table-cell" style:name="a168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79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68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16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89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68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9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89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89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0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271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480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ext" style:name="a127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presentation" style:name="a1064">
      <style:graphic-properties fo:wrap-option="wrap" fo:padding-top="0.05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81">
      <style:paragraph-properties fo:text-align="center" fo:margin-top="0.02778in" fo:margin-bottom="0in"/>
    </style:style>
    <style:style style:family="paragraph" style:name="a1273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274">
      <style:table-cell-properties style:vertical-align="middle" fo:border-bottom="0.01389in solid #ffffff" fo:padding-top="0in" fo:padding-bottom="0in" fo:padding-left="0.075in" fo:padding-right="0.075in"/>
      <style:paragraph-properties style:writing-mode="lr-tb"/>
    </style:style>
    <style:style style:family="text" style:name="a1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483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75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48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1276">
      <style:paragraph-properties fo:line-height="100%" fo:text-align="center"/>
    </style:style>
    <style:style style:family="text" style:name="a10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48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0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3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486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ell" style:name="a1278">
      <style:table-cell-properties style:vertical-align="middle" fo:border-bottom="0.01389in solid #ffffff" fo:padding-top="0.05in" fo:padding-bottom="0.05in" fo:padding-left="0.1in" fo:padding-right="0.1in"/>
      <style:paragraph-properties style:writing-mode="lr-tb"/>
    </style:style>
    <style:style style:family="paragraph" style:name="a1694">
      <style:paragraph-properties fo:text-align="center"/>
    </style:style>
    <style:style style:family="text" style:name="a1487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279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style:language-asian="zh" style:country-asian="TW" fo:font-weight="bold" style:font-weight-asian="bold" style:font-weight-complex="bold" style:letter-kerning="true"/>
    </style:style>
    <style:style style:family="text" style:name="a1488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able-cell" style:name="a169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489">
      <style:paragraph-properties fo:line-height="100%" fo:text-align="left" style:tab-stop-distance="0.75in" fo:margin-left="0.00764in" fo:margin-right="0in" fo:text-indent="0in" fo:margin-top="0.01736in" fo:margin-bottom="0in" style:punctuation-wrap="hanging" style:vertical-align="auto" style:writing-mode="lr-tb">
        <style:tab-stops/>
      </style:paragraph-properties>
    </style:style>
    <style:style style:family="text" style:name="a169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698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699">
      <style:paragraph-properties fo:text-align="center"/>
    </style:style>
    <style:style style:family="paragraph" style:name="a1070">
      <style:paragraph-properties fo:line-height="8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0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anguage="en" fo:country="US" fo:font-weight="bold" style:font-weight-asian="bold" style:font-weight-complex="bold" style:letter-kerning="true"/>
    </style:style>
    <style:style style:family="text" style:name="a1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8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49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82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paragraph" style:name="a1074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491">
      <style:table-row-properties style:row-height="0.6651in"/>
    </style:style>
    <style:style style:family="text" style:name="a1283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149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284">
      <style:paragraph-properties fo:line-height="100%" fo:text-align="center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</style:style>
    <style:style style:family="text" style:name="a1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0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4">
      <style:paragraph-properties fo:line-height="100%" fo:text-align="left" style:tab-stop-distance="0.75in" fo:margin-left="0in" fo:margin-top="0.01597in" fo:margin-bottom="0in" style:punctuation-wrap="hanging" style:writing-mode="lr-tb">
        <style:tab-stops>
          <style:tab-stop style:position="0.38194in"/>
          <style:tab-stop style:position="0.75694in"/>
          <style:tab-stop style:position="1.13194in"/>
          <style:tab-stop style:position="1.50694in"/>
        </style:tab-stops>
      </style:paragraph-properties>
    </style:style>
    <style:style style:family="text" style:name="a1286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paragraph" style:name="a107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7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able-cell" style:name="a1496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288">
      <style:paragraph-properties fo:line-height="100%" fo:text-align="center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</style:style>
    <style:style style:family="text" style:name="a1497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49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1499">
      <style:paragraph-properties fo:text-align="center" fo:margin-top="0.02778in" fo:margin-bottom="0in"/>
    </style:style>
    <style:style style:family="text" style:name="a1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2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0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text" style:name="a1291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1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2">
      <style:paragraph-properties fo:line-height="100%" fo:text-align="center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</style:style>
    <style:style style:family="text" style:name="a1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6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style:language-asian="zh" style:country-asian="TW" fo:font-weight="bold" style:font-weight-asian="bold" style:font-weight-complex="bold" style:letter-kerning="true"/>
    </style:style>
    <style:style style:family="text" style:name="a129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10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96">
      <style:paragraph-properties fo:line-height="100%" fo:text-align="center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</style:style>
    <style:style style:family="text" style:name="a10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8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paragraph" style:name="a12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0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3">
      <style:paragraph-properties fo:line-height="8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7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2799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495"/>
    <text:list-style style:name="a2350"/>
    <text:list-style style:name="a2656"/>
    <text:list-style style:name="a2816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512"/>
    <text:list-style style:name="a2194"/>
    <text:list-style style:name="a2499"/>
    <text:list-style style:name="a2516"/>
    <text:list-style style:name="a2357"/>
    <text:list-style style:name="a2213"/>
    <text:list-style style:name="a2217"/>
    <text:list-style style:name="a1782"/>
    <text:list-style style:name="a2059"/>
    <text:list-style style:name="a1945"/>
    <text:list-style style:name="a1786"/>
    <text:list-style style:name="a1482"/>
    <text:list-style style:name="a1641"/>
    <text:list-style style:name="a1949"/>
    <text:list-style style:name="a1645"/>
    <text:list-style style:name="a1500"/>
    <text:list-style style:name="a11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3in"/>
      </text:list-level-style-number>
      <text:list-level-style-number text:level="4" style:num-format="">
        <style:list-level-properties text:space-before="0.6in"/>
      </text:list-level-style-number>
      <text:list-level-style-number text:level="5" style:num-format="">
        <style:list-level-properties text:space-before="0.9in"/>
      </text:list-level-style-number>
      <text:list-level-style-number text:level="6" style:num-format="">
        <style:list-level-properties text:space-before="2.05in"/>
      </text:list-level-style-number>
      <text:list-level-style-number text:level="7" style:num-format="">
        <style:list-level-properties text:space-before="2.55in"/>
      </text:list-level-style-number>
      <text:list-level-style-number text:level="8" style:num-format="">
        <style:list-level-properties text:space-before="3.05in"/>
      </text:list-level-style-number>
      <text:list-level-style-number text:level="9" style:num-format="">
        <style:list-level-properties text:space-before="3.55in"/>
      </text:list-level-style-number>
    </text:list-style>
    <text:list-style style:name="a1649"/>
    <text:list-style style:name="a1345"/>
    <text:list-style style:name="a2660"/>
    <text:list-style style:name="a1187">
      <text:list-level-style-number text:level="1" style:num-format="1" style:num-suffix=".">
        <style:list-level-properties text:space-before="0.09132in" text:min-label-width="0.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5in"/>
        <style:text-properties fo:color="#2a4f1d" fo:font-family="Century Gothic" fo:font-size="85%"/>
      </text:list-level-style-number>
    </text:list-style>
    <text:list-style style:name="a1042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1507"/>
    <text:list-style style:name="a2822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664"/>
    <text:list-style style:name="a2520"/>
    <text:list-style style:name="a1048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826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3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0.6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0.9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0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5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0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55in" text:min-label-width="0.3in"/>
        <style:text-properties fo:color="#626b1a" fo:font-family="Wingdings" style:font-pitch="variable" fo:font-size="95%"/>
      </text:list-level-style-bullet>
    </text:list-style>
    <text:list-style style:name="a2668"/>
    <text:list-style style:name="a120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524"/>
    <text:list-style style:name="a2368"/>
    <text:list-style style:name="a2063"/>
    <text:list-style style:name="a2528"/>
    <text:list-style style:name="a2225"/>
    <text:list-style style:name="a1790"/>
    <text:list-style style:name="a2229"/>
    <text:list-style style:name="a1794"/>
    <text:list-style style:name="a1953"/>
    <text:list-style style:name="a1957"/>
    <text:list-style style:name="a1798"/>
    <text:list-style style:name="a1495"/>
    <text:list-style style:name="a119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656"/>
    <text:list-style style:name="a1818"/>
    <text:list-style style:name="a1513"/>
    <text:list-style style:name="a119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518"/>
    <text:list-style style:name="a2836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532"/>
    <text:list-style style:name="a2679"/>
    <text:list-style style:name="a2536"/>
    <text:list-style style:name="a2233"/>
    <text:list-style style:name="a2074"/>
    <text:list-style style:name="a2237"/>
    <text:list-style style:name="a2078"/>
    <text:list-style style:name="a1961"/>
    <text:list-style style:name="a1660"/>
    <text:list-style style:name="a1965"/>
    <text:list-style style:name="a1822"/>
    <text:list-style style:name="a1969"/>
    <text:list-style style:name="a1665"/>
    <text:list-style style:name="a1826"/>
    <text:list-style style:name="a1669"/>
    <text:list-style style:name="a2840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683"/>
    <text:list-style style:name="a2687"/>
    <text:list-style style:name="a2541"/>
    <text:list-style style:name="a2703"/>
    <text:list-style style:name="a2385"/>
    <text:list-style style:name="a2545"/>
    <text:list-style style:name="a2082"/>
    <text:list-style style:name="a2241"/>
    <text:list-style style:name="a2707"/>
    <text:list-style style:name="a2389"/>
    <text:list-style style:name="a2549"/>
    <text:list-style style:name="a2245"/>
    <text:list-style style:name="a2102"/>
    <text:list-style style:name="a2249"/>
    <text:list-style style:name="a1973"/>
    <text:list-style style:name="a2409"/>
    <text:list-style style:name="a2106"/>
    <text:list-style style:name="a1830"/>
    <text:list-style style:name="a1672"/>
    <text:list-style style:name="a1977"/>
    <text:list-style style:name="a1834"/>
    <text:list-style style:name="a1677"/>
    <text:list-style style:name="a10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536"/>
    <text:list-style style:name="a2691"/>
    <text:list-style style:name="a1234"/>
    <text:list-style style:name="a1075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2711"/>
    <text:list-style style:name="a107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699"/>
    <text:list-style style:name="a2553"/>
    <text:list-style style:name="a2090"/>
    <text:list-style style:name="a2395"/>
    <text:list-style style:name="a2715"/>
    <text:list-style style:name="a2557"/>
    <text:list-style style:name="a2094"/>
    <text:list-style style:name="a2253"/>
    <text:list-style style:name="a2413"/>
    <text:list-style style:name="a2719"/>
    <text:list-style style:name="a2098"/>
    <text:list-style style:name="a1981"/>
    <text:list-style style:name="a2417"/>
    <text:list-style style:name="a1682"/>
    <text:list-style style:name="a1841"/>
    <text:list-style style:name="a1845"/>
    <text:list-style style:name="a1700"/>
    <text:list-style style:name="a1704"/>
    <text:list-style style:name="a1083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242"/>
    <text:list-style style:name="a1548"/>
    <text:list-style style:name="a1708"/>
    <text:list-style style:name="a1087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561"/>
    <text:list-style style:name="a2724"/>
    <text:list-style style:name="a2565"/>
    <text:list-style style:name="a2421"/>
    <text:list-style style:name="a1108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28"/>
    <text:list-style style:name="a2569"/>
    <text:list-style style:name="a2425"/>
    <text:list-style style:name="a2429"/>
    <text:list-style style:name="a2124"/>
    <text:list-style style:name="a1850"/>
    <text:list-style style:name="a2128"/>
    <text:list-style style:name="a1854"/>
    <text:list-style style:name="a1695"/>
    <text:list-style style:name="a1857"/>
    <text:list-style style:name="a1712"/>
    <text:list-style style:name="a1252"/>
    <text:list-style style:name="a10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559"/>
    <text:list-style style:name="a1256"/>
    <text:list-style style:name="a1098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1111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32"/>
    <text:list-style style:name="a1419"/>
    <text:list-style style:name="a1115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2736"/>
    <text:list-style style:name="a2433"/>
    <text:list-style style:name="a2132"/>
    <text:list-style style:name="a2437"/>
    <text:list-style style:name="a2279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136"/>
    <text:list-style style:name="a1862"/>
    <text:list-style style:name="a1867"/>
    <text:list-style style:name="a1723"/>
    <text:list-style style:name="a1565"/>
    <text:list-style style:name="a1260"/>
    <text:list-style style:name="a1423"/>
    <text:list-style style:name="a2740"/>
    <text:list-style style:name="a1429"/>
    <text:list-style style:name="a1124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44"/>
    <text:list-style style:name="a2442"/>
    <text:list-style style:name="a2603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749"/>
    <text:list-style style:name="a2446"/>
    <text:list-style style:name="a2143"/>
    <text:list-style style:name="a2303"/>
    <text:list-style style:name="a2147"/>
    <text:list-style style:name="a2306"/>
    <text:list-style style:name="a2004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570"/>
    <text:list-style style:name="a1730"/>
    <text:list-style style:name="a1878"/>
    <text:list-style style:name="a1734"/>
    <text:list-style style:name="a1270"/>
    <text:list-style style:name="a1738"/>
    <text:list-style style:name="a1434"/>
    <text:list-style style:name="a1277"/>
    <text:list-style style:name="a1131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438"/>
    <text:list-style style:name="a2753"/>
    <text:list-style style:name="a1135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2450"/>
    <text:list-style style:name="a2757"/>
    <text:list-style style:name="a113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454"/>
    <text:list-style style:name="a2296"/>
    <text:list-style style:name="a2615"/>
    <text:list-style style:name="a2310"/>
    <text:list-style style:name="a2152"/>
    <text:list-style style:name="a2299"/>
    <text:list-style style:name="a2458"/>
    <text:list-style style:name="a2315"/>
    <text:list-style style:name="a2157"/>
    <text:list-style style:name="a1883"/>
    <text:list-style style:name="a2318"/>
    <text:list-style style:name="a1887"/>
    <text:list-style style:name="a2018"/>
    <text:list-style style:name="a1742"/>
    <text:list-style style:name="a1586"/>
    <text:list-style style:name="a1746"/>
    <text:list-style style:name="a1906"/>
    <text:list-style style:name="a1285">
      <text:list-level-style-number text:level="1" style:num-format="A" style:num-letter-sync="true" style:num-suffix=".">
        <style:list-level-properties text:space-before="0in" text:min-label-width="0.375in"/>
        <style:text-properties fo:font-size="100%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font-size="100%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font-size="100%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font-size="100%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font-size="100%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font-size="100%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font-size="100%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font-size="100%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font-size="100%"/>
      </text:list-level-style-number>
    </text:list-style>
    <text:list-style style:name="a1444"/>
    <text:list-style style:name="a114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61"/>
    <text:list-style style:name="a1289">
      <text:list-level-style-number text:level="1" style:num-format="A" style:num-letter-sync="true" style:num-suffix=".">
        <style:list-level-properties text:space-before="0in" text:min-label-width="0.375in"/>
        <style:text-properties fo:font-size="100%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font-size="100%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font-size="100%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font-size="100%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font-size="100%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font-size="100%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font-size="100%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font-size="100%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font-size="100%"/>
      </text:list-level-style-number>
    </text:list-style>
    <text:list-style style:name="a1449"/>
    <text:list-style style:name="a1145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65"/>
    <text:list-style style:name="a2620"/>
    <text:list-style style:name="a2462"/>
    <text:list-style style:name="a1149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1308"/>
    <text:list-style style:name="a2623"/>
    <text:list-style style:name="a2769"/>
    <text:list-style style:name="a2466"/>
    <text:list-style style:name="a2162"/>
    <text:list-style style:name="a2322"/>
    <text:list-style style:name="a2627"/>
    <text:list-style style:name="a1891"/>
    <text:list-style style:name="a2022"/>
    <text:list-style style:name="a2329"/>
    <text:list-style style:name="a1895"/>
    <text:list-style style:name="a2026"/>
    <text:list-style style:name="a1591"/>
    <text:list-style style:name="a1750"/>
    <text:list-style style:name="a1913"/>
    <text:list-style style:name="a1754"/>
    <text:list-style style:name="a1293">
      <text:list-level-style-number text:level="1" style:num-format="A" style:num-letter-sync="true" style:num-suffix=".">
        <style:list-level-properties text:space-before="0in" text:min-label-width="0.375in"/>
        <style:text-properties fo:font-size="100%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font-size="100%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font-size="100%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font-size="100%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font-size="100%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font-size="100%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font-size="100%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font-size="100%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font-size="100%"/>
      </text:list-level-style-number>
    </text:list-style>
    <text:list-style style:name="a1917"/>
    <text:list-style style:name="a1613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297">
      <text:list-level-style-number text:level="1" style:num-format="A" style:num-letter-sync="true" style:num-suffix=".">
        <style:list-level-properties text:space-before="0in" text:min-label-width="0.375in"/>
        <style:text-properties fo:font-size="100%"/>
      </text:list-level-style-number>
      <text:list-level-style-number text:level="2" style:num-format="A" style:num-letter-sync="true" style:num-suffix=".">
        <style:list-level-properties text:space-before="0.5in" text:min-label-width="0.375in"/>
        <style:text-properties fo:font-size="100%"/>
      </text:list-level-style-number>
      <text:list-level-style-number text:level="3" style:num-format="A" style:num-letter-sync="true" style:num-suffix=".">
        <style:list-level-properties text:space-before="1in" text:min-label-width="0.375in"/>
        <style:text-properties fo:font-size="100%"/>
      </text:list-level-style-number>
      <text:list-level-style-number text:level="4" style:num-format="A" style:num-letter-sync="true" style:num-suffix=".">
        <style:list-level-properties text:space-before="1.5in" text:min-label-width="0.375in"/>
        <style:text-properties fo:font-size="100%"/>
      </text:list-level-style-number>
      <text:list-level-style-number text:level="5" style:num-format="A" style:num-letter-sync="true" style:num-suffix=".">
        <style:list-level-properties text:space-before="2in" text:min-label-width="0.375in"/>
        <style:text-properties fo:font-size="100%"/>
      </text:list-level-style-number>
      <text:list-level-style-number text:level="6" style:num-format="A" style:num-letter-sync="true" style:num-suffix=".">
        <style:list-level-properties text:space-before="2.5in" text:min-label-width="0.375in"/>
        <style:text-properties fo:font-size="100%"/>
      </text:list-level-style-number>
      <text:list-level-style-number text:level="7" style:num-format="A" style:num-letter-sync="true" style:num-suffix=".">
        <style:list-level-properties text:space-before="3in" text:min-label-width="0.375in"/>
        <style:text-properties fo:font-size="100%"/>
      </text:list-level-style-number>
      <text:list-level-style-number text:level="8" style:num-format="A" style:num-letter-sync="true" style:num-suffix=".">
        <style:list-level-properties text:space-before="3.5in" text:min-label-width="0.375in"/>
        <style:text-properties fo:font-size="100%"/>
      </text:list-level-style-number>
      <text:list-level-style-number text:level="9" style:num-format="A" style:num-letter-sync="true" style:num-suffix=".">
        <style:list-level-properties text:space-before="4in" text:min-label-width="0.375in"/>
        <style:text-properties fo:font-size="100%"/>
      </text:list-level-style-number>
    </text:list-style>
    <text:list-style style:name="a2470"/>
    <text:list-style style:name="a1316"/>
    <text:list-style style:name="a2475"/>
    <text:list-style style:name="a2170"/>
    <text:list-style style:name="a2479"/>
    <text:list-style style:name="a2174"/>
    <text:list-style style:name="a2639"/>
    <text:list-style style:name="a2335"/>
    <text:list-style style:name="a2030"/>
    <text:list-style style:name="a2178"/>
    <text:list-style style:name="a2035"/>
    <text:list-style style:name="a1921"/>
    <text:list-style style:name="a1762"/>
    <text:list-style style:name="a1925"/>
    <text:list-style style:name="a1766"/>
    <text:list-style style:name="a1929"/>
    <text:list-style style:name="a1321"/>
    <text:list-style style:name="a1164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327"/>
    <text:list-style style:name="a2483"/>
    <text:list-style style:name="a2643"/>
    <text:list-style style:name="a2340"/>
    <text:list-style style:name="a2487"/>
    <text:list-style style:name="a2182"/>
    <text:list-style style:name="a2806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3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0.6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0.9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0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5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0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55in" text:min-label-width="0.3in"/>
        <style:text-properties fo:color="#626b1a" fo:font-family="Wingdings" style:font-pitch="variable" fo:font-size="95%"/>
      </text:list-level-style-bullet>
    </text:list-style>
    <text:list-style style:name="a2343"/>
    <text:list-style style:name="a2648"/>
    <text:list-style style:name="a2503"/>
    <text:list-style style:name="a2186"/>
    <text:list-style style:name="a2040"/>
    <text:list-style style:name="a2347"/>
    <text:list-style style:name="a2201"/>
    <text:list-style style:name="a2508"/>
    <text:list-style style:name="a2205"/>
    <text:list-style style:name="a1770"/>
    <text:list-style style:name="a2048"/>
    <text:list-style style:name="a2209"/>
    <text:list-style style:name="a1774"/>
    <text:list-style style:name="a1933"/>
    <text:list-style style:name="a1937"/>
    <text:list-style style:name="a1778"/>
    <text:list-style style:name="a1474"/>
    <text:list-style style:name="a1633"/>
    <text:list-style style:name="a1170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477"/>
    <text:list-style style:name="a1331"/>
    <text:list-style style:name="a1637"/>
    <text:list-style style:name="a2793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335"/>
    <text:list-style style:name="a1176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491"/>
  </office:automatic-styles>
  <office:body>
    <office:presentation>
      <draw:page draw:name="Slide17" draw:style-name="a987" draw:master-page-name="Master1-Layout1-title-標題投影片" presentation:presentation-page-layout-name="Master1-PPL1" draw:id="Slide-272">
        <draw:frame draw:id="id170" presentation:style-name="a996" draw:name="標題 3" svg:x="0.60317in" svg:y="0.98413in" svg:width="11.88294in" svg:height="0.75397in" presentation:class="title" presentation:placeholder="false">
          <draw:text-box>
            <text:p text:style-name="a995" text:class-names="" text:cond-style-name=""><text:span text:style-name="a988" text:class-names="">113</text:span><text:span text:style-name="a989" text:class-names="">年第</text:span><text:span text:style-name="a990" text:class-names="">1</text:span><text:span text:style-name="a991" text:class-names="">梯次科研創業計畫個案構想書</text:span><text:span text:style-name="a992" text:class-names="">(</text:span><text:span text:style-name="a993" text:class-names="">萌芽案</text:span><text:span text:style-name="a994" text:class-names="">)</text:span></text:p>
          </draw:text-box>
          <svg:title/>
          <svg:desc/>
        </draw:frame>
        <draw:frame draw:id="id171" presentation:style-name="a1019" draw:name="副標題 4" svg:x="6.12698in" svg:y="5.02283in" svg:width="6.54857in" svg:height="1.54859in" presentation:class="subtitle" presentation:placeholder="false">
          <draw:text-box>
            <text:p text:style-name="a1001" text:class-names="" text:cond-style-name=""><text:span text:style-name="a997" text:class-names="">申請機構</text:span><text:span text:style-name="a998" text:class-names="">：</text:span><text:span text:style-name="a999" text:class-names="">國立○○大學</text:span><text:span text:style-name="a1000" text:class-names=""/></text:p>
            <text:p text:style-name="a1008" text:class-names="" text:cond-style-name=""><text:span text:style-name="a1002" text:class-names="">個案計畫主持人</text:span><text:span text:style-name="a1003" text:class-names="">：</text:span><text:span text:style-name="a1004" text:class-names="">○○○教授</text:span><text:span text:style-name="a1005" text:class-names="">/</text:span><text:span text:style-name="a1006" text:class-names="">○○○○系</text:span><text:span text:style-name="a1007" text:class-names=""/></text:p>
            <text:p text:style-name="a1016" text:class-names="" text:cond-style-name=""><text:span text:style-name="a1009" text:class-names=""><text:s text:c="8"/></text:span><text:span text:style-name="a1010" text:class-names="">共同主持人</text:span><text:span text:style-name="a1011" text:class-names="">：</text:span><text:span text:style-name="a1012" text:class-names="">○○○教授</text:span><text:span text:style-name="a1013" text:class-names="">/</text:span><text:span text:style-name="a1014" text:class-names="">○○○○系</text:span><text:span text:style-name="a1015" text:class-names=""/></text:p>
            <text:p text:style-name="a1018" text:class-names="" text:cond-style-name=""><text:span text:style-name="a1017" text:class-names=""/></text:p>
          </draw:text-box>
          <svg:title/>
          <svg:desc/>
        </draw:frame>
        <draw:frame draw:id="id172" draw:style-name="a1025" draw:name="標題 3" svg:x="0.60762in" svg:y="2.54664in" svg:width="11.44889in" svg:height="2in">
          <draw:text-box>
            <text:p text:style-name="a1022" text:class-names="" text:cond-style-name=""><text:span text:style-name="a1020" text:class-names="">○○○○○○○○○○○○○○</text:span><text:span text:style-name="a1021" text:class-names=""/></text:p>
            <text:p text:style-name="a1024" text:class-names="" text:cond-style-name=""><text:span text:style-name="a1023" text:class-names="">○○個案</text:span></text:p>
          </draw:text-box>
          <svg:title/>
          <svg:desc/>
        </draw:frame>
        <draw:frame draw:id="id173" draw:style-name="a1030" draw:name="副標題 4" svg:x="9.69397in" svg:y="6.86508in" svg:width="2.56in" svg:height="0.63492in">
          <draw:text-box>
            <text:p text:style-name="a1029" text:class-names="" text:cond-style-name=""><text:span text:style-name="a1026" text:class-names=""><text:s text:c="1"/></text:span><text:span text:style-name="a1027" text:class-names="">112</text:span><text:span text:style-name="a1028" text:class-names="">年○月○日</text:span></text:p>
          </draw:text-box>
          <svg:title/>
          <svg:desc/>
        </draw:frame>
        <draw:frame draw:id="id174" draw:style-name="a1037" draw:name="文字方塊 1" svg:x="3.71477in" svg:y="6.97261in" svg:width="5.23459in" svg:height="0.43757in">
          <draw:text-box>
            <text:p text:style-name="a1036" text:class-names="" text:cond-style-name=""><text:span text:style-name="a1031" text:class-names="">(</text:span><text:span text:style-name="a1032" text:class-names="">本範本一、二兩項，請勿超過2</text:span><text:span text:style-name="a1033" text:class-names="">5</text:span><text:span text:style-name="a1034" text:class-names="">頁</text:span><text:span text:style-name="a1035" text:class-names="">)</text:span></text:p>
          </draw:text-box>
          <svg:title/>
          <svg:desc/>
        </draw:frame>
        <draw:frame draw:id="id175" draw:style-name="a1049" draw:name="文字方塊 2" svg:x="0.02778in" svg:y="5.46578in" svg:width="5.43056in" svg:height="1.3127in">
          <draw:text-box>
            <text:list text:style-name="a1042">
              <text:list-item>
                <text:p text:style-name="a1041" text:class-names="" text:cond-style-name=""><text:span text:style-name="a1038" text:class-names="">本計畫是否同時有其他單位提供補助項目</text:span><text:span text:style-name="a1039" text:class-names=""><text:line-break/></text:span><text:span text:style-name="a1040" text:class-names="">□否；□是，請於「個案經費表」揭露說明</text:span></text:p>
              </text:list-item>
            </text:list>
            <text:list text:style-name="a1048">
              <text:list-item>
                <text:p text:style-name="a1047" text:class-names="" text:cond-style-name=""><text:span text:style-name="a1043" text:class-names="">是否曾執行與本計畫相關各部會研究計畫</text:span><text:span text:style-name="a1044" text:class-names=""><text:line-break/></text:span><text:span text:style-name="a1045" text:class-names="">□否；□是，請填寫「相關計畫補助狀況」</text:span><text:span text:style-name="a1046" text:class-names=""/></text:p>
              </text:list-item>
            </text:list>
          </draw:text-box>
          <svg:title/>
          <svg:desc/>
        </draw:frame>
        <presentation:notes draw:style-name="a1055">
          <draw:page-thumbnail draw:page-number="1" svg:x="0.46007in" svg:y="1.35764in" svg:width="6.51389in" svg:height="3.66319in" presentation:class="page" draw:id="id176" presentation:style-name="a1050" draw:name="投影片影像預留位置 1">
            <svg:title/>
            <svg:desc/>
          </draw:page-thumbnail>
          <draw:frame draw:id="id177" presentation:style-name="a1051" draw:name="備忘稿預留位置 2" svg:x="0.7434in" svg:y="5.22524in" svg:width="5.94722in" svg:height="4.2752in" presentation:class="notes" presentation:placeholder="true">
            <draw:text-box/>
            <svg:title/>
            <svg:desc/>
          </draw:frame>
          <draw:frame draw:id="id178" draw:style-name="a1054" draw:name="投影片編號預留位置 3" svg:x="4.2109in" svg:y="10.31287in" svg:width="3.22141in" svg:height="0.54477in">
            <draw:text-box>
              <text:p text:style-name="a1053" text:class-names="" text:cond-style-name=""><text:span text:style-name="a105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26" draw:style-name="a1057" draw:master-page-name="Master1-Layout2-obj-標題及內容" presentation:presentation-page-layout-name="Master1-PPL2" draw:id="Slide-481">
        <draw:frame draw:id="id179" presentation:style-name="a1064" draw:name="標題 1" svg:x="0.53125in" svg:y="0in" svg:width="12in" svg:height="0.9375in" presentation:class="title" presentation:placeholder="false">
          <draw:text-box>
            <text:p text:style-name="a1063" text:class-names="" text:cond-style-name=""><text:span text:style-name="a1058" text:class-names="">一、構想項目說明</text:span><text:span text:style-name="a1059" text:class-names="">(</text:span><text:span text:style-name="a1060" text:class-names="">以下為參考項目，團隊可自行編列順序</text:span><text:span text:style-name="a1061" text:class-names="">)</text:span><text:span text:style-name="a1062" text:class-names=""/></text:p>
          </draw:text-box>
          <svg:title/>
          <svg:desc/>
        </draw:frame>
        <draw:frame draw:id="id180" presentation:style-name="a1210" draw:name="內容版面配置區 2" svg:x="0.66667in" svg:y="0.9375in" svg:width="12.55208in" svg:height="6.4132in" presentation:class="outline" presentation:placeholder="false">
          <draw:text-box>
            <text:list text:style-name="a1071">
              <text:list-item>
                <text:p text:style-name="a1070" text:class-names="" text:cond-style-name=""><text:span text:style-name="a1065" text:class-names="">(</text:span><text:span text:style-name="a1066" text:class-names="">一</text:span><text:span text:style-name="a1067" text:class-names="">)</text:span><text:span text:style-name="a1068" text:class-names="">核心技術原創性</text:span><text:span text:style-name="a1069" text:class-names=""/></text:p>
              </text:list-item>
            </text:list>
            <text:list text:style-name="a1075">
              <text:list-item>
                <text:list text:style-name="a1075">
                  <text:list-item>
                    <text:p text:style-name="a1074" text:class-names="" text:cond-style-name=""><text:span text:style-name="a1072" text:class-names="">原創性核心技術說明</text:span><text:span text:style-name="a1073" text:class-names=""/></text:p>
                  </text:list-item>
                </text:list>
              </text:list-item>
            </text:list>
            <text:list text:style-name="a1079">
              <text:list-item>
                <text:list text:style-name="a1079">
                  <text:list-item>
                    <text:list text:style-name="a1079">
                      <text:list-item>
                        <text:p text:style-name="a1078" text:class-names="" text:cond-style-name=""><text:span text:style-name="a1076" text:class-names="">本計畫運用之創業技術內容，須為政府補助計畫產出之研發成果，依科技基本法規定歸屬於執行機構所有者。</text:span><text:span text:style-name="a1077" text:class-names=""/></text:p>
                      </text:list-item>
                    </text:list>
                  </text:list-item>
                </text:list>
              </text:list-item>
            </text:list>
            <text:list text:style-name="a1083">
              <text:list-item>
                <text:list text:style-name="a1083">
                  <text:list-item>
                    <text:list text:style-name="a1083">
                      <text:list-item>
                        <text:p text:style-name="a1082" text:class-names="" text:cond-style-name=""><text:span text:style-name="a1080" text:class-names="">請說明核心技術內容及相關實驗數據，並請列出已發表之關鍵期刊論文、研討會議、榮獲知名獎座等。</text:span><text:span text:style-name="a1081" text:class-names=""/></text:p>
                      </text:list-item>
                    </text:list>
                  </text:list-item>
                </text:list>
              </text:list-item>
            </text:list>
            <text:list text:style-name="a1087">
              <text:list-item>
                <text:list text:style-name="a1087">
                  <text:list-item>
                    <text:list text:style-name="a1087">
                      <text:list-item>
                        <text:p text:style-name="a1086" text:class-names="" text:cond-style-name=""><text:span text:style-name="a1084" text:class-names="">請說明將運用於創業之技術內容智財布局規劃，包括專利、營業秘密等。</text:span><text:span text:style-name="a1085" text:class-names=""/></text:p>
                      </text:list-item>
                    </text:list>
                  </text:list-item>
                </text:list>
              </text:list-item>
            </text:list>
            <text:list text:style-name="a1094">
              <text:list-item>
                <text:p text:style-name="a1093" text:class-names="" text:cond-style-name=""><text:span text:style-name="a1088" text:class-names="">(</text:span><text:span text:style-name="a1089" text:class-names="">二</text:span><text:span text:style-name="a1090" text:class-names="">)</text:span><text:span text:style-name="a1091" text:class-names="">研發成果商品化規劃</text:span><text:span text:style-name="a1092" text:class-names=""/></text:p>
              </text:list-item>
            </text:list>
            <text:list text:style-name="a1098">
              <text:list-item>
                <text:list text:style-name="a1098">
                  <text:list-item>
                    <text:p text:style-name="a1097" text:class-names="" text:cond-style-name=""><text:span text:style-name="a1095" text:class-names="">可形成先期產業或重塑原有產業價值鏈之分析與說明，包括</text:span><text:span text:style-name="a1096" text:class-names=""/></text:p>
                  </text:list-item>
                </text:list>
              </text:list-item>
            </text:list>
            <text:list text:style-name="a1108">
              <text:list-item>
                <text:list text:style-name="a1108">
                  <text:list-item>
                    <text:list text:style-name="a1108">
                      <text:list-item>
                        <text:p text:style-name="a1107" text:class-names="" text:cond-style-name=""><text:span text:style-name="a1099" text:class-names="">市場未被滿足的需求</text:span><text:span text:style-name="a1100" text:class-names=""><text:s text:c="1"/>(Unmet needs</text:span><text:span text:style-name="a1101" text:class-names=""><text:s text:c="1"/></text:span><text:span text:style-name="a1102" text:class-names="">，生醫類為</text:span><text:span text:style-name="a1103" text:class-names=""><text:s text:c="1"/>Unmet Clinical needs</text:span><text:span text:style-name="a1104" text:class-names="">以及通路策略</text:span><text:span text:style-name="a1105" text:class-names="">)<text:s text:c="1"/></text:span><text:span text:style-name="a1106" text:class-names=""/></text:p>
                      </text:list-item>
                    </text:list>
                  </text:list-item>
                </text:list>
              </text:list-item>
            </text:list>
            <text:list text:style-name="a1111">
              <text:list-item>
                <text:list text:style-name="a1111">
                  <text:list-item>
                    <text:list text:style-name="a1111">
                      <text:list-item>
                        <text:p text:style-name="a1110" text:class-names="" text:cond-style-name=""><text:span text:style-name="a1109" text:class-names="">市場定位及規模預估</text:span></text:p>
                      </text:list-item>
                    </text:list>
                  </text:list-item>
                </text:list>
              </text:list-item>
            </text:list>
            <text:list text:style-name="a1115">
              <text:list-item>
                <text:list text:style-name="a1115">
                  <text:list-item>
                    <text:p text:style-name="a1114" text:class-names="" text:cond-style-name=""><text:span text:style-name="a1112" text:class-names="">早期商業發展策略</text:span><text:span text:style-name="a1113" text:class-names=""/></text:p>
                  </text:list-item>
                </text:list>
              </text:list-item>
            </text:list>
            <text:list text:style-name="a1124">
              <text:list-item>
                <text:list text:style-name="a1124">
                  <text:list-item>
                    <text:list text:style-name="a1124">
                      <text:list-item>
                        <text:p text:style-name="a1123" text:class-names="" text:cond-style-name=""><text:span text:style-name="a1116" text:class-names="">產品市場供應鏈上下游、競爭者分析及優勢等</text:span><text:span text:style-name="a1117" text:class-names=""><text:s text:c="1"/>(</text:span><text:span text:style-name="a1118" text:class-names="">含產品發展、市場進入</text:span><text:span text:style-name="a1119" text:class-names="">/</text:span><text:span text:style-name="a1120" text:class-names="">布局規劃</text:span><text:span text:style-name="a1121" text:class-names="">)<text:s text:c="1"/></text:span><text:span text:style-name="a1122" text:class-names=""/></text:p>
                      </text:list-item>
                    </text:list>
                  </text:list-item>
                </text:list>
              </text:list-item>
            </text:list>
            <text:list text:style-name="a1131">
              <text:list-item>
                <text:list text:style-name="a1131">
                  <text:list-item>
                    <text:list text:style-name="a1131">
                      <text:list-item>
                        <text:p text:style-name="a1130" text:class-names="" text:cond-style-name=""><text:span text:style-name="a1125" text:class-names="">供應鏈下游先期使用者</text:span><text:span text:style-name="a1126" text:class-names="">(early adopter)<text:s text:c="1"/></text:span><text:span text:style-name="a1127" text:class-names="">或前瞻使用者</text:span><text:span text:style-name="a1128" text:class-names=""><text:s text:c="1"/>(lead user)<text:s text:c="1"/></text:span><text:span text:style-name="a1129" text:class-names="">使用意願及其需求和規格等分析</text:span></text:p>
                      </text:list-item>
                    </text:list>
                  </text:list-item>
                </text:list>
              </text:list-item>
            </text:list>
            <text:list text:style-name="a1135">
              <text:list-item>
                <text:list text:style-name="a1135">
                  <text:list-item>
                    <text:p text:style-name="a1134" text:class-names="" text:cond-style-name=""><text:span text:style-name="a1132" text:class-names="">技術發展里程碑及商業發展里程碑，包括各階段目標與時程</text:span><text:span text:style-name="a1133" text:class-names=""/></text:p>
                  </text:list-item>
                </text:list>
              </text:list-item>
            </text:list>
            <text:list text:style-name="a1139">
              <text:list-item>
                <text:list text:style-name="a1139">
                  <text:list-item>
                    <text:list text:style-name="a1139">
                      <text:list-item>
                        <text:p text:style-name="a1138" text:class-names="" text:cond-style-name=""><text:span text:style-name="a1136" text:class-names="">技術或服務的發展進程里程碑</text:span><text:span text:style-name="a1137" text:class-names=""/></text:p>
                      </text:list-item>
                    </text:list>
                  </text:list-item>
                </text:list>
              </text:list-item>
            </text:list>
            <text:list text:style-name="a1142">
              <text:list-item>
                <text:list text:style-name="a1142">
                  <text:list-item>
                    <text:list text:style-name="a1142">
                      <text:list-item>
                        <text:p text:style-name="a1141" text:class-names="" text:cond-style-name=""><text:span text:style-name="a1140" text:class-names="">創新產品或服務之商業發展規劃及獲利模式</text:span></text:p>
                      </text:list-item>
                    </text:list>
                  </text:list-item>
                </text:list>
              </text:list-item>
            </text:list>
            <text:list text:style-name="a1145">
              <text:list-item>
                <text:list text:style-name="a1145">
                  <text:list-item>
                    <text:list text:style-name="a1145">
                      <text:list-item>
                        <text:p text:style-name="a1144" text:class-names="" text:cond-style-name=""><text:span text:style-name="a1143" text:class-names="">後續商化發展或出場時程條件等規劃</text:span></text:p>
                      </text:list-item>
                    </text:list>
                  </text:list-item>
                </text:list>
              </text:list-item>
            </text:list>
            <text:list text:style-name="a1149">
              <text:list-item>
                <text:list text:style-name="a1149">
                  <text:list-item>
                    <text:p text:style-name="a1148" text:class-names="" text:cond-style-name=""><text:span text:style-name="a1146" text:class-names="">補助期間預計進行商化工作項和產品里程碑，包括</text:span><text:span text:style-name="a1147" text:class-names=""/></text:p>
                  </text:list-item>
                </text:list>
              </text:list-item>
            </text:list>
            <text:list text:style-name="a1164">
              <text:list-item>
                <text:list text:style-name="a1164">
                  <text:list-item>
                    <text:list text:style-name="a1164">
                      <text:list-item>
                        <text:p text:style-name="a1163" text:class-names="" text:cond-style-name=""><text:span text:style-name="a1150" text:class-names="">技術可行性驗證及風險管控規劃</text:span><text:span text:style-name="a1151" text:class-names=""><text:s text:c="1"/></text:span><text:span text:style-name="a1152" text:class-names="">(</text:span><text:span text:style-name="a1153" text:class-names="">萌芽案</text:span><text:span text:style-name="a1154" text:class-names="">TRL4-6</text:span><text:span text:style-name="a1155" text:class-names="">：α</text:span><text:span text:style-name="a1156" text:class-names="">-test</text:span><text:span text:style-name="a1157" text:class-names="">、拔尖案</text:span><text:span text:style-name="a1158" text:class-names="">TRL6-8</text:span><text:span text:style-name="a1159" text:class-names="">：β</text:span><text:span text:style-name="a1160" text:class-names="">-test) ✽</text:span><text:span text:style-name="a1161" text:class-names="">請參考附錄</text:span><text:span text:style-name="a1162" text:class-names=""/></text:p>
                      </text:list-item>
                    </text:list>
                  </text:list-item>
                </text:list>
              </text:list-item>
            </text:list>
            <text:list text:style-name="a1170">
              <text:list-item>
                <text:list text:style-name="a1170">
                  <text:list-item>
                    <text:list text:style-name="a1170">
                      <text:list-item>
                        <text:p text:style-name="a1169" text:class-names="" text:cond-style-name=""><text:span text:style-name="a1165" text:class-names="">原型機發展階段規劃</text:span><text:span text:style-name="a1166" text:class-names=""><text:s text:c="1"/>(</text:span><text:span text:style-name="a1167" text:class-names="">醫材類請說明醫材比對品與預期用途</text:span><text:span text:style-name="a1168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176">
              <text:list-item>
                <text:list text:style-name="a1176">
                  <text:list-item>
                    <text:list text:style-name="a1176">
                      <text:list-item>
                        <text:p text:style-name="a1175" text:class-names="" text:cond-style-name=""><text:span text:style-name="a1171" text:class-names="">相關法規驗證等執行規劃</text:span><text:span text:style-name="a1172" text:class-names=""><text:s text:c="1"/>(</text:span><text:span text:style-name="a1173" text:class-names="">醫材類含取證所需之實驗臨床規劃</text:span><text:span text:style-name="a1174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183">
              <text:list-item>
                <text:list text:style-name="a1183">
                  <text:list-item>
                    <text:p text:style-name="a1182" text:class-names="" text:cond-style-name=""><text:span text:style-name="a1177" text:class-names="">(</text:span><text:span text:style-name="a1178" text:class-names="">三</text:span><text:span text:style-name="a1179" text:class-names="">)</text:span><text:span text:style-name="a1180" text:class-names="">創業團隊組成</text:span><text:span text:style-name="a1181" text:class-names=""/></text:p>
                  </text:list-item>
                </text:list>
              </text:list-item>
            </text:list>
            <text:list text:style-name="a1187">
              <text:list-item>
                <text:list text:style-name="a1187">
                  <text:list-item>
                    <text:p text:style-name="a1186" text:class-names="" text:cond-style-name=""><text:span text:style-name="a1184" text:class-names="">團隊創業準備度與成員組成完整性</text:span><text:span text:style-name="a1185" text:class-names=""/></text:p>
                  </text:list-item>
                </text:list>
              </text:list-item>
            </text:list>
            <text:list text:style-name="a1192">
              <text:list-item>
                <text:list text:style-name="a1192">
                  <text:list-item>
                    <text:list text:style-name="a1192">
                      <text:list-item>
                        <text:p text:style-name="a1191" text:class-names="" text:cond-style-name=""><text:span text:style-name="a1188" text:class-names="">PI</text:span><text:span text:style-name="a1189" text:class-names="">創業決心及校內外團隊組成之規劃</text:span><text:span text:style-name="a1190" text:class-names=""/></text:p>
                      </text:list-item>
                    </text:list>
                  </text:list-item>
                </text:list>
              </text:list-item>
            </text:list>
            <text:list text:style-name="a1199">
              <text:list-item>
                <text:list text:style-name="a1199">
                  <text:list-item>
                    <text:list text:style-name="a1199">
                      <text:list-item>
                        <text:p text:style-name="a1198" text:class-names="" text:cond-style-name=""><text:span text:style-name="a1193" text:class-names="">萌芽案：團隊組成及</text:span><text:span text:style-name="a1194" text:class-names="">3</text:span><text:span text:style-name="a1195" text:class-names="">個月聘用專任</text:span><text:span text:style-name="a1196" text:class-names="">BD</text:span><text:span text:style-name="a1197" text:class-names="">人選規劃</text:span></text:p>
                      </text:list-item>
                    </text:list>
                  </text:list-item>
                </text:list>
              </text:list-item>
            </text:list>
            <text:list text:style-name="a1209">
              <text:list-item>
                <text:list text:style-name="a1209">
                  <text:list-item>
                    <text:list text:style-name="a1209">
                      <text:list-item>
                        <text:p text:style-name="a1208" text:class-names="" text:cond-style-name=""><text:span text:style-name="a1200" text:class-names="">拔尖案：團隊組成及</text:span><text:span text:style-name="a1201" text:class-names="">3</text:span><text:span text:style-name="a1202" text:class-names="">個月聘用專任</text:span><text:span text:style-name="a1203" text:class-names="">CEO</text:span><text:span text:style-name="a1204" text:class-names="">或</text:span><text:span text:style-name="a1205" text:class-names="">COO</text:span><text:span text:style-name="a1206" text:class-names="">人選規劃</text:span><text:span text:style-name="a1207" text:class-names=""/></text:p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81" draw:style-name="a1213" draw:name="投影片編號版面配置區 3" svg:x="11.55556in" svg:y="6.95139in" svg:width="1.11111in" svg:height="0.39931in">
          <draw:text-box>
            <text:p text:style-name="a1212" text:class-names="" text:cond-style-name=""><text:span text:style-name="a1211" text:class-names=""><text:page-number style:num-format="1" text:fixed="false"/></text:span></text:p>
          </draw:text-box>
          <svg:title/>
          <svg:desc/>
        </draw:frame>
      </draw:page>
      <draw:page draw:name="Slide21" draw:style-name="a1215" draw:master-page-name="Master1-Layout2-obj-標題及內容" presentation:presentation-page-layout-name="Master1-PPL2" draw:id="Slide-276">
        <draw:frame draw:id="id182" presentation:style-name="a1222" draw:name="標題 2" svg:x="0.45935in" svg:y="0.1493in" svg:width="12in" svg:height="0.77439in" presentation:class="title" presentation:placeholder="false">
          <draw:text-box>
            <text:p text:style-name="a1221" text:class-names="" text:cond-style-name=""><text:span text:style-name="a1216" text:class-names="">(</text:span><text:span text:style-name="a1217" text:class-names="">四</text:span><text:span text:style-name="a1218" text:class-names="">)</text:span><text:span text:style-name="a1219" text:class-names="">自提查核點</text:span><text:span text:style-name="a1220" text:class-names=""/></text:p>
          </draw:text-box>
          <svg:title/>
          <svg:desc/>
        </draw:frame>
        <draw:frame draw:id="id183" draw:name="內容版面配置區 6" svg:x="0.13009in" svg:y="1.05035in" svg:width="13.11315in" svg:height="6.36407in" presentation:class="table" presentation:placeholder="false">
          <table:table table:style-name="a1223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224" table:default-cell-style-name=""/>
            <table:table-column table:style-name="a1225" table:default-cell-style-name=""/>
            <table:table-column table:style-name="a1226" table:default-cell-style-name=""/>
            <table:table-column table:style-name="a1227" table:default-cell-style-name=""/>
            <table:table-row table:style-name="a1228" table:default-cell-style-name="">
              <table:table-cell table:style-name="a1235">
                <text:list text:style-name="a1234">
                  <text:list-item>
                    <text:p text:style-name="a1233" text:class-names="" text:cond-style-name=""><text:span text:style-name="a1229" text:class-names="">時<text:s text:c="1"/></text:span><text:span text:style-name="a1230" text:class-names=""><text:s text:c="2"/></text:span><text:span text:style-name="a1231" text:class-names="">間</text:span><text:span text:style-name="a1232" text:class-names=""/></text:p>
                  </text:list-item>
                </text:list>
              </table:table-cell>
              <table:table-cell table:style-name="a1239">
                <text:p text:style-name="a1238" text:class-names="" text:cond-style-name=""><text:span text:style-name="a1236" text:class-names="">查核點</text:span><text:span text:style-name="a1237" text:class-names=""/></text:p>
              </table:table-cell>
              <table:table-cell table:style-name="a1243">
                <text:list text:style-name="a1242">
                  <text:list-item>
                    <text:p text:style-name="a1241" text:class-names="" text:cond-style-name=""><text:span text:style-name="a1240" text:class-names="">項目</text:span></text:p>
                  </text:list-item>
                </text:list>
              </table:table-cell>
              <table:table-cell table:style-name="a1247">
                <text:p text:style-name="a1246" text:class-names="" text:cond-style-name=""><text:span text:style-name="a1244" text:class-names="">重大查核項目預估經費支用</text:span><text:span text:style-name="a1245" text:class-names=""/></text:p>
              </table:table-cell>
            </table:table-row>
            <table:table-row table:style-name="a1248" table:default-cell-style-name="">
              <table:table-cell table:style-name="a1271" table:number-rows-spanned="4">
                <text:list text:style-name="a1252">
                  <text:list-item>
                    <text:p text:style-name="a1251" text:class-names="" text:cond-style-name=""><text:span text:style-name="a1249" text:class-names="">期中前</text:span><text:span text:style-name="a1250" text:class-names=""/></text:p>
                  </text:list-item>
                </text:list>
                <text:list text:style-name="a1256">
                  <text:list-item>
                    <text:p text:style-name="a1255" text:class-names="" text:cond-style-name=""><text:span text:style-name="a1253" text:class-names="">須完成之</text:span><text:span text:style-name="a1254" text:class-names=""/></text:p>
                  </text:list-item>
                </text:list>
                <text:list text:style-name="a1260">
                  <text:list-item>
                    <text:p text:style-name="a1259" text:class-names="" text:cond-style-name=""><text:span text:style-name="a1257" text:class-names="">查核點</text:span><text:span text:style-name="a1258" text:class-names=""/></text:p>
                  </text:list-item>
                </text:list>
                <text:list text:style-name="a1270">
                  <text:list-item>
                    <text:p text:style-name="a1269" text:class-names="" text:cond-style-name=""><text:span text:style-name="a1261" text:class-names="">(</text:span><text:span text:style-name="a1262" text:class-names="">預計</text:span><text:span text:style-name="a1263" text:class-names="">113</text:span><text:span text:style-name="a1264" text:class-names="">年</text:span><text:span text:style-name="a1265" text:class-names="">1</text:span><text:span text:style-name="a1266" text:class-names="">月</text:span><text:span text:style-name="a1267" text:class-names="">)</text:span><text:span text:style-name="a1268" text:class-names=""/></text:p>
                  </text:list-item>
                </text:list>
              </table:table-cell>
              <table:table-cell table:style-name="a1274" table:number-rows-spanned="2">
                <text:p text:style-name="a1273" text:class-names="" text:cond-style-name=""><text:span text:style-name="a1272" text:class-names="">商業查核點</text:span></text:p>
              </table:table-cell>
              <table:table-cell table:style-name="a1278">
                <text:list text:style-name="a1277">
                  <text:list-item>
                    <text:p text:style-name="a1276" text:class-names="" text:cond-style-name=""><text:span text:style-name="a1275" text:class-names=""/></text:p>
                  </text:list-item>
                </text:list>
              </table:table-cell>
              <table:table-cell table:style-name="a1304" table:number-rows-spanned="8">
                <text:p text:style-name="a1281" text:class-names="" text:cond-style-name=""><text:span text:style-name="a1279" text:class-names="">預計工作項目：</text:span><text:span text:style-name="a1280" text:class-names=""/></text:p>
                <text:list text:style-name="a1285">
                  <text:list-item>
                    <text:p text:style-name="a1284" text:class-names="" text:cond-style-name=""><text:span text:style-name="a1282" text:class-names="">重大技術推展</text:span><text:span text:style-name="a1283" text:class-names=""/></text:p>
                  </text:list-item>
                </text:list>
                <text:list text:style-name="a1289">
                  <text:list-item>
                    <text:p text:style-name="a1288" text:class-names="" text:cond-style-name=""><text:span text:style-name="a1286" text:class-names="">測試或驗證</text:span><text:span text:style-name="a1287" text:class-names=""/></text:p>
                  </text:list-item>
                </text:list>
                <text:list text:style-name="a1293">
                  <text:list-item>
                    <text:p text:style-name="a1292" text:class-names="" text:cond-style-name=""><text:span text:style-name="a1290" text:class-names="">智財管理應用及評估</text:span><text:span text:style-name="a1291" text:class-names=""/></text:p>
                  </text:list-item>
                </text:list>
                <text:list text:style-name="a1297">
                  <text:list-item>
                    <text:p text:style-name="a1296" text:class-names="" text:cond-style-name=""><text:span text:style-name="a1294" text:class-names="">法規驗證或諮詢</text:span><text:span text:style-name="a1295" text:class-names=""/></text:p>
                  </text:list-item>
                </text:list>
                <text:p text:style-name="a1299" text:class-names="" text:cond-style-name=""><text:span text:style-name="a1298" text:class-names="">.</text:span></text:p>
                <text:p text:style-name="a1301" text:class-names="" text:cond-style-name=""><text:span text:style-name="a1300" text:class-names="">.</text:span></text:p>
                <text:p text:style-name="a1303" text:class-names="" text:cond-style-name=""><text:span text:style-name="a1302" text:class-names="">.</text:span></text:p>
              </table:table-cell>
            </table:table-row>
            <table:table-row table:style-name="a1305" table:default-cell-style-name="">
              <table:covered-table-cell table:style-name=""/>
              <table:covered-table-cell table:style-name=""/>
              <table:table-cell table:style-name="a1309">
                <text:list text:style-name="a1308">
                  <text:list-item>
                    <text:p text:style-name="a1307" text:class-names="" text:cond-style-name=""><text:span text:style-name="a1306" text:class-names=""/></text:p>
                  </text:list-item>
                </text:list>
              </table:table-cell>
              <table:covered-table-cell table:style-name=""/>
            </table:table-row>
            <table:table-row table:style-name="a1310" table:default-cell-style-name="">
              <table:covered-table-cell table:style-name=""/>
              <table:table-cell table:style-name="a1313" table:number-rows-spanned="2">
                <text:p text:style-name="a1312" text:class-names="" text:cond-style-name=""><text:span text:style-name="a1311" text:class-names="">技術查核點</text:span></text:p>
              </table:table-cell>
              <table:table-cell table:style-name="a1317">
                <text:list text:style-name="a1316">
                  <text:list-item>
                    <text:p text:style-name="a1315" text:class-names="" text:cond-style-name=""><text:span text:style-name="a1314" text:class-names=""/></text:p>
                  </text:list-item>
                </text:list>
              </table:table-cell>
              <table:covered-table-cell table:style-name=""/>
            </table:table-row>
            <table:table-row table:style-name="a1318" table:default-cell-style-name="">
              <table:covered-table-cell table:style-name=""/>
              <table:covered-table-cell table:style-name=""/>
              <table:table-cell table:style-name="a1322">
                <text:list text:style-name="a1321">
                  <text:list-item>
                    <text:p text:style-name="a1320" text:class-names="" text:cond-style-name=""><text:span text:style-name="a1319" text:class-names=""/></text:p>
                  </text:list-item>
                </text:list>
              </table:table-cell>
              <table:covered-table-cell table:style-name=""/>
            </table:table-row>
            <table:table-row table:style-name="a1323" table:default-cell-style-name="">
              <table:table-cell table:style-name="a1346" table:number-rows-spanned="4">
                <text:list text:style-name="a1327">
                  <text:list-item>
                    <text:p text:style-name="a1326" text:class-names="" text:cond-style-name=""><text:span text:style-name="a1324" text:class-names="">期末前</text:span><text:span text:style-name="a1325" text:class-names=""/></text:p>
                  </text:list-item>
                </text:list>
                <text:list text:style-name="a1331">
                  <text:list-item>
                    <text:p text:style-name="a1330" text:class-names="" text:cond-style-name=""><text:span text:style-name="a1328" text:class-names="">須完成之</text:span><text:span text:style-name="a1329" text:class-names=""/></text:p>
                  </text:list-item>
                </text:list>
                <text:list text:style-name="a1335">
                  <text:list-item>
                    <text:p text:style-name="a1334" text:class-names="" text:cond-style-name=""><text:span text:style-name="a1332" text:class-names="">查核點</text:span><text:span text:style-name="a1333" text:class-names=""/></text:p>
                  </text:list-item>
                </text:list>
                <text:list text:style-name="a1345">
                  <text:list-item>
                    <text:p text:style-name="a1344" text:class-names="" text:cond-style-name=""><text:span text:style-name="a1336" text:class-names="">(</text:span><text:span text:style-name="a1337" text:class-names="">預計</text:span><text:span text:style-name="a1338" text:class-names="">113</text:span><text:span text:style-name="a1339" text:class-names="">年</text:span><text:span text:style-name="a1340" text:class-names="">12</text:span><text:span text:style-name="a1341" text:class-names="">月</text:span><text:span text:style-name="a1342" text:class-names="">)</text:span><text:span text:style-name="a1343" text:class-names=""/></text:p>
                  </text:list-item>
                </text:list>
              </table:table-cell>
              <table:table-cell table:style-name="a1349" table:number-rows-spanned="2">
                <text:p text:style-name="a1348" text:class-names="" text:cond-style-name=""><text:span text:style-name="a1347" text:class-names="">商業查核點</text:span></text:p>
              </table:table-cell>
              <table:table-cell table:style-name="a1352">
                <text:p text:style-name="a1351" text:class-names="" text:cond-style-name=""><text:span text:style-name="a1350" text:class-names=""/></text:p>
              </table:table-cell>
              <table:covered-table-cell table:style-name=""/>
            </table:table-row>
            <table:table-row table:style-name="a1353" table:default-cell-style-name="">
              <table:covered-table-cell table:style-name=""/>
              <table:covered-table-cell table:style-name=""/>
              <table:table-cell table:style-name="a1356">
                <text:p text:style-name="a1355" text:class-names="" text:cond-style-name=""><text:span text:style-name="a1354" text:class-names=""/></text:p>
              </table:table-cell>
              <table:covered-table-cell table:style-name=""/>
            </table:table-row>
            <table:table-row table:style-name="a1357" table:default-cell-style-name="">
              <table:covered-table-cell table:style-name=""/>
              <table:table-cell table:style-name="a1360" table:number-rows-spanned="2">
                <text:p text:style-name="a1359" text:class-names="" text:cond-style-name=""><text:span text:style-name="a1358" text:class-names="">技術查核點</text:span></text:p>
              </table:table-cell>
              <table:table-cell table:style-name="a1363">
                <text:p text:style-name="a1362" text:class-names="" text:cond-style-name=""><text:span text:style-name="a1361" text:class-names=""/></text:p>
              </table:table-cell>
              <table:covered-table-cell table:style-name=""/>
            </table:table-row>
            <table:table-row table:style-name="a1364" table:default-cell-style-name="">
              <table:covered-table-cell table:style-name=""/>
              <table:covered-table-cell table:style-name=""/>
              <table:table-cell table:style-name="a1367">
                <text:p text:style-name="a1366" text:class-names="" text:cond-style-name=""><text:span text:style-name="a1365" text:class-names=""/></text:p>
              </table:table-cell>
              <table:covered-table-cell table:style-name=""/>
            </table:table-row>
          </table:table>
          <draw:image xlink:href="media/image1.png" xlink:type="simple" xlink:show="embed" xlink:actuate="onLoad"/>
          <svg:title/>
          <svg:desc/>
        </draw:frame>
        <draw:frame draw:id="id184" draw:style-name="a1370" draw:name="投影片編號版面配置區 1" svg:x="11.55556in" svg:y="6.95139in" svg:width="1.11111in" svg:height="0.39931in">
          <draw:text-box>
            <text:p text:style-name="a1369" text:class-names="" text:cond-style-name=""><text:span text:style-name="a1368" text:class-names=""><text:page-number style:num-format="1" text:fixed="false"/></text:span></text:p>
          </draw:text-box>
          <svg:title/>
          <svg:desc/>
        </draw:frame>
        <presentation:notes draw:style-name="a1376">
          <draw:page-thumbnail draw:page-number="3" svg:x="0.46007in" svg:y="1.35764in" svg:width="6.51389in" svg:height="3.66319in" presentation:class="page" draw:id="id185" presentation:style-name="a1371" draw:name="投影片圖像版面配置區 1">
            <svg:title/>
            <svg:desc/>
          </draw:page-thumbnail>
          <draw:frame draw:id="id186" presentation:style-name="a1372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187" draw:style-name="a1375" draw:name="投影片編號版面配置區 3" svg:x="4.2109in" svg:y="10.31287in" svg:width="3.22141in" svg:height="0.54477in">
            <draw:text-box>
              <text:p text:style-name="a1374" text:class-names="" text:cond-style-name=""><text:span text:style-name="a1373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38" draw:style-name="a1378" draw:master-page-name="Master1-Layout2-obj-標題及內容" presentation:presentation-page-layout-name="Master1-PPL2" draw:id="Slide-293">
        <draw:custom-shape svg:x="0.53472in" svg:y="6.83128in" svg:width="12.26389in" svg:height="0.63952in" draw:id="id188" draw:style-name="a1382" draw:name="矩形 4">
          <svg:title/>
          <svg:desc/>
          <text:p text:style-name="a1381" text:class-names="" text:cond-style-name=""><text:span text:style-name="a1379" text:class-names="">本計畫如同時有申請機構或其他單位（含國內外、大陸地區及港澳）補助項目，請務必於備註欄揭露配合單位名稱、補助項目、補助金額及配合年次等資訊，並請檢附相關證明文件（無配合補助項目者免填）</text:span><text:span text:style-name="a1380" text:class-names=""><text:s text:c="1"/>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89" draw:style-name="a1385" draw:name="投影片編號版面配置區 5" svg:x="11.55556in" svg:y="6.95139in" svg:width="1.11111in" svg:height="0.39931in">
          <draw:text-box>
            <text:p text:style-name="a1384" text:class-names="" text:cond-style-name=""><text:span text:style-name="a1383" text:class-names=""><text:page-number style:num-format="1" text:fixed="false"/></text:span></text:p>
          </draw:text-box>
          <svg:title/>
          <svg:desc/>
        </draw:frame>
        <draw:frame draw:id="id190" presentation:style-name="a1397" draw:name="Google Shape;253;p17" svg:x="0.08974in" svg:y="0.14392in" svg:width="13.15384in" svg:height="0.80741in" presentation:class="title" presentation:placeholder="false">
          <draw:text-box>
            <text:p text:style-name="a1396" text:class-names="" text:cond-style-name=""><text:span text:style-name="a1386" text:class-names="">(</text:span><text:span text:style-name="a1387" text:class-names="">五</text:span><text:span text:style-name="a1388" text:class-names="">)</text:span><text:span text:style-name="a1389" text:class-names="">個案經費表</text:span><text:span text:style-name="a1390" text:class-names="">(</text:span><text:span text:style-name="a1391" text:class-names="">經費請詳述工作項目及預估經費，萌芽案總額以</text:span><text:span text:style-name="a1392" text:class-names="">800</text:span><text:span text:style-name="a1393" text:class-names="">萬為上限</text:span><text:span text:style-name="a1394" text:class-names="">)<text:s text:c="1"/></text:span><text:span text:style-name="a1395" text:class-names=""/></text:p>
          </draw:text-box>
          <svg:title/>
          <svg:desc/>
        </draw:frame>
        <draw:frame draw:id="id191" draw:style-name="a1400" draw:name="文字方塊 12" svg:x="2.67033in" svg:y="6.58242in" svg:width="0.20202in" svg:height="0.40391in">
          <draw:text-box>
            <text:p text:style-name="a1399" text:class-names="" text:cond-style-name=""><text:span text:style-name="a1398" text:class-names=""/></text:p>
          </draw:text-box>
          <svg:title/>
          <svg:desc/>
        </draw:frame>
        <draw:frame draw:id="id192" draw:name="表格 15" svg:x="0.08974in" svg:y="0.95133in" svg:width="13.15385in" svg:height="5.74604in">
          <table:table table:style-name="a1401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402" table:default-cell-style-name=""/>
            <table:table-column table:style-name="a1403" table:default-cell-style-name=""/>
            <table:table-column table:style-name="a1404" table:default-cell-style-name=""/>
            <table:table-row table:style-name="a1405" table:default-cell-style-name="">
              <table:table-cell table:style-name="a1409">
                <text:p text:style-name="a1408" text:class-names="" text:cond-style-name=""><text:span text:style-name="a1406" text:class-names="">補助項目</text:span><text:span text:style-name="a1407" text:class-names=""><text:s text:c="1"/>\ 執行年次</text:span></text:p>
              </table:table-cell>
              <table:table-cell table:style-name="a1420">
                <text:list text:style-name="a1419">
                  <text:list-item>
                    <text:p text:style-name="a1418" text:class-names="" text:cond-style-name=""><text:span text:style-name="a1410" text:class-names="">113</text:span><text:span text:style-name="a1411" text:class-names="">年</text:span><text:span text:style-name="a1412" text:class-names="">1</text:span><text:span text:style-name="a1413" text:class-names="">月至</text:span><text:span text:style-name="a1414" text:class-names="">113</text:span><text:span text:style-name="a1415" text:class-names="">年</text:span><text:span text:style-name="a1416" text:class-names="">12</text:span><text:span text:style-name="a1417" text:class-names="">月</text:span></text:p>
                  </text:list-item>
                </text:list>
              </table:table-cell>
              <table:table-cell table:style-name="a1424">
                <text:list text:style-name="a1423">
                  <text:list-item>
                    <text:p text:style-name="a1422" text:class-names="" text:cond-style-name=""><text:span text:style-name="a1421" text:class-names="">備註：</text:span></text:p>
                  </text:list-item>
                </text:list>
              </table:table-cell>
            </table:table-row>
            <table:table-row table:style-name="a1425" table:default-cell-style-name="">
              <table:table-cell table:style-name="a1430">
                <text:list text:style-name="a1429">
                  <text:list-item>
                    <text:p text:style-name="a1428" text:class-names="" text:cond-style-name=""><text:span text:style-name="a1426" text:class-names="">1.業務費</text:span><text:span text:style-name="a1427" text:class-names=""/></text:p>
                  </text:list-item>
                </text:list>
              </table:table-cell>
              <table:table-cell table:style-name="a1435">
                <text:list text:style-name="a1434">
                  <text:list-item>
                    <text:p text:style-name="a1433" text:class-names="" text:cond-style-name=""><text:span text:style-name="a1431" text:class-names="">0</text:span><text:span text:style-name="a1432" text:class-names=""/></text:p>
                  </text:list-item>
                </text:list>
              </table:table-cell>
              <table:table-cell table:style-name="a1439">
                <text:list text:style-name="a1438">
                  <text:list-item>
                    <text:p text:style-name="a1437" text:class-names="" text:cond-style-name=""><text:span text:style-name="a1436" text:class-names=""/></text:p>
                  </text:list-item>
                </text:list>
              </table:table-cell>
            </table:table-row>
            <table:table-row table:style-name="a1440" table:default-cell-style-name="">
              <table:table-cell table:style-name="a1445">
                <text:list text:style-name="a1444">
                  <text:list-item>
                    <text:p text:style-name="a1443" text:class-names="" text:cond-style-name=""><text:span text:style-name="a1441" text:class-names="">(1)研究人力費</text:span><text:span text:style-name="a1442" text:class-names=""/></text:p>
                  </text:list-item>
                </text:list>
              </table:table-cell>
              <table:table-cell table:style-name="a1450">
                <text:list text:style-name="a1449">
                  <text:list-item>
                    <text:p text:style-name="a1448" text:class-names="" text:cond-style-name=""><text:span text:style-name="a1446" text:class-names="">0</text:span><text:span text:style-name="a1447" text:class-names=""/></text:p>
                  </text:list-item>
                </text:list>
              </table:table-cell>
              <table:table-cell table:style-name="a1468">
                <text:p text:style-name="a1467" text:class-names="" text:cond-style-name=""><text:span text:style-name="a1451" text:class-names="">例如</text:span><text:span text:style-name="a1452" text:class-names="">：</text:span><text:span text:style-name="a1453" text:class-names="">專任人員○名</text:span><text:span text:style-name="a1454" text:class-names="">(</text:span><text:span text:style-name="a1455" text:class-names="">全職</text:span><text:span text:style-name="a1456" text:class-names="">BD</text:span><text:span text:style-name="a1457" text:class-names="">人員</text:span><text:span text:style-name="a1458" text:class-names="">)</text:span><text:span text:style-name="a1459" text:class-names="">、兼任人員</text:span><text:span text:style-name="a1460" text:class-names=""><text:s text:c="1"/></text:span><text:span text:style-name="a1461" text:class-names="">○名、國外顧問○名</text:span><text:span text:style-name="a1462" text:class-names="">(</text:span><text:span text:style-name="a1463" text:class-names="">○○○</text:span><text:span text:style-name="a1464" text:class-names="">/</text:span><text:span text:style-name="a1465" text:class-names="">○○單位</text:span><text:span text:style-name="a1466" text:class-names="">)</text:span></text:p>
              </table:table-cell>
            </table:table-row>
            <table:table-row table:style-name="a1469" table:default-cell-style-name="">
              <table:table-cell table:style-name="a1478">
                <text:list text:style-name="a1474">
                  <text:list-item>
                    <text:p text:style-name="a1473" text:class-names="" text:cond-style-name=""><text:span text:style-name="a1470" text:class-names="">(2)</text:span><text:span text:style-name="a1471" text:class-names="">耗材、物品、圖書、</text:span><text:span text:style-name="a1472" text:class-names=""/></text:p>
                  </text:list-item>
                </text:list>
                <text:list text:style-name="a1477">
                  <text:list-item>
                    <text:p text:style-name="a1476" text:class-names="" text:cond-style-name=""><text:span text:style-name="a1475" text:class-names="">研究設備使用費及雜項費用</text:span></text:p>
                  </text:list-item>
                </text:list>
              </table:table-cell>
              <table:table-cell table:style-name="a1483">
                <text:list text:style-name="a1482">
                  <text:list-item>
                    <text:p text:style-name="a1481" text:class-names="" text:cond-style-name=""><text:span text:style-name="a1479" text:class-names="">0</text:span><text:span text:style-name="a1480" text:class-names=""/></text:p>
                  </text:list-item>
                </text:list>
              </table:table-cell>
              <table:table-cell table:style-name="a1490">
                <text:p text:style-name="a1489" text:class-names="" text:cond-style-name=""><text:span text:style-name="a1484" text:class-names="">請配合</text:span><text:span text:style-name="a1485" text:class-names="">(</text:span><text:span text:style-name="a1486" text:class-names="">四</text:span><text:span text:style-name="a1487" text:class-names="">)</text:span><text:span text:style-name="a1488" text:class-names="">自提查核點，合理編列經費項目</text:span></text:p>
              </table:table-cell>
            </table:table-row>
            <table:table-row table:style-name="a1491" table:default-cell-style-name="">
              <table:table-cell table:style-name="a1496">
                <text:list text:style-name="a1495">
                  <text:list-item>
                    <text:p text:style-name="a1494" text:class-names="" text:cond-style-name=""><text:span text:style-name="a1492" text:class-names="">2.研究設備費</text:span><text:span text:style-name="a1493" text:class-names=""/></text:p>
                  </text:list-item>
                </text:list>
              </table:table-cell>
              <table:table-cell table:style-name="a1501">
                <text:list text:style-name="a1500">
                  <text:list-item>
                    <text:p text:style-name="a1499" text:class-names="" text:cond-style-name=""><text:span text:style-name="a1497" text:class-names="">0</text:span><text:span text:style-name="a1498" text:class-names=""/></text:p>
                  </text:list-item>
                </text:list>
              </table:table-cell>
              <table:table-cell table:style-name="a1508">
                <text:list text:style-name="a1507">
                  <text:list-item>
                    <text:p text:style-name="a1506" text:class-names="" text:cond-style-name=""><text:span text:style-name="a1502" text:class-names="">(</text:span><text:span text:style-name="a1503" text:class-names="">原則不予編列，有特殊需求請於會議審時提出，經委員審查同意方可例外編列</text:span><text:span text:style-name="a1504" text:class-names="">)</text:span><text:span text:style-name="a1505" text:class-names=""/></text:p>
                  </text:list-item>
                </text:list>
              </table:table-cell>
            </table:table-row>
            <table:table-row table:style-name="a1509" table:default-cell-style-name="">
              <table:table-cell table:style-name="a1514">
                <text:list text:style-name="a1513">
                  <text:list-item>
                    <text:p text:style-name="a1512" text:class-names="" text:cond-style-name=""><text:span text:style-name="a1510" text:class-names="">3.國外差旅費</text:span><text:span text:style-name="a1511" text:class-names=""/></text:p>
                  </text:list-item>
                </text:list>
              </table:table-cell>
              <table:table-cell table:style-name="a1519">
                <text:list text:style-name="a1518">
                  <text:list-item>
                    <text:p text:style-name="a1517" text:class-names="" text:cond-style-name=""><text:span text:style-name="a1515" text:class-names="">0</text:span><text:span text:style-name="a1516" text:class-names=""/></text:p>
                  </text:list-item>
                </text:list>
              </table:table-cell>
              <table:table-cell table:style-name="a1525" table:number-rows-spanned="4">
                <text:p text:style-name="a1524" text:class-names="" text:cond-style-name=""><text:span text:style-name="a1520" text:class-names="">(</text:span><text:span text:style-name="a1521" text:class-names="">本項若為團隊發展新創必要需求，請詳述規劃地點與內容及執行效益</text:span><text:span text:style-name="a1522" text:class-names="">)</text:span><text:span text:style-name="a1523" text:class-names=""/></text:p>
              </table:table-cell>
            </table:table-row>
            <table:table-row table:style-name="a1526" table:default-cell-style-name="">
              <table:table-cell table:style-name="a1532">
                <text:p text:style-name="a1531" text:class-names="" text:cond-style-name=""><text:span text:style-name="a1527" text:class-names="">(1).</text:span><text:span text:style-name="a1528" text:class-names="">參與國際展覽</text:span><text:span text:style-name="a1529" text:class-names=""><text:s text:c="1"/></text:span><text:span text:style-name="a1530" text:class-names=""/></text:p>
              </table:table-cell>
              <table:table-cell table:style-name="a1537">
                <text:list text:style-name="a1536">
                  <text:list-item>
                    <text:p text:style-name="a1535" text:class-names="" text:cond-style-name=""><text:span text:style-name="a1533" text:class-names="">0</text:span><text:span text:style-name="a1534" text:class-names=""/></text:p>
                  </text:list-item>
                </text:list>
              </table:table-cell>
              <table:covered-table-cell table:style-name=""/>
            </table:table-row>
            <table:table-row table:style-name="a1538" table:default-cell-style-name="">
              <table:table-cell table:style-name="a1544">
                <text:p text:style-name="a1543" text:class-names="" text:cond-style-name=""><text:span text:style-name="a1539" text:class-names="">(2).</text:span><text:span text:style-name="a1540" text:class-names="">出席國際會議</text:span><text:span text:style-name="a1541" text:class-names=""><text:s text:c="1"/></text:span><text:span text:style-name="a1542" text:class-names=""/></text:p>
              </table:table-cell>
              <table:table-cell table:style-name="a1549">
                <text:list text:style-name="a1548">
                  <text:list-item>
                    <text:p text:style-name="a1547" text:class-names="" text:cond-style-name=""><text:span text:style-name="a1545" text:class-names="">0</text:span><text:span text:style-name="a1546" text:class-names=""/></text:p>
                  </text:list-item>
                </text:list>
              </table:table-cell>
              <table:covered-table-cell table:style-name=""/>
            </table:table-row>
            <table:table-row table:style-name="a1550" table:default-cell-style-name="">
              <table:table-cell table:style-name="a1555">
                <text:p text:style-name="a1554" text:class-names="" text:cond-style-name=""><text:span text:style-name="a1551" text:class-names="">(3).</text:span><text:span text:style-name="a1552" text:class-names="">移地研究差旅費</text:span><text:span text:style-name="a1553" text:class-names=""><text:s text:c="1"/></text:span></text:p>
              </table:table-cell>
              <table:table-cell table:style-name="a1560">
                <text:list text:style-name="a1559">
                  <text:list-item>
                    <text:p text:style-name="a1558" text:class-names="" text:cond-style-name=""><text:span text:style-name="a1556" text:class-names="">0</text:span><text:span text:style-name="a1557" text:class-names=""/></text:p>
                  </text:list-item>
                </text:list>
              </table:table-cell>
              <table:covered-table-cell table:style-name=""/>
            </table:table-row>
            <table:table-row table:style-name="a1561" table:default-cell-style-name="">
              <table:table-cell table:style-name="a1566">
                <text:list text:style-name="a1565">
                  <text:list-item>
                    <text:p text:style-name="a1564" text:class-names="" text:cond-style-name=""><text:span text:style-name="a1562" text:class-names="">4.管理費</text:span><text:span text:style-name="a1563" text:class-names=""/></text:p>
                  </text:list-item>
                </text:list>
              </table:table-cell>
              <table:table-cell table:style-name="a1571">
                <text:list text:style-name="a1570">
                  <text:list-item>
                    <text:p text:style-name="a1569" text:class-names="" text:cond-style-name=""><text:span text:style-name="a1567" text:class-names="">0</text:span><text:span text:style-name="a1568" text:class-names=""/></text:p>
                  </text:list-item>
                </text:list>
              </table:table-cell>
              <table:table-cell table:style-name="a1581">
                <text:p text:style-name="a1580" text:class-names="" text:cond-style-name=""><text:span text:style-name="a1572" text:class-names="">以</text:span><text:span text:style-name="a1573" text:class-names="">(</text:span><text:span text:style-name="a1574" text:class-names="">計畫業務費</text:span><text:span text:style-name="a1575" text:class-names="">-</text:span><text:span text:style-name="a1576" text:class-names="">研究主持費</text:span><text:span text:style-name="a1577" text:class-names="">)*15%</text:span><text:span text:style-name="a1578" text:class-names="">為上限。</text:span><text:span text:style-name="a1579" text:class-names=""/></text:p>
              </table:table-cell>
            </table:table-row>
            <table:table-row table:style-name="a1582" table:default-cell-style-name="">
              <table:table-cell table:style-name="a1587">
                <text:list text:style-name="a1586">
                  <text:list-item>
                    <text:p text:style-name="a1585" text:class-names="" text:cond-style-name=""><text:span text:style-name="a1583" text:class-names="">合<text:tab/>計</text:span><text:span text:style-name="a1584" text:class-names=""/></text:p>
                  </text:list-item>
                </text:list>
              </table:table-cell>
              <table:table-cell table:style-name="a1592">
                <text:list text:style-name="a1591">
                  <text:list-item>
                    <text:p text:style-name="a1590" text:class-names="" text:cond-style-name=""><text:span text:style-name="a1588" text:class-names="">0</text:span><text:span text:style-name="a1589" text:class-names=""/></text:p>
                  </text:list-item>
                </text:list>
              </table:table-cell>
              <table:table-cell table:style-name="a1597">
                <text:p text:style-name="a1596" text:class-names="" text:cond-style-name=""><text:span text:style-name="a1593" text:class-names="">＊經費編列請參閱國科會補助科創計畫第</text:span><text:span text:style-name="a1594" text:class-names="">6</text:span><text:span text:style-name="a1595" text:class-names="">點</text:span></text:p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presentation:notes draw:style-name="a1603">
          <draw:page-thumbnail draw:page-number="4" svg:x="0.46007in" svg:y="1.35764in" svg:width="6.51389in" svg:height="3.66319in" presentation:class="page" draw:id="id193" presentation:style-name="a1598" draw:name="投影片圖像版面配置區 1">
            <svg:title/>
            <svg:desc/>
          </draw:page-thumbnail>
          <draw:frame draw:id="id194" presentation:style-name="a1599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195" draw:style-name="a1602" draw:name="投影片編號版面配置區 3" svg:x="4.2109in" svg:y="10.31287in" svg:width="3.22141in" svg:height="0.54477in">
            <draw:text-box>
              <text:p text:style-name="a1601" text:class-names="" text:cond-style-name=""><text:span text:style-name="a160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20" draw:style-name="a1605" draw:master-page-name="Master1-Layout2-obj-標題及內容" presentation:presentation-page-layout-name="Master1-PPL2" draw:id="Slide-475">
        <draw:frame draw:id="id196" presentation:style-name="a1609" draw:name="標題 2" svg:x="0.66667in" svg:y="0.57258in" svg:width="12in" svg:height="0.82929in" presentation:class="title" presentation:placeholder="false">
          <draw:text-box>
            <text:p text:style-name="a1608" text:class-names="" text:cond-style-name=""><text:span text:style-name="a1606" text:class-names="">二、本計畫「智財清單」</text:span><text:span text:style-name="a1607" text:class-names=""/></text:p>
          </draw:text-box>
          <svg:title/>
          <svg:desc/>
        </draw:frame>
        <draw:frame draw:id="id197" presentation:style-name="a1614" draw:name="內容預留位置 1" svg:x="0.52789in" svg:y="1.57162in" svg:width="12.22917in" svg:height="0.73569in" presentation:class="outline" presentation:placeholder="false">
          <draw:text-box>
            <text:list text:style-name="a1613">
              <text:list-item>
                <text:p text:style-name="a1612" text:class-names="" text:cond-style-name=""><text:span text:style-name="a1610" text:class-names="">本計畫「專利布局」之說明</text:span><text:span text:style-name="a1611" text:class-names=""/></text:p>
              </text:list-item>
            </text:list>
          </draw:text-box>
          <svg:title/>
          <svg:desc/>
        </draw:frame>
        <draw:frame draw:id="id198" draw:style-name="a1617" draw:name="投影片編號版面配置區 1" svg:x="11.55556in" svg:y="6.95139in" svg:width="1.11111in" svg:height="0.39931in">
          <draw:text-box>
            <text:p text:style-name="a1616" text:class-names="" text:cond-style-name=""><text:span text:style-name="a1615" text:class-names=""><text:page-number style:num-format="1" text:fixed="false"/></text:span></text:p>
          </draw:text-box>
          <svg:title/>
          <svg:desc/>
        </draw:frame>
        <draw:frame draw:id="id199" draw:name="表格 7" svg:x="0.55208in" svg:y="2.60242in" svg:width="12.46044in" svg:height="2.00727in">
          <table:table table:style-name="a1618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1619" table:default-cell-style-name=""/>
            <table:table-column table:style-name="a1620" table:default-cell-style-name=""/>
            <table:table-column table:style-name="a1621" table:default-cell-style-name=""/>
            <table:table-column table:style-name="a1622" table:default-cell-style-name=""/>
            <table:table-column table:style-name="a1623" table:default-cell-style-name=""/>
            <table:table-column table:style-name="a1624" table:default-cell-style-name=""/>
            <table:table-column table:style-name="a1625" table:default-cell-style-name=""/>
            <table:table-column table:style-name="a1626" table:default-cell-style-name=""/>
            <table:table-column table:style-name="a1627" table:default-cell-style-name=""/>
            <table:table-column table:style-name="a1628" table:default-cell-style-name=""/>
            <table:table-row table:style-name="a1629" table:default-cell-style-name="">
              <table:table-cell table:style-name="a1634">
                <text:list text:style-name="a1633">
                  <text:list-item>
                    <text:p text:style-name="a1632" text:class-names="" text:cond-style-name=""><text:span text:style-name="a1630" text:class-names="">專利</text:span><text:span text:style-name="a1631" text:class-names="">類別</text:span></text:p>
                  </text:list-item>
                </text:list>
              </table:table-cell>
              <table:table-cell table:style-name="a1638">
                <text:list text:style-name="a1637">
                  <text:list-item>
                    <text:p text:style-name="a1636" text:class-names="" text:cond-style-name=""><text:span text:style-name="a1635" text:class-names="">專利名稱</text:span></text:p>
                  </text:list-item>
                </text:list>
              </table:table-cell>
              <table:table-cell table:style-name="a1642">
                <text:list text:style-name="a1641">
                  <text:list-item>
                    <text:p text:style-name="a1640" text:class-names="" text:cond-style-name=""><text:span text:style-name="a1639" text:class-names="">證書號</text:span></text:p>
                  </text:list-item>
                </text:list>
              </table:table-cell>
              <table:table-cell table:style-name="a1646">
                <text:list text:style-name="a1645">
                  <text:list-item>
                    <text:p text:style-name="a1644" text:class-names="" text:cond-style-name=""><text:span text:style-name="a1643" text:class-names="">有效日期</text:span></text:p>
                  </text:list-item>
                </text:list>
              </table:table-cell>
              <table:table-cell table:style-name="a1650">
                <text:list text:style-name="a1649">
                  <text:list-item>
                    <text:p text:style-name="a1648" text:class-names="" text:cond-style-name=""><text:span text:style-name="a1647" text:class-names="">申請人</text:span></text:p>
                  </text:list-item>
                </text:list>
              </table:table-cell>
              <table:table-cell table:style-name="a1653">
                <text:p text:style-name="a1652" text:class-names="" text:cond-style-name=""><text:span text:style-name="a1651" text:class-names="">申請國家</text:span></text:p>
              </table:table-cell>
              <table:table-cell table:style-name="a1657">
                <text:list text:style-name="a1656">
                  <text:list-item>
                    <text:p text:style-name="a1655" text:class-names="" text:cond-style-name=""><text:span text:style-name="a1654" text:class-names="">專利發明人</text:span></text:p>
                  </text:list-item>
                </text:list>
              </table:table-cell>
              <table:table-cell table:style-name="a1666">
                <text:list text:style-name="a1660">
                  <text:list-item>
                    <text:p text:style-name="a1659" text:class-names="" text:cond-style-name=""><text:span text:style-name="a1658" text:class-names="">計畫補助經費來源</text:span></text:p>
                  </text:list-item>
                </text:list>
                <text:list text:style-name="a1665">
                  <text:list-item>
                    <text:p text:style-name="a1664" text:class-names="" text:cond-style-name=""><text:span text:style-name="a1661" text:class-names="">(</text:span><text:span text:style-name="a1662" text:class-names="">部會、計畫名稱及計畫編號</text:span><text:span text:style-name="a1663" text:class-names="">)</text:span></text:p>
                  </text:list-item>
                </text:list>
              </table:table-cell>
              <table:table-cell table:style-name="a1673">
                <text:list text:style-name="a1669">
                  <text:list-item>
                    <text:p text:style-name="a1668" text:class-names="" text:cond-style-name=""><text:span text:style-name="a1667" text:class-names="">專利授權狀態</text:span></text:p>
                  </text:list-item>
                </text:list>
                <text:list text:style-name="a1672">
                  <text:list-item>
                    <text:p text:style-name="a1671" text:class-names="" text:cond-style-name=""><text:span text:style-name="a1670" text:class-names="">若已授權需說明專屬或非專屬授權、授權範圍、地區、金額</text:span></text:p>
                  </text:list-item>
                </text:list>
              </table:table-cell>
              <table:table-cell table:style-name="a1678">
                <text:list text:style-name="a1677">
                  <text:list-item>
                    <text:p text:style-name="a1676" text:class-names="" text:cond-style-name=""><text:span text:style-name="a1674" text:class-names="">佔此計畫申請標的之技術佔比</text:span><text:span text:style-name="a1675" text:class-names="">(%)</text:span></text:p>
                  </text:list-item>
                </text:list>
              </table:table-cell>
            </table:table-row>
            <table:table-row table:style-name="a1679" table:default-cell-style-name="">
              <table:table-cell table:style-name="a1683">
                <text:list text:style-name="a1682">
                  <text:list-item>
                    <text:p text:style-name="a1681" text:class-names="" text:cond-style-name=""><text:span text:style-name="a1680" text:class-names="">發明專利</text:span></text:p>
                  </text:list-item>
                </text:list>
              </table:table-cell>
              <table:table-cell table:style-name="a1686">
                <text:p text:style-name="a1685" text:class-names="" text:cond-style-name=""><text:span text:style-name="a1684" text:class-names="">xxxxxxxxx</text:span></text:p>
              </table:table-cell>
              <table:table-cell table:style-name="a1689">
                <text:p text:style-name="a1688" text:class-names="" text:cond-style-name=""><text:span text:style-name="a1687" text:class-names="">xxxxxxxxx</text:span></text:p>
              </table:table-cell>
              <table:table-cell table:style-name="a1696">
                <text:list text:style-name="a1695">
                  <text:list-item>
                    <text:p text:style-name="a1694" text:class-names="" text:cond-style-name=""><text:span text:style-name="a1690" text:class-names="">年月日</text:span><text:span text:style-name="a1691" text:class-names="">~</text:span><text:span text:style-name="a1692" text:class-names="">年月日</text:span><text:span text:style-name="a1693" text:class-names=""/></text:p>
                  </text:list-item>
                </text:list>
              </table:table-cell>
              <table:table-cell table:style-name="a1701">
                <text:list text:style-name="a1700">
                  <text:list-item>
                    <text:p text:style-name="a1699" text:class-names="" text:cond-style-name=""><text:span text:style-name="a1697" text:class-names="">xx</text:span><text:span text:style-name="a1698" text:class-names="">大學</text:span></text:p>
                  </text:list-item>
                </text:list>
              </table:table-cell>
              <table:table-cell table:style-name="a1705">
                <text:list text:style-name="a1704">
                  <text:list-item>
                    <text:p text:style-name="a1703" text:class-names="" text:cond-style-name=""><text:span text:style-name="a1702" text:class-names="">台灣</text:span></text:p>
                  </text:list-item>
                </text:list>
              </table:table-cell>
              <table:table-cell table:style-name="a1709">
                <text:list text:style-name="a1708">
                  <text:list-item>
                    <text:p text:style-name="a1707" text:class-names="" text:cond-style-name=""><text:span text:style-name="a1706" text:class-names="">王小明</text:span></text:p>
                  </text:list-item>
                </text:list>
              </table:table-cell>
              <table:table-cell table:style-name="a1713">
                <text:list text:style-name="a1712">
                  <text:list-item>
                    <text:p text:style-name="a1711" text:class-names="" text:cond-style-name=""><text:span text:style-name="a1710" text:class-names=""/></text:p>
                  </text:list-item>
                </text:list>
              </table:table-cell>
              <table:table-cell table:style-name="a1716">
                <text:p text:style-name="a1715" text:class-names="" text:cond-style-name=""><text:span text:style-name="a1714" text:class-names="">尚未授權予任何人使用</text:span></text:p>
              </table:table-cell>
              <table:table-cell table:style-name="a1719">
                <text:p text:style-name="a1718" text:class-names="" text:cond-style-name=""><text:span text:style-name="a1717" text:class-names=""/></text:p>
              </table:table-cell>
            </table:table-row>
            <table:table-row table:style-name="a1720" table:default-cell-style-name="">
              <table:table-cell table:style-name="a1724">
                <text:list text:style-name="a1723">
                  <text:list-item>
                    <text:p text:style-name="a1722" text:class-names="" text:cond-style-name=""><text:span text:style-name="a1721" text:class-names=""/></text:p>
                  </text:list-item>
                </text:list>
              </table:table-cell>
              <table:table-cell table:style-name="a1727">
                <text:p text:style-name="a1726" text:class-names="" text:cond-style-name=""><text:span text:style-name="a1725" text:class-names=""/></text:p>
              </table:table-cell>
              <table:table-cell table:style-name="a1731">
                <text:list text:style-name="a1730">
                  <text:list-item>
                    <text:p text:style-name="a1729" text:class-names="" text:cond-style-name=""><text:span text:style-name="a1728" text:class-names=""/></text:p>
                  </text:list-item>
                </text:list>
              </table:table-cell>
              <table:table-cell table:style-name="a1735">
                <text:list text:style-name="a1734">
                  <text:list-item>
                    <text:p text:style-name="a1733" text:class-names="" text:cond-style-name=""><text:span text:style-name="a1732" text:class-names=""/></text:p>
                  </text:list-item>
                </text:list>
              </table:table-cell>
              <table:table-cell table:style-name="a1739">
                <text:list text:style-name="a1738">
                  <text:list-item>
                    <text:p text:style-name="a1737" text:class-names="" text:cond-style-name=""><text:span text:style-name="a1736" text:class-names=""/></text:p>
                  </text:list-item>
                </text:list>
              </table:table-cell>
              <table:table-cell table:style-name="a1743">
                <text:list text:style-name="a1742">
                  <text:list-item>
                    <text:p text:style-name="a1741" text:class-names="" text:cond-style-name=""><text:span text:style-name="a1740" text:class-names=""/></text:p>
                  </text:list-item>
                </text:list>
              </table:table-cell>
              <table:table-cell table:style-name="a1747">
                <text:list text:style-name="a1746">
                  <text:list-item>
                    <text:p text:style-name="a1745" text:class-names="" text:cond-style-name=""><text:span text:style-name="a1744" text:class-names=""/></text:p>
                  </text:list-item>
                </text:list>
              </table:table-cell>
              <table:table-cell table:style-name="a1751">
                <text:list text:style-name="a1750">
                  <text:list-item>
                    <text:p text:style-name="a1749" text:class-names="" text:cond-style-name=""><text:span text:style-name="a1748" text:class-names=""/></text:p>
                  </text:list-item>
                </text:list>
              </table:table-cell>
              <table:table-cell table:style-name="a1755">
                <text:list text:style-name="a1754">
                  <text:list-item>
                    <text:p text:style-name="a1753" text:class-names="" text:cond-style-name=""><text:span text:style-name="a1752" text:class-names=""/></text:p>
                  </text:list-item>
                </text:list>
              </table:table-cell>
              <table:table-cell table:style-name="a1758">
                <text:p text:style-name="a1757" text:class-names="" text:cond-style-name=""><text:span text:style-name="a1756" text:class-names=""/></text:p>
              </table:table-cell>
            </table:table-row>
            <table:table-row table:style-name="a1759" table:default-cell-style-name="">
              <table:table-cell table:style-name="a1763">
                <text:list text:style-name="a1762">
                  <text:list-item>
                    <text:p text:style-name="a1761" text:class-names="" text:cond-style-name=""><text:span text:style-name="a1760" text:class-names=""/></text:p>
                  </text:list-item>
                </text:list>
              </table:table-cell>
              <table:table-cell table:style-name="a1767">
                <text:list text:style-name="a1766">
                  <text:list-item>
                    <text:p text:style-name="a1765" text:class-names="" text:cond-style-name=""><text:span text:style-name="a1764" text:class-names=""/></text:p>
                  </text:list-item>
                </text:list>
              </table:table-cell>
              <table:table-cell table:style-name="a1771">
                <text:list text:style-name="a1770">
                  <text:list-item>
                    <text:p text:style-name="a1769" text:class-names="" text:cond-style-name=""><text:span text:style-name="a1768" text:class-names=""/></text:p>
                  </text:list-item>
                </text:list>
              </table:table-cell>
              <table:table-cell table:style-name="a1775">
                <text:list text:style-name="a1774">
                  <text:list-item>
                    <text:p text:style-name="a1773" text:class-names="" text:cond-style-name=""><text:span text:style-name="a1772" text:class-names=""/></text:p>
                  </text:list-item>
                </text:list>
              </table:table-cell>
              <table:table-cell table:style-name="a1779">
                <text:list text:style-name="a1778">
                  <text:list-item>
                    <text:p text:style-name="a1777" text:class-names="" text:cond-style-name=""><text:span text:style-name="a1776" text:class-names=""/></text:p>
                  </text:list-item>
                </text:list>
              </table:table-cell>
              <table:table-cell table:style-name="a1783">
                <text:list text:style-name="a1782">
                  <text:list-item>
                    <text:p text:style-name="a1781" text:class-names="" text:cond-style-name=""><text:span text:style-name="a1780" text:class-names=""/></text:p>
                  </text:list-item>
                </text:list>
              </table:table-cell>
              <table:table-cell table:style-name="a1787">
                <text:list text:style-name="a1786">
                  <text:list-item>
                    <text:p text:style-name="a1785" text:class-names="" text:cond-style-name=""><text:span text:style-name="a1784" text:class-names=""/></text:p>
                  </text:list-item>
                </text:list>
              </table:table-cell>
              <table:table-cell table:style-name="a1791">
                <text:list text:style-name="a1790">
                  <text:list-item>
                    <text:p text:style-name="a1789" text:class-names="" text:cond-style-name=""><text:span text:style-name="a1788" text:class-names=""/></text:p>
                  </text:list-item>
                </text:list>
              </table:table-cell>
              <table:table-cell table:style-name="a1795">
                <text:list text:style-name="a1794">
                  <text:list-item>
                    <text:p text:style-name="a1793" text:class-names="" text:cond-style-name=""><text:span text:style-name="a1792" text:class-names=""/></text:p>
                  </text:list-item>
                </text:list>
              </table:table-cell>
              <table:table-cell table:style-name="a1799">
                <text:list text:style-name="a1798">
                  <text:list-item>
                    <text:p text:style-name="a1797" text:class-names="" text:cond-style-name=""><text:span text:style-name="a1796" text:class-names=""/></text:p>
                  </text:list-item>
                </text:list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draw:frame draw:id="id200" draw:style-name="a1802" draw:name="文字方塊 8" svg:x="10.09858in" svg:y="2.1473in" svg:width="2.91395in" svg:height="0.37025in">
          <draw:text-box>
            <text:p text:style-name="a1801" text:class-names="" text:cond-style-name=""><text:span text:style-name="a1800" text:class-names="">*所有智財比例總和為100%</text:span></text:p>
          </draw:text-box>
          <svg:title/>
          <svg:desc/>
        </draw:frame>
        <draw:frame draw:id="id201" draw:name="表格 10" svg:x="0.56351in" svg:y="5.2952in" svg:width="12.44901in" svg:height="2.00727in">
          <table:table table:style-name="a1803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1804" table:default-cell-style-name=""/>
            <table:table-column table:style-name="a1805" table:default-cell-style-name=""/>
            <table:table-column table:style-name="a1806" table:default-cell-style-name=""/>
            <table:table-column table:style-name="a1807" table:default-cell-style-name=""/>
            <table:table-column table:style-name="a1808" table:default-cell-style-name=""/>
            <table:table-column table:style-name="a1809" table:default-cell-style-name=""/>
            <table:table-column table:style-name="a1810" table:default-cell-style-name=""/>
            <table:table-column table:style-name="a1811" table:default-cell-style-name=""/>
            <table:table-column table:style-name="a1812" table:default-cell-style-name=""/>
            <table:table-column table:style-name="a1813" table:default-cell-style-name=""/>
            <table:table-row table:style-name="a1814" table:default-cell-style-name="">
              <table:table-cell table:style-name="a1819">
                <text:list text:style-name="a1818">
                  <text:list-item>
                    <text:p text:style-name="a1817" text:class-names="" text:cond-style-name=""><text:span text:style-name="a1815" text:class-names="">專利</text:span><text:span text:style-name="a1816" text:class-names="">類別</text:span></text:p>
                  </text:list-item>
                </text:list>
              </table:table-cell>
              <table:table-cell table:style-name="a1823">
                <text:list text:style-name="a1822">
                  <text:list-item>
                    <text:p text:style-name="a1821" text:class-names="" text:cond-style-name=""><text:span text:style-name="a1820" text:class-names="">專利名稱</text:span></text:p>
                  </text:list-item>
                </text:list>
              </table:table-cell>
              <table:table-cell table:style-name="a1827">
                <text:list text:style-name="a1826">
                  <text:list-item>
                    <text:p text:style-name="a1825" text:class-names="" text:cond-style-name=""><text:span text:style-name="a1824" text:class-names="">申請號</text:span></text:p>
                  </text:list-item>
                </text:list>
              </table:table-cell>
              <table:table-cell table:style-name="a1831">
                <text:list text:style-name="a1830">
                  <text:list-item>
                    <text:p text:style-name="a1829" text:class-names="" text:cond-style-name=""><text:span text:style-name="a1828" text:class-names="">申請日期</text:span></text:p>
                  </text:list-item>
                </text:list>
              </table:table-cell>
              <table:table-cell table:style-name="a1835">
                <text:list text:style-name="a1834">
                  <text:list-item>
                    <text:p text:style-name="a1833" text:class-names="" text:cond-style-name=""><text:span text:style-name="a1832" text:class-names="">申請人</text:span></text:p>
                  </text:list-item>
                </text:list>
              </table:table-cell>
              <table:table-cell table:style-name="a1838">
                <text:p text:style-name="a1837" text:class-names="" text:cond-style-name=""><text:span text:style-name="a1836" text:class-names="">申請國家</text:span></text:p>
              </table:table-cell>
              <table:table-cell table:style-name="a1842">
                <text:list text:style-name="a1841">
                  <text:list-item>
                    <text:p text:style-name="a1840" text:class-names="" text:cond-style-name=""><text:span text:style-name="a1839" text:class-names="">專利發明人</text:span></text:p>
                  </text:list-item>
                </text:list>
              </table:table-cell>
              <table:table-cell table:style-name="a1851">
                <text:list text:style-name="a1845">
                  <text:list-item>
                    <text:p text:style-name="a1844" text:class-names="" text:cond-style-name=""><text:span text:style-name="a1843" text:class-names="">計畫補助經費來源</text:span></text:p>
                  </text:list-item>
                </text:list>
                <text:list text:style-name="a1850">
                  <text:list-item>
                    <text:p text:style-name="a1849" text:class-names="" text:cond-style-name=""><text:span text:style-name="a1846" text:class-names="">(</text:span><text:span text:style-name="a1847" text:class-names="">部會、計畫名稱及計畫編號</text:span><text:span text:style-name="a1848" text:class-names="">)</text:span></text:p>
                  </text:list-item>
                </text:list>
              </table:table-cell>
              <table:table-cell table:style-name="a1858">
                <text:list text:style-name="a1854">
                  <text:list-item>
                    <text:p text:style-name="a1853" text:class-names="" text:cond-style-name=""><text:span text:style-name="a1852" text:class-names="">專利授權狀態</text:span></text:p>
                  </text:list-item>
                </text:list>
                <text:list text:style-name="a1857">
                  <text:list-item>
                    <text:p text:style-name="a1856" text:class-names="" text:cond-style-name=""><text:span text:style-name="a1855" text:class-names="">若已授權需說明專屬或非專屬授權、授權範圍、地區、金額</text:span></text:p>
                  </text:list-item>
                </text:list>
              </table:table-cell>
              <table:table-cell table:style-name="a1863">
                <text:list text:style-name="a1862">
                  <text:list-item>
                    <text:p text:style-name="a1861" text:class-names="" text:cond-style-name=""><text:span text:style-name="a1859" text:class-names="">佔此計畫申請標的之技術佔比</text:span><text:span text:style-name="a1860" text:class-names="">(%)</text:span></text:p>
                  </text:list-item>
                </text:list>
              </table:table-cell>
            </table:table-row>
            <table:table-row table:style-name="a1864" table:default-cell-style-name="">
              <table:table-cell table:style-name="a1868">
                <text:list text:style-name="a1867">
                  <text:list-item>
                    <text:p text:style-name="a1866" text:class-names="" text:cond-style-name=""><text:span text:style-name="a1865" text:class-names="">發明專利</text:span></text:p>
                  </text:list-item>
                </text:list>
              </table:table-cell>
              <table:table-cell table:style-name="a1871">
                <text:p text:style-name="a1870" text:class-names="" text:cond-style-name=""><text:span text:style-name="a1869" text:class-names="">xxxxxxxxx</text:span></text:p>
              </table:table-cell>
              <table:table-cell table:style-name="a1874">
                <text:p text:style-name="a1873" text:class-names="" text:cond-style-name=""><text:span text:style-name="a1872" text:class-names="">xxxxxxxxx</text:span></text:p>
              </table:table-cell>
              <table:table-cell table:style-name="a1879">
                <text:list text:style-name="a1878">
                  <text:list-item>
                    <text:p text:style-name="a1877" text:class-names="" text:cond-style-name=""><text:span text:style-name="a1875" text:class-names="">年月日</text:span><text:span text:style-name="a1876" text:class-names=""/></text:p>
                  </text:list-item>
                </text:list>
              </table:table-cell>
              <table:table-cell table:style-name="a1884">
                <text:list text:style-name="a1883">
                  <text:list-item>
                    <text:p text:style-name="a1882" text:class-names="" text:cond-style-name=""><text:span text:style-name="a1880" text:class-names="">xx</text:span><text:span text:style-name="a1881" text:class-names="">大學</text:span></text:p>
                  </text:list-item>
                </text:list>
              </table:table-cell>
              <table:table-cell table:style-name="a1888">
                <text:list text:style-name="a1887">
                  <text:list-item>
                    <text:p text:style-name="a1886" text:class-names="" text:cond-style-name=""><text:span text:style-name="a1885" text:class-names="">台灣</text:span></text:p>
                  </text:list-item>
                </text:list>
              </table:table-cell>
              <table:table-cell table:style-name="a1892">
                <text:list text:style-name="a1891">
                  <text:list-item>
                    <text:p text:style-name="a1890" text:class-names="" text:cond-style-name=""><text:span text:style-name="a1889" text:class-names="">王小明</text:span></text:p>
                  </text:list-item>
                </text:list>
              </table:table-cell>
              <table:table-cell table:style-name="a1896">
                <text:list text:style-name="a1895">
                  <text:list-item>
                    <text:p text:style-name="a1894" text:class-names="" text:cond-style-name=""><text:span text:style-name="a1893" text:class-names=""/></text:p>
                  </text:list-item>
                </text:list>
              </table:table-cell>
              <table:table-cell table:style-name="a1899">
                <text:p text:style-name="a1898" text:class-names="" text:cond-style-name=""><text:span text:style-name="a1897" text:class-names="">尚未授權予任何人使用</text:span></text:p>
              </table:table-cell>
              <table:table-cell table:style-name="a1902">
                <text:p text:style-name="a1901" text:class-names="" text:cond-style-name=""><text:span text:style-name="a1900" text:class-names=""/></text:p>
              </table:table-cell>
            </table:table-row>
            <table:table-row table:style-name="a1903" table:default-cell-style-name="">
              <table:table-cell table:style-name="a1907">
                <text:list text:style-name="a1906">
                  <text:list-item>
                    <text:p text:style-name="a1905" text:class-names="" text:cond-style-name=""><text:span text:style-name="a1904" text:class-names=""/></text:p>
                  </text:list-item>
                </text:list>
              </table:table-cell>
              <table:table-cell table:style-name="a1910">
                <text:p text:style-name="a1909" text:class-names="" text:cond-style-name=""><text:span text:style-name="a1908" text:class-names=""/></text:p>
              </table:table-cell>
              <table:table-cell table:style-name="a1914">
                <text:list text:style-name="a1913">
                  <text:list-item>
                    <text:p text:style-name="a1912" text:class-names="" text:cond-style-name=""><text:span text:style-name="a1911" text:class-names=""/></text:p>
                  </text:list-item>
                </text:list>
              </table:table-cell>
              <table:table-cell table:style-name="a1918">
                <text:list text:style-name="a1917">
                  <text:list-item>
                    <text:p text:style-name="a1916" text:class-names="" text:cond-style-name=""><text:span text:style-name="a1915" text:class-names=""/></text:p>
                  </text:list-item>
                </text:list>
              </table:table-cell>
              <table:table-cell table:style-name="a1922">
                <text:list text:style-name="a1921">
                  <text:list-item>
                    <text:p text:style-name="a1920" text:class-names="" text:cond-style-name=""><text:span text:style-name="a1919" text:class-names=""/></text:p>
                  </text:list-item>
                </text:list>
              </table:table-cell>
              <table:table-cell table:style-name="a1926">
                <text:list text:style-name="a1925">
                  <text:list-item>
                    <text:p text:style-name="a1924" text:class-names="" text:cond-style-name=""><text:span text:style-name="a1923" text:class-names=""/></text:p>
                  </text:list-item>
                </text:list>
              </table:table-cell>
              <table:table-cell table:style-name="a1930">
                <text:list text:style-name="a1929">
                  <text:list-item>
                    <text:p text:style-name="a1928" text:class-names="" text:cond-style-name=""><text:span text:style-name="a1927" text:class-names=""/></text:p>
                  </text:list-item>
                </text:list>
              </table:table-cell>
              <table:table-cell table:style-name="a1934">
                <text:list text:style-name="a1933">
                  <text:list-item>
                    <text:p text:style-name="a1932" text:class-names="" text:cond-style-name=""><text:span text:style-name="a1931" text:class-names=""/></text:p>
                  </text:list-item>
                </text:list>
              </table:table-cell>
              <table:table-cell table:style-name="a1938">
                <text:list text:style-name="a1937">
                  <text:list-item>
                    <text:p text:style-name="a1936" text:class-names="" text:cond-style-name=""><text:span text:style-name="a1935" text:class-names=""/></text:p>
                  </text:list-item>
                </text:list>
              </table:table-cell>
              <table:table-cell table:style-name="a1941">
                <text:p text:style-name="a1940" text:class-names="" text:cond-style-name=""><text:span text:style-name="a1939" text:class-names=""/></text:p>
              </table:table-cell>
            </table:table-row>
            <table:table-row table:style-name="a1942" table:default-cell-style-name="">
              <table:table-cell table:style-name="a1946">
                <text:list text:style-name="a1945">
                  <text:list-item>
                    <text:p text:style-name="a1944" text:class-names="" text:cond-style-name=""><text:span text:style-name="a1943" text:class-names=""/></text:p>
                  </text:list-item>
                </text:list>
              </table:table-cell>
              <table:table-cell table:style-name="a1950">
                <text:list text:style-name="a1949">
                  <text:list-item>
                    <text:p text:style-name="a1948" text:class-names="" text:cond-style-name=""><text:span text:style-name="a1947" text:class-names=""/></text:p>
                  </text:list-item>
                </text:list>
              </table:table-cell>
              <table:table-cell table:style-name="a1954">
                <text:list text:style-name="a1953">
                  <text:list-item>
                    <text:p text:style-name="a1952" text:class-names="" text:cond-style-name=""><text:span text:style-name="a1951" text:class-names=""/></text:p>
                  </text:list-item>
                </text:list>
              </table:table-cell>
              <table:table-cell table:style-name="a1958">
                <text:list text:style-name="a1957">
                  <text:list-item>
                    <text:p text:style-name="a1956" text:class-names="" text:cond-style-name=""><text:span text:style-name="a1955" text:class-names=""/></text:p>
                  </text:list-item>
                </text:list>
              </table:table-cell>
              <table:table-cell table:style-name="a1962">
                <text:list text:style-name="a1961">
                  <text:list-item>
                    <text:p text:style-name="a1960" text:class-names="" text:cond-style-name=""><text:span text:style-name="a1959" text:class-names=""/></text:p>
                  </text:list-item>
                </text:list>
              </table:table-cell>
              <table:table-cell table:style-name="a1966">
                <text:list text:style-name="a1965">
                  <text:list-item>
                    <text:p text:style-name="a1964" text:class-names="" text:cond-style-name=""><text:span text:style-name="a1963" text:class-names=""/></text:p>
                  </text:list-item>
                </text:list>
              </table:table-cell>
              <table:table-cell table:style-name="a1970">
                <text:list text:style-name="a1969">
                  <text:list-item>
                    <text:p text:style-name="a1968" text:class-names="" text:cond-style-name=""><text:span text:style-name="a1967" text:class-names=""/></text:p>
                  </text:list-item>
                </text:list>
              </table:table-cell>
              <table:table-cell table:style-name="a1974">
                <text:list text:style-name="a1973">
                  <text:list-item>
                    <text:p text:style-name="a1972" text:class-names="" text:cond-style-name=""><text:span text:style-name="a1971" text:class-names=""/></text:p>
                  </text:list-item>
                </text:list>
              </table:table-cell>
              <table:table-cell table:style-name="a1978">
                <text:list text:style-name="a1977">
                  <text:list-item>
                    <text:p text:style-name="a1976" text:class-names="" text:cond-style-name=""><text:span text:style-name="a1975" text:class-names=""/></text:p>
                  </text:list-item>
                </text:list>
              </table:table-cell>
              <table:table-cell table:style-name="a1982">
                <text:list text:style-name="a1981">
                  <text:list-item>
                    <text:p text:style-name="a1980" text:class-names="" text:cond-style-name=""><text:span text:style-name="a1979" text:class-names=""/></text:p>
                  </text:list-item>
                </text:list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  <draw:custom-shape svg:x="0.52789in" svg:y="4.81586in" svg:width="11.58322in" svg:height="0.49969in" draw:id="id202" draw:style-name="a1985" draw:name="矩形 11">
          <svg:title/>
          <svg:desc/>
          <text:p text:style-name="a1984" text:class-names="" text:cond-style-name=""><text:span text:style-name="a1983" text:class-names="">已申請未核准之專利清單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55537in" draw:id="id203" draw:style-name="a1988" draw:name="矩形 11">
          <svg:title/>
          <svg:desc/>
          <text:p text:style-name="a1987" text:class-names="" text:cond-style-name=""><text:span text:style-name="a1986" text:class-names="">已核准之專利清單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994">
          <draw:page-thumbnail draw:page-number="5" svg:x="0.46007in" svg:y="1.35764in" svg:width="6.51389in" svg:height="3.66319in" presentation:class="page" draw:id="id204" presentation:style-name="a1989" draw:name="投影片圖像版面配置區 1">
            <svg:title/>
            <svg:desc/>
          </draw:page-thumbnail>
          <draw:frame draw:id="id205" presentation:style-name="a1990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06" draw:style-name="a1993" draw:name="投影片編號版面配置區 3" svg:x="4.2109in" svg:y="10.31287in" svg:width="3.22141in" svg:height="0.54477in">
            <draw:text-box>
              <text:p text:style-name="a1992" text:class-names="" text:cond-style-name=""><text:span text:style-name="a1991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21" draw:style-name="a1996" draw:master-page-name="Master1-Layout2-obj-標題及內容" presentation:presentation-page-layout-name="Master1-PPL2" draw:id="Slide-476">
        <draw:frame draw:id="id207" presentation:style-name="a2000" draw:name="標題 2" svg:x="0.66667in" svg:y="0.57258in" svg:width="12in" svg:height="0.82929in" presentation:class="title" presentation:placeholder="false">
          <draw:text-box>
            <text:p text:style-name="a1999" text:class-names="" text:cond-style-name=""><text:span text:style-name="a1997" text:class-names="">二、本計畫「智財清單」</text:span><text:span text:style-name="a1998" text:class-names=""/></text:p>
          </draw:text-box>
          <svg:title/>
          <svg:desc/>
        </draw:frame>
        <draw:frame draw:id="id208" presentation:style-name="a2005" draw:name="內容預留位置 1" svg:x="0.52789in" svg:y="1.57162in" svg:width="12.22917in" svg:height="0.73569in" presentation:class="outline" presentation:placeholder="false">
          <draw:text-box>
            <text:list text:style-name="a2004">
              <text:list-item>
                <text:p text:style-name="a2003" text:class-names="" text:cond-style-name=""><text:span text:style-name="a2001" text:class-names="">本計畫「營業秘密」、「專利申請」之說明</text:span><text:span text:style-name="a2002" text:class-names=""/></text:p>
              </text:list-item>
            </text:list>
          </draw:text-box>
          <svg:title/>
          <svg:desc/>
        </draw:frame>
        <draw:frame draw:id="id209" draw:style-name="a2008" draw:name="投影片編號版面配置區 1" svg:x="11.55556in" svg:y="6.95139in" svg:width="1.11111in" svg:height="0.39931in">
          <draw:text-box>
            <text:p text:style-name="a2007" text:class-names="" text:cond-style-name=""><text:span text:style-name="a2006" text:class-names=""><text:page-number style:num-format="1" text:fixed="false"/></text:span></text:p>
          </draw:text-box>
          <svg:title/>
          <svg:desc/>
        </draw:frame>
        <draw:frame draw:id="id210" draw:name="表格 7" svg:x="0.55208in" svg:y="2.60242in" svg:width="12.37585in" svg:height="2.26187in">
          <table:table table:style-name="a2009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2010" table:default-cell-style-name=""/>
            <table:table-column table:style-name="a2011" table:default-cell-style-name=""/>
            <table:table-column table:style-name="a2012" table:default-cell-style-name=""/>
            <table:table-column table:style-name="a2013" table:default-cell-style-name=""/>
            <table:table-column table:style-name="a2014" table:default-cell-style-name=""/>
            <table:table-row table:style-name="a2015" table:default-cell-style-name="">
              <table:table-cell table:style-name="a2019">
                <text:list text:style-name="a2018">
                  <text:list-item>
                    <text:p text:style-name="a2017" text:class-names="" text:cond-style-name=""><text:span text:style-name="a2016" text:class-names="">營業秘密名稱</text:span></text:p>
                  </text:list-item>
                </text:list>
              </table:table-cell>
              <table:table-cell table:style-name="a2023">
                <text:list text:style-name="a2022">
                  <text:list-item>
                    <text:p text:style-name="a2021" text:class-names="" text:cond-style-name=""><text:span text:style-name="a2020" text:class-names="">技術內容開發人員</text:span></text:p>
                  </text:list-item>
                </text:list>
              </table:table-cell>
              <table:table-cell table:style-name="a2027">
                <text:list text:style-name="a2026">
                  <text:list-item>
                    <text:p text:style-name="a2025" text:class-names="" text:cond-style-name=""><text:span text:style-name="a2024" text:class-names="">營業秘密已採取合理之保密措施自評</text:span></text:p>
                  </text:list-item>
                </text:list>
              </table:table-cell>
              <table:table-cell table:style-name="a2036">
                <text:list text:style-name="a2030">
                  <text:list-item>
                    <text:p text:style-name="a2029" text:class-names="" text:cond-style-name=""><text:span text:style-name="a2028" text:class-names="">計畫補助經費來源</text:span></text:p>
                  </text:list-item>
                </text:list>
                <text:list text:style-name="a2035">
                  <text:list-item>
                    <text:p text:style-name="a2034" text:class-names="" text:cond-style-name=""><text:span text:style-name="a2031" text:class-names="">(</text:span><text:span text:style-name="a2032" text:class-names="">部會、計畫名稱及計畫編號</text:span><text:span text:style-name="a2033" text:class-names="">)</text:span></text:p>
                  </text:list-item>
                </text:list>
              </table:table-cell>
              <table:table-cell table:style-name="a2041">
                <text:list text:style-name="a2040">
                  <text:list-item>
                    <text:p text:style-name="a2039" text:class-names="" text:cond-style-name=""><text:span text:style-name="a2037" text:class-names="">佔此計畫申請標的之技術佔比</text:span><text:span text:style-name="a2038" text:class-names="">(%)</text:span></text:p>
                  </text:list-item>
                </text:list>
              </table:table-cell>
            </table:table-row>
            <table:table-row table:style-name="a2042" table:default-cell-style-name="">
              <table:table-cell table:style-name="a2045">
                <text:p text:style-name="a2044" text:class-names="" text:cond-style-name=""><text:span text:style-name="a2043" text:class-names=""/></text:p>
              </table:table-cell>
              <table:table-cell table:style-name="a2049">
                <text:list text:style-name="a2048">
                  <text:list-item>
                    <text:p text:style-name="a2047" text:class-names="" text:cond-style-name=""><text:span text:style-name="a2046" text:class-names=""/></text:p>
                  </text:list-item>
                </text:list>
              </table:table-cell>
              <table:table-cell table:style-name="a2060">
                <text:list text:style-name="a2059">
                  <text:list-item>
                    <text:p text:style-name="a2058" text:class-names="" text:cond-style-name=""><text:span text:style-name="a2050" text:class-names="">例：限制可接觸營業秘密人員身份、文件標明『機密』或『限閱』等註記、營業秘密存放地點及妥善管理措施</text:span><text:span text:style-name="a2051" text:class-names=""><text:s text:c="1"/>(</text:span><text:span text:style-name="a2052" text:class-names="">上鎖</text:span><text:span text:style-name="a2053" text:class-names="">/</text:span><text:span text:style-name="a2054" text:class-names="">設定密碼</text:span><text:span text:style-name="a2055" text:class-names="">/</text:span><text:span text:style-name="a2056" text:class-names="">非通常可接觸地點等</text:span><text:span text:style-name="a2057" text:class-names="">)</text:span></text:p>
                  </text:list-item>
                </text:list>
              </table:table-cell>
              <table:table-cell table:style-name="a2064">
                <text:list text:style-name="a2063">
                  <text:list-item>
                    <text:p text:style-name="a2062" text:class-names="" text:cond-style-name=""><text:span text:style-name="a2061" text:class-names=""/></text:p>
                  </text:list-item>
                </text:list>
              </table:table-cell>
              <table:table-cell table:style-name="a2067">
                <text:p text:style-name="a2066" text:class-names="" text:cond-style-name=""><text:span text:style-name="a2065" text:class-names=""/></text:p>
              </table:table-cell>
            </table:table-row>
            <table:table-row table:style-name="a2068" table:default-cell-style-name="">
              <table:table-cell table:style-name="a2071">
                <text:p text:style-name="a2070" text:class-names="" text:cond-style-name=""><text:span text:style-name="a2069" text:class-names=""/></text:p>
              </table:table-cell>
              <table:table-cell table:style-name="a2075">
                <text:list text:style-name="a2074">
                  <text:list-item>
                    <text:p text:style-name="a2073" text:class-names="" text:cond-style-name=""><text:span text:style-name="a2072" text:class-names=""/></text:p>
                  </text:list-item>
                </text:list>
              </table:table-cell>
              <table:table-cell table:style-name="a2079">
                <text:list text:style-name="a2078">
                  <text:list-item>
                    <text:p text:style-name="a2077" text:class-names="" text:cond-style-name=""><text:span text:style-name="a2076" text:class-names=""/></text:p>
                  </text:list-item>
                </text:list>
              </table:table-cell>
              <table:table-cell table:style-name="a2083">
                <text:list text:style-name="a2082">
                  <text:list-item>
                    <text:p text:style-name="a2081" text:class-names="" text:cond-style-name=""><text:span text:style-name="a2080" text:class-names=""/></text:p>
                  </text:list-item>
                </text:list>
              </table:table-cell>
              <table:table-cell table:style-name="a2086">
                <text:p text:style-name="a2085" text:class-names="" text:cond-style-name=""><text:span text:style-name="a2084" text:class-names=""/></text:p>
              </table:table-cell>
            </table:table-row>
            <table:table-row table:style-name="a2087" table:default-cell-style-name="">
              <table:table-cell table:style-name="a2091">
                <text:list text:style-name="a2090">
                  <text:list-item>
                    <text:p text:style-name="a2089" text:class-names="" text:cond-style-name=""><text:span text:style-name="a2088" text:class-names=""/></text:p>
                  </text:list-item>
                </text:list>
              </table:table-cell>
              <table:table-cell table:style-name="a2095">
                <text:list text:style-name="a2094">
                  <text:list-item>
                    <text:p text:style-name="a2093" text:class-names="" text:cond-style-name=""><text:span text:style-name="a2092" text:class-names=""/></text:p>
                  </text:list-item>
                </text:list>
              </table:table-cell>
              <table:table-cell table:style-name="a2099">
                <text:list text:style-name="a2098">
                  <text:list-item>
                    <text:p text:style-name="a2097" text:class-names="" text:cond-style-name=""><text:span text:style-name="a2096" text:class-names=""/></text:p>
                  </text:list-item>
                </text:list>
              </table:table-cell>
              <table:table-cell table:style-name="a2103">
                <text:list text:style-name="a2102">
                  <text:list-item>
                    <text:p text:style-name="a2101" text:class-names="" text:cond-style-name=""><text:span text:style-name="a2100" text:class-names=""/></text:p>
                  </text:list-item>
                </text:list>
              </table:table-cell>
              <table:table-cell table:style-name="a2107">
                <text:list text:style-name="a2106">
                  <text:list-item>
                    <text:p text:style-name="a2105" text:class-names="" text:cond-style-name=""><text:span text:style-name="a2104" text:class-names=""/></text:p>
                  </text:list-item>
                </text:list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draw:frame draw:id="id211" draw:style-name="a2110" draw:name="文字方塊 8" svg:x="10.09858in" svg:y="2.1473in" svg:width="2.91395in" svg:height="0.37025in">
          <draw:text-box>
            <text:p text:style-name="a2109" text:class-names="" text:cond-style-name=""><text:span text:style-name="a2108" text:class-names="">*所有智財比例總和為100%</text:span></text:p>
          </draw:text-box>
          <svg:title/>
          <svg:desc/>
        </draw:frame>
        <draw:frame draw:id="id212" draw:name="表格 10" svg:x="0.56351in" svg:y="5.42157in" svg:width="12.36443in" svg:height="1.75967in">
          <table:table table:style-name="a2111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2112" table:default-cell-style-name=""/>
            <table:table-column table:style-name="a2113" table:default-cell-style-name=""/>
            <table:table-column table:style-name="a2114" table:default-cell-style-name=""/>
            <table:table-column table:style-name="a2115" table:default-cell-style-name=""/>
            <table:table-column table:style-name="a2116" table:default-cell-style-name=""/>
            <table:table-column table:style-name="a2117" table:default-cell-style-name=""/>
            <table:table-column table:style-name="a2118" table:default-cell-style-name=""/>
            <table:table-column table:style-name="a2119" table:default-cell-style-name=""/>
            <table:table-row table:style-name="a2120" table:default-cell-style-name="">
              <table:table-cell table:style-name="a2125">
                <text:list text:style-name="a2124">
                  <text:list-item>
                    <text:p text:style-name="a2123" text:class-names="" text:cond-style-name=""><text:span text:style-name="a2121" text:class-names="">專利</text:span><text:span text:style-name="a2122" text:class-names="">類別</text:span></text:p>
                  </text:list-item>
                </text:list>
              </table:table-cell>
              <table:table-cell table:style-name="a2129">
                <text:list text:style-name="a2128">
                  <text:list-item>
                    <text:p text:style-name="a2127" text:class-names="" text:cond-style-name=""><text:span text:style-name="a2126" text:class-names="">預計專利申請名稱</text:span></text:p>
                  </text:list-item>
                </text:list>
              </table:table-cell>
              <table:table-cell table:style-name="a2133">
                <text:list text:style-name="a2132">
                  <text:list-item>
                    <text:p text:style-name="a2131" text:class-names="" text:cond-style-name=""><text:span text:style-name="a2130" text:class-names="">預計申請日期</text:span></text:p>
                  </text:list-item>
                </text:list>
              </table:table-cell>
              <table:table-cell table:style-name="a2137">
                <text:list text:style-name="a2136">
                  <text:list-item>
                    <text:p text:style-name="a2135" text:class-names="" text:cond-style-name=""><text:span text:style-name="a2134" text:class-names="">申請人</text:span></text:p>
                  </text:list-item>
                </text:list>
              </table:table-cell>
              <table:table-cell table:style-name="a2140">
                <text:p text:style-name="a2139" text:class-names="" text:cond-style-name=""><text:span text:style-name="a2138" text:class-names="">預計申請國家</text:span></text:p>
              </table:table-cell>
              <table:table-cell table:style-name="a2144">
                <text:list text:style-name="a2143">
                  <text:list-item>
                    <text:p text:style-name="a2142" text:class-names="" text:cond-style-name=""><text:span text:style-name="a2141" text:class-names="">預計認列發明人</text:span></text:p>
                  </text:list-item>
                </text:list>
              </table:table-cell>
              <table:table-cell table:style-name="a2153">
                <text:list text:style-name="a2147">
                  <text:list-item>
                    <text:p text:style-name="a2146" text:class-names="" text:cond-style-name=""><text:span text:style-name="a2145" text:class-names="">計畫補助經費來源</text:span></text:p>
                  </text:list-item>
                </text:list>
                <text:list text:style-name="a2152">
                  <text:list-item>
                    <text:p text:style-name="a2151" text:class-names="" text:cond-style-name=""><text:span text:style-name="a2148" text:class-names="">(</text:span><text:span text:style-name="a2149" text:class-names="">部會、計畫名稱及計畫編號</text:span><text:span text:style-name="a2150" text:class-names="">)</text:span></text:p>
                  </text:list-item>
                </text:list>
              </table:table-cell>
              <table:table-cell table:style-name="a2158">
                <text:list text:style-name="a2157">
                  <text:list-item>
                    <text:p text:style-name="a2156" text:class-names="" text:cond-style-name=""><text:span text:style-name="a2154" text:class-names="">佔此計畫申請標的之技術佔比</text:span><text:span text:style-name="a2155" text:class-names="">(%)</text:span></text:p>
                  </text:list-item>
                </text:list>
              </table:table-cell>
            </table:table-row>
            <table:table-row table:style-name="a2159" table:default-cell-style-name="">
              <table:table-cell table:style-name="a2163">
                <text:list text:style-name="a2162">
                  <text:list-item>
                    <text:p text:style-name="a2161" text:class-names="" text:cond-style-name=""><text:span text:style-name="a2160" text:class-names="">發明專利</text:span></text:p>
                  </text:list-item>
                </text:list>
              </table:table-cell>
              <table:table-cell table:style-name="a2166">
                <text:p text:style-name="a2165" text:class-names="" text:cond-style-name=""><text:span text:style-name="a2164" text:class-names="">xxxxxxxxx</text:span></text:p>
              </table:table-cell>
              <table:table-cell table:style-name="a2171">
                <text:list text:style-name="a2170">
                  <text:list-item>
                    <text:p text:style-name="a2169" text:class-names="" text:cond-style-name=""><text:span text:style-name="a2167" text:class-names="">年月日</text:span><text:span text:style-name="a2168" text:class-names=""/></text:p>
                  </text:list-item>
                </text:list>
              </table:table-cell>
              <table:table-cell table:style-name="a2175">
                <text:list text:style-name="a2174">
                  <text:list-item>
                    <text:p text:style-name="a2173" text:class-names="" text:cond-style-name=""><text:span text:style-name="a2172" text:class-names=""/></text:p>
                  </text:list-item>
                </text:list>
              </table:table-cell>
              <table:table-cell table:style-name="a2179">
                <text:list text:style-name="a2178">
                  <text:list-item>
                    <text:p text:style-name="a2177" text:class-names="" text:cond-style-name=""><text:span text:style-name="a2176" text:class-names=""/></text:p>
                  </text:list-item>
                </text:list>
              </table:table-cell>
              <table:table-cell table:style-name="a2183">
                <text:list text:style-name="a2182">
                  <text:list-item>
                    <text:p text:style-name="a2181" text:class-names="" text:cond-style-name=""><text:span text:style-name="a2180" text:class-names=""/></text:p>
                  </text:list-item>
                </text:list>
              </table:table-cell>
              <table:table-cell table:style-name="a2187">
                <text:list text:style-name="a2186">
                  <text:list-item>
                    <text:p text:style-name="a2185" text:class-names="" text:cond-style-name=""><text:span text:style-name="a2184" text:class-names=""/></text:p>
                  </text:list-item>
                </text:list>
              </table:table-cell>
              <table:table-cell table:style-name="a2190">
                <text:p text:style-name="a2189" text:class-names="" text:cond-style-name=""><text:span text:style-name="a2188" text:class-names=""/></text:p>
              </table:table-cell>
            </table:table-row>
            <table:table-row table:style-name="a2191" table:default-cell-style-name="">
              <table:table-cell table:style-name="a2195">
                <text:list text:style-name="a2194">
                  <text:list-item>
                    <text:p text:style-name="a2193" text:class-names="" text:cond-style-name=""><text:span text:style-name="a2192" text:class-names=""/></text:p>
                  </text:list-item>
                </text:list>
              </table:table-cell>
              <table:table-cell table:style-name="a2198">
                <text:p text:style-name="a2197" text:class-names="" text:cond-style-name=""><text:span text:style-name="a2196" text:class-names=""/></text:p>
              </table:table-cell>
              <table:table-cell table:style-name="a2202">
                <text:list text:style-name="a2201">
                  <text:list-item>
                    <text:p text:style-name="a2200" text:class-names="" text:cond-style-name=""><text:span text:style-name="a2199" text:class-names=""/></text:p>
                  </text:list-item>
                </text:list>
              </table:table-cell>
              <table:table-cell table:style-name="a2206">
                <text:list text:style-name="a2205">
                  <text:list-item>
                    <text:p text:style-name="a2204" text:class-names="" text:cond-style-name=""><text:span text:style-name="a2203" text:class-names=""/></text:p>
                  </text:list-item>
                </text:list>
              </table:table-cell>
              <table:table-cell table:style-name="a2210">
                <text:list text:style-name="a2209">
                  <text:list-item>
                    <text:p text:style-name="a2208" text:class-names="" text:cond-style-name=""><text:span text:style-name="a2207" text:class-names=""/></text:p>
                  </text:list-item>
                </text:list>
              </table:table-cell>
              <table:table-cell table:style-name="a2214">
                <text:list text:style-name="a2213">
                  <text:list-item>
                    <text:p text:style-name="a2212" text:class-names="" text:cond-style-name=""><text:span text:style-name="a2211" text:class-names=""/></text:p>
                  </text:list-item>
                </text:list>
              </table:table-cell>
              <table:table-cell table:style-name="a2218">
                <text:list text:style-name="a2217">
                  <text:list-item>
                    <text:p text:style-name="a2216" text:class-names="" text:cond-style-name=""><text:span text:style-name="a2215" text:class-names=""/></text:p>
                  </text:list-item>
                </text:list>
              </table:table-cell>
              <table:table-cell table:style-name="a2221">
                <text:p text:style-name="a2220" text:class-names="" text:cond-style-name=""><text:span text:style-name="a2219" text:class-names=""/></text:p>
              </table:table-cell>
            </table:table-row>
            <table:table-row table:style-name="a2222" table:default-cell-style-name="">
              <table:table-cell table:style-name="a2226">
                <text:list text:style-name="a2225">
                  <text:list-item>
                    <text:p text:style-name="a2224" text:class-names="" text:cond-style-name=""><text:span text:style-name="a2223" text:class-names=""/></text:p>
                  </text:list-item>
                </text:list>
              </table:table-cell>
              <table:table-cell table:style-name="a2230">
                <text:list text:style-name="a2229">
                  <text:list-item>
                    <text:p text:style-name="a2228" text:class-names="" text:cond-style-name=""><text:span text:style-name="a2227" text:class-names=""/></text:p>
                  </text:list-item>
                </text:list>
              </table:table-cell>
              <table:table-cell table:style-name="a2234">
                <text:list text:style-name="a2233">
                  <text:list-item>
                    <text:p text:style-name="a2232" text:class-names="" text:cond-style-name=""><text:span text:style-name="a2231" text:class-names=""/></text:p>
                  </text:list-item>
                </text:list>
              </table:table-cell>
              <table:table-cell table:style-name="a2238">
                <text:list text:style-name="a2237">
                  <text:list-item>
                    <text:p text:style-name="a2236" text:class-names="" text:cond-style-name=""><text:span text:style-name="a2235" text:class-names=""/></text:p>
                  </text:list-item>
                </text:list>
              </table:table-cell>
              <table:table-cell table:style-name="a2242">
                <text:list text:style-name="a2241">
                  <text:list-item>
                    <text:p text:style-name="a2240" text:class-names="" text:cond-style-name=""><text:span text:style-name="a2239" text:class-names=""/></text:p>
                  </text:list-item>
                </text:list>
              </table:table-cell>
              <table:table-cell table:style-name="a2246">
                <text:list text:style-name="a2245">
                  <text:list-item>
                    <text:p text:style-name="a2244" text:class-names="" text:cond-style-name=""><text:span text:style-name="a2243" text:class-names=""/></text:p>
                  </text:list-item>
                </text:list>
              </table:table-cell>
              <table:table-cell table:style-name="a2250">
                <text:list text:style-name="a2249">
                  <text:list-item>
                    <text:p text:style-name="a2248" text:class-names="" text:cond-style-name=""><text:span text:style-name="a2247" text:class-names=""/></text:p>
                  </text:list-item>
                </text:list>
              </table:table-cell>
              <table:table-cell table:style-name="a2254">
                <text:list text:style-name="a2253">
                  <text:list-item>
                    <text:p text:style-name="a2252" text:class-names="" text:cond-style-name=""><text:span text:style-name="a2251" text:class-names=""/></text:p>
                  </text:list-item>
                </text:list>
              </table:table-cell>
            </table:table-row>
          </table:table>
          <draw:image xlink:href="media/image6.png" xlink:type="simple" xlink:show="embed" xlink:actuate="onLoad"/>
          <svg:title/>
          <svg:desc/>
        </draw:frame>
        <draw:custom-shape svg:x="0.52789in" svg:y="4.94223in" svg:width="11.58322in" svg:height="0.49969in" draw:id="id213" draw:style-name="a2257" draw:name="矩形 11">
          <svg:title/>
          <svg:desc/>
          <text:p text:style-name="a2256" text:class-names="" text:cond-style-name=""><text:span text:style-name="a2255" text:class-names="">尚未申請，但計畫執行期間內將會申請之專利清單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49969in" draw:id="id214" draw:style-name="a2263" draw:name="矩形 11">
          <svg:title/>
          <svg:desc/>
          <text:p text:style-name="a2262" text:class-names="" text:cond-style-name=""><text:span text:style-name="a2258" text:class-names="">營業秘密自評</text:span><text:span text:style-name="a2259" text:class-names="">(</text:span><text:span text:style-name="a2260" text:class-names="">若無則免</text:span><text:span text:style-name="a2261" text:class-names="">)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269">
          <draw:page-thumbnail draw:page-number="6" svg:x="0.46007in" svg:y="1.35764in" svg:width="6.51389in" svg:height="3.66319in" presentation:class="page" draw:id="id215" presentation:style-name="a2264" draw:name="投影片圖像版面配置區 1">
            <svg:title/>
            <svg:desc/>
          </draw:page-thumbnail>
          <draw:frame draw:id="id216" presentation:style-name="a2265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17" draw:style-name="a2268" draw:name="投影片編號版面配置區 3" svg:x="4.2109in" svg:y="10.31287in" svg:width="3.22141in" svg:height="0.54477in">
            <draw:text-box>
              <text:p text:style-name="a2267" text:class-names="" text:cond-style-name=""><text:span text:style-name="a2266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3" draw:style-name="a2271" draw:master-page-name="Master1-Layout2-obj-標題及內容" presentation:presentation-page-layout-name="Master1-PPL2" draw:id="Slide-468">
        <draw:frame draw:id="id218" presentation:style-name="a2275" draw:name="標題 2" svg:x="0.66667in" svg:y="0.34033in" svg:width="12in" svg:height="0.80526in" presentation:class="title" presentation:placeholder="false">
          <draw:text-box>
            <text:p text:style-name="a2274" text:class-names="" text:cond-style-name=""><text:span text:style-name="a2272" text:class-names="">附件一、計畫主持人過往研究成果</text:span><text:span text:style-name="a2273" text:class-names=""/></text:p>
          </draw:text-box>
          <svg:title/>
          <svg:desc/>
        </draw:frame>
        <draw:frame draw:id="id219" presentation:style-name="a2280" draw:name="內容預留位置 1" svg:x="0.46779in" svg:y="1.15276in" svg:width="12.22917in" svg:height="0.6649in" presentation:class="outline" presentation:placeholder="false">
          <draw:text-box>
            <text:list text:style-name="a2279">
              <text:list-item>
                <text:p text:style-name="a2278" text:class-names="" text:cond-style-name=""><text:span text:style-name="a2276" text:class-names="">過往相關計畫補助狀況</text:span><text:span text:style-name="a2277" text:class-names=""/></text:p>
              </text:list-item>
            </text:list>
          </draw:text-box>
          <svg:title/>
          <svg:desc/>
        </draw:frame>
        <draw:frame draw:id="id220" draw:style-name="a2283" draw:name="投影片編號版面配置區 1" svg:x="11.55556in" svg:y="6.95139in" svg:width="1.11111in" svg:height="0.39931in">
          <draw:text-box>
            <text:p text:style-name="a2282" text:class-names="" text:cond-style-name=""><text:span text:style-name="a2281" text:class-names=""><text:page-number style:num-format="1" text:fixed="false"/></text:span></text:p>
          </draw:text-box>
          <svg:title/>
          <svg:desc/>
        </draw:frame>
        <draw:frame draw:id="id221" draw:name="表格 3" svg:x="0.21687in" svg:y="2.50898in" svg:width="12.91263in" svg:height="4.24767in">
          <table:table table:style-name="a2284" table:template-name="{5C22544A-7EE6-4342-B048-85BDC9FD1C3A}" table:use-banding-columns-styles="false" table:use-banding-rows-styles="false" table:use-first-column-styles="false" table:use-first-row-styles="false" table:use-last-column-styles="false" table:use-last-row-styles="false">
            <table:table-column table:style-name="a2285" table:default-cell-style-name=""/>
            <table:table-column table:style-name="a2286" table:default-cell-style-name=""/>
            <table:table-column table:style-name="a2287" table:default-cell-style-name=""/>
            <table:table-column table:style-name="a2288" table:default-cell-style-name=""/>
            <table:table-column table:style-name="a2289" table:default-cell-style-name=""/>
            <table:table-column table:style-name="a2290" table:default-cell-style-name=""/>
            <table:table-column table:style-name="a2291" table:default-cell-style-name=""/>
            <table:table-column table:style-name="a2292" table:default-cell-style-name=""/>
            <table:table-row table:style-name="a2293" table:default-cell-style-name="">
              <table:table-cell table:style-name="a2300">
                <text:list text:style-name="a2296">
                  <text:list-item>
                    <text:p text:style-name="a2295" text:class-names="" text:cond-style-name=""><text:span text:style-name="a2294" text:class-names="">計畫名稱</text:span></text:p>
                  </text:list-item>
                </text:list>
                <text:list text:style-name="a2299">
                  <text:list-item>
                    <text:p text:style-name="a2298" text:class-names="" text:cond-style-name=""><text:span text:style-name="a2297" text:class-names="">（本部補助者請註明編號）</text:span></text:p>
                  </text:list-item>
                </text:list>
              </table:table-cell>
              <table:table-cell table:style-name="a2307">
                <text:list text:style-name="a2303">
                  <text:list-item>
                    <text:p text:style-name="a2302" text:class-names="" text:cond-style-name=""><text:span text:style-name="a2301" text:class-names="">計畫內擔</text:span></text:p>
                  </text:list-item>
                </text:list>
                <text:list text:style-name="a2306">
                  <text:list-item>
                    <text:p text:style-name="a2305" text:class-names="" text:cond-style-name=""><text:span text:style-name="a2304" text:class-names="">任之工作</text:span></text:p>
                  </text:list-item>
                </text:list>
              </table:table-cell>
              <table:table-cell table:style-name="a2311">
                <text:list text:style-name="a2310">
                  <text:list-item>
                    <text:p text:style-name="a2309" text:class-names="" text:cond-style-name=""><text:span text:style-name="a2308" text:class-names="">起迄年月</text:span></text:p>
                  </text:list-item>
                </text:list>
              </table:table-cell>
              <table:table-cell table:style-name="a2319">
                <text:list text:style-name="a2315">
                  <text:list-item>
                    <text:p text:style-name="a2314" text:class-names="" text:cond-style-name=""><text:span text:style-name="a2312" text:class-names="">補助或</text:span><text:span text:style-name="a2313" text:class-names=""/></text:p>
                  </text:list-item>
                </text:list>
                <text:list text:style-name="a2318">
                  <text:list-item>
                    <text:p text:style-name="a2317" text:class-names="" text:cond-style-name=""><text:span text:style-name="a2316" text:class-names="">委託機構</text:span></text:p>
                  </text:list-item>
                </text:list>
              </table:table-cell>
              <table:table-cell table:style-name="a2323">
                <text:list text:style-name="a2322">
                  <text:list-item>
                    <text:p text:style-name="a2321" text:class-names="" text:cond-style-name=""><text:span text:style-name="a2320" text:class-names="">執行情形</text:span></text:p>
                  </text:list-item>
                </text:list>
              </table:table-cell>
              <table:table-cell table:style-name="a2336">
                <text:list text:style-name="a2329">
                  <text:list-item>
                    <text:p text:style-name="a2328" text:class-names="" text:cond-style-name=""><text:span text:style-name="a2324" text:class-names="">預期</text:span><text:span text:style-name="a2325" text:class-names="">KPI</text:span><text:span text:style-name="a2326" text:class-names="">設定</text:span><text:span text:style-name="a2327" text:class-names=""/></text:p>
                  </text:list-item>
                </text:list>
                <text:list text:style-name="a2335">
                  <text:list-item>
                    <text:p text:style-name="a2334" text:class-names="" text:cond-style-name=""><text:span text:style-name="a2330" text:class-names="">(</text:span><text:span text:style-name="a2331" text:class-names="">若無則填寫無</text:span><text:span text:style-name="a2332" text:class-names="">)</text:span><text:span text:style-name="a2333" text:class-names=""/></text:p>
                  </text:list-item>
                </text:list>
              </table:table-cell>
              <table:table-cell table:style-name="a2344">
                <text:list text:style-name="a2340">
                  <text:list-item>
                    <text:p text:style-name="a2339" text:class-names="" text:cond-style-name=""><text:span text:style-name="a2337" text:class-names="">實際</text:span><text:span text:style-name="a2338" text:class-names="">KPI</text:span></text:p>
                  </text:list-item>
                </text:list>
                <text:list text:style-name="a2343">
                  <text:list-item>
                    <text:p text:style-name="a2342" text:class-names="" text:cond-style-name=""><text:span text:style-name="a2341" text:class-names="">達成情形</text:span></text:p>
                  </text:list-item>
                </text:list>
              </table:table-cell>
              <table:table-cell table:style-name="a2351">
                <text:list text:style-name="a2347">
                  <text:list-item>
                    <text:p text:style-name="a2346" text:class-names="" text:cond-style-name=""><text:span text:style-name="a2345" text:class-names="">核定經費</text:span></text:p>
                  </text:list-item>
                </text:list>
                <text:list text:style-name="a2350">
                  <text:list-item>
                    <text:p text:style-name="a2349" text:class-names="" text:cond-style-name=""><text:span text:style-name="a2348" text:class-names="">總額</text:span></text:p>
                  </text:list-item>
                </text:list>
              </table:table-cell>
            </table:table-row>
            <table:table-row table:style-name="a2352" table:default-cell-style-name="">
              <table:table-cell table:style-name="a2369">
                <text:list text:style-name="a2357">
                  <text:list-item>
                    <text:p text:style-name="a2356" text:class-names="" text:cond-style-name=""><text:span text:style-name="a2353" text:class-names=""><text:s text:c="2"/></text:span><text:span text:style-name="a2354" text:class-names="">○○○○○○○○○個案</text:span><text:span text:style-name="a2355" text:class-names=""/></text:p>
                  </text:list-item>
                </text:list>
                <text:list text:style-name="a2368">
                  <text:list-item>
                    <text:p text:style-name="a2367" text:class-names="" text:cond-style-name=""><text:span text:style-name="a2358" text:class-names=""><text:s text:c="1"/>(106-</text:span><text:span text:style-name="a2359" text:class-names="">○○○</text:span><text:span text:style-name="a2360" text:class-names="">-</text:span><text:span text:style-name="a2361" text:class-names="">○</text:span><text:span text:style-name="a2362" text:class-names="">-</text:span><text:span text:style-name="a2363" text:class-names="">○○○</text:span><text:span text:style-name="a2364" text:class-names="">-</text:span><text:span text:style-name="a2365" text:class-names="">○○○</text:span><text:span text:style-name="a2366" text:class-names="">-)</text:span></text:p>
                  </text:list-item>
                </text:list>
              </table:table-cell>
              <table:table-cell table:style-name="a2372">
                <text:p text:style-name="a2371" text:class-names="" text:cond-style-name=""><text:span text:style-name="a2370" text:class-names="">主持人</text:span></text:p>
              </table:table-cell>
              <table:table-cell table:style-name="a2386">
                <text:list text:style-name="a2385">
                  <text:list-item>
                    <text:p text:style-name="a2384" text:class-names="" text:cond-style-name=""><text:span text:style-name="a2373" text:class-names="">○</text:span><text:span text:style-name="a2374" text:class-names="">/</text:span><text:span text:style-name="a2375" text:class-names="">○</text:span><text:span text:style-name="a2376" text:class-names="">/</text:span><text:span text:style-name="a2377" text:class-names="">○</text:span><text:span text:style-name="a2378" text:class-names="">-</text:span><text:span text:style-name="a2379" text:class-names="">○</text:span><text:span text:style-name="a2380" text:class-names="">/</text:span><text:span text:style-name="a2381" text:class-names="">○</text:span><text:span text:style-name="a2382" text:class-names="">/</text:span><text:span text:style-name="a2383" text:class-names="">○</text:span></text:p>
                  </text:list-item>
                </text:list>
              </table:table-cell>
              <table:table-cell table:style-name="a2390">
                <text:list text:style-name="a2389">
                  <text:list-item>
                    <text:p text:style-name="a2388" text:class-names="" text:cond-style-name=""><text:span text:style-name="a2387" text:class-names="">國科會</text:span></text:p>
                  </text:list-item>
                </text:list>
              </table:table-cell>
              <table:table-cell table:style-name="a2396">
                <text:list text:style-name="a2395">
                  <text:list-item>
                    <text:p text:style-name="a2394" text:class-names="" text:cond-style-name=""><text:span text:style-name="a2391" text:class-names="">已結案</text:span><text:span text:style-name="a2392" text:class-names="">/</text:span><text:span text:style-name="a2393" text:class-names="">執行中</text:span></text:p>
                  </text:list-item>
                </text:list>
              </table:table-cell>
              <table:table-cell table:style-name="a2399">
                <text:p text:style-name="a2398" text:class-names="" text:cond-style-name=""><text:span text:style-name="a2397" text:class-names=""/></text:p>
              </table:table-cell>
              <table:table-cell table:style-name="a2402">
                <text:p text:style-name="a2401" text:class-names="" text:cond-style-name=""><text:span text:style-name="a2400" text:class-names=""/></text:p>
              </table:table-cell>
              <table:table-cell table:style-name="a2405">
                <text:p text:style-name="a2404" text:class-names="" text:cond-style-name=""><text:span text:style-name="a2403" text:class-names="">000,000</text:span></text:p>
              </table:table-cell>
            </table:table-row>
            <table:table-row table:style-name="a2406" table:default-cell-style-name="">
              <table:table-cell table:style-name="a2410">
                <text:list text:style-name="a2409">
                  <text:list-item>
                    <text:p text:style-name="a2408" text:class-names="" text:cond-style-name=""><text:span text:style-name="a2407" text:class-names=""/></text:p>
                  </text:list-item>
                </text:list>
              </table:table-cell>
              <table:table-cell table:style-name="a2414">
                <text:list text:style-name="a2413">
                  <text:list-item>
                    <text:p text:style-name="a2412" text:class-names="" text:cond-style-name=""><text:span text:style-name="a2411" text:class-names=""/></text:p>
                  </text:list-item>
                </text:list>
              </table:table-cell>
              <table:table-cell table:style-name="a2418">
                <text:list text:style-name="a2417">
                  <text:list-item>
                    <text:p text:style-name="a2416" text:class-names="" text:cond-style-name=""><text:span text:style-name="a2415" text:class-names=""/></text:p>
                  </text:list-item>
                </text:list>
              </table:table-cell>
              <table:table-cell table:style-name="a2422">
                <text:list text:style-name="a2421">
                  <text:list-item>
                    <text:p text:style-name="a2420" text:class-names="" text:cond-style-name=""><text:span text:style-name="a2419" text:class-names=""/></text:p>
                  </text:list-item>
                </text:list>
              </table:table-cell>
              <table:table-cell table:style-name="a2426">
                <text:list text:style-name="a2425">
                  <text:list-item>
                    <text:p text:style-name="a2424" text:class-names="" text:cond-style-name=""><text:span text:style-name="a2423" text:class-names=""/></text:p>
                  </text:list-item>
                </text:list>
              </table:table-cell>
              <table:table-cell table:style-name="a2430">
                <text:list text:style-name="a2429">
                  <text:list-item>
                    <text:p text:style-name="a2428" text:class-names="" text:cond-style-name=""><text:span text:style-name="a2427" text:class-names=""/></text:p>
                  </text:list-item>
                </text:list>
              </table:table-cell>
              <table:table-cell table:style-name="a2434">
                <text:list text:style-name="a2433">
                  <text:list-item>
                    <text:p text:style-name="a2432" text:class-names="" text:cond-style-name=""><text:span text:style-name="a2431" text:class-names=""/></text:p>
                  </text:list-item>
                </text:list>
              </table:table-cell>
              <table:table-cell table:style-name="a2438">
                <text:list text:style-name="a2437">
                  <text:list-item>
                    <text:p text:style-name="a2436" text:class-names="" text:cond-style-name=""><text:span text:style-name="a2435" text:class-names=""/></text:p>
                  </text:list-item>
                </text:list>
              </table:table-cell>
            </table:table-row>
            <table:table-row table:style-name="a2439" table:default-cell-style-name="">
              <table:table-cell table:style-name="a2443">
                <text:list text:style-name="a2442">
                  <text:list-item>
                    <text:p text:style-name="a2441" text:class-names="" text:cond-style-name=""><text:span text:style-name="a2440" text:class-names=""/></text:p>
                  </text:list-item>
                </text:list>
              </table:table-cell>
              <table:table-cell table:style-name="a2447">
                <text:list text:style-name="a2446">
                  <text:list-item>
                    <text:p text:style-name="a2445" text:class-names="" text:cond-style-name=""><text:span text:style-name="a2444" text:class-names=""/></text:p>
                  </text:list-item>
                </text:list>
              </table:table-cell>
              <table:table-cell table:style-name="a2451">
                <text:list text:style-name="a2450">
                  <text:list-item>
                    <text:p text:style-name="a2449" text:class-names="" text:cond-style-name=""><text:span text:style-name="a2448" text:class-names=""/></text:p>
                  </text:list-item>
                </text:list>
              </table:table-cell>
              <table:table-cell table:style-name="a2455">
                <text:list text:style-name="a2454">
                  <text:list-item>
                    <text:p text:style-name="a2453" text:class-names="" text:cond-style-name=""><text:span text:style-name="a2452" text:class-names=""/></text:p>
                  </text:list-item>
                </text:list>
              </table:table-cell>
              <table:table-cell table:style-name="a2459">
                <text:list text:style-name="a2458">
                  <text:list-item>
                    <text:p text:style-name="a2457" text:class-names="" text:cond-style-name=""><text:span text:style-name="a2456" text:class-names=""/></text:p>
                  </text:list-item>
                </text:list>
              </table:table-cell>
              <table:table-cell table:style-name="a2463">
                <text:list text:style-name="a2462">
                  <text:list-item>
                    <text:p text:style-name="a2461" text:class-names="" text:cond-style-name=""><text:span text:style-name="a2460" text:class-names=""/></text:p>
                  </text:list-item>
                </text:list>
              </table:table-cell>
              <table:table-cell table:style-name="a2467">
                <text:list text:style-name="a2466">
                  <text:list-item>
                    <text:p text:style-name="a2465" text:class-names="" text:cond-style-name=""><text:span text:style-name="a2464" text:class-names=""/></text:p>
                  </text:list-item>
                </text:list>
              </table:table-cell>
              <table:table-cell table:style-name="a2471">
                <text:list text:style-name="a2470">
                  <text:list-item>
                    <text:p text:style-name="a2469" text:class-names="" text:cond-style-name=""><text:span text:style-name="a2468" text:class-names=""/></text:p>
                  </text:list-item>
                </text:list>
              </table:table-cell>
            </table:table-row>
            <table:table-row table:style-name="a2472" table:default-cell-style-name="">
              <table:table-cell table:style-name="a2476">
                <text:list text:style-name="a2475">
                  <text:list-item>
                    <text:p text:style-name="a2474" text:class-names="" text:cond-style-name=""><text:span text:style-name="a2473" text:class-names=""/></text:p>
                  </text:list-item>
                </text:list>
              </table:table-cell>
              <table:table-cell table:style-name="a2480">
                <text:list text:style-name="a2479">
                  <text:list-item>
                    <text:p text:style-name="a2478" text:class-names="" text:cond-style-name=""><text:span text:style-name="a2477" text:class-names=""/></text:p>
                  </text:list-item>
                </text:list>
              </table:table-cell>
              <table:table-cell table:style-name="a2484">
                <text:list text:style-name="a2483">
                  <text:list-item>
                    <text:p text:style-name="a2482" text:class-names="" text:cond-style-name=""><text:span text:style-name="a2481" text:class-names=""/></text:p>
                  </text:list-item>
                </text:list>
              </table:table-cell>
              <table:table-cell table:style-name="a2488">
                <text:list text:style-name="a2487">
                  <text:list-item>
                    <text:p text:style-name="a2486" text:class-names="" text:cond-style-name=""><text:span text:style-name="a2485" text:class-names=""/></text:p>
                  </text:list-item>
                </text:list>
              </table:table-cell>
              <table:table-cell table:style-name="a2492">
                <text:list text:style-name="a2491">
                  <text:list-item>
                    <text:p text:style-name="a2490" text:class-names="" text:cond-style-name=""><text:span text:style-name="a2489" text:class-names=""/></text:p>
                  </text:list-item>
                </text:list>
              </table:table-cell>
              <table:table-cell table:style-name="a2496">
                <text:list text:style-name="a2495">
                  <text:list-item>
                    <text:p text:style-name="a2494" text:class-names="" text:cond-style-name=""><text:span text:style-name="a2493" text:class-names=""/></text:p>
                  </text:list-item>
                </text:list>
              </table:table-cell>
              <table:table-cell table:style-name="a2500">
                <text:list text:style-name="a2499">
                  <text:list-item>
                    <text:p text:style-name="a2498" text:class-names="" text:cond-style-name=""><text:span text:style-name="a2497" text:class-names=""/></text:p>
                  </text:list-item>
                </text:list>
              </table:table-cell>
              <table:table-cell table:style-name="a2504">
                <text:list text:style-name="a2503">
                  <text:list-item>
                    <text:p text:style-name="a2502" text:class-names="" text:cond-style-name=""><text:span text:style-name="a2501" text:class-names=""/></text:p>
                  </text:list-item>
                </text:list>
              </table:table-cell>
            </table:table-row>
            <table:table-row table:style-name="a2505" table:default-cell-style-name="">
              <table:table-cell table:style-name="a2509">
                <text:list text:style-name="a2508">
                  <text:list-item>
                    <text:p text:style-name="a2507" text:class-names="" text:cond-style-name=""><text:span text:style-name="a2506" text:class-names=""/></text:p>
                  </text:list-item>
                </text:list>
              </table:table-cell>
              <table:table-cell table:style-name="a2513">
                <text:list text:style-name="a2512">
                  <text:list-item>
                    <text:p text:style-name="a2511" text:class-names="" text:cond-style-name=""><text:span text:style-name="a2510" text:class-names=""/></text:p>
                  </text:list-item>
                </text:list>
              </table:table-cell>
              <table:table-cell table:style-name="a2517">
                <text:list text:style-name="a2516">
                  <text:list-item>
                    <text:p text:style-name="a2515" text:class-names="" text:cond-style-name=""><text:span text:style-name="a2514" text:class-names=""/></text:p>
                  </text:list-item>
                </text:list>
              </table:table-cell>
              <table:table-cell table:style-name="a2521">
                <text:list text:style-name="a2520">
                  <text:list-item>
                    <text:p text:style-name="a2519" text:class-names="" text:cond-style-name=""><text:span text:style-name="a2518" text:class-names=""/></text:p>
                  </text:list-item>
                </text:list>
              </table:table-cell>
              <table:table-cell table:style-name="a2525">
                <text:list text:style-name="a2524">
                  <text:list-item>
                    <text:p text:style-name="a2523" text:class-names="" text:cond-style-name=""><text:span text:style-name="a2522" text:class-names=""/></text:p>
                  </text:list-item>
                </text:list>
              </table:table-cell>
              <table:table-cell table:style-name="a2529">
                <text:list text:style-name="a2528">
                  <text:list-item>
                    <text:p text:style-name="a2527" text:class-names="" text:cond-style-name=""><text:span text:style-name="a2526" text:class-names=""/></text:p>
                  </text:list-item>
                </text:list>
              </table:table-cell>
              <table:table-cell table:style-name="a2533">
                <text:list text:style-name="a2532">
                  <text:list-item>
                    <text:p text:style-name="a2531" text:class-names="" text:cond-style-name=""><text:span text:style-name="a2530" text:class-names=""/></text:p>
                  </text:list-item>
                </text:list>
              </table:table-cell>
              <table:table-cell table:style-name="a2537">
                <text:list text:style-name="a2536">
                  <text:list-item>
                    <text:p text:style-name="a2535" text:class-names="" text:cond-style-name=""><text:span text:style-name="a2534" text:class-names=""/></text:p>
                  </text:list-item>
                </text:list>
              </table:table-cell>
            </table:table-row>
            <table:table-row table:style-name="a2538" table:default-cell-style-name="">
              <table:table-cell table:style-name="a2542">
                <text:list text:style-name="a2541">
                  <text:list-item>
                    <text:p text:style-name="a2540" text:class-names="" text:cond-style-name=""><text:span text:style-name="a2539" text:class-names=""/></text:p>
                  </text:list-item>
                </text:list>
              </table:table-cell>
              <table:table-cell table:style-name="a2546">
                <text:list text:style-name="a2545">
                  <text:list-item>
                    <text:p text:style-name="a2544" text:class-names="" text:cond-style-name=""><text:span text:style-name="a2543" text:class-names=""/></text:p>
                  </text:list-item>
                </text:list>
              </table:table-cell>
              <table:table-cell table:style-name="a2550">
                <text:list text:style-name="a2549">
                  <text:list-item>
                    <text:p text:style-name="a2548" text:class-names="" text:cond-style-name=""><text:span text:style-name="a2547" text:class-names=""/></text:p>
                  </text:list-item>
                </text:list>
              </table:table-cell>
              <table:table-cell table:style-name="a2554">
                <text:list text:style-name="a2553">
                  <text:list-item>
                    <text:p text:style-name="a2552" text:class-names="" text:cond-style-name=""><text:span text:style-name="a2551" text:class-names=""/></text:p>
                  </text:list-item>
                </text:list>
              </table:table-cell>
              <table:table-cell table:style-name="a2558">
                <text:list text:style-name="a2557">
                  <text:list-item>
                    <text:p text:style-name="a2556" text:class-names="" text:cond-style-name=""><text:span text:style-name="a2555" text:class-names=""/></text:p>
                  </text:list-item>
                </text:list>
              </table:table-cell>
              <table:table-cell table:style-name="a2562">
                <text:list text:style-name="a2561">
                  <text:list-item>
                    <text:p text:style-name="a2560" text:class-names="" text:cond-style-name=""><text:span text:style-name="a2559" text:class-names=""/></text:p>
                  </text:list-item>
                </text:list>
              </table:table-cell>
              <table:table-cell table:style-name="a2566">
                <text:list text:style-name="a2565">
                  <text:list-item>
                    <text:p text:style-name="a2564" text:class-names="" text:cond-style-name=""><text:span text:style-name="a2563" text:class-names=""/></text:p>
                  </text:list-item>
                </text:list>
              </table:table-cell>
              <table:table-cell table:style-name="a2570">
                <text:list text:style-name="a2569">
                  <text:list-item>
                    <text:p text:style-name="a2568" text:class-names="" text:cond-style-name=""><text:span text:style-name="a2567" text:class-names=""/></text:p>
                  </text:list-item>
                </text:list>
              </table:table-cell>
            </table:table-row>
          </table:table>
          <draw:image xlink:href="media/image7.png" xlink:type="simple" xlink:show="embed" xlink:actuate="onLoad"/>
          <svg:title/>
          <svg:desc/>
        </draw:frame>
        <draw:frame draw:id="id222" draw:style-name="a2574" draw:name="內容版面配置區 2" svg:x="8.53409in" svg:y="1.30608in" svg:width="4.5954in" svg:height="0.46752in">
          <draw:text-box>
            <text:p text:style-name="a2573" text:class-names="" text:cond-style-name=""><text:span text:style-name="a2571" text:class-names="">註：各學門自由型計畫無須填寫</text:span><text:span text:style-name="a2572" text:class-names="">KPI</text:span></text:p>
          </draw:text-box>
          <svg:title/>
          <svg:desc/>
        </draw:frame>
        <draw:frame draw:id="id223" draw:style-name="a2581" draw:name="文字方塊 11" svg:x="0.48549in" svg:y="1.82633in" svg:width="12.33396in" svg:height="0.70684in">
          <draw:text-box>
            <text:p text:style-name="a2580" text:class-names="" text:cond-style-name=""><text:span text:style-name="a2575" text:class-names="">請務必詳實填寫所有與本計畫相關之研究計畫</text:span><text:span text:style-name="a2576" text:class-names="">(</text:span><text:span text:style-name="a2577" text:class-names="">含國內外、大陸地區及港澳</text:span><text:span text:style-name="a2578" text:class-names="">)</text:span><text:span text:style-name="a2579" text:class-names="">，不限於本會計畫。若涉及國外、大陸地區及港澳，請依各該主管機關相關法令規定辦理</text:span></text:p>
          </draw:text-box>
          <svg:title/>
          <svg:desc/>
        </draw:frame>
        <draw:frame draw:id="id224" draw:style-name="a2584" draw:name="文字方塊 12" svg:x="0.63826in" svg:y="6.88287in" svg:width="10.32007in" svg:height="0.40391in">
          <draw:text-box>
            <text:p text:style-name="a2583" text:class-names="" text:cond-style-name=""><text:span text:style-name="a2582" text:class-names="">註：上表計畫補助狀況請務必同步於本會學術研發服務網更新，以利查對</text:span></text:p>
          </draw:text-box>
          <svg:title/>
          <svg:desc/>
        </draw:frame>
        <presentation:notes draw:style-name="a2590">
          <draw:page-thumbnail draw:page-number="7" svg:x="0.46007in" svg:y="1.35764in" svg:width="6.51389in" svg:height="3.66319in" presentation:class="page" draw:id="id225" presentation:style-name="a2585" draw:name="投影片圖像版面配置區 1">
            <svg:title/>
            <svg:desc/>
          </draw:page-thumbnail>
          <draw:frame draw:id="id226" presentation:style-name="a2586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27" draw:style-name="a2589" draw:name="投影片編號版面配置區 3" svg:x="4.2109in" svg:y="10.31287in" svg:width="3.22141in" svg:height="0.54477in">
            <draw:text-box>
              <text:p text:style-name="a2588" text:class-names="" text:cond-style-name=""><text:span text:style-name="a2587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31" draw:style-name="a2592" draw:master-page-name="Master1-Layout2-obj-標題及內容" presentation:presentation-page-layout-name="Master1-PPL2" draw:id="Slide-486">
        <draw:frame draw:id="id228" presentation:style-name="a2599" draw:name="標題 2" svg:x="0.66667in" svg:y="0.57258in" svg:width="12in" svg:height="1.25in" presentation:class="title" presentation:placeholder="false">
          <draw:text-box>
            <text:p text:style-name="a2598" text:class-names="" text:cond-style-name=""><text:span text:style-name="a2593" text:class-names="">附件一、計畫主持人過往研究成果</text:span><text:span text:style-name="a2594" text:class-names="">(</text:span><text:span text:style-name="a2595" text:class-names="">續</text:span><text:span text:style-name="a2596" text:class-names="">)</text:span><text:span text:style-name="a2597" text:class-names=""/></text:p>
          </draw:text-box>
          <svg:title/>
          <svg:desc/>
        </draw:frame>
        <draw:frame draw:id="id229" presentation:style-name="a2604" draw:name="內容預留位置 1" svg:x="0.66667in" svg:y="2.00135in" svg:width="12.22917in" svg:height="0.74775in" presentation:class="outline" presentation:placeholder="false">
          <draw:text-box>
            <text:list text:style-name="a2603">
              <text:list-item>
                <text:p text:style-name="a2602" text:class-names="" text:cond-style-name=""><text:span text:style-name="a2600" text:class-names="">本計畫核心技術相關「關鍵論文」，請條列說明</text:span><text:span text:style-name="a2601" text:class-names=""/></text:p>
              </text:list-item>
            </text:list>
          </draw:text-box>
          <svg:title/>
          <svg:desc/>
        </draw:frame>
        <draw:frame draw:id="id230" draw:name="表格 9" svg:x="0.76958in" svg:y="3.27786in" svg:width="11.89709in" svg:height="3.00767in">
          <table:table table:style-name="a2605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2606" table:default-cell-style-name=""/>
            <table:table-column table:style-name="a2607" table:default-cell-style-name=""/>
            <table:table-column table:style-name="a2608" table:default-cell-style-name=""/>
            <table:table-column table:style-name="a2609" table:default-cell-style-name=""/>
            <table:table-column table:style-name="a2610" table:default-cell-style-name=""/>
            <table:table-column table:style-name="a2611" table:default-cell-style-name=""/>
            <table:table-row table:style-name="a2612" table:default-cell-style-name="">
              <table:table-cell table:style-name="a2616">
                <text:list text:style-name="a2615">
                  <text:list-item>
                    <text:p text:style-name="a2614" text:class-names="" text:cond-style-name=""><text:span text:style-name="a2613" text:class-names="">論文名稱</text:span></text:p>
                  </text:list-item>
                </text:list>
              </table:table-cell>
              <table:table-cell table:style-name="a2624">
                <text:list text:style-name="a2620">
                  <text:list-item>
                    <text:p text:style-name="a2619" text:class-names="" text:cond-style-name=""><text:span text:style-name="a2617" text:class-names="">論文主要作者</text:span><text:span text:style-name="a2618" text:class-names=""/></text:p>
                  </text:list-item>
                </text:list>
                <text:list text:style-name="a2623">
                  <text:list-item>
                    <text:p text:style-name="a2622" text:class-names="" text:cond-style-name=""><text:span text:style-name="a2621" text:class-names="">（按原出版之次序，通訊作者請加註*）</text:span></text:p>
                  </text:list-item>
                </text:list>
              </table:table-cell>
              <table:table-cell table:style-name="a2628">
                <text:list text:style-name="a2627">
                  <text:list-item>
                    <text:p text:style-name="a2626" text:class-names="" text:cond-style-name=""><text:span text:style-name="a2625" text:class-names="">出版年、月份</text:span></text:p>
                  </text:list-item>
                </text:list>
              </table:table-cell>
              <table:table-cell table:style-name="a2636">
                <text:p text:style-name="a2633" text:class-names="" text:cond-style-name=""><text:span text:style-name="a2629" text:class-names="">期刊</text:span><text:span text:style-name="a2630" text:class-names="">/</text:span><text:span text:style-name="a2631" text:class-names="">會議名稱</text:span><text:span text:style-name="a2632" text:class-names=""/></text:p>
                <text:p text:style-name="a2635" text:class-names="" text:cond-style-name=""><text:span text:style-name="a2634" text:class-names="">（專書出版社，起迄頁數）</text:span></text:p>
              </table:table-cell>
              <table:table-cell table:style-name="a2640">
                <text:list text:style-name="a2639">
                  <text:list-item>
                    <text:p text:style-name="a2638" text:class-names="" text:cond-style-name=""><text:span text:style-name="a2637" text:class-names="">重點摘要說明</text:span></text:p>
                  </text:list-item>
                </text:list>
              </table:table-cell>
              <table:table-cell table:style-name="a2649">
                <text:list text:style-name="a2643">
                  <text:list-item>
                    <text:p text:style-name="a2642" text:class-names="" text:cond-style-name=""><text:span text:style-name="a2641" text:class-names="">計畫補助經費來源</text:span></text:p>
                  </text:list-item>
                </text:list>
                <text:list text:style-name="a2648">
                  <text:list-item>
                    <text:p text:style-name="a2647" text:class-names="" text:cond-style-name=""><text:span text:style-name="a2644" text:class-names="">(</text:span><text:span text:style-name="a2645" text:class-names="">部會、計畫名稱及計畫編號</text:span><text:span text:style-name="a2646" text:class-names="">)</text:span></text:p>
                  </text:list-item>
                </text:list>
              </table:table-cell>
            </table:table-row>
            <table:table-row table:style-name="a2650" table:default-cell-style-name="">
              <table:table-cell table:style-name="a2653">
                <text:p text:style-name="a2652" text:class-names="" text:cond-style-name=""><text:span text:style-name="a2651" text:class-names=""/></text:p>
              </table:table-cell>
              <table:table-cell table:style-name="a2657">
                <text:list text:style-name="a2656">
                  <text:list-item>
                    <text:p text:style-name="a2655" text:class-names="" text:cond-style-name=""><text:span text:style-name="a2654" text:class-names=""/></text:p>
                  </text:list-item>
                </text:list>
              </table:table-cell>
              <table:table-cell table:style-name="a2661">
                <text:list text:style-name="a2660">
                  <text:list-item>
                    <text:p text:style-name="a2659" text:class-names="" text:cond-style-name=""><text:span text:style-name="a2658" text:class-names=""/></text:p>
                  </text:list-item>
                </text:list>
              </table:table-cell>
              <table:table-cell table:style-name="a2665">
                <text:list text:style-name="a2664">
                  <text:list-item>
                    <text:p text:style-name="a2663" text:class-names="" text:cond-style-name=""><text:span text:style-name="a2662" text:class-names=""/></text:p>
                  </text:list-item>
                </text:list>
              </table:table-cell>
              <table:table-cell table:style-name="a2669">
                <text:list text:style-name="a2668">
                  <text:list-item>
                    <text:p text:style-name="a2667" text:class-names="" text:cond-style-name=""><text:span text:style-name="a2666" text:class-names=""/></text:p>
                  </text:list-item>
                </text:list>
              </table:table-cell>
              <table:table-cell table:style-name="a2672">
                <text:p text:style-name="a2671" text:class-names="" text:cond-style-name=""><text:span text:style-name="a2670" text:class-names=""/></text:p>
              </table:table-cell>
            </table:table-row>
            <table:table-row table:style-name="a2673" table:default-cell-style-name="">
              <table:table-cell table:style-name="a2676">
                <text:p text:style-name="a2675" text:class-names="" text:cond-style-name=""><text:span text:style-name="a2674" text:class-names=""/></text:p>
              </table:table-cell>
              <table:table-cell table:style-name="a2680">
                <text:list text:style-name="a2679">
                  <text:list-item>
                    <text:p text:style-name="a2678" text:class-names="" text:cond-style-name=""><text:span text:style-name="a2677" text:class-names=""/></text:p>
                  </text:list-item>
                </text:list>
              </table:table-cell>
              <table:table-cell table:style-name="a2684">
                <text:list text:style-name="a2683">
                  <text:list-item>
                    <text:p text:style-name="a2682" text:class-names="" text:cond-style-name=""><text:span text:style-name="a2681" text:class-names=""/></text:p>
                  </text:list-item>
                </text:list>
              </table:table-cell>
              <table:table-cell table:style-name="a2688">
                <text:list text:style-name="a2687">
                  <text:list-item>
                    <text:p text:style-name="a2686" text:class-names="" text:cond-style-name=""><text:span text:style-name="a2685" text:class-names=""/></text:p>
                  </text:list-item>
                </text:list>
              </table:table-cell>
              <table:table-cell table:style-name="a2692">
                <text:list text:style-name="a2691">
                  <text:list-item>
                    <text:p text:style-name="a2690" text:class-names="" text:cond-style-name=""><text:span text:style-name="a2689" text:class-names=""/></text:p>
                  </text:list-item>
                </text:list>
              </table:table-cell>
              <table:table-cell table:style-name="a2695">
                <text:p text:style-name="a2694" text:class-names="" text:cond-style-name=""><text:span text:style-name="a2693" text:class-names=""/></text:p>
              </table:table-cell>
            </table:table-row>
            <table:table-row table:style-name="a2696" table:default-cell-style-name="">
              <table:table-cell table:style-name="a2700">
                <text:list text:style-name="a2699">
                  <text:list-item>
                    <text:p text:style-name="a2698" text:class-names="" text:cond-style-name=""><text:span text:style-name="a2697" text:class-names=""/></text:p>
                  </text:list-item>
                </text:list>
              </table:table-cell>
              <table:table-cell table:style-name="a2704">
                <text:list text:style-name="a2703">
                  <text:list-item>
                    <text:p text:style-name="a2702" text:class-names="" text:cond-style-name=""><text:span text:style-name="a2701" text:class-names=""/></text:p>
                  </text:list-item>
                </text:list>
              </table:table-cell>
              <table:table-cell table:style-name="a2708">
                <text:list text:style-name="a2707">
                  <text:list-item>
                    <text:p text:style-name="a2706" text:class-names="" text:cond-style-name=""><text:span text:style-name="a2705" text:class-names=""/></text:p>
                  </text:list-item>
                </text:list>
              </table:table-cell>
              <table:table-cell table:style-name="a2712">
                <text:list text:style-name="a2711">
                  <text:list-item>
                    <text:p text:style-name="a2710" text:class-names="" text:cond-style-name=""><text:span text:style-name="a2709" text:class-names=""/></text:p>
                  </text:list-item>
                </text:list>
              </table:table-cell>
              <table:table-cell table:style-name="a2716">
                <text:list text:style-name="a2715">
                  <text:list-item>
                    <text:p text:style-name="a2714" text:class-names="" text:cond-style-name=""><text:span text:style-name="a2713" text:class-names=""/></text:p>
                  </text:list-item>
                </text:list>
              </table:table-cell>
              <table:table-cell table:style-name="a2720">
                <text:list text:style-name="a2719">
                  <text:list-item>
                    <text:p text:style-name="a2718" text:class-names="" text:cond-style-name=""><text:span text:style-name="a2717" text:class-names=""/></text:p>
                  </text:list-item>
                </text:list>
              </table:table-cell>
            </table:table-row>
            <table:table-row table:style-name="a2721" table:default-cell-style-name="">
              <table:table-cell table:style-name="a2725">
                <text:list text:style-name="a2724">
                  <text:list-item>
                    <text:p text:style-name="a2723" text:class-names="" text:cond-style-name=""><text:span text:style-name="a2722" text:class-names=""/></text:p>
                  </text:list-item>
                </text:list>
              </table:table-cell>
              <table:table-cell table:style-name="a2729">
                <text:list text:style-name="a2728">
                  <text:list-item>
                    <text:p text:style-name="a2727" text:class-names="" text:cond-style-name=""><text:span text:style-name="a2726" text:class-names=""/></text:p>
                  </text:list-item>
                </text:list>
              </table:table-cell>
              <table:table-cell table:style-name="a2733">
                <text:list text:style-name="a2732">
                  <text:list-item>
                    <text:p text:style-name="a2731" text:class-names="" text:cond-style-name=""><text:span text:style-name="a2730" text:class-names=""/></text:p>
                  </text:list-item>
                </text:list>
              </table:table-cell>
              <table:table-cell table:style-name="a2737">
                <text:list text:style-name="a2736">
                  <text:list-item>
                    <text:p text:style-name="a2735" text:class-names="" text:cond-style-name=""><text:span text:style-name="a2734" text:class-names=""/></text:p>
                  </text:list-item>
                </text:list>
              </table:table-cell>
              <table:table-cell table:style-name="a2741">
                <text:list text:style-name="a2740">
                  <text:list-item>
                    <text:p text:style-name="a2739" text:class-names="" text:cond-style-name=""><text:span text:style-name="a2738" text:class-names=""/></text:p>
                  </text:list-item>
                </text:list>
              </table:table-cell>
              <table:table-cell table:style-name="a2745">
                <text:list text:style-name="a2744">
                  <text:list-item>
                    <text:p text:style-name="a2743" text:class-names="" text:cond-style-name=""><text:span text:style-name="a2742" text:class-names=""/></text:p>
                  </text:list-item>
                </text:list>
              </table:table-cell>
            </table:table-row>
            <table:table-row table:style-name="a2746" table:default-cell-style-name="">
              <table:table-cell table:style-name="a2750">
                <text:list text:style-name="a2749">
                  <text:list-item>
                    <text:p text:style-name="a2748" text:class-names="" text:cond-style-name=""><text:span text:style-name="a2747" text:class-names=""/></text:p>
                  </text:list-item>
                </text:list>
              </table:table-cell>
              <table:table-cell table:style-name="a2754">
                <text:list text:style-name="a2753">
                  <text:list-item>
                    <text:p text:style-name="a2752" text:class-names="" text:cond-style-name=""><text:span text:style-name="a2751" text:class-names=""/></text:p>
                  </text:list-item>
                </text:list>
              </table:table-cell>
              <table:table-cell table:style-name="a2758">
                <text:list text:style-name="a2757">
                  <text:list-item>
                    <text:p text:style-name="a2756" text:class-names="" text:cond-style-name=""><text:span text:style-name="a2755" text:class-names=""/></text:p>
                  </text:list-item>
                </text:list>
              </table:table-cell>
              <table:table-cell table:style-name="a2762">
                <text:list text:style-name="a2761">
                  <text:list-item>
                    <text:p text:style-name="a2760" text:class-names="" text:cond-style-name=""><text:span text:style-name="a2759" text:class-names=""/></text:p>
                  </text:list-item>
                </text:list>
              </table:table-cell>
              <table:table-cell table:style-name="a2766">
                <text:list text:style-name="a2765">
                  <text:list-item>
                    <text:p text:style-name="a2764" text:class-names="" text:cond-style-name=""><text:span text:style-name="a2763" text:class-names=""/></text:p>
                  </text:list-item>
                </text:list>
              </table:table-cell>
              <table:table-cell table:style-name="a2770">
                <text:list text:style-name="a2769">
                  <text:list-item>
                    <text:p text:style-name="a2768" text:class-names="" text:cond-style-name=""><text:span text:style-name="a2767" text:class-names=""/></text:p>
                  </text:list-item>
                </text:list>
              </table:table-cell>
            </table:table-row>
          </table:table>
          <draw:image xlink:href="media/image8.png" xlink:type="simple" xlink:show="embed" xlink:actuate="onLoad"/>
          <svg:title/>
          <svg:desc/>
        </draw:frame>
        <draw:frame draw:id="id231" draw:style-name="a2773" draw:name="投影片編號版面配置區 1" svg:x="11.55556in" svg:y="6.95139in" svg:width="1.11111in" svg:height="0.39931in">
          <draw:text-box>
            <text:p text:style-name="a2772" text:class-names="" text:cond-style-name=""><text:span text:style-name="a2771" text:class-names=""><text:page-number style:num-format="1" text:fixed="false"/></text:span></text:p>
          </draw:text-box>
          <svg:title/>
          <svg:desc/>
        </draw:frame>
        <draw:custom-shape svg:x="0.98964in" svg:y="2.58089in" svg:width="11.58322in" svg:height="0.55537in" draw:id="id232" draw:style-name="a2777" draw:name="矩形 11">
          <svg:title/>
          <svg:desc/>
          <text:p text:style-name="a2776" text:class-names="" text:cond-style-name=""><text:span text:style-name="a2774" text:class-names="">包括已發表之相關期刊論文、研討會議、榮獲知名獎座等</text:span><text:span text:style-name="a27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783">
          <draw:page-thumbnail draw:page-number="8" svg:x="0.46007in" svg:y="1.35764in" svg:width="6.51389in" svg:height="3.66319in" presentation:class="page" draw:id="id233" presentation:style-name="a2778" draw:name="投影片圖像版面配置區 1">
            <svg:title/>
            <svg:desc/>
          </draw:page-thumbnail>
          <draw:frame draw:id="id234" presentation:style-name="a2779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35" draw:style-name="a2782" draw:name="投影片編號版面配置區 3" svg:x="4.2109in" svg:y="10.31287in" svg:width="3.22141in" svg:height="0.54477in">
            <draw:text-box>
              <text:p text:style-name="a2781" text:class-names="" text:cond-style-name=""><text:span text:style-name="a278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32" draw:style-name="a2785" draw:master-page-name="Master1-Layout2-obj-標題及內容" presentation:presentation-page-layout-name="Master1-PPL2" draw:id="Slide-487">
        <draw:frame draw:id="id236" presentation:style-name="a2789" draw:name="標題 1" svg:x="0.66667in" svg:y="0.22431in" svg:width="12in" svg:height="1.25in" presentation:class="title" presentation:placeholder="false">
          <draw:text-box>
            <text:p text:style-name="a2788" text:class-names="" text:cond-style-name=""><text:span text:style-name="a2786" text:class-names="">附件二、本計畫「智財調查」</text:span><text:span text:style-name="a2787" text:class-names=""/></text:p>
          </draw:text-box>
          <svg:title/>
          <svg:desc/>
        </draw:frame>
        <draw:frame draw:id="id237" presentation:style-name="a2841" draw:name="內容版面配置區 2" svg:x="0.72135in" svg:y="1.64792in" svg:width="12in" svg:height="5.56447in" presentation:class="outline" presentation:placeholder="false">
          <draw:text-box>
            <text:list text:style-name="a2793">
              <text:list-item>
                <text:p text:style-name="a2792" text:class-names="" text:cond-style-name=""><text:span text:style-name="a2790" text:class-names="">技術權利限制處理規劃</text:span><text:span text:style-name="a2791" text:class-names=""/></text:p>
              </text:list-item>
            </text:list>
            <text:list text:style-name="a2799">
              <text:list-item>
                <text:list text:style-name="a2799">
                  <text:list-item>
                    <text:p text:style-name="a2798" text:class-names="" text:cond-style-name=""><text:span text:style-name="a2794" text:class-names="">本計畫規劃運用於創業之技術內容，若有已授權第三方使用，或其他合約上限制等情事，請提出相關文件並說明後續處理之規劃，請參閱附件</text:span><text:span text:style-name="a2795" text:class-names="">X</text:span><text:span text:style-name="a2796" text:class-names="">。</text:span><text:span text:style-name="a2797" text:class-names=""/></text:p>
                  </text:list-item>
                </text:list>
              </text:list-item>
            </text:list>
            <text:list text:style-name="a2806">
              <text:list-item>
                <text:list text:style-name="a2806">
                  <text:list-item>
                    <text:p text:style-name="a2805" text:class-names="" text:cond-style-name=""><text:span text:style-name="a2800" text:class-names="">PI</text:span><text:span text:style-name="a2801" text:class-names="">或</text:span><text:span text:style-name="a2802" text:class-names="">CoPI</text:span><text:span text:style-name="a2803" text:class-names="">據實揭露義務</text:span><text:span text:style-name="a2804" text:class-names=""/></text:p>
                  </text:list-item>
                </text:list>
              </text:list-item>
            </text:list>
            <text:list text:style-name="a2816">
              <text:list-item>
                <text:list text:style-name="a2816">
                  <text:list-item>
                    <text:p text:style-name="a2815" text:class-names="" text:cond-style-name=""><text:span text:style-name="a2807" text:class-names="">曾向</text:span><text:span text:style-name="a2808" text:class-names="">(</text:span><text:span text:style-name="a2809" text:class-names="">含申請中</text:span><text:span text:style-name="a2810" text:class-names="">)</text:span><text:span text:style-name="a2811" text:class-names="">政府提出補助以成立新創公司為結案條件，或補助新創技術商業化為目標之計畫申請者，個案主持人須據實揭露，請參閱附件</text:span><text:span text:style-name="a2812" text:class-names="">X</text:span><text:span text:style-name="a2813" text:class-names="">。</text:span><text:span text:style-name="a2814" text:class-names=""/></text:p>
                  </text:list-item>
                </text:list>
              </text:list-item>
            </text:list>
            <text:list text:style-name="a2822">
              <text:list-item>
                <text:list text:style-name="a2822">
                  <text:list-item>
                    <text:p text:style-name="a2821" text:class-names="" text:cond-style-name=""><text:span text:style-name="a2817" text:class-names="">應詳細說明二者間之技術區分及競合關係，</text:span><text:span text:style-name="a2818" text:class-names=""><text:s text:c="1"/></text:span><text:span text:style-name="a2819" text:class-names="">若有共通性智財布局，其處理方案及運用規劃為何</text:span><text:span text:style-name="a2820" text:class-names="">?</text:span></text:p>
                  </text:list-item>
                </text:list>
              </text:list-item>
            </text:list>
            <text:list text:style-name="a2826">
              <text:list-item>
                <text:list text:style-name="a2826">
                  <text:list-item>
                    <text:p text:style-name="a2825" text:class-names="" text:cond-style-name=""><text:span text:style-name="a2823" text:class-names="">跨單位及共同發明人協議</text:span><text:span text:style-name="a2824" text:class-names=""/></text:p>
                  </text:list-item>
                </text:list>
              </text:list-item>
            </text:list>
            <text:list text:style-name="a2836">
              <text:list-item>
                <text:list text:style-name="a2836">
                  <text:list-item>
                    <text:p text:style-name="a2835" text:class-names="" text:cond-style-name=""><text:span text:style-name="a2827" text:class-names="">若有與其他單位智財共有情形，應取得通過補助個案需運用智財權所有發明人之權益分配協議，及共有單位之智財協議</text:span><text:span text:style-name="a2828" text:class-names="">(</text:span><text:span text:style-name="a2829" text:class-names="">包含同意由執行機構統籌處理技術作價、在執行機構技術股分配比例內約定雙方技術股占比等</text:span><text:span text:style-name="a2830" text:class-names="">)</text:span><text:span text:style-name="a2831" text:class-names="">，並提出證明文件，於個案出場時依前揭協議進行技術股分配事宜，請參閱附件</text:span><text:span text:style-name="a2832" text:class-names="">X</text:span><text:span text:style-name="a2833" text:class-names="">。</text:span><text:span text:style-name="a2834" text:class-names=""/></text:p>
                  </text:list-item>
                </text:list>
              </text:list-item>
            </text:list>
            <text:list text:style-name="a2840">
              <text:list-item>
                <text:list text:style-name="a2840">
                  <text:list-item>
                    <text:p text:style-name="a2839" text:class-names="" text:cond-style-name=""><text:span text:style-name="a2837" text:class-names="">此證明文件請上傳於申請系統中</text:span><text:span text:style-name="a2838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238" draw:style-name="a2844" draw:name="投影片編號版面配置區 3" svg:x="11.55556in" svg:y="6.95139in" svg:width="1.11111in" svg:height="0.39931in">
          <draw:text-box>
            <text:p text:style-name="a2843" text:class-names="" text:cond-style-name=""><text:span text:style-name="a2842" text:class-names=""><text:page-number style:num-format="1" text:fixed="false"/></text:span></text:p>
          </draw:text-box>
          <svg:title/>
          <svg:desc/>
        </draw:frame>
      </draw:page>
      <draw:page draw:name="Slide225" draw:style-name="a2846" draw:master-page-name="Master1-Layout2-obj-標題及內容" presentation:presentation-page-layout-name="Master1-PPL2" draw:id="Slide-480">
        <draw:frame draw:id="id239" presentation:style-name="a2856" draw:name="標題 2" svg:x="0.47731in" svg:y="0.86209in" svg:width="12in" svg:height="0.7637in" presentation:class="title" presentation:placeholder="false">
          <draw:text-box>
            <text:p text:style-name="a2855" text:class-names="" text:cond-style-name=""><text:span text:style-name="a2847" text:class-names="">附錄、</text:span><text:span text:style-name="a2848" text:class-names="">技術成熟度</text:span><text:span text:style-name="a2849" text:class-names="">（</text:span><text:span text:style-name="a2850" text:class-names="">Technology Readiness Level</text:span><text:span text:style-name="a2851" text:class-names="">；簡稱</text:span><text:span text:style-name="a2852" text:class-names="">TRL<text:s text:c="1"/></text:span><text:span text:style-name="a2853" text:class-names="">）</text:span><text:span text:style-name="a2854" text:class-names=""/></text:p>
          </draw:text-box>
          <svg:title/>
          <svg:desc/>
        </draw:frame>
        <draw:frame draw:id="id240" draw:style-name="a2859" draw:name="投影片編號版面配置區 1" svg:x="11.55556in" svg:y="6.95139in" svg:width="1.11111in" svg:height="0.39931in">
          <draw:text-box>
            <text:p text:style-name="a2858" text:class-names="" text:cond-style-name=""><text:span text:style-name="a2857" text:class-names=""><text:page-number style:num-format="1" text:fixed="false"/></text:span></text:p>
          </draw:text-box>
          <svg:title/>
          <svg:desc/>
        </draw:frame>
        <draw:frame draw:id="id241" draw:style-name="a2860" draw:name="圖片 5" svg:x="0.26562in" svg:y="1.62579in" svg:width="12.80208in" svg:height="5.1875in" style:rel-width="scale" style:rel-height="scale">
          <draw:image xlink:href="media/image9.jpg" xlink:type="simple" xlink:show="embed" xlink:actuate="onLoad"/>
          <svg:title/>
          <svg:desc/>
        </draw:frame>
        <presentation:notes draw:style-name="a2866">
          <draw:page-thumbnail draw:page-number="10" svg:x="0.46007in" svg:y="1.35764in" svg:width="6.51389in" svg:height="3.66319in" presentation:class="page" draw:id="id242" presentation:style-name="a2861" draw:name="投影片圖像版面配置區 1">
            <svg:title/>
            <svg:desc/>
          </draw:page-thumbnail>
          <draw:frame draw:id="id243" presentation:style-name="a2862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44" draw:style-name="a2865" draw:name="投影片編號版面配置區 3" svg:x="4.2109in" svg:y="10.31287in" svg:width="3.22141in" svg:height="0.54477in">
            <draw:text-box>
              <text:p text:style-name="a2864" text:class-names="" text:cond-style-name=""><text:span text:style-name="a2863" text:class-names=""><text:page-number style:num-format="1" text:fixed="false"/></text:span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7778in" svg:y="1.5in" svg:width="11.44889in" svg:height="2in"/>
      <presentation:placeholder presentation:object="subtitle" svg:x="0.77778in" svg:y="3.53077in" svg:width="11.45333in" svg:height="1.91667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2" style:display-name="標題及內容">
      <presentation:placeholder presentation:object="title" svg:x="0.66667in" svg:y="0.77in" svg:width="12in" svg:height="1.25in"/>
      <presentation:placeholder presentation:object="object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3" style:display-name="章節標題">
      <presentation:placeholder presentation:object="title" svg:x="0.77333in" svg:y="1.44in" svg:width="11.33333in" svg:height="1.49in"/>
      <presentation:placeholder presentation:object="outline" svg:x="0.77333in" svg:y="2.95786in" svg:width="11.33333in" svg:height="1.65104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4" style:display-name="兩個內容">
      <presentation:placeholder presentation:object="title" svg:x="0.66667in" svg:y="0.77in" svg:width="12in" svg:height="1.25in"/>
      <presentation:placeholder presentation:object="object" svg:x="0.66667in" svg:y="2.09983in" svg:width="5.88889in" svg:height="4.85in"/>
      <presentation:placeholder presentation:object="object" svg:x="6.77778in" svg:y="2.09983in" svg:width="5.88889in" svg:height="4.8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5" style:display-name="比較">
      <presentation:placeholder presentation:object="title" svg:x="0.66667in" svg:y="0.77in" svg:width="12in" svg:height="1.25in"/>
      <presentation:placeholder presentation:object="outline" svg:x="0.66667in" svg:y="2.02892in" svg:width="5.8912in" svg:height="0.72108in"/>
      <presentation:placeholder presentation:object="object" svg:x="0.66667in" svg:y="2.75in" svg:width="5.8912in" svg:height="4.20573in"/>
      <presentation:placeholder presentation:object="outline" svg:x="6.77315in" svg:y="2.03386in" svg:width="5.89352in" svg:height="0.71615in"/>
      <presentation:placeholder presentation:object="object" svg:x="6.77315in" svg:y="2.75in" svg:width="5.89352in" svg:height="4.2057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6" style:display-name="只有標題">
      <presentation:placeholder presentation:object="title" svg:x="0.66667in" svg:y="0.77in" svg:width="12.11111in" svg:height="1.2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7" style:display-name="空白"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8" style:display-name="含標題的內容">
      <presentation:placeholder presentation:object="title" svg:x="1in" svg:y="0.5625in" svg:width="4in" svg:height="1.27083in"/>
      <presentation:placeholder presentation:object="object" svg:x="5.21296in" svg:y="1.83333in" svg:width="7.4537in" svg:height="5in"/>
      <presentation:placeholder presentation:object="outline" svg:x="1in" svg:y="1.83333in" svg:width="4in" svg:height="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9" style:display-name="含標題的圖片">
      <presentation:placeholder presentation:object="title" svg:x="0.88889in" svg:y="1.28718in" svg:width="3.22667in" svg:height="1.73078in"/>
      <presentation:placeholder presentation:object="graphic" svg:x="5.08281in" svg:y="1.31181in" svg:width="6.73333in" svg:height="4.3in"/>
      <presentation:placeholder presentation:object="outline" svg:x="0.88889in" svg:y="3.0936in" svg:width="3.22222in" svg:height="2.3833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77778in" svg:y="6.95139in" svg:width="0.88889in" svg:height="0.39931in"/>
    </style:presentation-page-layout>
    <style:presentation-page-layout style:name="Master1-PPL10" style:display-name="標題及直排文字">
      <presentation:placeholder presentation:object="title" svg:x="0.66667in" svg:y="0.77in" svg:width="12in" svg:height="1.25in"/>
      <presentation:placeholder presentation:object="outline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11" style:display-name="直排標題及文字">
      <presentation:placeholder presentation:object="title" svg:x="9.66667in" svg:y="1in" svg:width="3in" svg:height="5.69965in"/>
      <presentation:placeholder presentation:object="outline" svg:x="0.66667in" svg:y="1in" svg:width="8.77778in" svg:height="5.6996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style style:family="table-cell" style:name="a970">
      <style:table-cell-properties fo:border-top="0.05556in double #5b9bd5"/>
      <style:text-properties fo:font-family="" style:font-family-asian="" style:font-family-complex="" fo:font-weight="bold" style:font-weight-asian="bold" style:font-weight-complex="bold"/>
    </style:style>
    <style:style style:family="table-cell" style:name="a971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72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73">
      <style:table-cell-properties fo:border-top="0.01389in solid #ed7d31" fo:border-bottom="0.01389in solid #ed7d31" fo:border-left="0.01389in solid #ed7d31" fo:border-right="0.01389in solid #ed7d31"/>
      <style:text-properties fo:color="#000000" fo:font-family="+mn-lt" style:font-family-asian="+mn-ea" style:font-family-complex="+mn-cs"/>
    </style:style>
    <style:style style:family="table-cell" style:name="a974">
      <style:table-cell-properties fo:background-color="#ed7d31"/>
    </style:style>
    <style:style style:family="table-cell" style:name="a975">
      <style:table-cell-properties fo:background-color="#ed7d31"/>
    </style:style>
    <style:style style:family="table-cell" style:name="a976">
      <style:table-cell-properties fo:border-bottom="0.02778in solid #ed7d31"/>
      <style:text-properties fo:font-family="" style:font-family-asian="" style:font-family-complex="" fo:font-weight="bold" style:font-weight-asian="bold" style:font-weight-complex="bold"/>
    </style:style>
    <style:style style:family="table-cell" style:name="a977">
      <style:table-cell-properties fo:border-top="0.05556in double #ed7d31"/>
      <style:text-properties fo:font-family="" style:font-family-asian="" style:font-family-complex="" fo:font-weight="bold" style:font-weight-asian="bold" style:font-weight-complex="bold"/>
    </style:style>
    <style:style style:family="table-cell" style:name="a978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graphic" style:name="Graphics"/>
    <style:style style:family="table-cell" style:name="a979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60">
      <style:table-cell-properties fo:background-color="#ffc000"/>
    </style:style>
    <style:style style:family="table-cell" style:name="a961">
      <style:table-cell-properties fo:background-color="#ffc000"/>
    </style:style>
    <style:style style:family="table-cell" style:name="a962">
      <style:table-cell-properties fo:border-bottom="0.02778in solid #ffc000"/>
      <style:text-properties fo:font-family="" style:font-family-asian="" style:font-family-complex="" fo:font-weight="bold" style:font-weight-asian="bold" style:font-weight-complex="bold"/>
    </style:style>
    <style:style style:family="table-cell" style:name="a963">
      <style:table-cell-properties fo:border-top="0.05556in double #ffc000"/>
      <style:text-properties fo:font-family="" style:font-family-asian="" style:font-family-complex="" fo:font-weight="bold" style:font-weight-asian="bold" style:font-weight-complex="bold"/>
    </style:style>
    <style:style style:family="table-cell" style:name="a964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65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66">
      <style:table-cell-properties fo:border-top="0.01389in solid #5b9bd5" fo:border-bottom="0.01389in solid #5b9bd5" fo:border-left="0.01389in solid #5b9bd5" fo:border-right="0.01389in solid #5b9bd5"/>
      <style:text-properties fo:color="#000000" fo:font-family="+mn-lt" style:font-family-asian="+mn-ea" style:font-family-complex="+mn-cs"/>
    </style:style>
    <style:style style:family="table-cell" style:name="a967">
      <style:table-cell-properties fo:background-color="#5b9bd5"/>
    </style:style>
    <style:style style:family="table-cell" style:name="a968">
      <style:table-cell-properties fo:background-color="#5b9bd5"/>
    </style:style>
    <style:style style:family="table-cell" style:name="a969">
      <style:table-cell-properties fo:border-bottom="0.02778in solid #5b9bd5"/>
      <style:text-properties fo:font-family="" style:font-family-asian="" style:font-family-complex="" fo:font-weight="bold" style:font-weight-asian="bold" style:font-weight-complex="bold"/>
    </style:style>
    <style:style style:family="table-cell" style:name="a950">
      <style:table-cell-properties fo:background-color="#eaeff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951">
      <style:table-cell-properties/>
    </style:style>
    <style:style style:family="table-cell" style:name="a952">
      <style:table-cell-properties fo:background-color="#d2deef"/>
    </style:style>
    <style:style style:family="table-cell" style:name="a953">
      <style:table-cell-properties/>
    </style:style>
    <style:style style:family="table-cell" style:name="a954">
      <style:table-cell-properties fo:background-color="#d2deef"/>
    </style:style>
    <style:style style:family="table-cell" style:name="a955">
      <style:table-cell-properties fo:background-color="#5b9bd5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6">
      <style:table-cell-properties fo:background-color="#5b9bd5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7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8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9">
      <style:table-cell-properties fo:border-top="0.01389in solid #ffc000" fo:border-bottom="0.01389in solid #ffc000" fo:border-left="0.01389in solid #ffc000" fo:border-right="0.01389in solid #ffc000"/>
      <style:text-properties fo:color="#000000" fo:font-family="+mn-lt" style:font-family-asian="+mn-ea" style:font-family-complex="+mn-cs"/>
    </style:style>
    <style:style style:family="table-cell" style:name="a980">
      <style:table-cell-properties fo:border-top="0.01389in solid #a5a5a5" fo:border-bottom="0.01389in solid #a5a5a5" fo:border-left="0.01389in solid #a5a5a5" fo:border-right="0.01389in solid #a5a5a5"/>
      <style:text-properties fo:color="#000000" fo:font-family="+mn-lt" style:font-family-asian="+mn-ea" style:font-family-complex="+mn-cs"/>
    </style:style>
    <style:style style:family="table-cell" style:name="a981">
      <style:table-cell-properties fo:background-color="#a5a5a5"/>
    </style:style>
    <style:style style:family="table-cell" style:name="a982">
      <style:table-cell-properties fo:background-color="#a5a5a5"/>
    </style:style>
    <style:style style:family="table-cell" style:name="a983">
      <style:table-cell-properties fo:border-bottom="0.02778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984">
      <style:table-cell-properties fo:border-top="0.05556in double #a5a5a5"/>
      <style:text-properties fo:font-family="" style:font-family-asian="" style:font-family-complex="" fo:font-weight="bold" style:font-weight-asian="bold" style:font-weight-complex="bold"/>
    </style:style>
    <style:style style:family="table-cell" style:name="a985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86">
      <style:table-cell-properties/>
      <style:text-properties fo:font-family="" style:font-family-asian="" style:font-family-complex="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gradient draw:name="a260" draw:style="linear" draw:angle="0" draw:start-color="#9aa817" draw:end-color="#80b914" draw:start-intensity="30%" draw:end-intensity="45%"/>
    <draw:gradient draw:name="a526" draw:style="linear" draw:angle="0" draw:start-color="#9aa817" draw:end-color="#80b914" draw:start-intensity="30%" draw:end-intensity="45%"/>
    <draw:gradient draw:name="a193" draw:style="linear" draw:angle="0" draw:start-color="#9aa817" draw:end-color="#80b914" draw:start-intensity="30%" draw:end-intensity="45%"/>
    <draw:gradient draw:name="a459" draw:style="linear" draw:angle="0" draw:start-color="#679019" draw:end-color="#cce10e" draw:start-intensity="45%" draw:end-intensity="55%"/>
    <draw:gradient draw:name="a101" draw:style="linear" draw:angle="0" draw:start-color="#dde6a5" draw:end-color="#d7e097" draw:start-intensity="100%" draw:end-intensity="100%"/>
    <draw:gradient draw:name="a740" draw:style="linear" draw:angle="0" draw:start-color="#679019" draw:end-color="#cce10e" draw:start-intensity="45%" draw:end-intensity="55%"/>
    <draw:gradient draw:name="a744" draw:style="linear" draw:angle="0" draw:start-color="#9aa817" draw:end-color="#80b914" draw:start-intensity="30%" draw:end-intensity="45%"/>
    <draw:gradient draw:name="a814" draw:style="linear" draw:angle="0" draw:start-color="#679019" draw:end-color="#cce10e" draw:start-intensity="45%" draw:end-intensity="55%"/>
    <draw:gradient draw:name="a109" draw:style="linear" draw:angle="0" draw:start-color="#679019" draw:end-color="#cce10e" draw:start-intensity="45%" draw:end-intensity="55%"/>
    <draw:gradient draw:name="a818" draw:style="linear" draw:angle="0" draw:start-color="#9aa817" draw:end-color="#80b914" draw:start-intensity="30%" draw:end-intensity="45%"/>
    <draw:gradient draw:name="a894" draw:style="linear" draw:angle="0" draw:start-color="#679019" draw:end-color="#cce10e" draw:start-intensity="45%" draw:end-intensity="55%"/>
    <draw:gradient draw:name="a256" draw:style="linear" draw:angle="0" draw:start-color="#679019" draw:end-color="#cce10e" draw:start-intensity="45%" draw:end-intensity="55%"/>
    <draw:gradient draw:name="a665" draw:style="linear" draw:angle="0" draw:start-color="#679019" draw:end-color="#cce10e" draw:start-intensity="45%" draw:end-intensity="55%"/>
    <draw:gradient draw:name="a189" draw:style="linear" draw:angle="0" draw:start-color="#679019" draw:end-color="#cce10e" draw:start-intensity="45%" draw:end-intensity="55%"/>
    <draw:gradient draw:name="a898" draw:style="linear" draw:angle="0" draw:start-color="#9aa817" draw:end-color="#80b914" draw:start-intensity="30%" draw:end-intensity="45%"/>
    <draw:gradient draw:name="a669" draw:style="linear" draw:angle="0" draw:start-color="#9aa817" draw:end-color="#80b914" draw:start-intensity="30%" draw:end-intensity="45%"/>
    <draw:gradient draw:name="a581" draw:style="linear" draw:angle="0" draw:start-color="#679019" draw:end-color="#cce10e" draw:start-intensity="45%" draw:end-intensity="55%"/>
    <draw:gradient draw:name="a40" draw:style="linear" draw:angle="0" draw:start-color="#9aa817" draw:end-color="#80b914" draw:start-intensity="30%" draw:end-intensity="45%"/>
    <draw:gradient draw:name="a585" draw:style="linear" draw:angle="0" draw:start-color="#9aa817" draw:end-color="#80b914" draw:start-intensity="30%" draw:end-intensity="45%"/>
    <draw:gradient draw:name="a354" draw:style="linear" draw:angle="0" draw:start-color="#679019" draw:end-color="#cce10e" draw:start-intensity="45%" draw:end-intensity="55%"/>
    <draw:gradient draw:name="a463" draw:style="linear" draw:angle="0" draw:start-color="#9aa817" draw:end-color="#80b914" draw:start-intensity="30%" draw:end-intensity="45%"/>
    <draw:gradient draw:name="a358" draw:style="linear" draw:angle="0" draw:start-color="#9aa817" draw:end-color="#80b914" draw:start-intensity="30%" draw:end-intensity="45%"/>
    <draw:gradient draw:name="a113" draw:style="linear" draw:angle="0" draw:start-color="#9aa817" draw:end-color="#80b914" draw:start-intensity="30%" draw:end-intensity="45%"/>
    <draw:gradient draw:name="a36" draw:style="linear" draw:angle="0" draw:start-color="#679019" draw:end-color="#cce10e" draw:start-intensity="45%" draw:end-intensity="55%"/>
    <draw:gradient draw:name="a522" draw:style="linear" draw:angle="0" draw:start-color="#679019" draw:end-color="#cce10e" draw:start-intensity="45%" draw:end-intensity="55%"/>
    <draw:fill-image draw:name="a564" xlink:href="media/image10.png" xlink:show="embed" xlink:actuate="onLoad"/>
    <draw:fill-image draw:name="a1995" xlink:href="media/image10.png" xlink:show="embed" xlink:actuate="onLoad"/>
    <draw:fill-image draw:name="a1056" xlink:href="media/image10.png" xlink:show="embed" xlink:actuate="onLoad"/>
    <draw:fill-image draw:name="a707" xlink:href="media/image10.png" xlink:show="embed" xlink:actuate="onLoad"/>
    <draw:fill-image draw:name="a1604" xlink:href="media/image10.png" xlink:show="embed" xlink:actuate="onLoad"/>
    <draw:fill-image draw:name="a623" xlink:href="media/image10.png" xlink:show="embed" xlink:actuate="onLoad"/>
    <draw:fill-image draw:name="a856" xlink:href="media/image10.png" xlink:show="embed" xlink:actuate="onLoad"/>
    <draw:fill-image draw:name="a501" xlink:href="media/image10.png" xlink:show="embed" xlink:actuate="onLoad"/>
    <draw:fill-image draw:name="a2784" xlink:href="media/image10.png" xlink:show="embed" xlink:actuate="onLoad"/>
    <draw:fill-image draw:name="a2591" xlink:href="media/image10.png" xlink:show="embed" xlink:actuate="onLoad"/>
    <draw:fill-image draw:name="a298" xlink:href="media/image10.png" xlink:show="embed" xlink:actuate="onLoad"/>
    <draw:fill-image draw:name="a0" xlink:href="media/image10.png" xlink:show="embed" xlink:actuate="onLoad"/>
    <draw:fill-image draw:name="a776" xlink:href="media/image10.png" xlink:show="embed" xlink:actuate="onLoad"/>
    <draw:fill-image draw:name="a1377" xlink:href="media/image10.png" xlink:show="embed" xlink:actuate="onLoad"/>
    <draw:fill-image draw:name="a1214" xlink:href="media/image10.png" xlink:show="embed" xlink:actuate="onLoad"/>
    <draw:fill-image draw:name="a2845" xlink:href="media/image10.png" xlink:show="embed" xlink:actuate="onLoad"/>
    <draw:fill-image draw:name="a231" xlink:href="media/image10.png" xlink:show="embed" xlink:actuate="onLoad"/>
    <draw:fill-image draw:name="a396" xlink:href="media/image10.png" xlink:show="embed" xlink:actuate="onLoad"/>
    <draw:fill-image draw:name="a151" xlink:href="media/image10.png" xlink:show="embed" xlink:actuate="onLoad"/>
    <draw:fill-image draw:name="a2270" xlink:href="media/image10.png" xlink:show="embed" xlink:actuate="onLoad"/>
    <table:table-template table:name="{5C22544A-7EE6-4342-B048-85BDC9FD1C3A}">
      <table:first-row table:style-name="a955" table:paragraph-style-name=""/>
      <table:last-row table:style-name="a956" table:paragraph-style-name=""/>
      <table:first-column table:style-name="a957" table:paragraph-style-name=""/>
      <table:last-column table:style-name="a958" table:paragraph-style-name=""/>
      <table:body table:style-name="a950" table:paragraph-style-name=""/>
      <table:even-rows table:style-name="a953" table:paragraph-style-name=""/>
      <table:odd-rows table:style-name="a954" table:paragraph-style-name=""/>
      <table:even-columns table:style-name="a951" table:paragraph-style-name=""/>
      <table:odd-columns table:style-name="a952" table:paragraph-style-name=""/>
    </table:table-template>
    <table:table-template table:name="{ED083AE6-46FA-4A59-8FB0-9F97EB10719F}">
      <table:first-row table:style-name="a962" table:paragraph-style-name=""/>
      <table:last-row table:style-name="a963" table:paragraph-style-name=""/>
      <table:first-column table:style-name="a964" table:paragraph-style-name=""/>
      <table:last-column table:style-name="a965" table:paragraph-style-name=""/>
      <table:body table:style-name="a959" table:paragraph-style-name=""/>
      <table:odd-rows table:style-name="a961" table:paragraph-style-name=""/>
      <table:odd-columns table:style-name="a960" table:paragraph-style-name=""/>
    </table:table-template>
    <table:table-template table:name="{BC89EF96-8CEA-46FF-86C4-4CE0E7609802}">
      <table:first-row table:style-name="a969" table:paragraph-style-name=""/>
      <table:last-row table:style-name="a970" table:paragraph-style-name=""/>
      <table:first-column table:style-name="a971" table:paragraph-style-name=""/>
      <table:last-column table:style-name="a972" table:paragraph-style-name=""/>
      <table:body table:style-name="a966" table:paragraph-style-name=""/>
      <table:odd-rows table:style-name="a968" table:paragraph-style-name=""/>
      <table:odd-columns table:style-name="a967" table:paragraph-style-name=""/>
    </table:table-template>
    <table:table-template table:name="{5DA37D80-6434-44D0-A028-1B22A696006F}">
      <table:first-row table:style-name="a976" table:paragraph-style-name=""/>
      <table:last-row table:style-name="a977" table:paragraph-style-name=""/>
      <table:first-column table:style-name="a978" table:paragraph-style-name=""/>
      <table:last-column table:style-name="a979" table:paragraph-style-name=""/>
      <table:body table:style-name="a973" table:paragraph-style-name=""/>
      <table:odd-rows table:style-name="a975" table:paragraph-style-name=""/>
      <table:odd-columns table:style-name="a974" table:paragraph-style-name=""/>
    </table:table-template>
    <table:table-template table:name="{8799B23B-EC83-4686-B30A-512413B5E67A}">
      <table:first-row table:style-name="a983" table:paragraph-style-name=""/>
      <table:last-row table:style-name="a984" table:paragraph-style-name=""/>
      <table:first-column table:style-name="a985" table:paragraph-style-name=""/>
      <table:last-column table:style-name="a986" table:paragraph-style-name=""/>
      <table:body table:style-name="a980" table:paragraph-style-name=""/>
      <table:odd-rows table:style-name="a982" table:paragraph-style-name=""/>
      <table:odd-columns table:style-name="a981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1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1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resentation" style:name="a443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79">
      <style:graphic-properties draw:fill="none" draw:stroke="solid" svg:stroke-width="0.00694in" svg:stroke-color="#549e39" svg:stroke-opacity="100%" draw:stroke-linejoin="miter" svg:stroke-linecap="butt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0">
      <style:graphic-properties fo:wrap-option="wrap" fo:padding-top="0.05in" fo:padding-bottom="0.05in" fo:padding-left="0.1in" fo:padding-right="0.1in" draw:textarea-vertical-align="top" draw:textarea-horizontal-align="left" draw:fill="gradient" draw:fill-gradient-name="a669" draw:stroke="none" draw:auto-grow-width="false" draw:auto-grow-height="false"/>
      <style:paragraph-properties style:font-independent-line-spacing="true" style:writing-mode="lr-tb"/>
    </style:style>
    <style:style style:family="presentation" style:name="a4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0">
      <style:graphic-properties draw:fill="none" draw:stroke="solid" svg:stroke-width="0.00694in" svg:stroke-color="#549e39" svg:stroke-opacity="100%" draw:stroke-linejoin="miter" svg:stroke-linecap="butt"/>
    </style:style>
    <style:style style:family="paragraph" style:name="a22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2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.05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4">
      <style:graphic-properties draw:fill="none" draw:stroke="solid" svg:stroke-width="0.01389in" svg:stroke-color="#000000" svg:stroke-opacity="100%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13">
      <style:graphic-properties draw:fill="none" draw:stroke="solid" svg:stroke-width="0.01389in" svg:stroke-color="#000000" svg:stroke-opacity="100%"/>
    </style:style>
    <style:style style:family="text" style:name="a9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2">
      <style:drawing-page-properties draw:fill="bitmap" draw:fill-image-name="a23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9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60">
      <style:graphic-properties fo:wrap-option="wrap" fo:padding-top="0.05in" fo:padding-bottom="0.05in" fo:padding-left="0.1in" fo:padding-right="0.1in" draw:textarea-vertical-align="top" draw:textarea-horizontal-align="left" draw:fill="gradient" draw:fill-gradient-name="a459" draw:stroke="none" draw:auto-grow-width="false" draw:auto-grow-height="false"/>
      <style:paragraph-properties style:font-independent-line-spacing="true" style:writing-mode="lr-tb"/>
    </style:style>
    <style:style style:family="presentation" style:name="a2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4">
      <style:graphic-properties fo:wrap-option="wrap" fo:padding-top="0.05in" fo:padding-bottom="0.05in" fo:padding-left="0.1in" fo:padding-right="0.1in" draw:textarea-vertical-align="top" draw:textarea-horizontal-align="left" draw:fill="gradient" draw:fill-gradient-name="a463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6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0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2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7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8">
      <style:graphic-properties draw:fill="none" draw:stroke="solid" svg:stroke-width="0.01389in" svg:stroke-color="#000000" svg:stroke-opacity="100%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8">
      <style:drawing-page-properties draw:fill="bitmap" draw:fill-image-name="a707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3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7">
      <style:graphic-properties fo:wrap-option="wrap" fo:padding-top="0.05in" fo:padding-bottom="0.05in" fo:padding-left="0.1in" fo:padding-right="0.1in" draw:textarea-vertical-align="top" draw:textarea-horizontal-align="left" draw:fill="gradient" draw:fill-gradient-name="a256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0347in" svg:stroke-color="#c0c0c0" svg:stroke-opacity="100%" draw:stroke-linejoin="miter" svg:stroke-linecap="round" draw:shadow="visible" draw:shadow-offset-x="-0.02415in" draw:shadow-offset-y="0.03449in" draw:shadow-color="#000000" draw:shadow-opacity="25%" draw:auto-grow-width="false" draw:auto-grow-height="false"/>
      <style:paragraph-properties style:font-independent-line-spacing="true" style:writing-mode="lr-tb"/>
    </style:style>
    <style:style style:family="text" style:name="a7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389in" svg:stroke-color="#ffffff" svg:stroke-opacity="100%" draw:stroke-linejoin="bevel" svg:stroke-linecap="butt" draw:shadow="visible" draw:shadow-offset-x="-0.00569in" draw:shadow-offset-y="-0.00398in" draw:shadow-color="#000000" draw:shadow-opacity="47%" draw:auto-grow-width="false" draw:auto-grow-height="false"/>
      <style:paragraph-properties style:font-independent-line-spacing="true" style:writing-mode="lr-tb"/>
    </style:style>
    <style:style style:family="text" style:name="a7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8">
      <style:graphic-properties fo:wrap-option="wrap" fo:padding-top="0.05in" fo:padding-bottom="0.05in" fo:padding-left="0.05in" fo:padding-right="0.05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4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61">
      <style:graphic-properties fo:wrap-option="wrap" fo:padding-top="0.05in" fo:padding-bottom="0.05in" fo:padding-left="0.1in" fo:padding-right="0.1in" draw:textarea-vertical-align="top" draw:textarea-horizontal-align="left" draw:fill="gradient" draw:fill-gradient-name="a260" draw:stroke="none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6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49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1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top" draw:textarea-horizontal-align="left" draw:fill="solid" draw:fill-color="#e3ded1" draw:opacity="100%" draw:stroke="solid" svg:stroke-width="0.00328in" svg:stroke-color="#c0c0c0" svg:stroke-opacity="100%" draw:stroke-linejoin="round" svg:stroke-linecap="round" draw:auto-grow-width="false" draw:auto-grow-height="false" style:shrink-to-fit="tru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in" fo:margin-right="0in" fo:text-indent="0in" fo:margin-top="0.0347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6">
      <style:graphic-properties fo:wrap-option="wrap" fo:padding-top="0.05in" fo:padding-bottom="0.05in" fo:padding-left="0.07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5">
      <style:graphic-properties draw:fill="none" draw:stroke="solid" svg:stroke-width="0.01389in" svg:stroke-color="#000000" svg:stroke-opacity="100%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7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2">
      <style:drawing-page-properties draw:fill="bitmap" draw:fill-image-name="a50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bitmap" draw:fill-image-name="a0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1">
      <style:graphic-properties fo:wrap-option="wrap" fo:padding-top="0.05in" fo:padding-bottom="0.05in" fo:padding-left="0.1in" fo:padding-right="0.1in" draw:textarea-vertical-align="top" draw:textarea-horizontal-align="left" draw:fill="gradient" draw:fill-gradient-name="a740" draw:stroke="none" draw:auto-grow-width="false" draw:auto-grow-height="false"/>
      <style:paragraph-properties style:font-independent-line-spacing="true" style:writing-mode="lr-tb"/>
    </style:style>
    <style:style style:family="paragraph" style:name="a5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1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7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5">
      <style:graphic-properties fo:wrap-option="wrap" fo:padding-top="0.05in" fo:padding-bottom="0.05in" fo:padding-left="0.1in" fo:padding-right="0.1in" draw:textarea-vertical-align="top" draw:textarea-horizontal-align="left" draw:fill="gradient" draw:fill-gradient-name="a744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3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9">
      <style:drawing-page-properties draw:fill="bitmap" draw:fill-image-name="a298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23">
      <style:graphic-properties fo:wrap-option="wrap" fo:padding-top="0.05in" fo:padding-bottom="0.05in" fo:padding-left="0.1in" fo:padding-right="0.1in" draw:textarea-vertical-align="top" draw:textarea-horizontal-align="left" draw:fill="gradient" draw:fill-gradient-name="a522" draw:stroke="none" draw:auto-grow-width="false" draw:auto-grow-height="false"/>
      <style:paragraph-properties style:font-independent-line-spacing="true" style:writing-mode="lr-tb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7">
      <style:graphic-properties fo:wrap-option="wrap" fo:padding-top="0.05in" fo:padding-bottom="0.05in" fo:padding-left="0.1in" fo:padding-right="0.1in" draw:textarea-vertical-align="top" draw:textarea-horizontal-align="left" draw:fill="gradient" draw:fill-gradient-name="a526" draw:stroke="none" draw:auto-grow-width="false" draw:auto-grow-height="false"/>
      <style:paragraph-properties style:font-independent-line-spacing="true" style:writing-mode="lr-tb"/>
    </style:style>
    <style:style style:family="paragraph" style:name="a7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3">
      <style:graphic-properties draw:fill="none" draw:stroke="solid" svg:stroke-width="0.01389in" svg:stroke-color="#000000" svg:stroke-opacity="100%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3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8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1">
      <style:graphic-properties draw:fill="none" draw:stroke="solid" svg:stroke-width="0.01389in" svg:stroke-color="#000000" svg:stroke-opacity="100%"/>
    </style:style>
    <style:style style:family="paragraph" style:name="a318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77">
      <style:drawing-page-properties draw:fill="bitmap" draw:fill-image-name="a77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8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1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101" draw:stroke="none" draw:auto-grow-width="false" draw:auto-grow-height="false"/>
      <style:paragraph-properties style:font-independent-line-spacing="true" style:writing-mode="lr-tb"/>
    </style:style>
    <style:style style:family="graphic" style:name="a103">
      <style:graphic-properties draw:fill="none" draw:stroke="solid" svg:stroke-width="0.01389in" svg:stroke-color="#455f51" svg:stroke-opacity="100%" draw:stroke-linejoin="miter" svg:stroke-linecap="butt"/>
    </style:style>
    <style:style style:family="text" style:name="a1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65">
      <style:drawing-page-properties draw:fill="bitmap" draw:fill-image-name="a56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2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0">
      <style:graphic-properties fo:wrap-option="wrap" fo:padding-top="0.05in" fo:padding-bottom="0.05in" fo:padding-left="0.1in" fo:padding-right="0.1in" draw:textarea-vertical-align="top" draw:textarea-horizontal-align="left" draw:fill="gradient" draw:fill-gradient-name="a109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">
      <style:graphic-properties fo:wrap-option="wrap" fo:padding-top="0.05in" fo:padding-bottom="0.05in" fo:padding-left="0.1in" fo:padding-right="0.1in" draw:textarea-vertical-align="top" draw:textarea-horizontal-align="left" draw:fill="gradient" draw:fill-gradient-name="a113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3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8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28">
      <style:graphic-properties draw:fill="none" draw:stroke="solid" svg:stroke-width="0.01389in" svg:stroke-color="#000000" svg:stroke-opacity="100%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5">
      <style:graphic-properties fo:wrap-option="wrap" fo:padding-top="0.05in" fo:padding-bottom="0.05in" fo:padding-left="0.1in" fo:padding-right="0.1in" draw:textarea-vertical-align="top" draw:textarea-horizontal-align="left" draw:fill="gradient" draw:fill-gradient-name="a354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2">
      <style:graphic-properties fo:wrap-option="wrap" fo:padding-top="0.05in" fo:padding-bottom="0.05in" fo:padding-left="0.1in" fo:padding-right="0.1in" draw:textarea-vertical-align="top" draw:textarea-horizontal-align="left" draw:fill="gradient" draw:fill-gradient-name="a581" draw:stroke="none" draw:auto-grow-width="false" draw:auto-grow-height="false"/>
      <style:paragraph-properties style:font-independent-line-spacing="true" style:writing-mode="lr-tb"/>
    </style:style>
    <style:style style:family="graphic" style:name="a359">
      <style:graphic-properties fo:wrap-option="wrap" fo:padding-top="0.05in" fo:padding-bottom="0.05in" fo:padding-left="0.1in" fo:padding-right="0.1in" draw:textarea-vertical-align="top" draw:textarea-horizontal-align="left" draw:fill="gradient" draw:fill-gradient-name="a358" draw:stroke="none" draw:auto-grow-width="false" draw:auto-grow-height="false"/>
      <style:paragraph-properties style:font-independent-line-spacing="tru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6">
      <style:graphic-properties fo:wrap-option="wrap" fo:padding-top="0.05in" fo:padding-bottom="0.05in" fo:padding-left="0.1in" fo:padding-right="0.1in" draw:textarea-vertical-align="top" draw:textarea-horizontal-align="left" draw:fill="gradient" draw:fill-gradient-name="a585" draw:stroke="none" draw:auto-grow-width="false" draw:auto-grow-height="fals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81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5">
      <style:graphic-properties fo:wrap-option="wrap" fo:padding-top="0.05in" fo:padding-bottom="0.05in" fo:padding-left="0.1in" fo:padding-right="0.1in" draw:textarea-vertical-align="top" draw:textarea-horizontal-align="left" draw:fill="gradient" draw:fill-gradient-name="a814" draw:stroke="none" draw:auto-grow-width="false" draw:auto-grow-height="false"/>
      <style:paragraph-properties style:font-independent-line-spacing="true" style:writing-mode="lr-tb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9">
      <style:graphic-properties fo:wrap-option="wrap" fo:padding-top="0.05in" fo:padding-bottom="0.05in" fo:padding-left="0.1in" fo:padding-right="0.1in" draw:textarea-vertical-align="top" draw:textarea-horizontal-align="left" draw:fill="gradient" draw:fill-gradient-name="a818" draw:stroke="none" draw:auto-grow-width="false" draw:auto-grow-height="false"/>
      <style:paragraph-properties style:font-independent-line-spacing="true" style:writing-mode="lr-tb"/>
    </style:style>
    <style:style style:family="paragraph" style:name="a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9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3">
      <style:graphic-properties draw:fill="none" draw:stroke="solid" svg:stroke-width="0.01389in" svg:stroke-color="#000000" svg:stroke-opacity="100%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0">
      <style:graphic-properties draw:fill="none" draw:stroke="solid" svg:stroke-width="0.01389in" svg:stroke-color="#000000" svg:stroke-opacity="100%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3">
      <style:graphic-properties draw:fill="none" draw:stroke="solid" svg:stroke-width="0.01389in" svg:stroke-color="#000000" svg:stroke-opacity="100%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52">
      <style:drawing-page-properties draw:fill="bitmap" draw:fill-image-name="a15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8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8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4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9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7">
      <style:drawing-page-properties draw:fill="bitmap" draw:fill-image-name="a39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24">
      <style:drawing-page-properties draw:fill="bitmap" draw:fill-image-name="a623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8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57">
      <style:drawing-page-properties draw:fill="bitmap" draw:fill-image-name="a85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7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1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7">
      <style:graphic-properties fo:wrap-option="wrap" fo:padding-top="0.05in" fo:padding-bottom="0.05in" fo:padding-left="0.1in" fo:padding-right="0.1in" draw:textarea-vertical-align="top" draw:textarea-horizontal-align="left" draw:fill="gradient" draw:fill-gradient-name="a36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in" fo:padding-bottom="0in" fo:padding-left="0.05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0">
      <style:paragraph-properties fo:line-height="100%" fo:text-align="left" style:tab-stop-distance="1in" fo:margin-left="0.3in" fo:margin-right="0in" fo:text-indent="-0.3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100%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left" style:tab-stop-distance="1in" fo:margin-left="1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1">
      <style:graphic-properties fo:wrap-option="wrap" fo:padding-top="0.05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3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6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9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">
      <style:graphic-properties fo:wrap-option="wrap" fo:padding-top="0.05in" fo:padding-bottom="0.05in" fo:padding-left="0.1in" fo:padding-right="0.1in" draw:textarea-vertical-align="top" draw:textarea-horizontal-align="left" draw:fill="gradient" draw:fill-gradient-name="a40" draw:stroke="none" draw:auto-grow-width="false" draw:auto-grow-height="false"/>
      <style:paragraph-properties style:font-independent-line-spacing="true" style:writing-mode="lr-tb"/>
    </style:style>
    <style:style style:family="paragraph" style:name="a1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1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0">
      <style:paragraph-properties fo:line-height="100%" fo:text-align="left" style:tab-stop-distance="1in" fo:margin-left="0.7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left" style:tab-stop-distance="1in" fo:margin-left="1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3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5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2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9">
      <style:graphic-properties fo:wrap-option="wrap" fo:padding-top="0.05in" fo:padding-bottom="0.05in" fo:padding-left="0.02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6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0">
      <style:graphic-properties fo:wrap-option="wrap" fo:padding-top="0.05in" fo:padding-bottom="0.05in" fo:padding-left="0.1in" fo:padding-right="0.1in" draw:textarea-vertical-align="top" draw:textarea-horizontal-align="left" draw:fill="gradient" draw:fill-gradient-name="a189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4">
      <style:graphic-properties fo:wrap-option="wrap" fo:padding-top="0.05in" fo:padding-bottom="0.05in" fo:padding-left="0.1in" fo:padding-right="0.1in" draw:textarea-vertical-align="top" draw:textarea-horizontal-align="left" draw:fill="gradient" draw:fill-gradient-name="a193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draw:fill="none" draw:stroke="solid" svg:stroke-width="0.01389in" svg:stroke-color="#000000" svg:stroke-opacity="100%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2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in" fo:padding-bottom="0in" fo:padding-left="0.05in" fo:padding-right="0.05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00%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7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1">
      <style:paragraph-properties fo:line-height="100%" fo:text-align="left" style:tab-stop-distance="1in" fo:margin-left="0.7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">
      <style:graphic-properties draw:fill="none" draw:stroke="solid" svg:stroke-width="0.01389in" svg:stroke-color="#000000" svg:stroke-opacity="100%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left" style:tab-stop-distance="1in" fo:margin-left="1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6">
      <style:graphic-properties fo:wrap-option="wrap" fo:padding-top="0.05in" fo:padding-bottom="0.05in" fo:padding-left="0.1in" fo:padding-right="0.1in" draw:textarea-vertical-align="top" draw:textarea-horizontal-align="left" draw:fill="gradient" draw:fill-gradient-name="a665" draw:stroke="none" draw:auto-grow-width="false" draw:auto-grow-height="false"/>
      <style:paragraph-properties style:font-independent-line-spacing="true" style:writing-mode="lr-tb"/>
    </style:style>
    <style:style style:family="paragraph" style:name="a8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9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5">
      <style:graphic-properties fo:wrap-option="wrap" fo:padding-top="0.05in" fo:padding-bottom="0.05in" fo:padding-left="0.1in" fo:padding-right="0.1in" draw:textarea-vertical-align="top" draw:textarea-horizontal-align="left" draw:fill="gradient" draw:fill-gradient-name="a894" draw:stroke="none" draw:auto-grow-width="false" draw:auto-grow-height="false"/>
      <style:paragraph-properties style:font-independent-line-spacing="true" style:writing-mode="lr-tb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9">
      <style:graphic-properties fo:wrap-option="wrap" fo:padding-top="0.05in" fo:padding-bottom="0.05in" fo:padding-left="0.1in" fo:padding-right="0.1in" draw:textarea-vertical-align="top" draw:textarea-horizontal-align="left" draw:fill="gradient" draw:fill-gradient-name="a898" draw:stroke="none" draw:auto-grow-width="false" draw:auto-grow-height="false"/>
      <style:paragraph-properties style:font-independent-line-spacing="true" style:writing-mode="lr-tb"/>
    </style:style>
    <text:list-style style:name="a2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7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5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6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9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442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9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1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3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0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411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34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3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2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793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414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637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5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417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797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168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7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3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5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6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5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9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0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864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421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67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44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172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2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9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6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2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4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6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70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06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0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873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309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877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432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16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8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5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9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8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2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4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4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7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408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59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number:date-style xmlns:number="urn:oasis:names:tc:opendocument:xmlns:datastyle:1.0" style:name="a2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7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6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4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0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9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1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8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0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4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7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7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5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0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3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2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2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4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7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3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5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8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腦力激盪簡報" style:page-layout-name="pageLayout1" draw:style-name="a1">
      <draw:g draw:name="群組 24" draw:id="id0">
        <svg:title/>
        <svg:desc/>
        <draw:custom-shape svg:x="0.00285in" svg:y="0.01587in" svg:width="13.33in" svg:height="7.5in" draw:id="id6" draw:style-name="a33" draw:name="矩形 25">
          <svg:title/>
          <svg:desc/>
          <text:p text:style-name="a32" text:class-names="" text:cond-style-name=""><text:span text:style-name="a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7">
          <svg:title/>
          <svg:desc/>
          <draw:custom-shape svg:x="-0.0179in" svg:y="-0.00781in" svg:width="13.36111in" svg:height="1.13889in" draw:id="id8" draw:style-name="a37" draw:name="手繪多邊形 27">
            <svg:title/>
            <svg:desc/>
            <text:p text:style-name="a35" text:class-names="" text:cond-style-name=""><text:span text:style-name="a3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9" draw:style-name="a41" draw:name="手繪多邊形 28">
            <svg:title/>
            <svg:desc/>
            <text:p text:style-name="a39" text:class-names="" text:cond-style-name=""><text:span text:style-name="a3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0">
            <svg:title/>
            <svg:desc/>
            <draw:custom-shape svg:width="13.36111in" svg:height="0.71in" draw:id="id11" draw:style-name="a44" draw:transform="translate(-6.68055in -0.355in) rotate(-6.23539) translate(6.6488in 0.57636in)" draw:name="手繪多邊形 31">
              <svg:title/>
              <svg:desc/>
              <text:p text:style-name="a43" text:class-names="" text:cond-style-name=""><text:span text:style-name="a4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2" draw:style-name="a47" draw:transform="translate(-6.68986in -0.29in) rotate(-6.23539) translate(6.66502in 0.59169in)" draw:name="手繪多邊形​​ 32">
              <svg:title/>
              <svg:desc/>
              <text:p text:style-name="a46" text:class-names="" text:cond-style-name=""><text:span text:style-name="a4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" presentation:style-name="a4" draw:name="標題預留位置 8" svg:x="0.66667in" svg:y="0.77in" svg:width="12in" svg:height="1.25in" presentation:class="title" presentation:placeholder="false">
        <draw:text-box>
          <text:p text:style-name="a3" text:class-names="" text:cond-style-name=""><text:span text:style-name="a2" text:class-names="">按一下以編輯母片標題樣式</text:span></text:p>
        </draw:text-box>
        <svg:title/>
        <svg:desc/>
      </draw:frame>
      <draw:frame draw:id="id2" presentation:style-name="a20" draw:name="文字預留位置 29" svg:x="0.66667in" svg:y="2.11667in" svg:width="12in" svg:height="4.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按一下以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list text:style-name="a19">
                        <text:list-item>
                          <text:list text:style-name="a19">
                            <text:list-item>
                              <text:p text:style-name="a18" text:class-names="" text:cond-style-name=""><text:span text:style-name="a1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日期預留位置 9" svg:x="0.66667in" svg:y="6.95139in" svg:width="3.11111in" svg:height="0.39931in" presentation:class="date-time" presentation:placeholder="false">
        <draw:text-box>
          <text:p text:style-name="a23" text:class-names="" text:cond-style-name=""><text:span text:style-name="a21" text:class-names=""><text:date text:fixed="false" style:data-style-name="a22">8/3/2023</text:date></text:span></text:p>
        </draw:text-box>
        <svg:title/>
        <svg:desc/>
      </draw:frame>
      <draw:frame draw:id="id4" presentation:style-name="a27" draw:name="頁尾預留位置 21" svg:x="3.88889in" svg:y="6.95139in" svg:width="4.88889in" svg:height="0.39931in" presentation:class="footer" presentation:placeholder="false">
        <draw:text-box>
          <text:p text:style-name="a26" text:class-names="" text:cond-style-name=""><text:span text:style-name="a25" text:class-names="">新增頁尾</text:span></text:p>
        </draw:text-box>
        <svg:title/>
        <svg:desc/>
      </draw:frame>
      <draw:frame draw:id="id5" presentation:style-name="a30" draw:name="投影片編號預留位置 17" svg:x="11.55556in" svg:y="6.95139in" svg:width="1.11111in" svg:height="0.39931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title/>
        <svg:desc/>
      </draw:frame>
      <presentation:notes style:page-layout-name="pageLayout2" draw:style-name="a77">
        <draw:frame draw:id="id13" presentation:style-name="a50" draw:name="頁首預留位置 1" svg:x="0in" svg:y="0in" svg:width="3.22141in" svg:height="0.54477in" presentation:class="header" presentation:placeholder="false">
          <draw:text-box>
            <text:p text:style-name="a49" text:class-names="" text:cond-style-name=""><text:span text:style-name="a48" text:class-names=""/></text:p>
          </draw:text-box>
          <svg:title/>
          <svg:desc/>
        </draw:frame>
        <draw:frame draw:id="id14" presentation:style-name="a54" draw:name="日期預留位置 2" svg:x="4.2109in" svg:y="0in" svg:width="3.22141in" svg:height="0.54477in" presentation:class="date-time" presentation:placeholder="false">
          <draw:text-box>
            <text:p text:style-name="a53" text:class-names="" text:cond-style-name=""><text:span text:style-name="a51" text:class-names=""><text:date text:fixed="false" style:data-style-name="a52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5" draw:name="投影片影像預留位置 3">
          <svg:title/>
          <svg:desc/>
        </draw:page-thumbnail>
        <draw:frame draw:id="id16" presentation:style-name="a70" draw:name="備忘稿預留位置 4" svg:x="0.7434in" svg:y="5.22524in" svg:width="5.94722in" svg:height="4.2752in" presentation:class="notes" presentation:placeholder="false">
          <draw:text-box>
            <text:p text:style-name="a57" text:class-names="" text:cond-style-name=""><text:span text:style-name="a56" text:class-names="">按一下以編輯母片文字樣式</text:span></text:p>
            <text:list text:style-name="a60">
              <text:list-item>
                <text:list text:style-name="a60">
                  <text:list-item>
                    <text:p text:style-name="a59" text:class-names="" text:cond-style-name=""><text:span text:style-name="a58" text:class-names="">第二層</text:span></text:p>
                  </text:list-item>
                </text:list>
              </text:list-item>
            </text:list>
            <text:list text:style-name="a63">
              <text:list-item>
                <text:list text:style-name="a63">
                  <text:list-item>
                    <text:list text:style-name="a63">
                      <text:list-item>
                        <text:p text:style-name="a62" text:class-names="" text:cond-style-name=""><text:span text:style-name="a6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6">
              <text:list-item>
                <text:list text:style-name="a66">
                  <text:list-item>
                    <text:list text:style-name="a66">
                      <text:list-item>
                        <text:list text:style-name="a66">
                          <text:list-item>
                            <text:p text:style-name="a65" text:class-names="" text:cond-style-name=""><text:span text:style-name="a6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">
              <text:list-item>
                <text:list text:style-name="a69">
                  <text:list-item>
                    <text:list text:style-name="a69">
                      <text:list-item>
                        <text:list text:style-name="a69">
                          <text:list-item>
                            <text:list text:style-name="a69">
                              <text:list-item>
                                <text:p text:style-name="a68" text:class-names="" text:cond-style-name=""><text:span text:style-name="a6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3" draw:name="頁尾預留位置 5" svg:x="0in" svg:y="10.31287in" svg:width="3.22141in" svg:height="0.54477in" presentation:class="footer" presentation:placeholder="false">
          <draw:text-box>
            <text:p text:style-name="a72" text:class-names="" text:cond-style-name=""><text:span text:style-name="a71" text:class-names=""/></text:p>
          </draw:text-box>
          <svg:title/>
          <svg:desc/>
        </draw:frame>
        <draw:frame draw:id="id18" presentation:style-name="a76" draw:name="投影片編號預留位置 6" svg:x="4.2109in" svg:y="10.31287in" svg:width="3.22141in" svg:height="0.54477in" presentation:class="page-number" presentation:placeholder="false">
          <draw:text-box>
            <text:p text:style-name="a75" text:class-names="" text:cond-style-name=""><text:span text:style-name="a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8">
      <draw:g draw:name="群組 24" draw:id="id19">
        <svg:title/>
        <svg:desc/>
        <draw:custom-shape svg:x="0.00285in" svg:y="0.01587in" svg:width="13.33in" svg:height="7.5in" draw:id="id30" draw:layer="Master1-bg" draw:style-name="a106" draw:name="矩形 25">
          <svg:title/>
          <svg:desc/>
          <text:p text:style-name="a105" text:class-names="" text:cond-style-name=""><text:span text:style-name="a10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31">
          <svg:title/>
          <svg:desc/>
          <draw:custom-shape svg:x="-0.0179in" svg:y="-0.00781in" svg:width="13.36111in" svg:height="1.13889in" draw:id="id32" draw:layer="Master1-bg" draw:style-name="a110" draw:name="手繪多邊形 27">
            <svg:title/>
            <svg:desc/>
            <text:p text:style-name="a108" text:class-names="" text:cond-style-name=""><text:span text:style-name="a10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33" draw:layer="Master1-bg" draw:style-name="a114" draw:name="手繪多邊形 28">
            <svg:title/>
            <svg:desc/>
            <text:p text:style-name="a112" text:class-names="" text:cond-style-name=""><text:span text:style-name="a11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34">
            <svg:title/>
            <svg:desc/>
            <draw:custom-shape svg:width="13.36111in" svg:height="0.71in" draw:id="id35" draw:layer="Master1-bg" draw:style-name="a117" draw:transform="translate(-6.68055in -0.355in) rotate(-6.23539) translate(6.6488in 0.57636in)" draw:name="手繪多邊形 31">
              <svg:title/>
              <svg:desc/>
              <text:p text:style-name="a116" text:class-names="" text:cond-style-name=""><text:span text:style-name="a11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36" draw:layer="Master1-bg" draw:style-name="a120" draw:transform="translate(-6.68986in -0.29in) rotate(-6.23539) translate(6.66502in 0.59169in)" draw:name="手繪多邊形​​ 32">
              <svg:title/>
              <svg:desc/>
              <text:p text:style-name="a119" text:class-names="" text:cond-style-name=""><text:span text:style-name="a11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g draw:name="群組 9" draw:id="id20">
        <svg:title/>
        <svg:desc/>
        <draw:custom-shape svg:x="0.00333in" svg:y="6.80247in" svg:width="13.33in" svg:height="0.69753in" draw:id="id28" draw:style-name="a102" draw:name="矩形 1">
          <svg:title/>
          <svg:desc/>
          <text:p text:style-name="a100" text:class-names="" text:cond-style-name=""><text:span text:style-name="a9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0in" svg:y1="6.79013in" svg:x2="13.33333in" svg:y2="6.79013in" draw:id="id29" draw:style-name="a103" draw:name="直線接點​​ 6">
          <svg:title/>
          <svg:desc/>
        </draw:connector>
      </draw:g>
      <draw:connector draw:type="line" svg:x1="0.00333in" svg:y1="6.5in" svg:x2="0.01235in" svg:y2="6.49383in" draw:id="id21" draw:style-name="a79" draw:name="直線接點 4">
        <svg:title/>
        <svg:desc/>
      </draw:connector>
      <draw:connector draw:type="line" svg:x1="0.00333in" svg:y1="6.5in" svg:x2="0.01235in" svg:y2="6.49383in" draw:id="id22" draw:style-name="a80" draw:name="直線接點 10">
        <svg:title/>
        <svg:desc/>
      </draw:connector>
      <draw:frame draw:id="id23" presentation:style-name="a84" draw:name="標題 8" svg:x="0.77778in" svg:y="1.5in" svg:width="11.44889in" svg:height="2in" presentation:class="title" presentation:placeholder="false">
        <draw:text-box>
          <text:p text:style-name="a83" text:class-names="" text:cond-style-name=""><text:span text:style-name="a81" text:class-names="">按一下以編輯母片標題樣式</text:span><text:span text:style-name="a82" text:class-names=""/></text:p>
        </draw:text-box>
        <svg:title/>
        <svg:desc/>
      </draw:frame>
      <draw:frame draw:id="id24" presentation:style-name="a88" draw:name="副標題 16" svg:x="0.77778in" svg:y="3.53077in" svg:width="11.45333in" svg:height="1.91667in" presentation:class="subtitle" presentation:placeholder="false">
        <draw:text-box>
          <text:p text:style-name="a87" text:class-names="" text:cond-style-name=""><text:span text:style-name="a85" text:class-names="">按一下以編輯母片副標題樣式</text:span><text:span text:style-name="a86" text:class-names=""/></text:p>
        </draw:text-box>
        <svg:title/>
        <svg:desc/>
      </draw:frame>
      <draw:frame draw:id="id25" presentation:style-name="a92" draw:name="日期預留位置 29" svg:x="0.66667in" svg:y="6.95139in" svg:width="3.11111in" svg:height="0.39931in" presentation:class="date-time" presentation:placeholder="false">
        <draw:text-box>
          <text:p text:style-name="a91" text:class-names="" text:cond-style-name=""><text:span text:style-name="a89" text:class-names=""><text:date text:fixed="false" style:data-style-name="a90">8/3/2023</text:date></text:span></text:p>
        </draw:text-box>
        <svg:title/>
        <svg:desc/>
      </draw:frame>
      <draw:frame draw:id="id26" presentation:style-name="a95" draw:name="頁尾預留位置 18" svg:x="3.88889in" svg:y="6.95139in" svg:width="4.88889in" svg:height="0.39931in" presentation:class="footer" presentation:placeholder="false">
        <draw:text-box>
          <text:p text:style-name="a94" text:class-names="" text:cond-style-name=""><text:span text:style-name="a93" text:class-names="">新增頁尾</text:span></text:p>
        </draw:text-box>
        <svg:title/>
        <svg:desc/>
      </draw:frame>
      <draw:frame draw:id="id27" presentation:style-name="a98" draw:name="投影片編號預留位置 26" svg:x="11.55556in" svg:y="6.95139in" svg:width="1.11111in" svg:height="0.39931in" presentation:class="page-number" presentation:placeholder="false">
        <draw:text-box>
          <text:p text:style-name="a97" text:class-names="" text:cond-style-name=""><text:span text:style-name="a96" text:class-names=""><text:page-number style:num-format="1" text:fixed="false"/></text:span></text:p>
        </draw:text-box>
        <svg:title/>
        <svg:desc/>
      </draw:frame>
      <presentation:notes style:page-layout-name="pageLayout2" draw:style-name="a150">
        <draw:frame draw:id="id13" presentation:style-name="a123" draw:name="頁首預留位置 1" svg:x="0in" svg:y="0in" svg:width="3.22141in" svg:height="0.54477in" presentation:class="header" presentation:placeholder="false">
          <draw:text-box>
            <text:p text:style-name="a122" text:class-names="" text:cond-style-name=""><text:span text:style-name="a121" text:class-names=""/></text:p>
          </draw:text-box>
          <svg:title/>
          <svg:desc/>
        </draw:frame>
        <draw:frame draw:id="id14" presentation:style-name="a127" draw:name="日期預留位置 2" svg:x="4.2109in" svg:y="0in" svg:width="3.22141in" svg:height="0.54477in" presentation:class="date-time" presentation:placeholder="false">
          <draw:text-box>
            <text:p text:style-name="a126" text:class-names="" text:cond-style-name=""><text:span text:style-name="a124" text:class-names=""><text:date text:fixed="false" style:data-style-name="a125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128" draw:name="投影片影像預留位置 3">
          <svg:title/>
          <svg:desc/>
        </draw:page-thumbnail>
        <draw:frame draw:id="id16" presentation:style-name="a143" draw:name="備忘稿預留位置 4" svg:x="0.7434in" svg:y="5.22524in" svg:width="5.94722in" svg:height="4.2752in" presentation:class="notes" presentation:placeholder="false">
          <draw:text-box>
            <text:p text:style-name="a130" text:class-names="" text:cond-style-name=""><text:span text:style-name="a129" text:class-names="">按一下以編輯母片文字樣式</text:span></text:p>
            <text:list text:style-name="a133">
              <text:list-item>
                <text:list text:style-name="a133">
                  <text:list-item>
                    <text:p text:style-name="a132" text:class-names="" text:cond-style-name=""><text:span text:style-name="a131" text:class-names="">第二層</text:span></text:p>
                  </text:list-item>
                </text:list>
              </text:list-item>
            </text:list>
            <text:list text:style-name="a136">
              <text:list-item>
                <text:list text:style-name="a136">
                  <text:list-item>
                    <text:list text:style-name="a136">
                      <text:list-item>
                        <text:p text:style-name="a135" text:class-names="" text:cond-style-name=""><text:span text:style-name="a13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39">
              <text:list-item>
                <text:list text:style-name="a139">
                  <text:list-item>
                    <text:list text:style-name="a139">
                      <text:list-item>
                        <text:list text:style-name="a139">
                          <text:list-item>
                            <text:p text:style-name="a138" text:class-names="" text:cond-style-name=""><text:span text:style-name="a13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2">
              <text:list-item>
                <text:list text:style-name="a142">
                  <text:list-item>
                    <text:list text:style-name="a142">
                      <text:list-item>
                        <text:list text:style-name="a142">
                          <text:list-item>
                            <text:list text:style-name="a142">
                              <text:list-item>
                                <text:p text:style-name="a141" text:class-names="" text:cond-style-name=""><text:span text:style-name="a14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146" draw:name="頁尾預留位置 5" svg:x="0in" svg:y="10.31287in" svg:width="3.22141in" svg:height="0.54477in" presentation:class="footer" presentation:placeholder="false">
          <draw:text-box>
            <text:p text:style-name="a145" text:class-names="" text:cond-style-name=""><text:span text:style-name="a144" text:class-names=""/></text:p>
          </draw:text-box>
          <svg:title/>
          <svg:desc/>
        </draw:frame>
        <draw:frame draw:id="id18" presentation:style-name="a149" draw:name="投影片編號預留位置 6" svg:x="4.2109in" svg:y="10.31287in" svg:width="3.22141in" svg:height="0.54477in" presentation:class="page-number" presentation:placeholder="false">
          <draw:text-box>
            <text:p text:style-name="a148" text:class-names="" text:cond-style-name=""><text:span text:style-name="a14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內容" style:page-layout-name="pageLayout1" draw:style-name="a152">
      <draw:g draw:name="群組 24" draw:id="id37">
        <svg:title/>
        <svg:desc/>
        <draw:custom-shape svg:x="0.00285in" svg:y="0.01587in" svg:width="13.33in" svg:height="7.5in" draw:id="id43" draw:layer="Master1-bg" draw:style-name="a186" draw:name="矩形 25">
          <svg:title/>
          <svg:desc/>
          <text:p text:style-name="a185" text:class-names="" text:cond-style-name=""><text:span text:style-name="a1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44">
          <svg:title/>
          <svg:desc/>
          <draw:custom-shape svg:x="-0.0179in" svg:y="-0.00781in" svg:width="13.36111in" svg:height="1.13889in" draw:id="id45" draw:layer="Master1-bg" draw:style-name="a190" draw:name="手繪多邊形 27">
            <svg:title/>
            <svg:desc/>
            <text:p text:style-name="a188" text:class-names="" text:cond-style-name=""><text:span text:style-name="a18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46" draw:layer="Master1-bg" draw:style-name="a194" draw:name="手繪多邊形 28">
            <svg:title/>
            <svg:desc/>
            <text:p text:style-name="a192" text:class-names="" text:cond-style-name=""><text:span text:style-name="a19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47">
            <svg:title/>
            <svg:desc/>
            <draw:custom-shape svg:width="13.36111in" svg:height="0.71in" draw:id="id48" draw:layer="Master1-bg" draw:style-name="a197" draw:transform="translate(-6.68055in -0.355in) rotate(-6.23539) translate(6.6488in 0.57636in)" draw:name="手繪多邊形 31">
              <svg:title/>
              <svg:desc/>
              <text:p text:style-name="a196" text:class-names="" text:cond-style-name=""><text:span text:style-name="a19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49" draw:layer="Master1-bg" draw:style-name="a200" draw:transform="translate(-6.68986in -0.29in) rotate(-6.23539) translate(6.66502in 0.59169in)" draw:name="手繪多邊形​​ 32">
              <svg:title/>
              <svg:desc/>
              <text:p text:style-name="a199" text:class-names="" text:cond-style-name=""><text:span text:style-name="a19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38" presentation:style-name="a156" draw:name="標題 1" svg:x="0.66667in" svg:y="0.77in" svg:width="12in" svg:height="1.25in" presentation:class="title" presentation:placeholder="false">
        <draw:text-box>
          <text:p text:style-name="a155" text:class-names="" text:cond-style-name=""><text:span text:style-name="a153" text:class-names="">按一下以編輯母片標題樣式</text:span><text:span text:style-name="a154" text:class-names=""/></text:p>
        </draw:text-box>
        <svg:title/>
        <svg:desc/>
      </draw:frame>
      <draw:frame draw:id="id39" presentation:style-name="a173" draw:name="內容預留位置 2" svg:x="0.66667in" svg:y="2.11667in" svg:width="12in" svg:height="4.8in" presentation:class="object" presentation:placeholder="false">
        <draw:text-box>
          <text:list text:style-name="a159">
            <text:list-item>
              <text:p text:style-name="a158" text:class-names="" text:cond-style-name=""><text:span text:style-name="a157" text:class-names="">按一下以編輯母片文字樣式</text:span></text:p>
            </text:list-item>
          </text:list>
          <text:list text:style-name="a162">
            <text:list-item>
              <text:list text:style-name="a162">
                <text:list-item>
                  <text:p text:style-name="a161" text:class-names="" text:cond-style-name=""><text:span text:style-name="a160" text:class-names="">第二層</text:span></text:p>
                </text:list-item>
              </text:list>
            </text:list-item>
          </text:list>
          <text:list text:style-name="a165">
            <text:list-item>
              <text:list text:style-name="a165">
                <text:list-item>
                  <text:list text:style-name="a165">
                    <text:list-item>
                      <text:p text:style-name="a164" text:class-names="" text:cond-style-name=""><text:span text:style-name="a163" text:class-names="">第三層</text:span></text:p>
                    </text:list-item>
                  </text:list>
                </text:list-item>
              </text:list>
            </text:list-item>
          </text:list>
          <text:list text:style-name="a168">
            <text:list-item>
              <text:list text:style-name="a168">
                <text:list-item>
                  <text:list text:style-name="a168">
                    <text:list-item>
                      <text:list text:style-name="a168">
                        <text:list-item>
                          <text:p text:style-name="a167" text:class-names="" text:cond-style-name=""><text:span text:style-name="a16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2">
            <text:list-item>
              <text:list text:style-name="a172">
                <text:list-item>
                  <text:list text:style-name="a172">
                    <text:list-item>
                      <text:list text:style-name="a172">
                        <text:list-item>
                          <text:list text:style-name="a172">
                            <text:list-item>
                              <text:p text:style-name="a171" text:class-names="" text:cond-style-name=""><text:span text:style-name="a169" text:class-names="">第五層</text:span><text:span text:style-name="a1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0" presentation:style-name="a177" draw:name="日期預留位置 3" svg:x="0.66667in" svg:y="6.95139in" svg:width="3.11111in" svg:height="0.39931in" presentation:class="date-time" presentation:placeholder="false">
        <draw:text-box>
          <text:p text:style-name="a176" text:class-names="" text:cond-style-name=""><text:span text:style-name="a174" text:class-names=""><text:date text:fixed="false" style:data-style-name="a175">8/3/2023</text:date></text:span></text:p>
        </draw:text-box>
        <svg:title/>
        <svg:desc/>
      </draw:frame>
      <draw:frame draw:id="id41" presentation:style-name="a180" draw:name="頁尾預留位置 4" svg:x="3.88889in" svg:y="6.95139in" svg:width="4.88889in" svg:height="0.39931in" presentation:class="footer" presentation:placeholder="false">
        <draw:text-box>
          <text:p text:style-name="a179" text:class-names="" text:cond-style-name=""><text:span text:style-name="a178" text:class-names="">新增頁尾</text:span></text:p>
        </draw:text-box>
        <svg:title/>
        <svg:desc/>
      </draw:frame>
      <draw:frame draw:id="id42" presentation:style-name="a183" draw:name="投影片編號預留位置 5" svg:x="11.55556in" svg:y="6.95139in" svg:width="1.11111in" svg:height="0.39931in" presentation:class="page-number" presentation:placeholder="false">
        <draw:text-box>
          <text:p text:style-name="a182" text:class-names="" text:cond-style-name=""><text:span text:style-name="a181" text:class-names=""><text:page-number style:num-format="1" text:fixed="false"/></text:span></text:p>
        </draw:text-box>
        <svg:title/>
        <svg:desc/>
      </draw:frame>
      <presentation:notes style:page-layout-name="pageLayout2" draw:style-name="a230">
        <draw:frame draw:id="id13" presentation:style-name="a203" draw:name="頁首預留位置 1" svg:x="0in" svg:y="0in" svg:width="3.22141in" svg:height="0.54477in" presentation:class="header" presentation:placeholder="false">
          <draw:text-box>
            <text:p text:style-name="a202" text:class-names="" text:cond-style-name=""><text:span text:style-name="a201" text:class-names=""/></text:p>
          </draw:text-box>
          <svg:title/>
          <svg:desc/>
        </draw:frame>
        <draw:frame draw:id="id14" presentation:style-name="a207" draw:name="日期預留位置 2" svg:x="4.2109in" svg:y="0in" svg:width="3.22141in" svg:height="0.54477in" presentation:class="date-time" presentation:placeholder="false">
          <draw:text-box>
            <text:p text:style-name="a206" text:class-names="" text:cond-style-name=""><text:span text:style-name="a204" text:class-names=""><text:date text:fixed="false" style:data-style-name="a205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08" draw:name="投影片影像預留位置 3">
          <svg:title/>
          <svg:desc/>
        </draw:page-thumbnail>
        <draw:frame draw:id="id16" presentation:style-name="a223" draw:name="備忘稿預留位置 4" svg:x="0.7434in" svg:y="5.22524in" svg:width="5.94722in" svg:height="4.2752in" presentation:class="notes" presentation:placeholder="false">
          <draw:text-box>
            <text:p text:style-name="a210" text:class-names="" text:cond-style-name=""><text:span text:style-name="a209" text:class-names="">按一下以編輯母片文字樣式</text:span></text:p>
            <text:list text:style-name="a213">
              <text:list-item>
                <text:list text:style-name="a213">
                  <text:list-item>
                    <text:p text:style-name="a212" text:class-names="" text:cond-style-name=""><text:span text:style-name="a211" text:class-names="">第二層</text:span></text:p>
                  </text:list-item>
                </text:list>
              </text:list-item>
            </text:list>
            <text:list text:style-name="a216">
              <text:list-item>
                <text:list text:style-name="a216">
                  <text:list-item>
                    <text:list text:style-name="a216">
                      <text:list-item>
                        <text:p text:style-name="a215" text:class-names="" text:cond-style-name=""><text:span text:style-name="a21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9">
              <text:list-item>
                <text:list text:style-name="a219">
                  <text:list-item>
                    <text:list text:style-name="a219">
                      <text:list-item>
                        <text:list text:style-name="a219">
                          <text:list-item>
                            <text:p text:style-name="a218" text:class-names="" text:cond-style-name=""><text:span text:style-name="a21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2">
              <text:list-item>
                <text:list text:style-name="a222">
                  <text:list-item>
                    <text:list text:style-name="a222">
                      <text:list-item>
                        <text:list text:style-name="a222">
                          <text:list-item>
                            <text:list text:style-name="a222">
                              <text:list-item>
                                <text:p text:style-name="a221" text:class-names="" text:cond-style-name=""><text:span text:style-name="a22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226" draw:name="頁尾預留位置 5" svg:x="0in" svg:y="10.31287in" svg:width="3.22141in" svg:height="0.54477in" presentation:class="footer" presentation:placeholder="false">
          <draw:text-box>
            <text:p text:style-name="a225" text:class-names="" text:cond-style-name=""><text:span text:style-name="a224" text:class-names=""/></text:p>
          </draw:text-box>
          <svg:title/>
          <svg:desc/>
        </draw:frame>
        <draw:frame draw:id="id18" presentation:style-name="a229" draw:name="投影片編號預留位置 6" svg:x="4.2109in" svg:y="10.31287in" svg:width="3.22141in" svg:height="0.54477in" presentation:class="page-number" presentation:placeholder="false">
          <draw:text-box>
            <text:p text:style-name="a228" text:class-names="" text:cond-style-name=""><text:span text:style-name="a22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232">
      <draw:g draw:name="群組 24" draw:id="id50">
        <svg:title/>
        <svg:desc/>
        <draw:custom-shape svg:x="0.00285in" svg:y="0.01587in" svg:width="13.33in" svg:height="7.5in" draw:id="id56" draw:layer="Master1-bg" draw:style-name="a253" draw:name="矩形 25">
          <svg:title/>
          <svg:desc/>
          <text:p text:style-name="a252" text:class-names="" text:cond-style-name=""><text:span text:style-name="a2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57">
          <svg:title/>
          <svg:desc/>
          <draw:custom-shape svg:x="-0.0179in" svg:y="-0.00781in" svg:width="13.36111in" svg:height="1.13889in" draw:id="id58" draw:layer="Master1-bg" draw:style-name="a257" draw:name="手繪多邊形 27">
            <svg:title/>
            <svg:desc/>
            <text:p text:style-name="a255" text:class-names="" text:cond-style-name=""><text:span text:style-name="a25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59" draw:layer="Master1-bg" draw:style-name="a261" draw:name="手繪多邊形 28">
            <svg:title/>
            <svg:desc/>
            <text:p text:style-name="a259" text:class-names="" text:cond-style-name=""><text:span text:style-name="a25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60">
            <svg:title/>
            <svg:desc/>
            <draw:custom-shape svg:width="13.36111in" svg:height="0.71in" draw:id="id61" draw:layer="Master1-bg" draw:style-name="a264" draw:transform="translate(-6.68055in -0.355in) rotate(-6.23539) translate(6.6488in 0.57636in)" draw:name="手繪多邊形 31">
              <svg:title/>
              <svg:desc/>
              <text:p text:style-name="a263" text:class-names="" text:cond-style-name=""><text:span text:style-name="a26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62" draw:layer="Master1-bg" draw:style-name="a267" draw:transform="translate(-6.68986in -0.29in) rotate(-6.23539) translate(6.66502in 0.59169in)" draw:name="手繪多邊形​​ 32">
              <svg:title/>
              <svg:desc/>
              <text:p text:style-name="a266" text:class-names="" text:cond-style-name=""><text:span text:style-name="a26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51" presentation:style-name="a236" draw:name="標題 1" svg:x="0.77333in" svg:y="1.44in" svg:width="11.33333in" svg:height="1.49in" presentation:class="title" presentation:placeholder="false">
        <draw:text-box>
          <text:p text:style-name="a235" text:class-names="" text:cond-style-name=""><text:span text:style-name="a233" text:class-names="">按一下以編輯母片標題樣式</text:span><text:span text:style-name="a234" text:class-names=""/></text:p>
        </draw:text-box>
        <svg:title/>
        <svg:desc/>
      </draw:frame>
      <draw:frame draw:id="id52" presentation:style-name="a240" draw:name="文字預留位置 2" svg:x="0.77333in" svg:y="2.95786in" svg:width="11.33333in" svg:height="1.65104in" presentation:class="outline" presentation:placeholder="false">
        <draw:text-box>
          <text:list text:style-name="a239">
            <text:list-item>
              <text:p text:style-name="a238" text:class-names="" text:cond-style-name=""><text:span text:style-name="a237" text:class-names="">按一下以編輯母片文字樣式</text:span></text:p>
            </text:list-item>
          </text:list>
        </draw:text-box>
        <svg:title/>
        <svg:desc/>
      </draw:frame>
      <draw:frame draw:id="id53" presentation:style-name="a244" draw:name="日期預留位置 3" svg:x="0.66667in" svg:y="6.95139in" svg:width="3.11111in" svg:height="0.39931in" presentation:class="date-time" presentation:placeholder="false">
        <draw:text-box>
          <text:p text:style-name="a243" text:class-names="" text:cond-style-name=""><text:span text:style-name="a241" text:class-names=""><text:date text:fixed="false" style:data-style-name="a242">8/3/2023</text:date></text:span></text:p>
        </draw:text-box>
        <svg:title/>
        <svg:desc/>
      </draw:frame>
      <draw:frame draw:id="id54" presentation:style-name="a247" draw:name="頁尾預留位置 4" svg:x="3.88889in" svg:y="6.95139in" svg:width="4.88889in" svg:height="0.39931in" presentation:class="footer" presentation:placeholder="false">
        <draw:text-box>
          <text:p text:style-name="a246" text:class-names="" text:cond-style-name=""><text:span text:style-name="a245" text:class-names="">新增頁尾</text:span></text:p>
        </draw:text-box>
        <svg:title/>
        <svg:desc/>
      </draw:frame>
      <draw:frame draw:id="id55" presentation:style-name="a250" draw:name="投影片編號預留位置 5" svg:x="11.55556in" svg:y="6.95139in" svg:width="1.11111in" svg:height="0.39931in" presentation:class="page-number" presentation:placeholder="false">
        <draw:text-box>
          <text:p text:style-name="a249" text:class-names="" text:cond-style-name=""><text:span text:style-name="a248" text:class-names=""><text:page-number style:num-format="1" text:fixed="false"/></text:span></text:p>
        </draw:text-box>
        <svg:title/>
        <svg:desc/>
      </draw:frame>
      <presentation:notes style:page-layout-name="pageLayout2" draw:style-name="a297">
        <draw:frame draw:id="id13" presentation:style-name="a270" draw:name="頁首預留位置 1" svg:x="0in" svg:y="0in" svg:width="3.22141in" svg:height="0.54477in" presentation:class="header" presentation:placeholder="false">
          <draw:text-box>
            <text:p text:style-name="a269" text:class-names="" text:cond-style-name=""><text:span text:style-name="a268" text:class-names=""/></text:p>
          </draw:text-box>
          <svg:title/>
          <svg:desc/>
        </draw:frame>
        <draw:frame draw:id="id14" presentation:style-name="a274" draw:name="日期預留位置 2" svg:x="4.2109in" svg:y="0in" svg:width="3.22141in" svg:height="0.54477in" presentation:class="date-time" presentation:placeholder="false">
          <draw:text-box>
            <text:p text:style-name="a273" text:class-names="" text:cond-style-name=""><text:span text:style-name="a271" text:class-names=""><text:date text:fixed="false" style:data-style-name="a272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75" draw:name="投影片影像預留位置 3">
          <svg:title/>
          <svg:desc/>
        </draw:page-thumbnail>
        <draw:frame draw:id="id16" presentation:style-name="a290" draw:name="備忘稿預留位置 4" svg:x="0.7434in" svg:y="5.22524in" svg:width="5.94722in" svg:height="4.2752in" presentation:class="notes" presentation:placeholder="false">
          <draw:text-box>
            <text:p text:style-name="a277" text:class-names="" text:cond-style-name=""><text:span text:style-name="a276" text:class-names="">按一下以編輯母片文字樣式</text:span></text:p>
            <text:list text:style-name="a280">
              <text:list-item>
                <text:list text:style-name="a280">
                  <text:list-item>
                    <text:p text:style-name="a279" text:class-names="" text:cond-style-name=""><text:span text:style-name="a278" text:class-names="">第二層</text:span></text:p>
                  </text:list-item>
                </text:list>
              </text:list-item>
            </text:list>
            <text:list text:style-name="a283">
              <text:list-item>
                <text:list text:style-name="a283">
                  <text:list-item>
                    <text:list text:style-name="a283">
                      <text:list-item>
                        <text:p text:style-name="a282" text:class-names="" text:cond-style-name=""><text:span text:style-name="a28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86">
              <text:list-item>
                <text:list text:style-name="a286">
                  <text:list-item>
                    <text:list text:style-name="a286">
                      <text:list-item>
                        <text:list text:style-name="a286">
                          <text:list-item>
                            <text:p text:style-name="a285" text:class-names="" text:cond-style-name=""><text:span text:style-name="a28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89">
              <text:list-item>
                <text:list text:style-name="a289">
                  <text:list-item>
                    <text:list text:style-name="a289">
                      <text:list-item>
                        <text:list text:style-name="a289">
                          <text:list-item>
                            <text:list text:style-name="a289">
                              <text:list-item>
                                <text:p text:style-name="a288" text:class-names="" text:cond-style-name=""><text:span text:style-name="a28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293" draw:name="頁尾預留位置 5" svg:x="0in" svg:y="10.31287in" svg:width="3.22141in" svg:height="0.54477in" presentation:class="footer" presentation:placeholder="false">
          <draw:text-box>
            <text:p text:style-name="a292" text:class-names="" text:cond-style-name=""><text:span text:style-name="a291" text:class-names=""/></text:p>
          </draw:text-box>
          <svg:title/>
          <svg:desc/>
        </draw:frame>
        <draw:frame draw:id="id18" presentation:style-name="a296" draw:name="投影片編號預留位置 6" svg:x="4.2109in" svg:y="10.31287in" svg:width="3.22141in" svg:height="0.54477in" presentation:class="page-number" presentation:placeholder="false">
          <draw:text-box>
            <text:p text:style-name="a295" text:class-names="" text:cond-style-name=""><text:span text:style-name="a2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個內容" style:page-layout-name="pageLayout1" draw:style-name="a299">
      <draw:g draw:name="群組 24" draw:id="id63">
        <svg:title/>
        <svg:desc/>
        <draw:custom-shape svg:x="0.00285in" svg:y="0.01587in" svg:width="13.33in" svg:height="7.5in" draw:id="id70" draw:layer="Master1-bg" draw:style-name="a351" draw:name="矩形 25">
          <svg:title/>
          <svg:desc/>
          <text:p text:style-name="a350" text:class-names="" text:cond-style-name=""><text:span text:style-name="a34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71">
          <svg:title/>
          <svg:desc/>
          <draw:custom-shape svg:x="-0.0179in" svg:y="-0.00781in" svg:width="13.36111in" svg:height="1.13889in" draw:id="id72" draw:layer="Master1-bg" draw:style-name="a355" draw:name="手繪多邊形 27">
            <svg:title/>
            <svg:desc/>
            <text:p text:style-name="a353" text:class-names="" text:cond-style-name=""><text:span text:style-name="a35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73" draw:layer="Master1-bg" draw:style-name="a359" draw:name="手繪多邊形 28">
            <svg:title/>
            <svg:desc/>
            <text:p text:style-name="a357" text:class-names="" text:cond-style-name=""><text:span text:style-name="a35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74">
            <svg:title/>
            <svg:desc/>
            <draw:custom-shape svg:width="13.36111in" svg:height="0.71in" draw:id="id75" draw:layer="Master1-bg" draw:style-name="a362" draw:transform="translate(-6.68055in -0.355in) rotate(-6.23539) translate(6.6488in 0.57636in)" draw:name="手繪多邊形 31">
              <svg:title/>
              <svg:desc/>
              <text:p text:style-name="a361" text:class-names="" text:cond-style-name=""><text:span text:style-name="a36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76" draw:layer="Master1-bg" draw:style-name="a365" draw:transform="translate(-6.68986in -0.29in) rotate(-6.23539) translate(6.66502in 0.59169in)" draw:name="手繪多邊形​​ 32">
              <svg:title/>
              <svg:desc/>
              <text:p text:style-name="a364" text:class-names="" text:cond-style-name=""><text:span text:style-name="a36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64" presentation:style-name="a303" draw:name="標題 1" svg:x="0.66667in" svg:y="0.77in" svg:width="12in" svg:height="1.25in" presentation:class="title" presentation:placeholder="false">
        <draw:text-box>
          <text:p text:style-name="a302" text:class-names="" text:cond-style-name=""><text:span text:style-name="a300" text:class-names="">按一下以編輯母片標題樣式</text:span><text:span text:style-name="a301" text:class-names=""/></text:p>
        </draw:text-box>
        <svg:title/>
        <svg:desc/>
      </draw:frame>
      <draw:frame draw:id="id65" presentation:style-name="a320" draw:name="內容預留位置 2" svg:x="0.66667in" svg:y="2.09983in" svg:width="5.88889in" svg:height="4.85in" presentation:class="object" presentation:placeholder="false">
        <draw:text-box>
          <text:list text:style-name="a306">
            <text:list-item>
              <text:p text:style-name="a305" text:class-names="" text:cond-style-name=""><text:span text:style-name="a304" text:class-names="">按一下以編輯母片文字樣式</text:span></text:p>
            </text:list-item>
          </text:list>
          <text:list text:style-name="a309">
            <text:list-item>
              <text:list text:style-name="a309">
                <text:list-item>
                  <text:p text:style-name="a308" text:class-names="" text:cond-style-name=""><text:span text:style-name="a307" text:class-names="">第二層</text:span></text:p>
                </text:list-item>
              </text:list>
            </text:list-item>
          </text:list>
          <text:list text:style-name="a312">
            <text:list-item>
              <text:list text:style-name="a312">
                <text:list-item>
                  <text:list text:style-name="a312">
                    <text:list-item>
                      <text:p text:style-name="a311" text:class-names="" text:cond-style-name=""><text:span text:style-name="a310" text:class-names="">第三層</text:span></text:p>
                    </text:list-item>
                  </text:list>
                </text:list-item>
              </text:list>
            </text:list-item>
          </text:list>
          <text:list text:style-name="a315">
            <text:list-item>
              <text:list text:style-name="a315">
                <text:list-item>
                  <text:list text:style-name="a315">
                    <text:list-item>
                      <text:list text:style-name="a315">
                        <text:list-item>
                          <text:p text:style-name="a314" text:class-names="" text:cond-style-name=""><text:span text:style-name="a3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9">
            <text:list-item>
              <text:list text:style-name="a319">
                <text:list-item>
                  <text:list text:style-name="a319">
                    <text:list-item>
                      <text:list text:style-name="a319">
                        <text:list-item>
                          <text:list text:style-name="a319">
                            <text:list-item>
                              <text:p text:style-name="a318" text:class-names="" text:cond-style-name=""><text:span text:style-name="a316" text:class-names="">第五層</text:span><text:span text:style-name="a31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337" draw:name="內容預留位置 3" svg:x="6.77778in" svg:y="2.09983in" svg:width="5.88889in" svg:height="4.85in" presentation:class="object" presentation:placeholder="false">
        <draw:text-box>
          <text:list text:style-name="a323">
            <text:list-item>
              <text:p text:style-name="a322" text:class-names="" text:cond-style-name=""><text:span text:style-name="a321" text:class-names="">按一下以編輯母片文字樣式</text:span></text:p>
            </text:list-item>
          </text:list>
          <text:list text:style-name="a326">
            <text:list-item>
              <text:list text:style-name="a326">
                <text:list-item>
                  <text:p text:style-name="a325" text:class-names="" text:cond-style-name=""><text:span text:style-name="a324" text:class-names="">第二層</text:span></text:p>
                </text:list-item>
              </text:list>
            </text:list-item>
          </text:list>
          <text:list text:style-name="a329">
            <text:list-item>
              <text:list text:style-name="a329">
                <text:list-item>
                  <text:list text:style-name="a329">
                    <text:list-item>
                      <text:p text:style-name="a328" text:class-names="" text:cond-style-name=""><text:span text:style-name="a327" text:class-names="">第三層</text:span></text:p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p text:style-name="a331" text:class-names="" text:cond-style-name=""><text:span text:style-name="a33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6">
            <text:list-item>
              <text:list text:style-name="a336">
                <text:list-item>
                  <text:list text:style-name="a336">
                    <text:list-item>
                      <text:list text:style-name="a336">
                        <text:list-item>
                          <text:list text:style-name="a336">
                            <text:list-item>
                              <text:p text:style-name="a335" text:class-names="" text:cond-style-name=""><text:span text:style-name="a333" text:class-names="">第五層</text:span><text:span text:style-name="a33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7" presentation:style-name="a341" draw:name="日期預留位置 4" svg:x="0.66667in" svg:y="6.95139in" svg:width="3.11111in" svg:height="0.39931in" presentation:class="date-time" presentation:placeholder="false">
        <draw:text-box>
          <text:p text:style-name="a340" text:class-names="" text:cond-style-name=""><text:span text:style-name="a338" text:class-names=""><text:date text:fixed="false" style:data-style-name="a339">8/3/2023</text:date></text:span></text:p>
        </draw:text-box>
        <svg:title/>
        <svg:desc/>
      </draw:frame>
      <draw:frame draw:id="id68" presentation:style-name="a345" draw:name="頁尾預留位置 5" svg:x="3.88889in" svg:y="6.95139in" svg:width="4.88889in" svg:height="0.39931in" presentation:class="footer" presentation:placeholder="false">
        <draw:text-box>
          <text:p text:style-name="a344" text:class-names="" text:cond-style-name=""><text:span text:style-name="a342" text:class-names="">新增頁尾</text:span><text:span text:style-name="a343" text:class-names=""/></text:p>
        </draw:text-box>
        <svg:title/>
        <svg:desc/>
      </draw:frame>
      <draw:frame draw:id="id69" presentation:style-name="a348" draw:name="投影片編號預留位置 6" svg:x="11.55556in" svg:y="6.95139in" svg:width="1.11111in" svg:height="0.39931in" presentation:class="page-number" presentation:placeholder="false">
        <draw:text-box>
          <text:p text:style-name="a347" text:class-names="" text:cond-style-name=""><text:span text:style-name="a346" text:class-names=""><text:page-number style:num-format="1" text:fixed="false"/></text:span></text:p>
        </draw:text-box>
        <svg:title/>
        <svg:desc/>
      </draw:frame>
      <presentation:notes style:page-layout-name="pageLayout2" draw:style-name="a395">
        <draw:frame draw:id="id13" presentation:style-name="a368" draw:name="頁首預留位置 1" svg:x="0in" svg:y="0in" svg:width="3.22141in" svg:height="0.54477in" presentation:class="header" presentation:placeholder="false">
          <draw:text-box>
            <text:p text:style-name="a367" text:class-names="" text:cond-style-name=""><text:span text:style-name="a366" text:class-names=""/></text:p>
          </draw:text-box>
          <svg:title/>
          <svg:desc/>
        </draw:frame>
        <draw:frame draw:id="id14" presentation:style-name="a372" draw:name="日期預留位置 2" svg:x="4.2109in" svg:y="0in" svg:width="3.22141in" svg:height="0.54477in" presentation:class="date-time" presentation:placeholder="false">
          <draw:text-box>
            <text:p text:style-name="a371" text:class-names="" text:cond-style-name=""><text:span text:style-name="a369" text:class-names=""><text:date text:fixed="false" style:data-style-name="a370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373" draw:name="投影片影像預留位置 3">
          <svg:title/>
          <svg:desc/>
        </draw:page-thumbnail>
        <draw:frame draw:id="id16" presentation:style-name="a388" draw:name="備忘稿預留位置 4" svg:x="0.7434in" svg:y="5.22524in" svg:width="5.94722in" svg:height="4.2752in" presentation:class="notes" presentation:placeholder="false">
          <draw:text-box>
            <text:p text:style-name="a375" text:class-names="" text:cond-style-name=""><text:span text:style-name="a374" text:class-names="">按一下以編輯母片文字樣式</text:span></text:p>
            <text:list text:style-name="a378">
              <text:list-item>
                <text:list text:style-name="a378">
                  <text:list-item>
                    <text:p text:style-name="a377" text:class-names="" text:cond-style-name=""><text:span text:style-name="a376" text:class-names="">第二層</text:span></text:p>
                  </text:list-item>
                </text:list>
              </text:list-item>
            </text:list>
            <text:list text:style-name="a381">
              <text:list-item>
                <text:list text:style-name="a381">
                  <text:list-item>
                    <text:list text:style-name="a381">
                      <text:list-item>
                        <text:p text:style-name="a380" text:class-names="" text:cond-style-name=""><text:span text:style-name="a37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4">
              <text:list-item>
                <text:list text:style-name="a384">
                  <text:list-item>
                    <text:list text:style-name="a384">
                      <text:list-item>
                        <text:list text:style-name="a384">
                          <text:list-item>
                            <text:p text:style-name="a383" text:class-names="" text:cond-style-name=""><text:span text:style-name="a38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7">
              <text:list-item>
                <text:list text:style-name="a387">
                  <text:list-item>
                    <text:list text:style-name="a387">
                      <text:list-item>
                        <text:list text:style-name="a387">
                          <text:list-item>
                            <text:list text:style-name="a387">
                              <text:list-item>
                                <text:p text:style-name="a386" text:class-names="" text:cond-style-name=""><text:span text:style-name="a38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391" draw:name="頁尾預留位置 5" svg:x="0in" svg:y="10.31287in" svg:width="3.22141in" svg:height="0.54477in" presentation:class="footer" presentation:placeholder="false">
          <draw:text-box>
            <text:p text:style-name="a390" text:class-names="" text:cond-style-name=""><text:span text:style-name="a389" text:class-names=""/></text:p>
          </draw:text-box>
          <svg:title/>
          <svg:desc/>
        </draw:frame>
        <draw:frame draw:id="id18" presentation:style-name="a394" draw:name="投影片編號預留位置 6" svg:x="4.2109in" svg:y="10.31287in" svg:width="3.22141in" svg:height="0.54477in" presentation:class="page-number" presentation:placeholder="false">
          <draw:text-box>
            <text:p text:style-name="a393" text:class-names="" text:cond-style-name=""><text:span text:style-name="a39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較" style:page-layout-name="pageLayout1" draw:style-name="a397">
      <draw:g draw:name="群組 24" draw:id="id77">
        <svg:title/>
        <svg:desc/>
        <draw:custom-shape svg:x="0.00285in" svg:y="0.01587in" svg:width="13.33in" svg:height="7.5in" draw:id="id86" draw:layer="Master1-bg" draw:style-name="a456" draw:name="矩形 25">
          <svg:title/>
          <svg:desc/>
          <text:p text:style-name="a455" text:class-names="" text:cond-style-name=""><text:span text:style-name="a4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87">
          <svg:title/>
          <svg:desc/>
          <draw:custom-shape svg:x="-0.0179in" svg:y="-0.00781in" svg:width="13.36111in" svg:height="1.13889in" draw:id="id88" draw:layer="Master1-bg" draw:style-name="a460" draw:name="手繪多邊形 27">
            <svg:title/>
            <svg:desc/>
            <text:p text:style-name="a458" text:class-names="" text:cond-style-name=""><text:span text:style-name="a45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89" draw:layer="Master1-bg" draw:style-name="a464" draw:name="手繪多邊形 28">
            <svg:title/>
            <svg:desc/>
            <text:p text:style-name="a462" text:class-names="" text:cond-style-name=""><text:span text:style-name="a46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90">
            <svg:title/>
            <svg:desc/>
            <draw:custom-shape svg:width="13.36111in" svg:height="0.71in" draw:id="id91" draw:layer="Master1-bg" draw:style-name="a467" draw:transform="translate(-6.68055in -0.355in) rotate(-6.23539) translate(6.6488in 0.57636in)" draw:name="手繪多邊形 31">
              <svg:title/>
              <svg:desc/>
              <text:p text:style-name="a466" text:class-names="" text:cond-style-name=""><text:span text:style-name="a46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92" draw:layer="Master1-bg" draw:style-name="a470" draw:transform="translate(-6.68986in -0.29in) rotate(-6.23539) translate(6.66502in 0.59169in)" draw:name="手繪多邊形​​ 32">
              <svg:title/>
              <svg:desc/>
              <text:p text:style-name="a469" text:class-names="" text:cond-style-name=""><text:span text:style-name="a46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78" presentation:style-name="a401" draw:name="標題 1" svg:x="0.66667in" svg:y="0.77in" svg:width="12in" svg:height="1.25in" presentation:class="title" presentation:placeholder="false">
        <draw:text-box>
          <text:p text:style-name="a400" text:class-names="" text:cond-style-name=""><text:span text:style-name="a398" text:class-names="">按一下以編輯母片標題樣式</text:span><text:span text:style-name="a399" text:class-names=""/></text:p>
        </draw:text-box>
        <svg:title/>
        <svg:desc/>
      </draw:frame>
      <draw:frame draw:id="id79" presentation:style-name="a405" draw:name="文字預留位置 2" svg:x="0.66667in" svg:y="2.02892in" svg:width="5.8912in" svg:height="0.72108in" presentation:class="outline" presentation:placeholder="false">
        <draw:text-box>
          <text:list text:style-name="a404">
            <text:list-item>
              <text:p text:style-name="a403" text:class-names="" text:cond-style-name=""><text:span text:style-name="a402" text:class-names="">按一下以編輯母片文字樣式</text:span></text:p>
            </text:list-item>
          </text:list>
        </draw:text-box>
        <svg:title/>
        <svg:desc/>
      </draw:frame>
      <draw:frame draw:id="id80" presentation:style-name="a422" draw:name="內容預留位置 4" svg:x="0.66667in" svg:y="2.75in" svg:width="5.8912in" svg:height="4.20573in" presentation:class="object" presentation:placeholder="false">
        <draw:text-box>
          <text:list text:style-name="a408">
            <text:list-item>
              <text:p text:style-name="a407" text:class-names="" text:cond-style-name=""><text:span text:style-name="a406" text:class-names="">按一下以編輯母片文字樣式</text:span></text:p>
            </text:list-item>
          </text:list>
          <text:list text:style-name="a411">
            <text:list-item>
              <text:list text:style-name="a411">
                <text:list-item>
                  <text:p text:style-name="a410" text:class-names="" text:cond-style-name=""><text:span text:style-name="a409" text:class-names="">第二層</text:span></text:p>
                </text:list-item>
              </text:list>
            </text:list-item>
          </text:list>
          <text:list text:style-name="a414">
            <text:list-item>
              <text:list text:style-name="a414">
                <text:list-item>
                  <text:list text:style-name="a414">
                    <text:list-item>
                      <text:p text:style-name="a413" text:class-names="" text:cond-style-name=""><text:span text:style-name="a412" text:class-names="">第三層</text:span></text:p>
                    </text:list-item>
                  </text:list>
                </text:list-item>
              </text:list>
            </text:list-item>
          </text:list>
          <text:list text:style-name="a417">
            <text:list-item>
              <text:list text:style-name="a417">
                <text:list-item>
                  <text:list text:style-name="a417">
                    <text:list-item>
                      <text:list text:style-name="a417">
                        <text:list-item>
                          <text:p text:style-name="a416" text:class-names="" text:cond-style-name=""><text:span text:style-name="a4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21">
            <text:list-item>
              <text:list text:style-name="a421">
                <text:list-item>
                  <text:list text:style-name="a421">
                    <text:list-item>
                      <text:list text:style-name="a421">
                        <text:list-item>
                          <text:list text:style-name="a421">
                            <text:list-item>
                              <text:p text:style-name="a420" text:class-names="" text:cond-style-name=""><text:span text:style-name="a418" text:class-names="">第五層</text:span><text:span text:style-name="a41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1" presentation:style-name="a426" draw:name="文字預留位置 3" svg:x="6.77315in" svg:y="2.03386in" svg:width="5.89352in" svg:height="0.71615in" presentation:class="outline" presentation:placeholder="false">
        <draw:text-box>
          <text:list text:style-name="a425">
            <text:list-item>
              <text:p text:style-name="a424" text:class-names="" text:cond-style-name=""><text:span text:style-name="a423" text:class-names="">按一下以編輯母片文字樣式</text:span></text:p>
            </text:list-item>
          </text:list>
        </draw:text-box>
        <svg:title/>
        <svg:desc/>
      </draw:frame>
      <draw:frame draw:id="id82" presentation:style-name="a443" draw:name="內容預留位置 5" svg:x="6.77315in" svg:y="2.75in" svg:width="5.89352in" svg:height="4.20573in" presentation:class="object" presentation:placeholder="false">
        <draw:text-box>
          <text:list text:style-name="a429">
            <text:list-item>
              <text:p text:style-name="a428" text:class-names="" text:cond-style-name=""><text:span text:style-name="a427" text:class-names="">按一下以編輯母片文字樣式</text:span></text:p>
            </text:list-item>
          </text:list>
          <text:list text:style-name="a432">
            <text:list-item>
              <text:list text:style-name="a432">
                <text:list-item>
                  <text:p text:style-name="a431" text:class-names="" text:cond-style-name=""><text:span text:style-name="a430" text:class-names="">第二層</text:span></text:p>
                </text:list-item>
              </text:list>
            </text:list-item>
          </text:list>
          <text:list text:style-name="a435">
            <text:list-item>
              <text:list text:style-name="a435">
                <text:list-item>
                  <text:list text:style-name="a435">
                    <text:list-item>
                      <text:p text:style-name="a434" text:class-names="" text:cond-style-name=""><text:span text:style-name="a433" text:class-names="">第三層</text:span></text:p>
                    </text:list-item>
                  </text:list>
                </text:list-item>
              </text:list>
            </text:list-item>
          </text:list>
          <text:list text:style-name="a438">
            <text:list-item>
              <text:list text:style-name="a438">
                <text:list-item>
                  <text:list text:style-name="a438">
                    <text:list-item>
                      <text:list text:style-name="a438">
                        <text:list-item>
                          <text:p text:style-name="a437" text:class-names="" text:cond-style-name=""><text:span text:style-name="a43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42">
            <text:list-item>
              <text:list text:style-name="a442">
                <text:list-item>
                  <text:list text:style-name="a442">
                    <text:list-item>
                      <text:list text:style-name="a442">
                        <text:list-item>
                          <text:list text:style-name="a442">
                            <text:list-item>
                              <text:p text:style-name="a441" text:class-names="" text:cond-style-name=""><text:span text:style-name="a439" text:class-names="">第五層</text:span><text:span text:style-name="a44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3" presentation:style-name="a447" draw:name="日期預留位置 6" svg:x="0.66667in" svg:y="6.95139in" svg:width="3.11111in" svg:height="0.39931in" presentation:class="date-time" presentation:placeholder="false">
        <draw:text-box>
          <text:p text:style-name="a446" text:class-names="" text:cond-style-name=""><text:span text:style-name="a444" text:class-names=""><text:date text:fixed="false" style:data-style-name="a445">8/3/2023</text:date></text:span></text:p>
        </draw:text-box>
        <svg:title/>
        <svg:desc/>
      </draw:frame>
      <draw:frame draw:id="id84" presentation:style-name="a450" draw:name="頁尾預留位置 7" svg:x="3.88889in" svg:y="6.95139in" svg:width="4.88889in" svg:height="0.39931in" presentation:class="footer" presentation:placeholder="false">
        <draw:text-box>
          <text:p text:style-name="a449" text:class-names="" text:cond-style-name=""><text:span text:style-name="a448" text:class-names="">新增頁尾</text:span></text:p>
        </draw:text-box>
        <svg:title/>
        <svg:desc/>
      </draw:frame>
      <draw:frame draw:id="id85" presentation:style-name="a453" draw:name="投影片編號預留位置 8" svg:x="11.55556in" svg:y="6.95139in" svg:width="1.11111in" svg:height="0.39931in" presentation:class="page-number" presentation:placeholder="false">
        <draw:text-box>
          <text:p text:style-name="a452" text:class-names="" text:cond-style-name=""><text:span text:style-name="a451" text:class-names=""><text:page-number style:num-format="1" text:fixed="false"/></text:span></text:p>
        </draw:text-box>
        <svg:title/>
        <svg:desc/>
      </draw:frame>
      <presentation:notes style:page-layout-name="pageLayout2" draw:style-name="a500">
        <draw:frame draw:id="id13" presentation:style-name="a473" draw:name="頁首預留位置 1" svg:x="0in" svg:y="0in" svg:width="3.22141in" svg:height="0.54477in" presentation:class="header" presentation:placeholder="false">
          <draw:text-box>
            <text:p text:style-name="a472" text:class-names="" text:cond-style-name=""><text:span text:style-name="a471" text:class-names=""/></text:p>
          </draw:text-box>
          <svg:title/>
          <svg:desc/>
        </draw:frame>
        <draw:frame draw:id="id14" presentation:style-name="a477" draw:name="日期預留位置 2" svg:x="4.2109in" svg:y="0in" svg:width="3.22141in" svg:height="0.54477in" presentation:class="date-time" presentation:placeholder="false">
          <draw:text-box>
            <text:p text:style-name="a476" text:class-names="" text:cond-style-name=""><text:span text:style-name="a474" text:class-names=""><text:date text:fixed="false" style:data-style-name="a475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478" draw:name="投影片影像預留位置 3">
          <svg:title/>
          <svg:desc/>
        </draw:page-thumbnail>
        <draw:frame draw:id="id16" presentation:style-name="a493" draw:name="備忘稿預留位置 4" svg:x="0.7434in" svg:y="5.22524in" svg:width="5.94722in" svg:height="4.2752in" presentation:class="notes" presentation:placeholder="false">
          <draw:text-box>
            <text:p text:style-name="a480" text:class-names="" text:cond-style-name=""><text:span text:style-name="a479" text:class-names="">按一下以編輯母片文字樣式</text:span></text:p>
            <text:list text:style-name="a483">
              <text:list-item>
                <text:list text:style-name="a483">
                  <text:list-item>
                    <text:p text:style-name="a482" text:class-names="" text:cond-style-name=""><text:span text:style-name="a481" text:class-names="">第二層</text:span></text:p>
                  </text:list-item>
                </text:list>
              </text:list-item>
            </text:list>
            <text:list text:style-name="a486">
              <text:list-item>
                <text:list text:style-name="a486">
                  <text:list-item>
                    <text:list text:style-name="a486">
                      <text:list-item>
                        <text:p text:style-name="a485" text:class-names="" text:cond-style-name=""><text:span text:style-name="a4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89">
              <text:list-item>
                <text:list text:style-name="a489">
                  <text:list-item>
                    <text:list text:style-name="a489">
                      <text:list-item>
                        <text:list text:style-name="a489">
                          <text:list-item>
                            <text:p text:style-name="a488" text:class-names="" text:cond-style-name=""><text:span text:style-name="a4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92">
              <text:list-item>
                <text:list text:style-name="a492">
                  <text:list-item>
                    <text:list text:style-name="a492">
                      <text:list-item>
                        <text:list text:style-name="a492">
                          <text:list-item>
                            <text:list text:style-name="a492">
                              <text:list-item>
                                <text:p text:style-name="a491" text:class-names="" text:cond-style-name=""><text:span text:style-name="a4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496" draw:name="頁尾預留位置 5" svg:x="0in" svg:y="10.31287in" svg:width="3.22141in" svg:height="0.54477in" presentation:class="footer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18" presentation:style-name="a499" draw:name="投影片編號預留位置 6" svg:x="4.2109in" svg:y="10.31287in" svg:width="3.22141in" svg:height="0.54477in" presentation:class="page-number" presentation:placeholder="false">
          <draw:text-box>
            <text:p text:style-name="a498" text:class-names="" text:cond-style-name=""><text:span text:style-name="a4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502">
      <draw:g draw:name="群組 24" draw:id="id93">
        <svg:title/>
        <svg:desc/>
        <draw:custom-shape svg:x="0.00285in" svg:y="0.01587in" svg:width="13.33in" svg:height="7.5in" draw:id="id98" draw:layer="Master1-bg" draw:style-name="a519" draw:name="矩形 25">
          <svg:title/>
          <svg:desc/>
          <text:p text:style-name="a518" text:class-names="" text:cond-style-name=""><text:span text:style-name="a51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99">
          <svg:title/>
          <svg:desc/>
          <draw:custom-shape svg:x="-0.0179in" svg:y="-0.00781in" svg:width="13.36111in" svg:height="1.13889in" draw:id="id100" draw:layer="Master1-bg" draw:style-name="a523" draw:name="手繪多邊形 27">
            <svg:title/>
            <svg:desc/>
            <text:p text:style-name="a521" text:class-names="" text:cond-style-name=""><text:span text:style-name="a520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01" draw:layer="Master1-bg" draw:style-name="a527" draw:name="手繪多邊形 28">
            <svg:title/>
            <svg:desc/>
            <text:p text:style-name="a525" text:class-names="" text:cond-style-name=""><text:span text:style-name="a524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02">
            <svg:title/>
            <svg:desc/>
            <draw:custom-shape svg:width="13.36111in" svg:height="0.71in" draw:id="id103" draw:layer="Master1-bg" draw:style-name="a530" draw:transform="translate(-6.68055in -0.355in) rotate(-6.23539) translate(6.6488in 0.57636in)" draw:name="手繪多邊形 31">
              <svg:title/>
              <svg:desc/>
              <text:p text:style-name="a529" text:class-names="" text:cond-style-name=""><text:span text:style-name="a528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04" draw:layer="Master1-bg" draw:style-name="a533" draw:transform="translate(-6.68986in -0.29in) rotate(-6.23539) translate(6.66502in 0.59169in)" draw:name="手繪多邊形​​ 32">
              <svg:title/>
              <svg:desc/>
              <text:p text:style-name="a532" text:class-names="" text:cond-style-name=""><text:span text:style-name="a531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94" presentation:style-name="a506" draw:name="標題 1" svg:x="0.66667in" svg:y="0.77in" svg:width="12.11111in" svg:height="1.25in" presentation:class="title" presentation:placeholder="false">
        <draw:text-box>
          <text:p text:style-name="a505" text:class-names="" text:cond-style-name=""><text:span text:style-name="a503" text:class-names="">按一下以編輯母片標題樣式</text:span><text:span text:style-name="a504" text:class-names=""/></text:p>
        </draw:text-box>
        <svg:title/>
        <svg:desc/>
      </draw:frame>
      <draw:frame draw:id="id95" presentation:style-name="a510" draw:name="日期預留位置 2" svg:x="0.66667in" svg:y="6.95139in" svg:width="3.11111in" svg:height="0.39931in" presentation:class="date-time" presentation:placeholder="false">
        <draw:text-box>
          <text:p text:style-name="a509" text:class-names="" text:cond-style-name=""><text:span text:style-name="a507" text:class-names=""><text:date text:fixed="false" style:data-style-name="a508">8/3/2023</text:date></text:span></text:p>
        </draw:text-box>
        <svg:title/>
        <svg:desc/>
      </draw:frame>
      <draw:frame draw:id="id96" presentation:style-name="a513" draw:name="頁尾預留位置 3" svg:x="3.88889in" svg:y="6.95139in" svg:width="4.88889in" svg:height="0.39931in" presentation:class="footer" presentation:placeholder="false">
        <draw:text-box>
          <text:p text:style-name="a512" text:class-names="" text:cond-style-name=""><text:span text:style-name="a511" text:class-names="">新增頁尾</text:span></text:p>
        </draw:text-box>
        <svg:title/>
        <svg:desc/>
      </draw:frame>
      <draw:frame draw:id="id97" presentation:style-name="a516" draw:name="投影片編號預留位置 4" svg:x="11.55556in" svg:y="6.95139in" svg:width="1.11111in" svg:height="0.39931in" presentation:class="page-number" presentation:placeholder="false">
        <draw:text-box>
          <text:p text:style-name="a515" text:class-names="" text:cond-style-name=""><text:span text:style-name="a514" text:class-names=""><text:page-number style:num-format="1" text:fixed="false"/></text:span></text:p>
        </draw:text-box>
        <svg:title/>
        <svg:desc/>
      </draw:frame>
      <presentation:notes style:page-layout-name="pageLayout2" draw:style-name="a563">
        <draw:frame draw:id="id13" presentation:style-name="a536" draw:name="頁首預留位置 1" svg:x="0in" svg:y="0in" svg:width="3.22141in" svg:height="0.54477in" presentation:class="header" presentation:placeholder="false">
          <draw:text-box>
            <text:p text:style-name="a535" text:class-names="" text:cond-style-name=""><text:span text:style-name="a534" text:class-names=""/></text:p>
          </draw:text-box>
          <svg:title/>
          <svg:desc/>
        </draw:frame>
        <draw:frame draw:id="id14" presentation:style-name="a540" draw:name="日期預留位置 2" svg:x="4.2109in" svg:y="0in" svg:width="3.22141in" svg:height="0.54477in" presentation:class="date-time" presentation:placeholder="false">
          <draw:text-box>
            <text:p text:style-name="a539" text:class-names="" text:cond-style-name=""><text:span text:style-name="a537" text:class-names=""><text:date text:fixed="false" style:data-style-name="a538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41" draw:name="投影片影像預留位置 3">
          <svg:title/>
          <svg:desc/>
        </draw:page-thumbnail>
        <draw:frame draw:id="id16" presentation:style-name="a556" draw:name="備忘稿預留位置 4" svg:x="0.7434in" svg:y="5.22524in" svg:width="5.94722in" svg:height="4.2752in" presentation:class="notes" presentation:placeholder="false">
          <draw:text-box>
            <text:p text:style-name="a543" text:class-names="" text:cond-style-name=""><text:span text:style-name="a542" text:class-names="">按一下以編輯母片文字樣式</text:span></text:p>
            <text:list text:style-name="a546">
              <text:list-item>
                <text:list text:style-name="a546">
                  <text:list-item>
                    <text:p text:style-name="a545" text:class-names="" text:cond-style-name=""><text:span text:style-name="a544" text:class-names="">第二層</text:span></text:p>
                  </text:list-item>
                </text:list>
              </text:list-item>
            </text:list>
            <text:list text:style-name="a549">
              <text:list-item>
                <text:list text:style-name="a549">
                  <text:list-item>
                    <text:list text:style-name="a549">
                      <text:list-item>
                        <text:p text:style-name="a548" text:class-names="" text:cond-style-name=""><text:span text:style-name="a54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52">
              <text:list-item>
                <text:list text:style-name="a552">
                  <text:list-item>
                    <text:list text:style-name="a552">
                      <text:list-item>
                        <text:list text:style-name="a552">
                          <text:list-item>
                            <text:p text:style-name="a551" text:class-names="" text:cond-style-name=""><text:span text:style-name="a55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55">
              <text:list-item>
                <text:list text:style-name="a555">
                  <text:list-item>
                    <text:list text:style-name="a555">
                      <text:list-item>
                        <text:list text:style-name="a555">
                          <text:list-item>
                            <text:list text:style-name="a555">
                              <text:list-item>
                                <text:p text:style-name="a554" text:class-names="" text:cond-style-name=""><text:span text:style-name="a55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559" draw:name="頁尾預留位置 5" svg:x="0in" svg:y="10.31287in" svg:width="3.22141in" svg:height="0.54477in" presentation:class="footer" presentation:placeholder="false">
          <draw:text-box>
            <text:p text:style-name="a558" text:class-names="" text:cond-style-name=""><text:span text:style-name="a557" text:class-names=""/></text:p>
          </draw:text-box>
          <svg:title/>
          <svg:desc/>
        </draw:frame>
        <draw:frame draw:id="id18" presentation:style-name="a562" draw:name="投影片編號預留位置 6" svg:x="4.2109in" svg:y="10.31287in" svg:width="3.22141in" svg:height="0.54477in" presentation:class="page-number" presentation:placeholder="false">
          <draw:text-box>
            <text:p text:style-name="a561" text:class-names="" text:cond-style-name=""><text:span text:style-name="a56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565">
      <draw:g draw:name="群組 24" draw:id="id105">
        <svg:title/>
        <svg:desc/>
        <draw:custom-shape svg:x="0.00285in" svg:y="0.01587in" svg:width="13.33in" svg:height="7.5in" draw:id="id109" draw:layer="Master1-bg" draw:style-name="a578" draw:name="矩形 25">
          <svg:title/>
          <svg:desc/>
          <text:p text:style-name="a577" text:class-names="" text:cond-style-name=""><text:span text:style-name="a5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10">
          <svg:title/>
          <svg:desc/>
          <draw:custom-shape svg:x="-0.0179in" svg:y="-0.00781in" svg:width="13.36111in" svg:height="1.13889in" draw:id="id111" draw:layer="Master1-bg" draw:style-name="a582" draw:name="手繪多邊形 27">
            <svg:title/>
            <svg:desc/>
            <text:p text:style-name="a580" text:class-names="" text:cond-style-name=""><text:span text:style-name="a579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12" draw:layer="Master1-bg" draw:style-name="a586" draw:name="手繪多邊形 28">
            <svg:title/>
            <svg:desc/>
            <text:p text:style-name="a584" text:class-names="" text:cond-style-name=""><text:span text:style-name="a583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13">
            <svg:title/>
            <svg:desc/>
            <draw:custom-shape svg:width="13.36111in" svg:height="0.71in" draw:id="id114" draw:layer="Master1-bg" draw:style-name="a589" draw:transform="translate(-6.68055in -0.355in) rotate(-6.23539) translate(6.6488in 0.57636in)" draw:name="手繪多邊形 31">
              <svg:title/>
              <svg:desc/>
              <text:p text:style-name="a588" text:class-names="" text:cond-style-name=""><text:span text:style-name="a587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15" draw:layer="Master1-bg" draw:style-name="a592" draw:transform="translate(-6.68986in -0.29in) rotate(-6.23539) translate(6.66502in 0.59169in)" draw:name="手繪多邊形​​ 32">
              <svg:title/>
              <svg:desc/>
              <text:p text:style-name="a591" text:class-names="" text:cond-style-name=""><text:span text:style-name="a590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06" presentation:style-name="a569" draw:name="日期預留位置 1" svg:x="0.66667in" svg:y="6.95139in" svg:width="3.11111in" svg:height="0.39931in" presentation:class="date-time" presentation:placeholder="false">
        <draw:text-box>
          <text:p text:style-name="a568" text:class-names="" text:cond-style-name=""><text:span text:style-name="a566" text:class-names=""><text:date text:fixed="false" style:data-style-name="a567">8/3/2023</text:date></text:span></text:p>
        </draw:text-box>
        <svg:title/>
        <svg:desc/>
      </draw:frame>
      <draw:frame draw:id="id107" presentation:style-name="a572" draw:name="頁尾預留位置 2" svg:x="3.88889in" svg:y="6.95139in" svg:width="4.88889in" svg:height="0.39931in" presentation:class="footer" presentation:placeholder="false">
        <draw:text-box>
          <text:p text:style-name="a571" text:class-names="" text:cond-style-name=""><text:span text:style-name="a570" text:class-names="">新增頁尾</text:span></text:p>
        </draw:text-box>
        <svg:title/>
        <svg:desc/>
      </draw:frame>
      <draw:frame draw:id="id108" presentation:style-name="a575" draw:name="投影片編號預留位置 3" svg:x="11.55556in" svg:y="6.95139in" svg:width="1.11111in" svg:height="0.39931in" presentation:class="page-number" presentation:placeholder="false">
        <draw:text-box>
          <text:p text:style-name="a574" text:class-names="" text:cond-style-name=""><text:span text:style-name="a573" text:class-names=""><text:page-number style:num-format="1" text:fixed="false"/></text:span></text:p>
        </draw:text-box>
        <svg:title/>
        <svg:desc/>
      </draw:frame>
      <presentation:notes style:page-layout-name="pageLayout2" draw:style-name="a622">
        <draw:frame draw:id="id13" presentation:style-name="a595" draw:name="頁首預留位置 1" svg:x="0in" svg:y="0in" svg:width="3.22141in" svg:height="0.54477in" presentation:class="header" presentation:placeholder="false">
          <draw:text-box>
            <text:p text:style-name="a594" text:class-names="" text:cond-style-name=""><text:span text:style-name="a593" text:class-names=""/></text:p>
          </draw:text-box>
          <svg:title/>
          <svg:desc/>
        </draw:frame>
        <draw:frame draw:id="id14" presentation:style-name="a599" draw:name="日期預留位置 2" svg:x="4.2109in" svg:y="0in" svg:width="3.22141in" svg:height="0.54477in" presentation:class="date-time" presentation:placeholder="false">
          <draw:text-box>
            <text:p text:style-name="a598" text:class-names="" text:cond-style-name=""><text:span text:style-name="a596" text:class-names=""><text:date text:fixed="false" style:data-style-name="a597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600" draw:name="投影片影像預留位置 3">
          <svg:title/>
          <svg:desc/>
        </draw:page-thumbnail>
        <draw:frame draw:id="id16" presentation:style-name="a615" draw:name="備忘稿預留位置 4" svg:x="0.7434in" svg:y="5.22524in" svg:width="5.94722in" svg:height="4.2752in" presentation:class="notes" presentation:placeholder="false">
          <draw:text-box>
            <text:p text:style-name="a602" text:class-names="" text:cond-style-name=""><text:span text:style-name="a601" text:class-names="">按一下以編輯母片文字樣式</text:span></text:p>
            <text:list text:style-name="a605">
              <text:list-item>
                <text:list text:style-name="a605">
                  <text:list-item>
                    <text:p text:style-name="a604" text:class-names="" text:cond-style-name=""><text:span text:style-name="a603" text:class-names="">第二層</text:span></text:p>
                  </text:list-item>
                </text:list>
              </text:list-item>
            </text:list>
            <text:list text:style-name="a608">
              <text:list-item>
                <text:list text:style-name="a608">
                  <text:list-item>
                    <text:list text:style-name="a608">
                      <text:list-item>
                        <text:p text:style-name="a607" text:class-names="" text:cond-style-name=""><text:span text:style-name="a60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11">
              <text:list-item>
                <text:list text:style-name="a611">
                  <text:list-item>
                    <text:list text:style-name="a611">
                      <text:list-item>
                        <text:list text:style-name="a611">
                          <text:list-item>
                            <text:p text:style-name="a610" text:class-names="" text:cond-style-name=""><text:span text:style-name="a60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4">
              <text:list-item>
                <text:list text:style-name="a614">
                  <text:list-item>
                    <text:list text:style-name="a614">
                      <text:list-item>
                        <text:list text:style-name="a614">
                          <text:list-item>
                            <text:list text:style-name="a614">
                              <text:list-item>
                                <text:p text:style-name="a613" text:class-names="" text:cond-style-name=""><text:span text:style-name="a61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618" draw:name="頁尾預留位置 5" svg:x="0in" svg:y="10.31287in" svg:width="3.22141in" svg:height="0.54477in" presentation:class="footer" presentation:placeholder="false">
          <draw:text-box>
            <text:p text:style-name="a617" text:class-names="" text:cond-style-name=""><text:span text:style-name="a616" text:class-names=""/></text:p>
          </draw:text-box>
          <svg:title/>
          <svg:desc/>
        </draw:frame>
        <draw:frame draw:id="id18" presentation:style-name="a621" draw:name="投影片編號預留位置 6" svg:x="4.2109in" svg:y="10.31287in" svg:width="3.22141in" svg:height="0.54477in" presentation:class="page-number" presentation:placeholder="false">
          <draw:text-box>
            <text:p text:style-name="a620" text:class-names="" text:cond-style-name=""><text:span text:style-name="a61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624">
      <draw:g draw:name="群組 24" draw:id="id116">
        <svg:title/>
        <svg:desc/>
        <draw:custom-shape svg:x="0.00285in" svg:y="0.01587in" svg:width="13.33in" svg:height="7.5in" draw:id="id123" draw:layer="Master1-bg" draw:style-name="a662" draw:name="矩形 25">
          <svg:title/>
          <svg:desc/>
          <text:p text:style-name="a661" text:class-names="" text:cond-style-name=""><text:span text:style-name="a6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24">
          <svg:title/>
          <svg:desc/>
          <draw:custom-shape svg:x="-0.0179in" svg:y="-0.00781in" svg:width="13.36111in" svg:height="1.13889in" draw:id="id125" draw:layer="Master1-bg" draw:style-name="a666" draw:name="手繪多邊形 27">
            <svg:title/>
            <svg:desc/>
            <text:p text:style-name="a664" text:class-names="" text:cond-style-name=""><text:span text:style-name="a66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26" draw:layer="Master1-bg" draw:style-name="a670" draw:name="手繪多邊形 28">
            <svg:title/>
            <svg:desc/>
            <text:p text:style-name="a668" text:class-names="" text:cond-style-name=""><text:span text:style-name="a66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27">
            <svg:title/>
            <svg:desc/>
            <draw:custom-shape svg:width="13.36111in" svg:height="0.71in" draw:id="id128" draw:layer="Master1-bg" draw:style-name="a673" draw:transform="translate(-6.68055in -0.355in) rotate(-6.23539) translate(6.6488in 0.57636in)" draw:name="手繪多邊形 31">
              <svg:title/>
              <svg:desc/>
              <text:p text:style-name="a672" text:class-names="" text:cond-style-name=""><text:span text:style-name="a67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29" draw:layer="Master1-bg" draw:style-name="a676" draw:transform="translate(-6.68986in -0.29in) rotate(-6.23539) translate(6.66502in 0.59169in)" draw:name="手繪多邊形​​ 32">
              <svg:title/>
              <svg:desc/>
              <text:p text:style-name="a675" text:class-names="" text:cond-style-name=""><text:span text:style-name="a67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17" presentation:style-name="a628" draw:name="標題 1" svg:x="1in" svg:y="0.5625in" svg:width="4in" svg:height="1.27083in" presentation:class="title" presentation:placeholder="false">
        <draw:text-box>
          <text:p text:style-name="a627" text:class-names="" text:cond-style-name=""><text:span text:style-name="a625" text:class-names="">按一下以編輯母片標題樣式</text:span><text:span text:style-name="a626" text:class-names=""/></text:p>
        </draw:text-box>
        <svg:title/>
        <svg:desc/>
      </draw:frame>
      <draw:frame draw:id="id118" presentation:style-name="a645" draw:name="內容預留位置 3" svg:x="5.21296in" svg:y="1.83333in" svg:width="7.4537in" svg:height="5in" presentation:class="object" presentation:placeholder="false">
        <draw:text-box>
          <text:list text:style-name="a631">
            <text:list-item>
              <text:p text:style-name="a630" text:class-names="" text:cond-style-name=""><text:span text:style-name="a629" text:class-names="">按一下以編輯母片文字樣式</text:span></text:p>
            </text:list-item>
          </text:list>
          <text:list text:style-name="a634">
            <text:list-item>
              <text:list text:style-name="a634">
                <text:list-item>
                  <text:p text:style-name="a633" text:class-names="" text:cond-style-name=""><text:span text:style-name="a632" text:class-names="">第二層</text:span></text:p>
                </text:list-item>
              </text:list>
            </text:list-item>
          </text:list>
          <text:list text:style-name="a637">
            <text:list-item>
              <text:list text:style-name="a637">
                <text:list-item>
                  <text:list text:style-name="a637">
                    <text:list-item>
                      <text:p text:style-name="a636" text:class-names="" text:cond-style-name=""><text:span text:style-name="a635" text:class-names="">第三層</text:span></text:p>
                    </text:list-item>
                  </text:list>
                </text:list-item>
              </text:list>
            </text:list-item>
          </text:list>
          <text:list text:style-name="a640">
            <text:list-item>
              <text:list text:style-name="a640">
                <text:list-item>
                  <text:list text:style-name="a640">
                    <text:list-item>
                      <text:list text:style-name="a640">
                        <text:list-item>
                          <text:p text:style-name="a639" text:class-names="" text:cond-style-name=""><text:span text:style-name="a63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44">
            <text:list-item>
              <text:list text:style-name="a644">
                <text:list-item>
                  <text:list text:style-name="a644">
                    <text:list-item>
                      <text:list text:style-name="a644">
                        <text:list-item>
                          <text:list text:style-name="a644">
                            <text:list-item>
                              <text:p text:style-name="a643" text:class-names="" text:cond-style-name=""><text:span text:style-name="a641" text:class-names="">第五層</text:span><text:span text:style-name="a64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9" presentation:style-name="a649" draw:name="文字預留位置 2" svg:x="1in" svg:y="1.83333in" svg:width="4in" svg:height="5in" presentation:class="outline" presentation:placeholder="false">
        <draw:text-box>
          <text:list text:style-name="a648">
            <text:list-item>
              <text:p text:style-name="a647" text:class-names="" text:cond-style-name=""><text:span text:style-name="a646" text:class-names="">按一下以編輯母片文字樣式</text:span></text:p>
            </text:list-item>
          </text:list>
        </draw:text-box>
        <svg:title/>
        <svg:desc/>
      </draw:frame>
      <draw:frame draw:id="id120" presentation:style-name="a653" draw:name="日期預留位置 4" svg:x="0.66667in" svg:y="6.95139in" svg:width="3.11111in" svg:height="0.39931in" presentation:class="date-time" presentation:placeholder="false">
        <draw:text-box>
          <text:p text:style-name="a652" text:class-names="" text:cond-style-name=""><text:span text:style-name="a650" text:class-names=""><text:date text:fixed="false" style:data-style-name="a651">8/3/2023</text:date></text:span></text:p>
        </draw:text-box>
        <svg:title/>
        <svg:desc/>
      </draw:frame>
      <draw:frame draw:id="id121" presentation:style-name="a656" draw:name="頁尾預留位置 5" svg:x="3.88889in" svg:y="6.95139in" svg:width="4.88889in" svg:height="0.39931in" presentation:class="footer" presentation:placeholder="false">
        <draw:text-box>
          <text:p text:style-name="a655" text:class-names="" text:cond-style-name=""><text:span text:style-name="a654" text:class-names="">新增頁尾</text:span></text:p>
        </draw:text-box>
        <svg:title/>
        <svg:desc/>
      </draw:frame>
      <draw:frame draw:id="id122" presentation:style-name="a659" draw:name="投影片編號預留位置 6" svg:x="11.55556in" svg:y="6.95139in" svg:width="1.11111in" svg:height="0.39931in" presentation:class="page-number" presentation:placeholder="false">
        <draw:text-box>
          <text:p text:style-name="a658" text:class-names="" text:cond-style-name=""><text:span text:style-name="a657" text:class-names=""><text:page-number style:num-format="1" text:fixed="false"/></text:span></text:p>
        </draw:text-box>
        <svg:title/>
        <svg:desc/>
      </draw:frame>
      <presentation:notes style:page-layout-name="pageLayout2" draw:style-name="a706">
        <draw:frame draw:id="id13" presentation:style-name="a679" draw:name="頁首預留位置 1" svg:x="0in" svg:y="0in" svg:width="3.22141in" svg:height="0.54477in" presentation:class="header" presentation:placeholder="false">
          <draw:text-box>
            <text:p text:style-name="a678" text:class-names="" text:cond-style-name=""><text:span text:style-name="a677" text:class-names=""/></text:p>
          </draw:text-box>
          <svg:title/>
          <svg:desc/>
        </draw:frame>
        <draw:frame draw:id="id14" presentation:style-name="a683" draw:name="日期預留位置 2" svg:x="4.2109in" svg:y="0in" svg:width="3.22141in" svg:height="0.54477in" presentation:class="date-time" presentation:placeholder="false">
          <draw:text-box>
            <text:p text:style-name="a682" text:class-names="" text:cond-style-name=""><text:span text:style-name="a680" text:class-names=""><text:date text:fixed="false" style:data-style-name="a681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684" draw:name="投影片影像預留位置 3">
          <svg:title/>
          <svg:desc/>
        </draw:page-thumbnail>
        <draw:frame draw:id="id16" presentation:style-name="a699" draw:name="備忘稿預留位置 4" svg:x="0.7434in" svg:y="5.22524in" svg:width="5.94722in" svg:height="4.2752in" presentation:class="notes" presentation:placeholder="false">
          <draw:text-box>
            <text:p text:style-name="a686" text:class-names="" text:cond-style-name=""><text:span text:style-name="a685" text:class-names="">按一下以編輯母片文字樣式</text:span></text:p>
            <text:list text:style-name="a689">
              <text:list-item>
                <text:list text:style-name="a689">
                  <text:list-item>
                    <text:p text:style-name="a688" text:class-names="" text:cond-style-name=""><text:span text:style-name="a687" text:class-names="">第二層</text:span></text:p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p text:style-name="a691" text:class-names="" text:cond-style-name=""><text:span text:style-name="a6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p text:style-name="a694" text:class-names="" text:cond-style-name=""><text:span text:style-name="a6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8">
              <text:list-item>
                <text:list text:style-name="a698">
                  <text:list-item>
                    <text:list text:style-name="a698">
                      <text:list-item>
                        <text:list text:style-name="a698">
                          <text:list-item>
                            <text:list text:style-name="a698">
                              <text:list-item>
                                <text:p text:style-name="a697" text:class-names="" text:cond-style-name=""><text:span text:style-name="a69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02" draw:name="頁尾預留位置 5" svg:x="0in" svg:y="10.31287in" svg:width="3.22141in" svg:height="0.54477in" presentation:class="footer" presentation:placeholder="false">
          <draw:text-box>
            <text:p text:style-name="a701" text:class-names="" text:cond-style-name=""><text:span text:style-name="a700" text:class-names=""/></text:p>
          </draw:text-box>
          <svg:title/>
          <svg:desc/>
        </draw:frame>
        <draw:frame draw:id="id18" presentation:style-name="a705" draw:name="投影片編號預留位置 6" svg:x="4.2109in" svg:y="10.31287in" svg:width="3.22141in" svg:height="0.54477in" presentation:class="page-number" presentation:placeholder="false">
          <draw:text-box>
            <text:p text:style-name="a704" text:class-names="" text:cond-style-name=""><text:span text:style-name="a70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708">
      <draw:custom-shape svg:width="7.66667in" svg:height="4.5in" draw:id="id130" draw:style-name="a711" draw:transform="translate(-3.83333in -2.25in) rotate(-6.16101) translate(8.44948in 3.46181in)" draw:name="剪去並圓角化單一角落矩形 8">
        <svg:title/>
        <svg:desc/>
        <text:p text:style-name="a710" text:class-names="" text:cond-style-name=""><text:span text:style-name="a709" text:class-names=""/></text:p>
        <draw:enhanced-geometry xmlns:dr3d="urn:oasis:names:tc:opendocument:xmlns:dr3d:1.0" draw:path-stretchpoint-x="21600" draw:path-stretchpoint-y="21600" draw:type="non-primitive" svg:viewBox="0 0 21600 21600" draw:enhanced-path="M ?f24 ?f10 L ?f26 ?f10 ?f17 ?f25 ?f17 ?f18 ?f10 ?f18 ?f10 ?f24 A ?f71 ?f72 ?f73 ?f74 ?f10 ?f24 ?f68 ?f70  W ?f75 ?f76 ?f77 ?f78 ?f10 ?f24 ?f68 ?f70 Z N" draw:text-areas="?f29 ?f29 ?f31 ?f18" draw:mirror-vertical="true">
          <draw:equation draw:name="f0" draw:formula="10800000"/>
          <draw:equation draw:name="f1" draw:formula="5400000"/>
          <draw:equation draw:name="f2" draw:formula="left"/>
          <draw:equation draw:name="f3" draw:formula="right"/>
          <draw:equation draw:name="f4" draw:formula="top"/>
          <draw:equation draw:name="f5" draw:formula="bottom"/>
          <draw:equation draw:name="f6" draw:formula="?f5 - ?f4"/>
          <draw:equation draw:name="f7" draw:formula="?f3 - ?f2"/>
          <draw:equation draw:name="f8" draw:formula="min(?f7, ?f6)"/>
          <draw:equation draw:name="f9" draw:formula="5419351 / 1725033"/>
          <draw:equation draw:name="f10" draw:formula="0"/>
          <draw:equation draw:name="f11" draw:formula="3646"/>
          <draw:equation draw:name="f12" draw:formula="?f7 / 21600"/>
          <draw:equation draw:name="f13" draw:formula="?f6 / 21600"/>
          <draw:equation draw:name="f14" draw:formula="21600 * ?f7"/>
          <draw:equation draw:name="f15" draw:formula="21600 * ?f6"/>
          <draw:equation draw:name="f16" draw:formula="min(?f13, ?f12)"/>
          <draw:equation draw:name="f17" draw:formula="?f14 / ?f8"/>
          <draw:equation draw:name="f18" draw:formula="?f15 / ?f8"/>
          <draw:equation draw:name="f19" draw:formula="?f18 - ?f10"/>
          <draw:equation draw:name="f20" draw:formula="?f17 - ?f10"/>
          <draw:equation draw:name="f21" draw:formula="min(?f20, ?f19)"/>
          <draw:equation draw:name="f22" draw:formula="?f21 * ?f10"/>
          <draw:equation draw:name="f23" draw:formula="?f21 * ?f11"/>
          <draw:equation draw:name="f24" draw:formula="?f22 / 100000"/>
          <draw:equation draw:name="f25" draw:formula="?f23 / 100000"/>
          <draw:equation draw:name="f26" draw:formula="?f17 - ?f25"/>
          <draw:equation draw:name="f27" draw:formula="?f24 * 29289"/>
          <draw:equation draw:name="f28" draw:formula="?f24 * ?f16"/>
          <draw:equation draw:name="f29" draw:formula="?f27 / 100000"/>
          <draw:equation draw:name="f30" draw:formula="?f26 + ?f17"/>
          <draw:equation draw:name="f31" draw:formula="?f30 / 2"/>
          <draw:equation draw:name="f32" draw:formula="21550000 - ?f1"/>
          <draw:equation draw:name="f33" draw:formula="if(?f32, ?f1, 21550000)"/>
          <draw:equation draw:name="f34" draw:formula="-21550000 - ?f33"/>
          <draw:equation draw:name="f35" draw:formula="if(?f34, -21550000, ?f33)"/>
          <draw:equation draw:name="f36" draw:formula="?f0 + ?f35"/>
          <draw:equation draw:name="f37" draw:formula="?f0 + ?f1"/>
          <draw:equation draw:name="f38" draw:formula="?f37 * ?f9 / ?f0"/>
          <draw:equation draw:name="f39" draw:formula="0 - ?f38"/>
          <draw:equation draw:name="f40" draw:formula="cos(?f39)"/>
          <draw:equation draw:name="f41" draw:formula="0 - ?f40"/>
          <draw:equation draw:name="f42" draw:formula="?f41 * ?f28"/>
          <draw:equation draw:name="f43" draw:formula="sin(?f39)"/>
          <draw:equation draw:name="f44" draw:formula="0 - ?f43"/>
          <draw:equation draw:name="f45" draw:formula="?f44 * ?f28"/>
          <draw:equation draw:name="f46" draw:formula="sqrt(?f42 * ?f42 + ?f45 * ?f45 + 0 * 0)"/>
          <draw:equation draw:name="f47" draw:formula="?f28 * ?f28 / ?f46"/>
          <draw:equation draw:name="f48" draw:formula="?f44 * ?f47"/>
          <draw:equation draw:name="f49" draw:formula="?f10 - ?f48"/>
          <draw:equation draw:name="f50" draw:formula="?f41 * ?f47"/>
          <draw:equation draw:name="f51" draw:formula="?f24 - ?f50"/>
          <draw:equation draw:name="f52" draw:formula="?f49 - ?f28"/>
          <draw:equation draw:name="f53" draw:formula="?f51 - ?f28"/>
          <draw:equation draw:name="f54" draw:formula="?f49 + ?f28"/>
          <draw:equation draw:name="f55" draw:formula="?f51 + ?f28"/>
          <draw:equation draw:name="f56" draw:formula="?f36 + ?f1"/>
          <draw:equation draw:name="f57" draw:formula="?f56 * ?f9 / ?f0"/>
          <draw:equation draw:name="f58" draw:formula="0 - ?f57"/>
          <draw:equation draw:name="f59" draw:formula="cos(?f58)"/>
          <draw:equation draw:name="f60" draw:formula="0 - ?f59"/>
          <draw:equation draw:name="f61" draw:formula="?f60 * ?f28"/>
          <draw:equation draw:name="f62" draw:formula="sin(?f58)"/>
          <draw:equation draw:name="f63" draw:formula="0 - ?f62"/>
          <draw:equation draw:name="f64" draw:formula="?f63 * ?f28"/>
          <draw:equation draw:name="f65" draw:formula="sqrt(?f61 * ?f61 + ?f64 * ?f64 + 0 * 0)"/>
          <draw:equation draw:name="f66" draw:formula="?f28 * ?f28 / ?f65"/>
          <draw:equation draw:name="f67" draw:formula="?f63 * ?f66"/>
          <draw:equation draw:name="f68" draw:formula="?f49 + ?f67"/>
          <draw:equation draw:name="f69" draw:formula="?f60 * ?f66"/>
          <draw:equation draw:name="f70" draw:formula="?f51 + ?f69"/>
          <draw:equation draw:name="f71" draw:formula="if(?f35, ?f10, ?f52)"/>
          <draw:equation draw:name="f72" draw:formula="if(?f35, ?f24, ?f53)"/>
          <draw:equation draw:name="f73" draw:formula="if(?f35, ?f10, ?f54)"/>
          <draw:equation draw:name="f74" draw:formula="if(?f35, ?f24, ?f55)"/>
          <draw:equation draw:name="f75" draw:formula="if(?f35, ?f52, ?f68)"/>
          <draw:equation draw:name="f76" draw:formula="if(?f35, ?f53, ?f70)"/>
          <draw:equation draw:name="f77" draw:formula="if(?f35, ?f54, ?f68)"/>
          <draw:equation draw:name="f78" draw:formula="if(?f35, ?f55, ?f70)"/>
        </draw:enhanced-geometry>
      </draw:custom-shape>
      <draw:custom-shape svg:width="0.22667in" svg:height="0.17in" draw:id="id131" draw:style-name="a714" draw:transform="translate(-0.11333in -0.085in) rotate(-6.16101) translate(11.78457in 5.94651in)" draw:name="直角三角形 11">
        <svg:title/>
        <svg:desc/>
        <text:p text:style-name="a713" text:class-names="" text:cond-style-name=""><text:span text:style-name="a712" text:class-names=""/></text:p>
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vertic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  <draw:equation draw:name="f12" draw:formula="?f11 - ?f7"/>
          <draw:equation draw:name="f13" draw:formula="?f10 - ?f7"/>
          <draw:equation draw:name="f14" draw:formula="?f12 / 2"/>
          <draw:equation draw:name="f15" draw:formula="?f13 / 2"/>
          <draw:equation draw:name="f16" draw:formula="?f13 / 12"/>
          <draw:equation draw:name="f17" draw:formula="?f12 * 7"/>
          <draw:equation draw:name="f18" draw:formula="?f13 * 7"/>
          <draw:equation draw:name="f19" draw:formula="?f12 * 11"/>
          <draw:equation draw:name="f20" draw:formula="?f7 + ?f14"/>
          <draw:equation draw:name="f21" draw:formula="?f7 + ?f15"/>
          <draw:equation draw:name="f22" draw:formula="?f17 / 12"/>
          <draw:equation draw:name="f23" draw:formula="?f18 / 12"/>
          <draw:equation draw:name="f24" draw:formula="?f19 / 12"/>
        </draw:enhanced-geometry>
      </draw:custom-shape>
      <draw:frame draw:id="id132" presentation:style-name="a718" draw:name="標題 1" svg:x="0.88889in" svg:y="1.28718in" svg:width="3.22667in" svg:height="1.73078in" presentation:class="title" presentation:placeholder="false">
        <draw:text-box>
          <text:p text:style-name="a717" text:class-names="" text:cond-style-name=""><text:span text:style-name="a715" text:class-names="">按一下以編輯母片標題樣式</text:span><text:span text:style-name="a716" text:class-names=""/></text:p>
        </draw:text-box>
        <svg:title/>
        <svg:desc/>
      </draw:frame>
      <draw:frame draw:id="id133" presentation:style-name="a722" draw:transform="translate(-3.36666in -2.15in) rotate(-0.12217) translate(8.44948in 3.46181in)" draw:name="圖片預留位置 2" svg:width="6.73333in" svg:height="4.3in" presentation:class="graphic" presentation:placeholder="false">
        <draw:text-box>
          <text:p text:style-name="a721" text:class-names="" text:cond-style-name=""><text:span text:style-name="a719" text:class-names="">按一下圖示以新增圖片</text:span><text:span text:style-name="a720" text:class-names=""/></text:p>
        </draw:text-box>
        <svg:title/>
        <svg:desc>要新增影像的空白預留位置。按一下預留位置，然後選取您要新增的影像</svg:desc>
      </draw:frame>
      <draw:frame draw:id="id134" presentation:style-name="a726" draw:name="文字預留位置 3" svg:x="0.88889in" svg:y="3.0936in" svg:width="3.22222in" svg:height="2.38333in" presentation:class="outline" presentation:placeholder="false">
        <draw:text-box>
          <text:list text:style-name="a725">
            <text:list-item>
              <text:p text:style-name="a724" text:class-names="" text:cond-style-name=""><text:span text:style-name="a723" text:class-names="">按一下以編輯母片文字樣式</text:span></text:p>
            </text:list-item>
          </text:list>
        </draw:text-box>
        <svg:title/>
        <svg:desc/>
      </draw:frame>
      <draw:frame draw:id="id135" presentation:style-name="a730" draw:name="日期預留位置 4" svg:x="0.66667in" svg:y="6.95139in" svg:width="3.11111in" svg:height="0.39931in" presentation:class="date-time" presentation:placeholder="false">
        <draw:text-box>
          <text:p text:style-name="a729" text:class-names="" text:cond-style-name=""><text:span text:style-name="a727" text:class-names=""><text:date text:fixed="false" style:data-style-name="a728">8/3/2023</text:date></text:span></text:p>
        </draw:text-box>
        <svg:title/>
        <svg:desc/>
      </draw:frame>
      <draw:frame draw:id="id136" presentation:style-name="a734" draw:name="頁尾預留位置 5" svg:x="3.88889in" svg:y="6.95139in" svg:width="4.88889in" svg:height="0.39931in" presentation:class="footer" presentation:placeholder="false">
        <draw:text-box>
          <text:p text:style-name="a733" text:class-names="" text:cond-style-name=""><text:span text:style-name="a731" text:class-names="">新增頁尾</text:span><text:span text:style-name="a732" text:class-names=""/></text:p>
        </draw:text-box>
        <svg:title/>
        <svg:desc/>
      </draw:frame>
      <draw:frame draw:id="id137" presentation:style-name="a737" draw:name="投影片編號預留位置 6" svg:x="11.77778in" svg:y="6.95139in" svg:width="0.88889in" svg:height="0.39931in" presentation:class="page-number" presentation:placeholder="false">
        <draw:text-box>
          <text:p text:style-name="a736" text:class-names="" text:cond-style-name=""><text:span text:style-name="a735" text:class-names=""><text:page-number style:num-format="1" text:fixed="false"/></text:span></text:p>
        </draw:text-box>
        <svg:title/>
        <svg:desc/>
      </draw:frame>
      <draw:custom-shape svg:x="-0.01389in" svg:y="6.36111in" svg:width="13.36111in" svg:height="1.13889in" draw:id="id138" draw:style-name="a741" draw:name="手繪多邊形 9">
        <svg:title/>
        <svg:desc/>
        <text:p text:style-name="a739" text:class-names="" text:cond-style-name=""><text:span text:style-name="a738" text:class-names=""/></text:p>
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 draw:mirror-vertical="true">
          <draw:equation draw:name="f0" draw:formula="0"/>
          <draw:equation draw:name="f1" draw:formula="5772"/>
          <draw:equation draw:name="f2" draw:formula="656"/>
          <draw:equation draw:name="f3" draw:formula="6"/>
          <draw:equation draw:name="f4" draw:formula="2"/>
          <draw:equation draw:name="f5" draw:formula="2542"/>
          <draw:equation draw:name="f6" draw:formula="2746"/>
          <draw:equation draw:name="f7" draw:formula="101"/>
          <draw:equation draw:name="f8" draw:formula="3828"/>
          <draw:equation draw:name="f9" draw:formula="367"/>
          <draw:equation draw:name="f10" draw:formula="4374"/>
          <draw:equation draw:name="f11" draw:formula="4920"/>
          <draw:equation draw:name="f12" draw:formula="5526"/>
          <draw:equation draw:name="f13" draw:formula="152"/>
          <draw:equation draw:name="f14" draw:formula="5766"/>
          <draw:equation draw:name="f15" draw:formula="55"/>
          <draw:equation draw:name="f16" draw:formula="213"/>
          <draw:equation draw:name="f17" draw:formula="5670"/>
          <draw:equation draw:name="f18" draw:formula="257"/>
          <draw:equation draw:name="f19" draw:formula="5016"/>
          <draw:equation draw:name="f20" draw:formula="441"/>
          <draw:equation draw:name="f21" draw:formula="4302"/>
          <draw:equation draw:name="f22" draw:formula="439"/>
          <draw:equation draw:name="f23" draw:formula="3588"/>
          <draw:equation draw:name="f24" draw:formula="437"/>
          <draw:equation draw:name="f25" draw:formula="2205"/>
          <draw:equation draw:name="f26" draw:formula="165"/>
          <draw:equation draw:name="f27" draw:formula="1488"/>
          <draw:equation draw:name="f28" draw:formula="201"/>
          <draw:equation draw:name="f29" draw:formula="750"/>
          <draw:equation draw:name="f30" draw:formula="209"/>
          <draw:equation draw:name="f31" draw:formula="270"/>
          <draw:equation draw:name="f32" draw:formula="482"/>
          <draw:equation draw:name="f33" draw:formula="?f2 - ?f0"/>
          <draw:equation draw:name="f34" draw:formula="?f1 - ?f0"/>
          <draw:equation draw:name="f35" draw:formula="?f34 / 5772"/>
          <draw:equation draw:name="f36" draw:formula="?f33 / 656"/>
          <draw:equation draw:name="f37" draw:formula="6 / ?f35"/>
          <draw:equation draw:name="f38" draw:formula="2 / ?f36"/>
          <draw:equation draw:name="f39" draw:formula="2542 / ?f35"/>
          <draw:equation draw:name="f40" draw:formula="0 / ?f36"/>
          <draw:equation draw:name="f41" draw:formula="4374 / ?f35"/>
          <draw:equation draw:name="f42" draw:formula="367 / ?f36"/>
          <draw:equation draw:name="f43" draw:formula="5766 / ?f35"/>
          <draw:equation draw:name="f44" draw:formula="55 / ?f36"/>
          <draw:equation draw:name="f45" draw:formula="5772 / ?f35"/>
          <draw:equation draw:name="f46" draw:formula="213 / ?f36"/>
          <draw:equation draw:name="f47" draw:formula="4302 / ?f35"/>
          <draw:equation draw:name="f48" draw:formula="439 / ?f36"/>
          <draw:equation draw:name="f49" draw:formula="1488 / ?f35"/>
          <draw:equation draw:name="f50" draw:formula="201 / ?f36"/>
          <draw:equation draw:name="f51" draw:formula="0 / ?f35"/>
          <draw:equation draw:name="f52" draw:formula="656 / ?f36"/>
        </draw:enhanced-geometry>
      </draw:custom-shape>
      <draw:custom-shape svg:x="6.38889in" svg:y="6.80208in" svg:width="6.94444in" svg:height="0.69792in" draw:id="id139" draw:style-name="a745" draw:name="手繪多邊形​​ 10">
        <svg:title/>
        <svg:desc/>
        <text:p text:style-name="a743" text:class-names="" text:cond-style-name=""><text:span text:style-name="a742" text:class-names=""/></text:p>
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 draw:mirror-vertical="true">
          <draw:equation draw:name="f0" draw:formula="0"/>
          <draw:equation draw:name="f1" draw:formula="3000"/>
          <draw:equation draw:name="f2" draw:formula="595"/>
          <draw:equation draw:name="f3" draw:formula="174"/>
          <draw:equation draw:name="f4" draw:formula="102"/>
          <draw:equation draw:name="f5" draw:formula="1168"/>
          <draw:equation draw:name="f6" draw:formula="533"/>
          <draw:equation draw:name="f7" draw:formula="1668"/>
          <draw:equation draw:name="f8" draw:formula="564"/>
          <draw:equation draw:name="f9" draw:formula="2168"/>
          <draw:equation draw:name="f10" draw:formula="2778"/>
          <draw:equation draw:name="f11" draw:formula="279"/>
          <draw:equation draw:name="f12" draw:formula="186"/>
          <draw:equation draw:name="f13" draw:formula="6"/>
          <draw:equation draw:name="f14" draw:formula="?f2 - ?f0"/>
          <draw:equation draw:name="f15" draw:formula="?f1 - ?f0"/>
          <draw:equation draw:name="f16" draw:formula="?f15 / 3000"/>
          <draw:equation draw:name="f17" draw:formula="?f14 / 595"/>
          <draw:equation draw:name="f18" draw:formula="0 / ?f16"/>
          <draw:equation draw:name="f19" draw:formula="0 / ?f17"/>
          <draw:equation draw:name="f20" draw:formula="1668 / ?f16"/>
          <draw:equation draw:name="f21" draw:formula="564 / ?f17"/>
          <draw:equation draw:name="f22" draw:formula="3000 / ?f16"/>
          <draw:equation draw:name="f23" draw:formula="186 / ?f17"/>
          <draw:equation draw:name="f24" draw:formula="6 / ?f17"/>
          <draw:equation draw:name="f25" draw:formula="595 / ?f17"/>
        </draw:enhanced-geometry>
      </draw:custom-shape>
      <presentation:notes style:page-layout-name="pageLayout2" draw:style-name="a775">
        <draw:frame draw:id="id13" presentation:style-name="a748" draw:name="頁首預留位置 1" svg:x="0in" svg:y="0in" svg:width="3.22141in" svg:height="0.54477in" presentation:class="header" presentation:placeholder="false">
          <draw:text-box>
            <text:p text:style-name="a747" text:class-names="" text:cond-style-name=""><text:span text:style-name="a746" text:class-names=""/></text:p>
          </draw:text-box>
          <svg:title/>
          <svg:desc/>
        </draw:frame>
        <draw:frame draw:id="id14" presentation:style-name="a752" draw:name="日期預留位置 2" svg:x="4.2109in" svg:y="0in" svg:width="3.22141in" svg:height="0.54477in" presentation:class="date-time" presentation:placeholder="false">
          <draw:text-box>
            <text:p text:style-name="a751" text:class-names="" text:cond-style-name=""><text:span text:style-name="a749" text:class-names=""><text:date text:fixed="false" style:data-style-name="a750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753" draw:name="投影片影像預留位置 3">
          <svg:title/>
          <svg:desc/>
        </draw:page-thumbnail>
        <draw:frame draw:id="id16" presentation:style-name="a768" draw:name="備忘稿預留位置 4" svg:x="0.7434in" svg:y="5.22524in" svg:width="5.94722in" svg:height="4.2752in" presentation:class="notes" presentation:placeholder="false">
          <draw:text-box>
            <text:p text:style-name="a755" text:class-names="" text:cond-style-name=""><text:span text:style-name="a754" text:class-names="">按一下以編輯母片文字樣式</text:span></text:p>
            <text:list text:style-name="a758">
              <text:list-item>
                <text:list text:style-name="a758">
                  <text:list-item>
                    <text:p text:style-name="a757" text:class-names="" text:cond-style-name=""><text:span text:style-name="a756" text:class-names="">第二層</text:span></text:p>
                  </text:list-item>
                </text:list>
              </text:list-item>
            </text:list>
            <text:list text:style-name="a761">
              <text:list-item>
                <text:list text:style-name="a761">
                  <text:list-item>
                    <text:list text:style-name="a761">
                      <text:list-item>
                        <text:p text:style-name="a760" text:class-names="" text:cond-style-name=""><text:span text:style-name="a75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4">
              <text:list-item>
                <text:list text:style-name="a764">
                  <text:list-item>
                    <text:list text:style-name="a764">
                      <text:list-item>
                        <text:list text:style-name="a764">
                          <text:list-item>
                            <text:p text:style-name="a763" text:class-names="" text:cond-style-name=""><text:span text:style-name="a76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7">
              <text:list-item>
                <text:list text:style-name="a767">
                  <text:list-item>
                    <text:list text:style-name="a767">
                      <text:list-item>
                        <text:list text:style-name="a767">
                          <text:list-item>
                            <text:list text:style-name="a767">
                              <text:list-item>
                                <text:p text:style-name="a766" text:class-names="" text:cond-style-name=""><text:span text:style-name="a76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71" draw:name="頁尾預留位置 5" svg:x="0in" svg:y="10.31287in" svg:width="3.22141in" svg:height="0.54477in" presentation:class="footer" presentation:placeholder="false">
          <draw:text-box>
            <text:p text:style-name="a770" text:class-names="" text:cond-style-name=""><text:span text:style-name="a769" text:class-names=""/></text:p>
          </draw:text-box>
          <svg:title/>
          <svg:desc/>
        </draw:frame>
        <draw:frame draw:id="id18" presentation:style-name="a774" draw:name="投影片編號預留位置 6" svg:x="4.2109in" svg:y="10.31287in" svg:width="3.22141in" svg:height="0.54477in" presentation:class="page-number" presentation:placeholder="false">
          <draw:text-box>
            <text:p text:style-name="a773" text:class-names="" text:cond-style-name=""><text:span text:style-name="a77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777">
      <draw:g draw:name="群組 24" draw:id="id140">
        <svg:title/>
        <svg:desc/>
        <draw:custom-shape svg:x="0.00285in" svg:y="0.01587in" svg:width="13.33in" svg:height="7.5in" draw:id="id146" draw:layer="Master1-bg" draw:style-name="a811" draw:name="矩形 25">
          <svg:title/>
          <svg:desc/>
          <text:p text:style-name="a810" text:class-names="" text:cond-style-name=""><text:span text:style-name="a80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47">
          <svg:title/>
          <svg:desc/>
          <draw:custom-shape svg:x="-0.0179in" svg:y="-0.00781in" svg:width="13.36111in" svg:height="1.13889in" draw:id="id148" draw:layer="Master1-bg" draw:style-name="a815" draw:name="手繪多邊形 27">
            <svg:title/>
            <svg:desc/>
            <text:p text:style-name="a813" text:class-names="" text:cond-style-name=""><text:span text:style-name="a81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49" draw:layer="Master1-bg" draw:style-name="a819" draw:name="手繪多邊形 28">
            <svg:title/>
            <svg:desc/>
            <text:p text:style-name="a817" text:class-names="" text:cond-style-name=""><text:span text:style-name="a81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50">
            <svg:title/>
            <svg:desc/>
            <draw:custom-shape svg:width="13.36111in" svg:height="0.71in" draw:id="id151" draw:layer="Master1-bg" draw:style-name="a822" draw:transform="translate(-6.68055in -0.355in) rotate(-6.23539) translate(6.6488in 0.57636in)" draw:name="手繪多邊形 31">
              <svg:title/>
              <svg:desc/>
              <text:p text:style-name="a821" text:class-names="" text:cond-style-name=""><text:span text:style-name="a82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52" draw:layer="Master1-bg" draw:style-name="a825" draw:transform="translate(-6.68986in -0.29in) rotate(-6.23539) translate(6.66502in 0.59169in)" draw:name="手繪多邊形​​ 32">
              <svg:title/>
              <svg:desc/>
              <text:p text:style-name="a824" text:class-names="" text:cond-style-name=""><text:span text:style-name="a82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41" presentation:style-name="a781" draw:name="標題 1" svg:x="0.66667in" svg:y="0.77in" svg:width="12in" svg:height="1.25in" presentation:class="title" presentation:placeholder="false">
        <draw:text-box>
          <text:p text:style-name="a780" text:class-names="" text:cond-style-name=""><text:span text:style-name="a778" text:class-names="">按一下以編輯母片標題樣式</text:span><text:span text:style-name="a779" text:class-names=""/></text:p>
        </draw:text-box>
        <svg:title/>
        <svg:desc/>
      </draw:frame>
      <draw:frame draw:id="id142" presentation:style-name="a798" draw:name="直排文字預留位置 2" svg:x="0.66667in" svg:y="2.11667in" svg:width="12in" svg:height="4.8in" presentation:class="outline" presentation:placeholder="false">
        <draw:text-box>
          <text:list text:style-name="a784">
            <text:list-item>
              <text:p text:style-name="a783" text:class-names="" text:cond-style-name=""><text:span text:style-name="a782" text:class-names="">按一下以編輯母片文字樣式</text:span></text:p>
            </text:list-item>
          </text:list>
          <text:list text:style-name="a787">
            <text:list-item>
              <text:list text:style-name="a787">
                <text:list-item>
                  <text:p text:style-name="a786" text:class-names="" text:cond-style-name=""><text:span text:style-name="a785" text:class-names="">第二層</text:span></text:p>
                </text:list-item>
              </text:list>
            </text:list-item>
          </text:list>
          <text:list text:style-name="a790">
            <text:list-item>
              <text:list text:style-name="a790">
                <text:list-item>
                  <text:list text:style-name="a790">
                    <text:list-item>
                      <text:p text:style-name="a789" text:class-names="" text:cond-style-name=""><text:span text:style-name="a788" text:class-names="">第三層</text:span></text:p>
                    </text:list-item>
                  </text:list>
                </text:list-item>
              </text:list>
            </text:list-item>
          </text:list>
          <text:list text:style-name="a793">
            <text:list-item>
              <text:list text:style-name="a793">
                <text:list-item>
                  <text:list text:style-name="a793">
                    <text:list-item>
                      <text:list text:style-name="a793">
                        <text:list-item>
                          <text:p text:style-name="a792" text:class-names="" text:cond-style-name=""><text:span text:style-name="a79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97">
            <text:list-item>
              <text:list text:style-name="a797">
                <text:list-item>
                  <text:list text:style-name="a797">
                    <text:list-item>
                      <text:list text:style-name="a797">
                        <text:list-item>
                          <text:list text:style-name="a797">
                            <text:list-item>
                              <text:p text:style-name="a796" text:class-names="" text:cond-style-name=""><text:span text:style-name="a794" text:class-names="">第五層</text:span><text:span text:style-name="a79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43" presentation:style-name="a802" draw:name="日期預留位置 3" svg:x="0.66667in" svg:y="6.95139in" svg:width="3.11111in" svg:height="0.39931in" presentation:class="date-time" presentation:placeholder="false">
        <draw:text-box>
          <text:p text:style-name="a801" text:class-names="" text:cond-style-name=""><text:span text:style-name="a799" text:class-names=""><text:date text:fixed="false" style:data-style-name="a800">8/3/2023</text:date></text:span></text:p>
        </draw:text-box>
        <svg:title/>
        <svg:desc/>
      </draw:frame>
      <draw:frame draw:id="id144" presentation:style-name="a805" draw:name="頁尾預留位置 4" svg:x="3.88889in" svg:y="6.95139in" svg:width="4.88889in" svg:height="0.39931in" presentation:class="footer" presentation:placeholder="false">
        <draw:text-box>
          <text:p text:style-name="a804" text:class-names="" text:cond-style-name=""><text:span text:style-name="a803" text:class-names="">新增頁尾</text:span></text:p>
        </draw:text-box>
        <svg:title/>
        <svg:desc/>
      </draw:frame>
      <draw:frame draw:id="id145" presentation:style-name="a808" draw:name="投影片編號預留位置 5" svg:x="11.55556in" svg:y="6.95139in" svg:width="1.11111in" svg:height="0.39931in" presentation:class="page-number" presentation:placeholder="false">
        <draw:text-box>
          <text:p text:style-name="a807" text:class-names="" text:cond-style-name=""><text:span text:style-name="a806" text:class-names=""><text:page-number style:num-format="1" text:fixed="false"/></text:span></text:p>
        </draw:text-box>
        <svg:title/>
        <svg:desc/>
      </draw:frame>
      <presentation:notes style:page-layout-name="pageLayout2" draw:style-name="a855">
        <draw:frame draw:id="id13" presentation:style-name="a828" draw:name="頁首預留位置 1" svg:x="0in" svg:y="0in" svg:width="3.22141in" svg:height="0.54477in" presentation:class="header" presentation:placeholder="false">
          <draw:text-box>
            <text:p text:style-name="a827" text:class-names="" text:cond-style-name=""><text:span text:style-name="a826" text:class-names=""/></text:p>
          </draw:text-box>
          <svg:title/>
          <svg:desc/>
        </draw:frame>
        <draw:frame draw:id="id14" presentation:style-name="a832" draw:name="日期預留位置 2" svg:x="4.2109in" svg:y="0in" svg:width="3.22141in" svg:height="0.54477in" presentation:class="date-time" presentation:placeholder="false">
          <draw:text-box>
            <text:p text:style-name="a831" text:class-names="" text:cond-style-name=""><text:span text:style-name="a829" text:class-names=""><text:date text:fixed="false" style:data-style-name="a830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833" draw:name="投影片影像預留位置 3">
          <svg:title/>
          <svg:desc/>
        </draw:page-thumbnail>
        <draw:frame draw:id="id16" presentation:style-name="a848" draw:name="備忘稿預留位置 4" svg:x="0.7434in" svg:y="5.22524in" svg:width="5.94722in" svg:height="4.2752in" presentation:class="notes" presentation:placeholder="false">
          <draw:text-box>
            <text:p text:style-name="a835" text:class-names="" text:cond-style-name=""><text:span text:style-name="a834" text:class-names="">按一下以編輯母片文字樣式</text:span></text:p>
            <text:list text:style-name="a838">
              <text:list-item>
                <text:list text:style-name="a838">
                  <text:list-item>
                    <text:p text:style-name="a837" text:class-names="" text:cond-style-name=""><text:span text:style-name="a836" text:class-names="">第二層</text:span></text:p>
                  </text:list-item>
                </text:list>
              </text:list-item>
            </text:list>
            <text:list text:style-name="a841">
              <text:list-item>
                <text:list text:style-name="a841">
                  <text:list-item>
                    <text:list text:style-name="a841">
                      <text:list-item>
                        <text:p text:style-name="a840" text:class-names="" text:cond-style-name=""><text:span text:style-name="a8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44">
              <text:list-item>
                <text:list text:style-name="a844">
                  <text:list-item>
                    <text:list text:style-name="a844">
                      <text:list-item>
                        <text:list text:style-name="a844">
                          <text:list-item>
                            <text:p text:style-name="a843" text:class-names="" text:cond-style-name=""><text:span text:style-name="a8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47">
              <text:list-item>
                <text:list text:style-name="a847">
                  <text:list-item>
                    <text:list text:style-name="a847">
                      <text:list-item>
                        <text:list text:style-name="a847">
                          <text:list-item>
                            <text:list text:style-name="a847">
                              <text:list-item>
                                <text:p text:style-name="a846" text:class-names="" text:cond-style-name=""><text:span text:style-name="a8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851" draw:name="頁尾預留位置 5" svg:x="0in" svg:y="10.31287in" svg:width="3.22141in" svg:height="0.54477in" presentation:class="footer" presentation:placeholder="false">
          <draw:text-box>
            <text:p text:style-name="a850" text:class-names="" text:cond-style-name=""><text:span text:style-name="a849" text:class-names=""/></text:p>
          </draw:text-box>
          <svg:title/>
          <svg:desc/>
        </draw:frame>
        <draw:frame draw:id="id18" presentation:style-name="a854" draw:name="投影片編號預留位置 6" svg:x="4.2109in" svg:y="10.31287in" svg:width="3.22141in" svg:height="0.54477in" presentation:class="page-number" presentation:placeholder="false">
          <draw:text-box>
            <text:p text:style-name="a853" text:class-names="" text:cond-style-name=""><text:span text:style-name="a8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857">
      <draw:g draw:name="群組 24" draw:id="id153">
        <svg:title/>
        <svg:desc/>
        <draw:custom-shape svg:x="0.00285in" svg:y="0.01587in" svg:width="13.33in" svg:height="7.5in" draw:id="id159" draw:layer="Master1-bg" draw:style-name="a891" draw:name="矩形 25">
          <svg:title/>
          <svg:desc/>
          <text:p text:style-name="a890" text:class-names="" text:cond-style-name=""><text:span text:style-name="a88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60">
          <svg:title/>
          <svg:desc/>
          <draw:custom-shape svg:x="-0.0179in" svg:y="-0.00781in" svg:width="13.36111in" svg:height="1.13889in" draw:id="id161" draw:layer="Master1-bg" draw:style-name="a895" draw:name="手繪多邊形 27">
            <svg:title/>
            <svg:desc/>
            <text:p text:style-name="a893" text:class-names="" text:cond-style-name=""><text:span text:style-name="a89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62" draw:layer="Master1-bg" draw:style-name="a899" draw:name="手繪多邊形 28">
            <svg:title/>
            <svg:desc/>
            <text:p text:style-name="a897" text:class-names="" text:cond-style-name=""><text:span text:style-name="a89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63">
            <svg:title/>
            <svg:desc/>
            <draw:custom-shape svg:width="13.36111in" svg:height="0.71in" draw:id="id164" draw:layer="Master1-bg" draw:style-name="a902" draw:transform="translate(-6.68055in -0.355in) rotate(-6.23539) translate(6.6488in 0.57636in)" draw:name="手繪多邊形 31">
              <svg:title/>
              <svg:desc/>
              <text:p text:style-name="a901" text:class-names="" text:cond-style-name=""><text:span text:style-name="a90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65" draw:layer="Master1-bg" draw:style-name="a905" draw:transform="translate(-6.68986in -0.29in) rotate(-6.23539) translate(6.66502in 0.59169in)" draw:name="手繪多邊形​​ 32">
              <svg:title/>
              <svg:desc/>
              <text:p text:style-name="a904" text:class-names="" text:cond-style-name=""><text:span text:style-name="a90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54" presentation:style-name="a861" draw:name="直排標題 1" svg:x="9.66667in" svg:y="1in" svg:width="3in" svg:height="5.69965in" presentation:class="title" presentation:placeholder="false">
        <draw:text-box>
          <text:p text:style-name="a860" text:class-names="" text:cond-style-name=""><text:span text:style-name="a858" text:class-names="">按一下以編輯母片標題樣式</text:span><text:span text:style-name="a859" text:class-names=""/></text:p>
        </draw:text-box>
        <svg:title/>
        <svg:desc/>
      </draw:frame>
      <draw:frame draw:id="id155" presentation:style-name="a878" draw:name="直排文字預留位置 2" svg:x="0.66667in" svg:y="1in" svg:width="8.77778in" svg:height="5.69965in" presentation:class="outline" presentation:placeholder="false">
        <draw:text-box>
          <text:list text:style-name="a864">
            <text:list-item>
              <text:p text:style-name="a863" text:class-names="" text:cond-style-name=""><text:span text:style-name="a862" text:class-names="">按一下以編輯母片文字樣式</text:span></text:p>
            </text:list-item>
          </text:list>
          <text:list text:style-name="a867">
            <text:list-item>
              <text:list text:style-name="a867">
                <text:list-item>
                  <text:p text:style-name="a866" text:class-names="" text:cond-style-name=""><text:span text:style-name="a865" text:class-names="">第二層</text:span></text:p>
                </text:list-item>
              </text:list>
            </text:list-item>
          </text:list>
          <text:list text:style-name="a870">
            <text:list-item>
              <text:list text:style-name="a870">
                <text:list-item>
                  <text:list text:style-name="a870">
                    <text:list-item>
                      <text:p text:style-name="a869" text:class-names="" text:cond-style-name=""><text:span text:style-name="a868" text:class-names="">第三層</text:span></text:p>
                    </text:list-item>
                  </text:list>
                </text:list-item>
              </text:list>
            </text:list-item>
          </text:list>
          <text:list text:style-name="a873">
            <text:list-item>
              <text:list text:style-name="a873">
                <text:list-item>
                  <text:list text:style-name="a873">
                    <text:list-item>
                      <text:list text:style-name="a873">
                        <text:list-item>
                          <text:p text:style-name="a872" text:class-names="" text:cond-style-name=""><text:span text:style-name="a87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77">
            <text:list-item>
              <text:list text:style-name="a877">
                <text:list-item>
                  <text:list text:style-name="a877">
                    <text:list-item>
                      <text:list text:style-name="a877">
                        <text:list-item>
                          <text:list text:style-name="a877">
                            <text:list-item>
                              <text:p text:style-name="a876" text:class-names="" text:cond-style-name=""><text:span text:style-name="a874" text:class-names="">第五層</text:span><text:span text:style-name="a87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56" presentation:style-name="a882" draw:name="日期預留位置 3" svg:x="0.66667in" svg:y="6.95139in" svg:width="3.11111in" svg:height="0.39931in" presentation:class="date-time" presentation:placeholder="false">
        <draw:text-box>
          <text:p text:style-name="a881" text:class-names="" text:cond-style-name=""><text:span text:style-name="a879" text:class-names=""><text:date text:fixed="false" style:data-style-name="a880">8/3/2023</text:date></text:span></text:p>
        </draw:text-box>
        <svg:title/>
        <svg:desc/>
      </draw:frame>
      <draw:frame draw:id="id157" presentation:style-name="a885" draw:name="頁尾預留位置 4" svg:x="3.88889in" svg:y="6.95139in" svg:width="4.88889in" svg:height="0.39931in" presentation:class="footer" presentation:placeholder="false">
        <draw:text-box>
          <text:p text:style-name="a884" text:class-names="" text:cond-style-name=""><text:span text:style-name="a883" text:class-names="">新增頁尾</text:span></text:p>
        </draw:text-box>
        <svg:title/>
        <svg:desc/>
      </draw:frame>
      <draw:frame draw:id="id158" presentation:style-name="a888" draw:name="投影片編號預留位置 5" svg:x="11.55556in" svg:y="6.95139in" svg:width="1.11111in" svg:height="0.39931in" presentation:class="page-number" presentation:placeholder="false">
        <draw:text-box>
          <text:p text:style-name="a887" text:class-names="" text:cond-style-name=""><text:span text:style-name="a886" text:class-names=""><text:page-number style:num-format="1" text:fixed="false"/></text:span></text:p>
        </draw:text-box>
        <svg:title/>
        <svg:desc/>
      </draw:frame>
      <presentation:notes style:page-layout-name="pageLayout2" draw:style-name="a935">
        <draw:frame draw:id="id13" presentation:style-name="a908" draw:name="頁首預留位置 1" svg:x="0in" svg:y="0in" svg:width="3.22141in" svg:height="0.54477in" presentation:class="header" presentation:placeholder="false">
          <draw:text-box>
            <text:p text:style-name="a907" text:class-names="" text:cond-style-name=""><text:span text:style-name="a906" text:class-names=""/></text:p>
          </draw:text-box>
          <svg:title/>
          <svg:desc/>
        </draw:frame>
        <draw:frame draw:id="id14" presentation:style-name="a912" draw:name="日期預留位置 2" svg:x="4.2109in" svg:y="0in" svg:width="3.22141in" svg:height="0.54477in" presentation:class="date-time" presentation:placeholder="false">
          <draw:text-box>
            <text:p text:style-name="a911" text:class-names="" text:cond-style-name=""><text:span text:style-name="a909" text:class-names=""><text:date text:fixed="false" style:data-style-name="a910">8/3/2023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913" draw:name="投影片影像預留位置 3">
          <svg:title/>
          <svg:desc/>
        </draw:page-thumbnail>
        <draw:frame draw:id="id16" presentation:style-name="a928" draw:name="備忘稿預留位置 4" svg:x="0.7434in" svg:y="5.22524in" svg:width="5.94722in" svg:height="4.2752in" presentation:class="notes" presentation:placeholder="false">
          <draw:text-box>
            <text:p text:style-name="a915" text:class-names="" text:cond-style-name=""><text:span text:style-name="a914" text:class-names="">按一下以編輯母片文字樣式</text:span></text:p>
            <text:list text:style-name="a918">
              <text:list-item>
                <text:list text:style-name="a918">
                  <text:list-item>
                    <text:p text:style-name="a917" text:class-names="" text:cond-style-name=""><text:span text:style-name="a916" text:class-names="">第二層</text:span></text:p>
                  </text:list-item>
                </text:list>
              </text:list-item>
            </text:list>
            <text:list text:style-name="a921">
              <text:list-item>
                <text:list text:style-name="a921">
                  <text:list-item>
                    <text:list text:style-name="a921">
                      <text:list-item>
                        <text:p text:style-name="a920" text:class-names="" text:cond-style-name=""><text:span text:style-name="a91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24">
              <text:list-item>
                <text:list text:style-name="a924">
                  <text:list-item>
                    <text:list text:style-name="a924">
                      <text:list-item>
                        <text:list text:style-name="a924">
                          <text:list-item>
                            <text:p text:style-name="a923" text:class-names="" text:cond-style-name=""><text:span text:style-name="a92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27">
              <text:list-item>
                <text:list text:style-name="a927">
                  <text:list-item>
                    <text:list text:style-name="a927">
                      <text:list-item>
                        <text:list text:style-name="a927">
                          <text:list-item>
                            <text:list text:style-name="a927">
                              <text:list-item>
                                <text:p text:style-name="a926" text:class-names="" text:cond-style-name=""><text:span text:style-name="a92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931" draw:name="頁尾預留位置 5" svg:x="0in" svg:y="10.31287in" svg:width="3.22141in" svg:height="0.54477in" presentation:class="footer" presentation:placeholder="false">
          <draw:text-box>
            <text:p text:style-name="a930" text:class-names="" text:cond-style-name=""><text:span text:style-name="a929" text:class-names=""/></text:p>
          </draw:text-box>
          <svg:title/>
          <svg:desc/>
        </draw:frame>
        <draw:frame draw:id="id18" presentation:style-name="a934" draw:name="投影片編號預留位置 6" svg:x="4.2109in" svg:y="10.31287in" svg:width="3.22141in" svg:height="0.54477in" presentation:class="page-number" presentation:placeholder="false">
          <draw:text-box>
            <text:p text:style-name="a933" text:class-names="" text:cond-style-name=""><text:span text:style-name="a932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936">
      <draw:frame draw:id="id166" presentation:style-name="a939" draw:name="頁首版面配置區 1" svg:x="0in" svg:y="0in" svg:width="3.22141in" svg:height="0.54477in" presentation:class="header" presentation:placeholder="false">
        <draw:text-box>
          <text:p text:style-name="a938" text:class-names="" text:cond-style-name=""><text:span text:style-name="a937" text:class-names=""/></text:p>
        </draw:text-box>
        <svg:title/>
        <svg:desc/>
      </draw:frame>
      <draw:frame draw:id="id167" presentation:style-name="a943" draw:name="日期版面配置區 2" svg:x="4.2109in" svg:y="0in" svg:width="3.22141in" svg:height="0.54477in" presentation:class="date-time" presentation:placeholder="false">
        <draw:text-box>
          <text:p text:style-name="a942" text:class-names="" text:cond-style-name=""><text:span text:style-name="a940" text:class-names=""><text:date text:fixed="false" style:data-style-name="a941">8/3/2023</text:date></text:span></text:p>
        </draw:text-box>
        <svg:title/>
        <svg:desc/>
      </draw:frame>
      <draw:frame draw:id="id168" presentation:style-name="a946" draw:name="頁尾版面配置區 3" svg:x="0in" svg:y="10.31287in" svg:width="3.22141in" svg:height="0.54477in" presentation:class="footer" presentation:placeholder="false">
        <draw:text-box>
          <text:p text:style-name="a945" text:class-names="" text:cond-style-name=""><text:span text:style-name="a944" text:class-names=""/></text:p>
        </draw:text-box>
        <svg:title/>
        <svg:desc/>
      </draw:frame>
      <draw:frame draw:id="id169" presentation:style-name="a949" draw:name="投影片編號版面配置區 4" svg:x="4.2109in" svg:y="10.31287in" svg:width="3.22141in" svg:height="0.54477in" presentation:class="page-number" presentation:placeholder="false">
        <draw:text-box>
          <text:p text:style-name="a948" text:class-names="" text:cond-style-name=""><text:span text:style-name="a947" text:class-names=""><text:page-number style:num-format="1" text:fixed="false"/></text:span></text:p>
        </draw:text-box>
        <svg:title/>
        <svg:desc/>
      </draw:frame>
      <draw:page-thumbnail draw:page-number="1" svg:x="0.52083in" svg:y="1.42188in" svg:width="3.04688in" svg:height="1.71354in"/>
      <draw:page-thumbnail draw:page-number="2" svg:x="3.86458in" svg:y="1.42188in" svg:width="3.04688in" svg:height="1.71354in"/>
      <draw:page-thumbnail draw:page-number="3" svg:x="0.52083in" svg:y="4.57118in" svg:width="3.04688in" svg:height="1.71354in"/>
      <draw:page-thumbnail draw:page-number="4" svg:x="3.86458in" svg:y="4.57118in" svg:width="3.04688in" svg:height="1.71354in"/>
      <draw:page-thumbnail draw:page-number="5" svg:x="0.52083in" svg:y="7.72049in" svg:width="3.04688in" svg:height="1.71354in"/>
      <draw:page-thumbnail draw:page-number="6" svg:x="3.86458in" svg:y="7.72049in" svg:width="3.04688in" svg:height="1.71354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7年萌芽計畫主動徵件個案審查會議</dc:title>
    <meta:initial-creator>葉愷芸</meta:initial-creator>
    <dc:creator>user</dc:creator>
    <meta:creation-date>2018-06-20T05:53:52Z</meta:creation-date>
    <dc:date>2023-08-03T03:18:39Z</dc:date>
    <meta:print-date>2022-08-18T03:52:40Z</meta:print-date>
    <meta:template xlink:href="腦力激盪商務簡報" xlink:type="simple"/>
    <meta:editing-cycles>383</meta:editing-cycles>
    <meta:editing-duration>PT186159S</meta:editing-duration>
    <meta:user-defined meta:name="ContentTypeId">0x010100AA3F7D94069FF64A86F7DFF56D60E3BE</meta:user-defined>
    <meta:user-defined meta:name="Order" meta:value-type="float">74069100</meta:user-defined>
    <meta:user-defined meta:name="HiddenCategoryTags"/>
    <meta:user-defined meta:name="InternalTags"/>
    <meta:user-defined meta:name="FeatureTags"/>
    <meta:user-defined meta:name="LocalizationTags"/>
    <meta:user-defined meta:name="CategoryTags"/>
    <meta:user-defined meta:name="Applications"/>
    <meta:user-defined meta:name="CampaignTags"/>
    <meta:user-defined meta:name="ScenarioTags"/>
    <meta:document-statistic meta:paragraph-count="227" meta:word-count="1729"/>
  </office:meta>
</office:document-meta>
</file>