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/>
    </style:style>
  </office:automatic-styles>
  <office:body>
    <office:text text:use-soft-page-breaks="true">
      <text:p text:style-name="P1">主旨：陳請國家科學及技術委員會專題研究計畫經費變更流用事宜，請<text:s/>鑑核。</text:p>
      <text:p text:style-name="內文">說明：</text:p>
      <text:p text:style-name="內文">一、職之國家科學及技術委員會專題研究計畫" <text:s text:c="20"/>"計畫，計畫編號<text:s text:c="19"/>(核定清單如附件一)。</text:p>
      <text:p text:style-name="內文">二、國家科學及技術委員會專題研究計畫之研究人力費原核定為<text:s text:c="9"/>元整，因……….所需，擬將耗材費用項目變更為人力費用，變更後之研究人力費為<text:s text:c="8"/>元整，供<text:s text:c="8"/>助理之薪資(及勞健保勞退之用)。</text:p>
      <text:p text:style-name="內文"/>
      <text:p text:style-name="內文">敬陳</text:p>
      <text:p text:style-name="內文">系主任</text:p>
      <text:p text:style-name="內文"/>
      <text:p text:style-name="內文">院長</text:p>
      <text:p text:style-name="內文"/>
      <text:p text:style-name="內文">研發暨產學合作組</text:p>
      <text:p text:style-name="內文"/>
      <text:p text:style-name="內文">研究發展處</text:p>
      <text:p text:style-name="內文"/>
      <text:p text:style-name="內文">會計室</text:p>
      <text:p text:style-name="內文"/>
      <text:p text:style-name="內文">主任秘書</text:p>
      <text:p text:style-name="內文"/>
      <text:p text:style-name="內文">校長</text:p>
      <text:p text:style-name="內文"/>
      <text:p text:style-name="內文"><text:s text:c="14"/>職<text:s text:c="12"/>(蓋職章) <text:s text:c="11"/>中華民國<text:s text:c="2"/>年<text:s text:c="2"/>月<text:s text:c="2"/>日</text:p>
      <text:p text:style-name="內文"/>
      <text:p text:style-name="內文">會辦單位:<text:s/>研發暨產學合作組、研究發展處、會計室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主旨：陳請國科會專題研究計畫經費流用變更事宜，請 鑑核</dc:title>
    <dc:description/>
    <dc:subject/>
    <meta:initial-creator>Claudia</meta:initial-creator>
    <dc:creator>user</dc:creator>
    <meta:creation-date>2022-08-04T03:33:00Z</meta:creation-date>
    <dc:date>2022-08-04T03:33:00Z</dc:date>
    <meta:template xlink:href="Normal" xlink:type="simple"/>
    <meta:editing-cycles>3</meta:editing-cycles>
    <meta:editing-duration>PT0S</meta:editing-duration>
    <meta:document-statistic meta:page-count="1" meta:paragraph-count="1" meta:word-count="53" meta:character-count="360" meta:row-count="2" meta:non-whitespace-character-count="308"/>
  </office:meta>
</office:document-meta>
</file>