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media/image12.png" manifest:media-type="image/png"/>
  <manifest:file-entry manifest:full-path="settings.xml" manifest:media-type="text/xml"/>
  <manifest:file-entry manifest:full-path="styles.xml" manifest:media-type="text/xml"/>
  <manifest:file-entry manifest:full-path="media/image13.jpeg" manifest:media-type="image/jpeg"/>
  <manifest:file-entry manifest:full-path="media/image14.emf" manifest:media-type="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graphic" style:name="a141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14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1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4">
      <style:paragraph-properties fo:line-height="15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5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PMingLiU" style:font-family-asian="PMingLiU" style:font-family-complex="Times New Roman" style:font-family-generic="roman" style:font-family-generic-asian="roman" style:font-family-generic-complex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2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2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2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2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graphic" style:name="a1426" style:parent-style-name="Graphics">
      <style:graphic-properties draw:fill="solid" draw:fill-color="#ededed" draw:opacity="100%" fo:clip="rect(0in, 0in, 0in, 0in)" draw:stroke="solid" svg:stroke-width="0.09722in" svg:stroke-color="#ffffff" svg:stroke-opacity="100%" draw:stroke-linejoin="miter" draw:shadow="visible" draw:shadow-offset-x="0in" draw:shadow-offset-y="0.01969in" draw:shadow-color="#000000" draw:shadow-opacity="40%" draw:image-opacity="5%"/>
    </style:style>
    <style:style style:family="graphic" style:name="a1427" style:parent-style-name="Graphics">
      <style:graphic-properties draw:fill="solid" draw:fill-color="#ededed" draw:opacity="100%" fo:clip="rect(0in, 0in, 0in, 0in)" draw:stroke="solid" svg:stroke-width="0.09722in" svg:stroke-color="#ffffff" svg:stroke-opacity="100%" draw:stroke-linejoin="miter" draw:shadow="visible" draw:shadow-offset-x="0in" draw:shadow-offset-y="0.01969in" draw:shadow-color="#000000" draw:shadow-opacity="40%" draw:image-opacity="5%"/>
    </style:style>
    <style:style style:family="graphic" style:name="a1428" style:parent-style-name="Graphics">
      <style:graphic-properties draw:fill="solid" draw:fill-color="#ededed" draw:opacity="100%" fo:clip="rect(0in, 0in, 0in, 0in)" draw:stroke="solid" svg:stroke-width="0.20833in" svg:stroke-color="#ffffff" svg:stroke-opacity="100%" draw:shadow="visible" draw:shadow-offset-x="0in" draw:shadow-offset-y="0in" draw:shadow-color="#000000" draw:shadow-opacity="41%" draw:image-opacity="5%"/>
    </style:style>
    <style:style style:family="graphic" style:name="a1429" style:parent-style-name="Graphics">
      <style:graphic-properties draw:fill="solid" draw:fill-color="#ededed" draw:opacity="100%" fo:clip="rect(0in, 0in, 0in, 0in)" draw:stroke="solid" svg:stroke-width="0.09722in" svg:stroke-color="#ffffff" svg:stroke-opacity="100%" draw:stroke-linejoin="miter" draw:shadow="visible" draw:shadow-offset-x="0in" draw:shadow-offset-y="0.01969in" draw:shadow-color="#000000" draw:shadow-opacity="40%" draw:image-opacity="5%"/>
    </style:style>
    <style:style style:family="text" style:name="a120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0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0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0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0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PMingLiU" style:font-family-asian="PMingLiU" style:font-family-generic="roman" style:font-family-generic-asian="roman" style:font-pitch="variable" style:font-pitch-asian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0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PMingLiU" style:font-family-asian="PMingLiU" style:font-family-generic="roman" style:font-family-generic-asian="roman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430" style:parent-style-name="Graphics">
      <style:graphic-properties draw:fill="solid" draw:fill-color="#ededed" draw:opacity="100%" fo:clip="rect(0in, 0in, 0in, 0in)" draw:stroke="solid" svg:stroke-width="0.09722in" svg:stroke-color="#ffffff" svg:stroke-opacity="100%" draw:stroke-linejoin="miter" draw:shadow="visible" draw:shadow-offset-x="0in" draw:shadow-offset-y="0.01969in" draw:shadow-color="#000000" draw:shadow-opacity="40%" draw:image-opacity="5%"/>
    </style:style>
    <style:style style:family="text" style:name="a120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431" style:parent-style-name="Graphics">
      <style:graphic-properties draw:fill="solid" draw:fill-color="#ededed" draw:opacity="100%" fo:clip="rect(0in, 0in, 0in, 0in)" draw:stroke="solid" svg:stroke-width="0.20833in" svg:stroke-color="#ffffff" svg:stroke-opacity="100%" draw:shadow="visible" draw:shadow-offset-x="0in" draw:shadow-offset-y="0in" draw:shadow-color="#000000" draw:shadow-opacity="41%" draw:image-opacity="50%"/>
    </style:style>
    <style:style style:family="text" style:name="a120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432" style:parent-style-name="Graphics">
      <style:graphic-properties draw:fill="solid" draw:fill-color="#ededed" draw:opacity="100%" fo:clip="rect(0in, 0in, 0in, 0in)" draw:stroke="solid" svg:stroke-width="0.09722in" svg:stroke-color="#ffffff" svg:stroke-opacity="100%" draw:stroke-linejoin="miter" draw:shadow="visible" draw:shadow-offset-x="0in" draw:shadow-offset-y="0.01969in" draw:shadow-color="#000000" draw:shadow-opacity="40%" draw:image-opacity="35%"/>
    </style:style>
    <style:style style:family="paragraph" style:name="a1208">
      <style:paragraph-properties fo:line-height="100%" fo:text-align="justify" fo:text-align-last="start" style:tab-stop-distance="1in" fo:margin-left="0in" fo:margin-right="0in" fo:text-indent="0.70866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33" style:parent-style-name="Graphics">
      <style:graphic-properties draw:fill="solid" draw:fill-color="#ededed" draw:opacity="100%" fo:clip="rect(0in, 0in, 0in, 0in)" draw:stroke="solid" svg:stroke-width="0.20833in" svg:stroke-color="#ffffff" svg:stroke-opacity="100%" draw:shadow="visible" draw:shadow-offset-x="0in" draw:shadow-offset-y="0in" draw:shadow-color="#000000" draw:shadow-opacity="41%" draw:image-opacity="20%"/>
    </style:style>
    <style:style style:family="text" style:name="a1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1667in" style:font-size-asian="0.41667in" style:font-size-complex="0.4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34" style:parent-style-name="Graphics">
      <style:graphic-properties draw:fill="solid" draw:fill-color="#ededed" draw:opacity="100%" fo:clip="rect(0in, 0in, 0in, 0in)" draw:stroke="solid" svg:stroke-width="0.20833in" svg:stroke-color="#ffffff" svg:stroke-opacity="100%" draw:shadow="visible" draw:shadow-offset-x="0in" draw:shadow-offset-y="0in" draw:shadow-color="#000000" draw:shadow-opacity="41%" draw:image-opacity="20%"/>
    </style:style>
    <style:style style:family="graphic" style:name="a1435" style:parent-style-name="Graphics">
      <style:graphic-properties draw:fill="solid" draw:fill-color="#ededed" draw:opacity="100%" fo:clip="rect(0in, 0in, 0in, 0in)" draw:stroke="solid" svg:stroke-width="0.20833in" svg:stroke-color="#ffffff" svg:stroke-opacity="100%" draw:shadow="visible" draw:shadow-offset-x="0in" draw:shadow-offset-y="0in" draw:shadow-color="#000000" draw:shadow-opacity="41%" draw:image-opacity="20%"/>
    </style:style>
    <style:style style:family="text" style:name="a143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3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3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39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10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212">
      <style:text-properties fo:font-variant="normal" fo:text-transform="none" fo:color="#a5002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3">
      <style:text-properties fo:font-variant="normal" fo:text-transform="none" fo:color="#a5002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 Light" style:font-family-asian="微軟正黑體 Light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 Light" style:font-family-asian="微軟正黑體 Light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 Light" style:font-family-asian="微軟正黑體 Light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 Light" style:font-family-asian="微軟正黑體 Light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2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 Light" style:font-family-asian="微軟正黑體 Light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2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 Light" style:font-family-asian="微軟正黑體 Light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3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 Light" style:font-family-asian="微軟正黑體 Light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2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1223" style:parent-style-name="Graphics">
      <style:graphic-properties draw:fill="none" fo:clip="rect(0in, 0in, 0in, 0in)" draw:stroke="none"/>
    </style:style>
    <style:style style:family="graphic" style:name="a1224" style:parent-style-name="Graphics">
      <style:graphic-properties draw:fill="none" fo:clip="rect(0in, 0in, 0in, 0in)" draw:stroke="none"/>
    </style:style>
    <style:style style:family="text" style:name="a1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2">
      <style:paragraph-properties fo:line-height="15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29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3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PMingLiU" style:font-family-asian="PMingLiU" style:font-family-complex="Times New Roman" style:font-family-generic="roman" style:font-family-generic-asian="roman" style:font-family-generic-complex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5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5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5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5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23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100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33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5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36">
      <style:graphic-properties fo:wrap-option="no-wrap" fo:padding-top="0.05in" fo:padding-bottom="0.05in" fo:padding-left="0.1in" fo:padding-right="0.1in" draw:textarea-vertical-align="top" draw:textarea-horizontal-align="center" draw:fill="none" draw:stroke="none" draw:auto-grow-width="true" draw:auto-grow-height="true"/>
      <style:paragraph-properties style:font-independent-line-spacing="true" style:writing-mode="lr-tb"/>
    </style:style>
    <style:style style:family="text" style:name="a14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237" style:parent-style-name="Graphics">
      <style:graphic-properties draw:fill="solid" draw:fill-color="#ededed" draw:opacity="100%" fo:clip="rect(0in, 0in, 0in, 0in)" draw:stroke="solid" svg:stroke-width="0.20833in" svg:stroke-color="#ffffff" svg:stroke-opacity="100%" draw:shadow="visible" draw:shadow-offset-x="0in" draw:shadow-offset-y="0in" draw:shadow-color="#000000" draw:shadow-opacity="41%" draw:image-opacity="20%"/>
    </style:style>
    <style:style style:family="text" style:name="a14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238" style:parent-style-name="Graphics">
      <style:graphic-properties draw:fill="solid" draw:fill-color="#ededed" draw:opacity="100%" fo:clip="rect(0in, 0in, 0in, 0in)" draw:stroke="solid" svg:stroke-width="0.20833in" svg:stroke-color="#ffffff" svg:stroke-opacity="100%" draw:shadow="visible" draw:shadow-offset-x="0in" draw:shadow-offset-y="0in" draw:shadow-color="#000000" draw:shadow-opacity="41%" draw:image-opacity="20%"/>
    </style:style>
    <style:style style:family="text" style:name="a146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PMingLiU" style:font-family-asian="PMingLiU" style:font-family-generic="roman" style:font-family-generic-asian="roman" style:font-pitch="variable" style:font-pitch-asian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239" style:parent-style-name="Graphics">
      <style:graphic-properties draw:fill="solid" draw:fill-color="#ededed" draw:opacity="100%" fo:clip="rect(0in, 0in, 0in, 0in)" draw:stroke="solid" svg:stroke-width="0.20833in" svg:stroke-color="#ffffff" svg:stroke-opacity="100%" draw:shadow="visible" draw:shadow-offset-x="0in" draw:shadow-offset-y="0in" draw:shadow-color="#000000" draw:shadow-opacity="41%" draw:image-opacity="5%"/>
    </style:style>
    <style:style style:family="text" style:name="a146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PMingLiU" style:font-family-asian="PMingLiU" style:font-family-generic="roman" style:font-family-generic-asian="roman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6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6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66">
      <style:paragraph-properties fo:line-height="100%" fo:text-align="justify" fo:text-align-last="start" style:tab-stop-distance="1in" fo:margin-left="0in" fo:margin-right="0in" fo:text-indent="0.70866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1667in" style:font-size-asian="0.41667in" style:font-size-complex="0.4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8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6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1010">
      <style:paragraph-properties fo:line-height="100%" fo:text-align="justify" fo:text-align-last="start" style:tab-stop-distance="1in" fo:margin-left="0in" fo:margin-right="0in" fo:text-indent="0.55118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1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2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3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5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240">
      <style:graphic-properties draw:fill="none" draw:stroke="solid" svg:stroke-width="0.01389in" svg:stroke-color="#000000" svg:stroke-opacity="100%" draw:stroke-linejoin="miter"/>
    </style:style>
    <style:style style:family="text" style:name="a101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241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1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9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44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4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24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70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1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2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2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2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2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96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2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0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2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1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2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2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28">
      <style:paragraph-properties fo:line-height="100%" fo:text-align="justify" fo:text-align-last="star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3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0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965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5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80">
      <style:paragraph-properties fo:line-height="15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81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9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82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PMingLiU" style:font-family-asian="PMingLiU" style:font-family-complex="Times New Roman" style:font-family-generic="roman" style:font-family-generic-asian="roman" style:font-family-generic-complex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9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83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PMingLiU" style:font-family-asian="PMingLiU" style:font-family-complex="Times New Roman" style:font-family-generic="roman" style:font-family-generic-asian="roman" style:font-family-generic-complex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8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8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8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8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8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30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31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3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3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3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70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3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71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60">
      <style:paragraph-properties fo:line-height="100%" fo:text-align="center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72">
      <style:paragraph-properties fo:line-height="100%" fo:text-align="center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1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3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73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62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3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7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63">
      <style:paragraph-properties fo:line-height="100%" fo:text-align="center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5">
      <style:paragraph-properties fo:line-height="100%" fo:text-align="center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5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6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PMingLiU" style:font-family-asian="PMingLiU" style:font-family-generic="roman" style:font-family-generic-asian="roman" style:font-pitch="variable" style:font-pitch-asian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6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9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PMingLiU" style:font-family-asian="PMingLiU" style:font-family-generic="roman" style:font-family-generic-asian="roman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6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9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9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95">
      <style:paragraph-properties fo:line-height="100%" fo:text-align="justify" fo:text-align-last="start" style:tab-stop-distance="1in" fo:margin-left="0in" fo:margin-right="0in" fo:text-indent="0.70866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1667in" style:font-size-asian="0.41667in" style:font-size-complex="0.4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7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499">
      <style:text-properties fo:font-variant="normal" fo:text-transform="none" fo:color="#a5002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0">
      <style:paragraph-properties fo:line-height="15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1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2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新細明體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80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81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8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1">
      <style:paragraph-properties fo:line-height="100%" fo:text-align="center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83">
      <style:paragraph-properties fo:line-height="100%" fo:text-align="center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7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104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8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3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8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986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127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8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8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8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00">
      <style:text-properties fo:font-variant="normal" fo:text-transform="none" fo:color="#a5002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 Light" style:font-family-asian="微軟正黑體 Light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 Light" style:font-family-asian="微軟正黑體 Light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 Light" style:font-family-asian="微軟正黑體 Light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 Light" style:font-family-asian="微軟正黑體 Light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 Light" style:font-family-asian="微軟正黑體 Light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 Light" style:font-family-asian="微軟正黑體 Light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 Light" style:font-family-asian="微軟正黑體 Light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0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05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5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5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5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54">
      <style:paragraph-properties fo:line-height="100%" fo:text-align="justify" fo:text-align-last="start" style:tab-stop-distance="1in" fo:margin-left="0in" fo:margin-right="0in" fo:text-indent="0.55118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1667in" style:font-size-asian="0.41667in" style:font-size-complex="0.4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8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56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8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0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99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82">
      <style:paragraph-properties fo:line-height="150%" fo:text-align="center" style:tab-stop-distance="1in" fo:margin-left="0in" fo:margin-right="0in" fo:text-indent="0.29514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83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9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8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新細明體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6">
      <style:paragraph-properties fo:line-height="150%" fo:text-align="center" style:tab-stop-distance="1in" fo:margin-left="0in" fo:margin-right="0in" fo:text-indent="0.29514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新細明體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510" style:parent-style-name="Graphics">
      <style:graphic-properties draw:fill="none" fo:clip="rect(0in, 0in, 0in, 0in)" draw:stroke="none"/>
    </style:style>
    <style:style style:family="text" style:name="a128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8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511" style:parent-style-name="Graphics">
      <style:graphic-properties draw:fill="none" fo:clip="rect(0in, 0in, 0in, 0in)" draw:stroke="none"/>
    </style:style>
    <style:style style:family="text" style:name="a15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6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1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15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6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6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6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6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6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9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6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9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9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9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96">
      <style:paragraph-properties fo:line-height="100%" fo:text-align="justify" fo:text-align-last="start" style:tab-stop-distance="1in" fo:margin-left="0in" fo:margin-right="0in" fo:text-indent="0.55118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9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0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9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2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23">
      <style:graphic-properties fo:wrap-option="no-wrap" fo:padding-top="0.05in" fo:padding-bottom="0.05in" fo:padding-left="0.1in" fo:padding-right="0.1in" draw:textarea-vertical-align="top" draw:textarea-horizontal-align="center" draw:fill="none" draw:stroke="none" draw:auto-grow-width="true" draw:auto-grow-height="true"/>
      <style:paragraph-properties style:font-independent-line-spacing="true" style:writing-mode="lr-tb"/>
    </style:style>
    <style:style style:family="graphic" style:name="a1524" style:parent-style-name="Graphics">
      <style:graphic-properties draw:fill="solid" draw:fill-color="#ededed" draw:opacity="100%" fo:clip="rect(0in, 0in, 0in, 0in)" draw:stroke="solid" svg:stroke-width="0.20833in" svg:stroke-color="#ffffff" svg:stroke-opacity="100%" draw:shadow="visible" draw:shadow-offset-x="0in" draw:shadow-offset-y="0in" draw:shadow-color="#000000" draw:shadow-opacity="41%" draw:image-opacity="20%"/>
    </style:style>
    <style:style style:family="graphic" style:name="a1525" style:parent-style-name="Graphics">
      <style:graphic-properties draw:fill="solid" draw:fill-color="#ededed" draw:opacity="100%" fo:clip="rect(0in, 0in, 0in, 0in)" draw:stroke="solid" svg:stroke-width="0.20833in" svg:stroke-color="#ffffff" svg:stroke-opacity="100%" draw:shadow="visible" draw:shadow-offset-x="0in" draw:shadow-offset-y="0in" draw:shadow-color="#000000" draw:shadow-opacity="41%" draw:image-opacity="20%"/>
    </style:style>
    <style:style style:family="graphic" style:name="a1526" style:parent-style-name="Graphics">
      <style:graphic-properties draw:fill="solid" draw:fill-color="#ededed" draw:opacity="100%" fo:clip="rect(0in, 0in, 0in, 0in)" draw:stroke="solid" svg:stroke-width="0.20833in" svg:stroke-color="#ffffff" svg:stroke-opacity="100%" draw:shadow="visible" draw:shadow-offset-x="0in" draw:shadow-offset-y="0in" draw:shadow-color="#000000" draw:shadow-opacity="41%" draw:image-opacity="5%"/>
    </style:style>
    <style:style style:family="presentation" style:name="a1527">
      <style:graphic-properties draw:fill="none" draw:stroke="solid" svg:stroke-width="0.01389in" svg:stroke-color="#000000" svg:stroke-opacity="100%" draw:stroke-linejoin="miter"/>
    </style:style>
    <style:style style:family="presentation" style:name="a1528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77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0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9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新細明體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1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02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03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0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05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3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531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0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153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0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1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1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1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1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4">
      <style:paragraph-properties fo:line-height="100%" fo:text-align="justify" fo:text-align-last="star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1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31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1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1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1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91">
      <style:paragraph-properties fo:line-height="100%" fo:text-align="justify" fo:text-align-last="start" style:tab-stop-distance="1in" fo:margin-left="0in" fo:margin-right="0in" fo:text-indent="0.55118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6">
      <style:paragraph-properties fo:line-height="15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新細明體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00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1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2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新細明體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1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1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1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1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14">
      <style:paragraph-properties fo:line-height="100%" fo:text-align="justify" fo:text-align-last="start" style:tab-stop-distance="1in" fo:margin-left="0in" fo:margin-right="0in" fo:text-indent="0.55118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16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40">
      <style:paragraph-properties fo:line-height="100%" fo:text-align="justify" fo:text-align-last="start" style:tab-stop-distance="1in" fo:margin-left="0in" fo:margin-right="0in" fo:text-indent="0.55118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1667in" style:font-size-asian="0.41667in" style:font-size-complex="0.4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8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42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13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34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5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2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129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1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3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3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3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3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3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139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aragraph" style:name="a1363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5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新細明體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6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6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6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140" style:parent-style-name="Graphics">
      <style:graphic-properties draw:fill="solid" draw:fill-color="#ededed" draw:opacity="100%" fo:clip="rect(0in, 0in, 0in, 0in)" draw:stroke="solid" svg:stroke-width="0.09722in" svg:stroke-color="#ffffff" svg:stroke-opacity="100%" draw:stroke-linejoin="miter" draw:shadow="visible" draw:shadow-offset-x="0in" draw:shadow-offset-y="0.01969in" draw:shadow-color="#000000" draw:shadow-opacity="40%" draw:image-opacity="5%"/>
    </style:style>
    <style:style style:family="graphic" style:name="a1141" style:parent-style-name="Graphics">
      <style:graphic-properties draw:fill="solid" draw:fill-color="#ededed" draw:opacity="100%" fo:clip="rect(0in, 0in, 0in, 0in)" draw:stroke="solid" svg:stroke-width="0.09722in" svg:stroke-color="#ffffff" svg:stroke-opacity="100%" draw:stroke-linejoin="miter" draw:shadow="visible" draw:shadow-offset-x="0in" draw:shadow-offset-y="0.01969in" draw:shadow-color="#000000" draw:shadow-opacity="40%" draw:image-opacity="5%"/>
    </style:style>
    <style:style style:family="graphic" style:name="a1142" style:parent-style-name="Graphics">
      <style:graphic-properties draw:fill="solid" draw:fill-color="#ededed" draw:opacity="100%" fo:clip="rect(0in, 0in, 0in, 0in)" draw:stroke="solid" svg:stroke-width="0.20833in" svg:stroke-color="#ffffff" svg:stroke-opacity="100%" draw:shadow="visible" draw:shadow-offset-x="0in" draw:shadow-offset-y="0in" draw:shadow-color="#000000" draw:shadow-opacity="41%" draw:image-opacity="5%"/>
    </style:style>
    <style:style style:family="graphic" style:name="a1143" style:parent-style-name="Graphics">
      <style:graphic-properties draw:fill="solid" draw:fill-color="#ededed" draw:opacity="100%" fo:clip="rect(0in, 0in, 0in, 0in)" draw:stroke="solid" svg:stroke-width="0.09722in" svg:stroke-color="#ffffff" svg:stroke-opacity="100%" draw:stroke-linejoin="miter" draw:shadow="visible" draw:shadow-offset-x="0in" draw:shadow-offset-y="0.01969in" draw:shadow-color="#000000" draw:shadow-opacity="40%" draw:image-opacity="5%"/>
    </style:style>
    <style:style style:family="graphic" style:name="a1144" style:parent-style-name="Graphics">
      <style:graphic-properties draw:fill="solid" draw:fill-color="#ededed" draw:opacity="100%" fo:clip="rect(0in, 0in, 0in, 0in)" draw:stroke="solid" svg:stroke-width="0.09722in" svg:stroke-color="#ffffff" svg:stroke-opacity="100%" draw:stroke-linejoin="miter" draw:shadow="visible" draw:shadow-offset-x="0in" draw:shadow-offset-y="0.01969in" draw:shadow-color="#000000" draw:shadow-opacity="40%" draw:image-opacity="5%"/>
    </style:style>
    <style:style style:family="graphic" style:name="a1145" style:parent-style-name="Graphics">
      <style:graphic-properties draw:fill="solid" draw:fill-color="#ededed" draw:opacity="100%" fo:clip="rect(0in, 0in, 0in, 0in)" draw:stroke="solid" svg:stroke-width="0.20833in" svg:stroke-color="#ffffff" svg:stroke-opacity="100%" draw:shadow="visible" draw:shadow-offset-x="0in" draw:shadow-offset-y="0in" draw:shadow-color="#000000" draw:shadow-opacity="41%" draw:image-opacity="50%"/>
    </style:style>
    <style:style style:family="graphic" style:name="a1146" style:parent-style-name="Graphics">
      <style:graphic-properties draw:fill="solid" draw:fill-color="#ededed" draw:opacity="100%" fo:clip="rect(0in, 0in, 0in, 0in)" draw:stroke="solid" svg:stroke-width="0.09722in" svg:stroke-color="#ffffff" svg:stroke-opacity="100%" draw:stroke-linejoin="miter" draw:shadow="visible" draw:shadow-offset-x="0in" draw:shadow-offset-y="0.01969in" draw:shadow-color="#000000" draw:shadow-opacity="40%" draw:image-opacity="35%"/>
    </style:style>
    <style:style style:family="text" style:name="a137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147" style:parent-style-name="Graphics">
      <style:graphic-properties draw:fill="solid" draw:fill-color="#ededed" draw:opacity="100%" fo:clip="rect(0in, 0in, 0in, 0in)" draw:stroke="solid" svg:stroke-width="0.20833in" svg:stroke-color="#ffffff" svg:stroke-opacity="100%" draw:shadow="visible" draw:shadow-offset-x="0in" draw:shadow-offset-y="0in" draw:shadow-color="#000000" draw:shadow-opacity="41%" draw:image-opacity="20%"/>
    </style:style>
    <style:style style:family="text" style:name="a137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148" style:parent-style-name="Graphics">
      <style:graphic-properties draw:fill="solid" draw:fill-color="#ededed" draw:opacity="100%" fo:clip="rect(0in, 0in, 0in, 0in)" draw:stroke="solid" svg:stroke-width="0.20833in" svg:stroke-color="#ffffff" svg:stroke-opacity="100%" draw:shadow="visible" draw:shadow-offset-x="0in" draw:shadow-offset-y="0in" draw:shadow-color="#000000" draw:shadow-opacity="41%" draw:image-opacity="20%"/>
    </style:style>
    <style:style style:family="text" style:name="a137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149" style:parent-style-name="Graphics">
      <style:graphic-properties draw:fill="solid" draw:fill-color="#ededed" draw:opacity="100%" fo:clip="rect(0in, 0in, 0in, 0in)" draw:stroke="solid" svg:stroke-width="0.20833in" svg:stroke-color="#ffffff" svg:stroke-opacity="100%" draw:shadow="visible" draw:shadow-offset-x="0in" draw:shadow-offset-y="0in" draw:shadow-color="#000000" draw:shadow-opacity="41%" draw:image-opacity="20%"/>
    </style:style>
    <style:style style:family="text" style:name="a137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7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7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7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77">
      <style:paragraph-properties fo:line-height="100%" fo:text-align="justify" fo:text-align-last="start" style:tab-stop-distance="1in" fo:margin-left="0in" fo:margin-right="0in" fo:text-indent="0.55118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7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0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1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2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3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5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15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86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新細明體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6">
      <style:paragraph-properties fo:line-height="15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PMingLiU" style:font-family-asian="PMingLiU" style:font-family-complex="Times New Roman" style:font-family-generic="roman" style:font-family-generic-asian="roman" style:font-family-generic-complex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PMingLiU" style:font-family-asian="PMingLiU" style:font-family-generic="roman" style:font-family-generic-asian="roman" style:font-pitch="variable" style:font-pitch-asian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PMingLiU" style:font-family-asian="PMingLiU" style:font-family-generic="roman" style:font-family-generic-asian="roman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00">
      <style:paragraph-properties fo:line-height="100%" fo:text-align="justify" fo:text-align-last="start" style:tab-stop-distance="1in" fo:margin-left="0in" fo:margin-right="0in" fo:text-indent="0.55118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0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02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4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0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80">
      <style:paragraph-properties fo:line-height="100%" fo:text-align="justify" fo:text-align-last="start" style:tab-stop-distance="1in" fo:margin-left="0in" fo:margin-right="0in" fo:text-indent="0.70866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1667in" style:font-size-asian="0.41667in" style:font-size-complex="0.4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2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18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5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1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1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1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presentation>
      <draw:page draw:name="Slide2" draw:style-name="a960" draw:master-page-name="Master1-Layout1-cust-標題投影片" presentation:presentation-page-layout-name="Master1-PPL1" draw:id="Slide-257">
        <draw:custom-shape svg:x="-0.15799in" svg:y="1.89063in" svg:width="31.5in" svg:height="4.61111in" draw:id="id136" draw:style-name="a986" draw:name="Rectangle 6">
          <svg:title/>
          <svg:desc/>
          <text:p text:style-name="a963" text:class-names="" text:cond-style-name=""><text:span text:style-name="a961" text:class-names="">題目名稱</text:span><text:span text:style-name="a962" text:class-names=""/></text:p>
          <text:p text:style-name="a972" text:class-names="" text:cond-style-name=""><text:span text:style-name="a964" text:class-names="">計畫部別</text:span><text:span text:style-name="a965" text:class-names="">/</text:span><text:span text:style-name="a966" text:class-names="">計畫編號</text:span><text:span text:style-name="a967" text:class-names=""><text:s text:c="1"/>(ex.</text:span><text:span text:style-name="a968" text:class-names="">黎明技術學院產學合作計畫案</text:span><text:span text:style-name="a969" text:class-names="">/</text:span><text:span text:style-name="a970" text:class-names="">計畫編號：</text:span><text:span text:style-name="a971" text:class-names="">xxxxx)</text:span></text:p>
          <text:p text:style-name="a975" text:class-names="" text:cond-style-name=""><text:span text:style-name="a973" text:class-names="">計畫期間：</text:span><text:span text:style-name="a974" text:class-names="">10?.??.??~ 11?.??.??</text:span></text:p>
          <text:p text:style-name="a983" text:class-names="" text:cond-style-name=""><text:span text:style-name="a976" text:class-names=""><text:s text:c="1"/></text:span><text:span text:style-name="a977" text:class-names="">計畫主持人：學校</text:span><text:span text:style-name="a978" text:class-names="">/</text:span><text:span text:style-name="a979" text:class-names="">單位</text:span><text:span text:style-name="a980" text:class-names="">/</text:span><text:span text:style-name="a981" text:class-names="">姓名職級</text:span><text:span text:style-name="a982" text:class-names=""/></text:p>
          <text:p text:style-name="a985" text:class-names="" text:cond-style-name=""><text:span text:style-name="a98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10243in" svg:y="5.98611in" svg:width="14.11979in" svg:height="8.61632in" draw:id="id137" draw:style-name="a1029" draw:name="Rectangle 4">
          <svg:title/>
          <svg:desc/>
          <text:p text:style-name="a996" text:class-names="" text:cond-style-name=""><text:span text:style-name="a987" text:class-names="">摘要</text:span><text:span text:style-name="a988" text:class-names="">[</text:span><text:span text:style-name="a989" text:class-names="">標楷體</text:span><text:span text:style-name="a990" text:class-names="">,</text:span><text:span text:style-name="a991" text:class-names="">置中</text:span><text:span text:style-name="a992" text:class-names="">,</text:span><text:span text:style-name="a993" text:class-names="">粗體</text:span><text:span text:style-name="a994" text:class-names="">60]</text:span><text:span text:style-name="a995" text:class-names=""/></text:p>
          <text:p text:style-name="a1010" text:class-names="" text:cond-style-name=""><text:span text:style-name="a997" text:class-names="">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</text:span><text:span text:style-name="a998" text:class-names="">。</text:span><text:span text:style-name="a999" text:class-names="">[</text:span><text:span text:style-name="a1000" text:class-names="">標楷體</text:span><text:span text:style-name="a1001" text:class-names="">,</text:span><text:span text:style-name="a1002" text:class-names="">左右對齊</text:span><text:span text:style-name="a1003" text:class-names="">,</text:span><text:span text:style-name="a1004" text:class-names="">字體</text:span><text:span text:style-name="a1005" text:class-names="">40</text:span><text:span text:style-name="a1006" text:class-names=""><text:s text:c="1"/></text:span><text:span text:style-name="a1007" text:class-names="">，單行間距</text:span><text:span text:style-name="a1008" text:class-names="">]</text:span><text:span text:style-name="a1009" text:class-names=""/></text:p>
          <text:p text:style-name="a1028" text:class-names="" text:cond-style-name=""><text:span text:style-name="a1011" text:class-names="">關鍵詞：</text:span><text:span text:style-name="a1012" text:class-names="">XXXXXXX</text:span><text:span text:style-name="a1013" text:class-names="">、</text:span><text:span text:style-name="a1014" text:class-names="">XXXXXXXXXX</text:span><text:span text:style-name="a1015" text:class-names="">、</text:span><text:span text:style-name="a1016" text:class-names="">XXXXXX<text:s text:c="1"/></text:span><text:span text:style-name="a1017" text:class-names="">、</text:span><text:span text:style-name="a1018" text:class-names=""><text:s text:c="1"/>XXXXXXXXXXXX</text:span><text:span text:style-name="a1019" text:class-names="">。</text:span><text:span text:style-name="a1020" text:class-names="">[</text:span><text:span text:style-name="a1021" text:class-names="">標楷體</text:span><text:span text:style-name="a1022" text:class-names="">,</text:span><text:span text:style-name="a1023" text:class-names="">左右對齊</text:span><text:span text:style-name="a1024" text:class-names="">,</text:span><text:span text:style-name="a1025" text:class-names="">粗體</text:span><text:span text:style-name="a1026" text:class-names="">40]</text:span><text:span text:style-name="a102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10243in" svg:y="14.80556in" svg:width="14.11979in" svg:height="7.59028in" draw:id="id138" draw:style-name="a1057" draw:name="矩形 4">
          <svg:title/>
          <svg:desc/>
          <text:p text:style-name="a1040" text:class-names="" text:cond-style-name=""><text:span text:style-name="a1030" text:class-names="">1.</text:span><text:span text:style-name="a1031" text:class-names="">動機與目的</text:span><text:span text:style-name="a1032" text:class-names="">[</text:span><text:span text:style-name="a1033" text:class-names="">標楷體</text:span><text:span text:style-name="a1034" text:class-names="">,</text:span><text:span text:style-name="a1035" text:class-names="">置中</text:span><text:span text:style-name="a1036" text:class-names="">,<text:s text:c="1"/></text:span><text:span text:style-name="a1037" text:class-names="">粗體</text:span><text:span text:style-name="a1038" text:class-names="">60]</text:span><text:span text:style-name="a1039" text:class-names=""/></text:p>
          <text:p text:style-name="a1054" text:class-names="" text:cond-style-name=""><text:span text:style-name="a1041" text:class-names="">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</text:span><text:span text:style-name="a1042" text:class-names="">。</text:span><text:span text:style-name="a1043" text:class-names="">[</text:span><text:span text:style-name="a1044" text:class-names="">標楷體</text:span><text:span text:style-name="a1045" text:class-names="">,</text:span><text:span text:style-name="a1046" text:class-names="">左右對齊</text:span><text:span text:style-name="a1047" text:class-names="">,</text:span><text:span text:style-name="a1048" text:class-names="">字體</text:span><text:span text:style-name="a1049" text:class-names="">40</text:span><text:span text:style-name="a1050" text:class-names=""><text:s text:c="1"/></text:span><text:span text:style-name="a1051" text:class-names="">，單行間距</text:span><text:span text:style-name="a1052" text:class-names="">]</text:span><text:span text:style-name="a1053" text:class-names=""/></text:p>
          <text:p text:style-name="a1056" text:class-names="" text:cond-style-name=""><text:span text:style-name="a105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14931in" svg:y="22.93403in" svg:width="14.12153in" svg:height="15.44965in" draw:id="id139" draw:style-name="a1119" draw:name="矩形 5">
          <svg:title/>
          <svg:desc/>
          <text:p text:style-name="a1068" text:class-names="" text:cond-style-name=""><text:span text:style-name="a1058" text:class-names="">2.</text:span><text:span text:style-name="a1059" text:class-names="">研究方法及進行步驟</text:span><text:span text:style-name="a1060" text:class-names="">[</text:span><text:span text:style-name="a1061" text:class-names="">標楷體</text:span><text:span text:style-name="a1062" text:class-names="">,</text:span><text:span text:style-name="a1063" text:class-names="">置中</text:span><text:span text:style-name="a1064" text:class-names="">,<text:s text:c="1"/></text:span><text:span text:style-name="a1065" text:class-names="">粗體</text:span><text:span text:style-name="a1066" text:class-names="">60]</text:span><text:span text:style-name="a1067" text:class-names=""/></text:p>
          <text:p text:style-name="a1077" text:class-names="" text:cond-style-name=""><text:span text:style-name="a1069" text:class-names="">2.1 XXXXXX<text:s text:c="1"/></text:span><text:span text:style-name="a1070" text:class-names="">[</text:span><text:span text:style-name="a1071" text:class-names="">標楷體</text:span><text:span text:style-name="a1072" text:class-names="">,</text:span><text:span text:style-name="a1073" text:class-names="">左右對齊</text:span><text:span text:style-name="a1074" text:class-names="">,<text:s text:c="1"/></text:span><text:span text:style-name="a1075" text:class-names="">粗體</text:span><text:span text:style-name="a1076" text:class-names="">40]</text:span></text:p>
          <text:p text:style-name="a1091" text:class-names="" text:cond-style-name=""><text:span text:style-name="a1078" text:class-names="">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</text:span><text:span text:style-name="a1079" text:class-names="">。</text:span><text:span text:style-name="a1080" text:class-names="">[</text:span><text:span text:style-name="a1081" text:class-names="">標楷體</text:span><text:span text:style-name="a1082" text:class-names="">,</text:span><text:span text:style-name="a1083" text:class-names="">左右對齊</text:span><text:span text:style-name="a1084" text:class-names="">,</text:span><text:span text:style-name="a1085" text:class-names="">字體</text:span><text:span text:style-name="a1086" text:class-names="">40</text:span><text:span text:style-name="a1087" text:class-names=""><text:s text:c="1"/></text:span><text:span text:style-name="a1088" text:class-names="">，單行間距</text:span><text:span text:style-name="a1089" text:class-names="">]</text:span><text:span text:style-name="a1090" text:class-names=""/></text:p>
          <text:p text:style-name="a1100" text:class-names="" text:cond-style-name=""><text:span text:style-name="a1092" text:class-names="">2.2 XXXXXX<text:s text:c="1"/></text:span><text:span text:style-name="a1093" text:class-names="">[</text:span><text:span text:style-name="a1094" text:class-names="">標楷體</text:span><text:span text:style-name="a1095" text:class-names="">,</text:span><text:span text:style-name="a1096" text:class-names="">左右對齊</text:span><text:span text:style-name="a1097" text:class-names="">,<text:s text:c="1"/></text:span><text:span text:style-name="a1098" text:class-names="">粗體</text:span><text:span text:style-name="a1099" text:class-names="">40]</text:span></text:p>
          <text:p text:style-name="a1114" text:class-names="" text:cond-style-name=""><text:span text:style-name="a1101" text:class-names="">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</text:span><text:span text:style-name="a1102" text:class-names="">。</text:span><text:span text:style-name="a1103" text:class-names="">[</text:span><text:span text:style-name="a1104" text:class-names="">標楷體</text:span><text:span text:style-name="a1105" text:class-names="">,</text:span><text:span text:style-name="a1106" text:class-names="">左右對齊</text:span><text:span text:style-name="a1107" text:class-names="">,</text:span><text:span text:style-name="a1108" text:class-names="">字體</text:span><text:span text:style-name="a1109" text:class-names="">40</text:span><text:span text:style-name="a1110" text:class-names=""><text:s text:c="1"/></text:span><text:span text:style-name="a1111" text:class-names="">，單行間距</text:span><text:span text:style-name="a1112" text:class-names="">]</text:span><text:span text:style-name="a1113" text:class-names=""/></text:p>
          <text:p text:style-name="a1116" text:class-names="" text:cond-style-name=""><text:span text:style-name="a1115" text:class-names=""/></text:p>
          <text:p text:style-name="a1118" text:class-names="" text:cond-style-name=""><text:span text:style-name="a111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20.26389in" svg:y="16in" svg:width="5.66146in" svg:height="0.63889in" draw:id="id140" draw:style-name="a1129" draw:name="矩形 17">
          <svg:title/>
          <svg:desc/>
          <text:p text:style-name="a1128" text:class-names="" text:cond-style-name=""><text:span text:style-name="a1120" text:class-names="">表</text:span><text:span text:style-name="a1121" text:class-names="">1.XXXXXX</text:span><text:span text:style-name="a1122" text:class-names="">[</text:span><text:span text:style-name="a1123" text:class-names="">標楷體</text:span><text:span text:style-name="a1124" text:class-names="">,</text:span><text:span text:style-name="a1125" text:class-names="">字體</text:span><text:span text:style-name="a1126" text:class-names="">32]</text:span><text:span text:style-name="a112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6.7309in" svg:y="34.72917in" svg:width="13.02257in" svg:height="0.63889in" draw:id="id141" draw:style-name="a1139" draw:name="矩形 17">
          <svg:title/>
          <svg:desc/>
          <text:p text:style-name="a1138" text:class-names="" text:cond-style-name=""><text:span text:style-name="a1130" text:class-names="">圖</text:span><text:span text:style-name="a1131" text:class-names="">3.XXXXXX<text:s text:c="1"/></text:span><text:span text:style-name="a1132" text:class-names="">[</text:span><text:span text:style-name="a1133" text:class-names="">標楷體</text:span><text:span text:style-name="a1134" text:class-names="">,</text:span><text:span text:style-name="a1135" text:class-names="">字體</text:span><text:span text:style-name="a1136" text:class-names="">32]</text:span><text:span text:style-name="a113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42" draw:style-name="a1140" draw:name="Picture 60" svg:x="16.08398in" svg:y="17.22122in" svg:width="4.72396in" svg:height="3.23264in" style:rel-width="scale" style:rel-height="scale">
          <draw:image xlink:href="media/image1.png" xlink:type="simple" xlink:show="embed" xlink:actuate="onLoad"/>
          <svg:title/>
          <svg:desc/>
        </draw:frame>
        <draw:frame draw:id="id143" draw:style-name="a1141" draw:name="Picture 61" svg:x="15.98611in" svg:y="20.71897in" svg:width="4.73785in" svg:height="4.63851in" style:rel-width="scale" style:rel-height="scale">
          <draw:image xlink:href="media/image2.png" xlink:type="simple" xlink:show="embed" xlink:actuate="onLoad"/>
          <svg:title/>
          <svg:desc/>
        </draw:frame>
        <draw:frame draw:id="id144" draw:style-name="a1142" draw:name="Picture 62" svg:x="21.08403in" svg:y="17.22122in" svg:width="4.57465in" svg:height="3.23264in" style:rel-width="scale" style:rel-height="scale">
          <draw:image xlink:href="media/image3.png" xlink:type="simple" xlink:show="embed" xlink:actuate="onLoad"/>
          <svg:title/>
          <svg:desc/>
        </draw:frame>
        <draw:frame draw:id="id145" draw:style-name="a1143" draw:name="Picture 63" svg:x="21.01823in" svg:y="20.74414in" svg:width="4.57292in" svg:height="4.59332in" style:rel-width="scale" style:rel-height="scale">
          <draw:image xlink:href="media/image4.png" xlink:type="simple" xlink:show="embed" xlink:actuate="onLoad"/>
          <svg:title/>
          <svg:desc/>
        </draw:frame>
        <draw:frame draw:id="id146" draw:style-name="a1144" draw:name="Picture 64" svg:x="25.89013in" svg:y="20.71897in" svg:width="4.71701in" svg:height="4.59332in" style:rel-width="scale" style:rel-height="scale">
          <draw:image xlink:href="media/image5.png" xlink:type="simple" xlink:show="embed" xlink:actuate="onLoad"/>
          <svg:title/>
          <svg:desc/>
        </draw:frame>
        <draw:frame draw:id="id147" draw:style-name="a1145" draw:name="Picture 66" svg:x="26.11409in" svg:y="29.12273in" svg:width="4.2691in" svg:height="2.57118in" style:rel-width="scale" style:rel-height="scale">
          <draw:image xlink:href="media/image6.png" xlink:type="simple" xlink:show="embed" xlink:actuate="onLoad"/>
          <svg:title/>
          <svg:desc/>
        </draw:frame>
        <draw:frame draw:id="id148" draw:style-name="a1146" draw:name="Picture 67" svg:x="15.98611in" svg:y="26.42829in" svg:width="5.35243in" svg:height="8.14583in" style:rel-width="scale" style:rel-height="scale">
          <draw:image xlink:href="media/image7.png" xlink:type="simple" xlink:show="embed" xlink:actuate="onLoad"/>
          <svg:title/>
          <svg:desc/>
        </draw:frame>
        <draw:frame draw:id="id149" draw:style-name="a1147" draw:name="Picture 69" svg:x="21.57296in" svg:y="26.42829in" svg:width="4.125in" svg:height="2.48438in" style:rel-width="scale" style:rel-height="scale">
          <draw:image xlink:href="media/image8.png" xlink:type="simple" xlink:show="embed" xlink:actuate="onLoad"/>
          <svg:title/>
          <svg:desc/>
        </draw:frame>
        <draw:frame draw:id="id150" draw:style-name="a1148" draw:name="圖片 2" svg:x="26.04031in" svg:y="26.38262in" svg:width="4.41667in" svg:height="2.48438in" style:rel-width="scale" style:rel-height="scale">
          <draw:image xlink:href="media/image9.png" xlink:type="simple" xlink:show="embed" xlink:actuate="onLoad"/>
          <svg:title/>
          <svg:desc/>
        </draw:frame>
        <draw:frame draw:id="id151" draw:style-name="a1149" draw:name="圖片 3" svg:x="26.02989in" svg:y="32.02898in" svg:width="4.4375in" svg:height="2.54514in" style:rel-width="scale" style:rel-height="scale">
          <draw:image xlink:href="media/image10.png" xlink:type="simple" xlink:show="embed" xlink:actuate="onLoad"/>
          <svg:title/>
          <svg:desc/>
        </draw:frame>
        <draw:frame draw:id="id152" draw:style-name="a1155" draw:name="文字方塊 1" svg:x="19.37326in" svg:y="1.51736in" svg:width="11.57465in" svg:height="0.57118in">
          <draw:text-box>
            <text:p text:style-name="a1154" text:class-names="" text:cond-style-name=""><text:span text:style-name="a1150" text:class-names="">論文編號：</text:span><text:span text:style-name="a1151" text:class-names="">(</text:span><text:span text:style-name="a1152" text:class-names="">主辦單位填入</text:span><text:span text:style-name="a1153" text:class-names="">)</text:span></text:p>
          </draw:text-box>
          <svg:title/>
          <svg:desc/>
        </draw:frame>
        <draw:custom-shape svg:x="16.08333in" svg:y="5.87847in" svg:width="14.11979in" svg:height="7.50521in" draw:id="id153" draw:style-name="a1183" draw:name="矩形 4">
          <svg:title/>
          <svg:desc/>
          <text:p text:style-name="a1166" text:class-names="" text:cond-style-name=""><text:span text:style-name="a1156" text:class-names="">3.</text:span><text:span text:style-name="a1157" text:class-names="">成果與討論</text:span><text:span text:style-name="a1158" text:class-names="">[</text:span><text:span text:style-name="a1159" text:class-names="">標楷體</text:span><text:span text:style-name="a1160" text:class-names="">,</text:span><text:span text:style-name="a1161" text:class-names="">置中</text:span><text:span text:style-name="a1162" text:class-names="">,<text:s text:c="1"/></text:span><text:span text:style-name="a1163" text:class-names="">粗體</text:span><text:span text:style-name="a1164" text:class-names="">60]</text:span><text:span text:style-name="a1165" text:class-names=""/></text:p>
          <text:p text:style-name="a1180" text:class-names="" text:cond-style-name=""><text:span text:style-name="a1167" text:class-names="">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</text:span><text:span text:style-name="a1168" text:class-names="">。</text:span><text:span text:style-name="a1169" text:class-names="">[</text:span><text:span text:style-name="a1170" text:class-names="">標楷體</text:span><text:span text:style-name="a1171" text:class-names="">,</text:span><text:span text:style-name="a1172" text:class-names="">左右對齊</text:span><text:span text:style-name="a1173" text:class-names="">,</text:span><text:span text:style-name="a1174" text:class-names="">字體</text:span><text:span text:style-name="a1175" text:class-names="">40</text:span><text:span text:style-name="a1176" text:class-names=""><text:s text:c="1"/></text:span><text:span text:style-name="a1177" text:class-names="">，單行間距</text:span><text:span text:style-name="a1178" text:class-names="">]</text:span><text:span text:style-name="a1179" text:class-names=""/></text:p>
          <text:p text:style-name="a1182" text:class-names="" text:cond-style-name=""><text:span text:style-name="a118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5.98611in" svg:y="35.9809in" svg:width="14.11979in" svg:height="9.39062in" draw:id="id154" draw:style-name="a1211" draw:name="矩形 4">
          <svg:title/>
          <svg:desc/>
          <text:p text:style-name="a1194" text:class-names="" text:cond-style-name=""><text:span text:style-name="a1184" text:class-names="">4.</text:span><text:span text:style-name="a1185" text:class-names="">結論</text:span><text:span text:style-name="a1186" text:class-names="">[</text:span><text:span text:style-name="a1187" text:class-names="">標楷體</text:span><text:span text:style-name="a1188" text:class-names="">,</text:span><text:span text:style-name="a1189" text:class-names="">置中</text:span><text:span text:style-name="a1190" text:class-names="">,<text:s text:c="1"/></text:span><text:span text:style-name="a1191" text:class-names="">粗體</text:span><text:span text:style-name="a1192" text:class-names="">60]</text:span><text:span text:style-name="a1193" text:class-names=""/></text:p>
          <text:p text:style-name="a1208" text:class-names="" text:cond-style-name=""><text:span text:style-name="a1195" text:class-names="">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</text:span><text:span text:style-name="a1196" text:class-names="">。</text:span><text:span text:style-name="a1197" text:class-names="">[</text:span><text:span text:style-name="a1198" text:class-names="">標楷體</text:span><text:span text:style-name="a1199" text:class-names="">,</text:span><text:span text:style-name="a1200" text:class-names="">左右對齊</text:span><text:span text:style-name="a1201" text:class-names="">,</text:span><text:span text:style-name="a1202" text:class-names="">字體</text:span><text:span text:style-name="a1203" text:class-names="">40</text:span><text:span text:style-name="a1204" text:class-names=""><text:s text:c="1"/></text:span><text:span text:style-name="a1205" text:class-names="">，單行間距</text:span><text:span text:style-name="a1206" text:class-names="">]</text:span><text:span text:style-name="a1207" text:class-names=""/></text:p>
          <text:p text:style-name="a1210" text:class-names="" text:cond-style-name=""><text:span text:style-name="a120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55" draw:style-name="a1222" draw:name="文字方塊 2" svg:x="1.17535in" svg:y="45.76563in" svg:width="29.28125in" svg:height="0.57292in">
          <draw:text-box>
            <text:p text:style-name="a1221" text:class-names="" text:cond-style-name=""><text:span text:style-name="a1212" text:class-names=""><text:s text:c="1"/></text:span><text:span text:style-name="a1213" text:class-names="">誌謝：</text:span><text:span text:style-name="a1214" text:class-names="">本研究案為</text:span><text:span text:style-name="a1215" text:class-names="">XXXXX</text:span><text:span text:style-name="a1216" text:class-names="">公司與黎明技術學院產學合作成果，承蒙</text:span><text:span text:style-name="a1217" text:class-names="">XXXXX</text:span><text:span text:style-name="a1218" text:class-names="">公司提供研究經費與專家經驗的回饋分享，特致上最高的感謝。</text:span><text:span text:style-name="a1219" text:class-names=""><text:s text:c="1"/></text:span><text:span text:style-name="a1220" text:class-names=""/></text:p>
          </draw:text-box>
          <svg:title/>
          <svg:desc/>
        </draw:frame>
        <draw:frame draw:id="id156" draw:style-name="a1223" draw:name="圖片 22" svg:x="2.27257in" svg:y="38.82118in" svg:width="3.46181in" svg:height="4.19965in" style:rel-width="scale" style:rel-height="scale">
          <draw:image xlink:href="media/image11.png" xlink:type="simple" xlink:show="embed" xlink:actuate="onLoad"/>
          <svg:title/>
          <svg:desc/>
        </draw:frame>
        <draw:frame draw:id="id157" draw:style-name="a1224" draw:name="圖片 4" svg:x="7.5625in" svg:y="38.98611in" svg:width="4.69097in" svg:height="4.09896in" style:rel-width="scale" style:rel-height="scale">
          <draw:image xlink:href="media/image12.png" xlink:type="simple" xlink:show="embed" xlink:actuate="onLoad"/>
          <svg:title/>
          <svg:desc/>
        </draw:frame>
        <draw:custom-shape svg:x="1.87847in" svg:y="43.41493in" svg:width="4.25174in" svg:height="0.63889in" draw:id="id158" draw:style-name="a1230" draw:name="矩形 28">
          <svg:title/>
          <svg:desc/>
          <text:p text:style-name="a1229" text:class-names="" text:cond-style-name=""><text:span text:style-name="a1225" text:class-names="">圖</text:span><text:span text:style-name="a1226" text:class-names="">1.<text:s text:c="1"/></text:span><text:span text:style-name="a1227" text:class-names="">XXXXXX</text:span><text:span text:style-name="a122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8.78993in" svg:y="43.59375in" svg:width="2.55729in" svg:height="0.63889in" draw:id="id159" draw:style-name="a1236" draw:name="矩形 29">
          <svg:title/>
          <svg:desc/>
          <text:p text:style-name="a1235" text:class-names="" text:cond-style-name=""><text:span text:style-name="a1231" text:class-names="">圖</text:span><text:span text:style-name="a1232" text:class-names="">2. <text:s text:c="1"/></text:span><text:span text:style-name="a1233" text:class-names="">XXXXXX</text:span><text:span text:style-name="a123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60" draw:style-name="a1237" draw:name="Picture 69" svg:x="21.57296in" svg:y="29.21996in" svg:width="4.125in" svg:height="2.48438in" style:rel-width="scale" style:rel-height="scale">
          <draw:image xlink:href="media/image8.png" xlink:type="simple" xlink:show="embed" xlink:actuate="onLoad"/>
          <svg:title/>
          <svg:desc/>
        </draw:frame>
        <draw:frame draw:id="id161" draw:style-name="a1238" draw:name="Picture 69" svg:x="21.57296in" svg:y="32.08672in" svg:width="4.125in" svg:height="2.48438in" style:rel-width="scale" style:rel-height="scale">
          <draw:image xlink:href="media/image8.png" xlink:type="simple" xlink:show="embed" xlink:actuate="onLoad"/>
          <svg:title/>
          <svg:desc/>
        </draw:frame>
        <draw:frame draw:id="id162" draw:style-name="a1239" draw:name="Picture 62" svg:x="25.98736in" svg:y="17.22122in" svg:width="4.57465in" svg:height="3.23264in" style:rel-width="scale" style:rel-height="scale">
          <draw:image xlink:href="media/image3.png" xlink:type="simple" xlink:show="embed" xlink:actuate="onLoad"/>
          <svg:title/>
          <svg:desc/>
        </draw:frame>
        <presentation:notes draw:style-name="a1245">
          <draw:page-thumbnail draw:page-number="1" svg:x="2.35938in" svg:y="0.81424in" svg:width="2.71528in" svg:height="4.07292in" presentation:class="page" draw:id="id163" presentation:style-name="a1240" draw:name="投影片圖像版面配置區 1">
            <svg:title/>
            <svg:desc/>
          </draw:page-thumbnail>
          <draw:frame draw:id="id164" presentation:style-name="a1241" draw:name="備忘稿版面配置區 2" svg:x="0.74306in" svg:y="5.15799in" svg:width="5.94792in" svg:height="4.88715in" presentation:class="notes" presentation:placeholder="true">
            <draw:text-box/>
            <svg:title/>
            <svg:desc/>
          </draw:frame>
          <draw:frame draw:id="id165" draw:style-name="a1244" draw:name="投影片編號版面配置區 3" svg:x="4.21007in" svg:y="10.31424in" svg:width="3.22222in" svg:height="0.5434in">
            <draw:text-box>
              <text:p text:style-name="a1243" text:class-names="" text:cond-style-name=""><text:span text:style-name="a1242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3" draw:style-name="a1246" draw:master-page-name="Master1-Layout1-cust-標題投影片" presentation:presentation-page-layout-name="Master1-PPL1" draw:id="Slide-258">
        <draw:custom-shape svg:x="-0.15799in" svg:y="1.89063in" svg:width="31.5in" svg:height="3.53472in" draw:id="id166" draw:style-name="a1272" draw:name="Rectangle 6">
          <svg:title/>
          <svg:desc/>
          <text:p text:style-name="a1249" text:class-names="" text:cond-style-name=""><text:span text:style-name="a1247" text:class-names="">題目名稱</text:span><text:span text:style-name="a1248" text:class-names=""/></text:p>
          <text:p text:style-name="a1260" text:class-names="" text:cond-style-name=""><text:span text:style-name="a1250" text:class-names="">計畫部別</text:span><text:span text:style-name="a1251" text:class-names="">/</text:span><text:span text:style-name="a1252" text:class-names="">計畫編號</text:span><text:span text:style-name="a1253" text:class-names=""><text:s text:c="1"/>(ex.</text:span><text:span text:style-name="a1254" text:class-names="">黎明技術學院</text:span><text:span text:style-name="a1255" text:class-names="">110</text:span><text:span text:style-name="a1256" text:class-names="">年度教育部獎助私校整體發展經費校內研究案</text:span><text:span text:style-name="a1257" text:class-names="">/</text:span><text:span text:style-name="a1258" text:class-names="">計畫編號：</text:span><text:span text:style-name="a1259" text:class-names="">xxxxx)</text:span></text:p>
          <text:p text:style-name="a1263" text:class-names="" text:cond-style-name=""><text:span text:style-name="a1261" text:class-names="">計畫期間：</text:span><text:span text:style-name="a1262" text:class-names="">10?.??.??~ 11?.??.??</text:span></text:p>
          <text:p text:style-name="a1271" text:class-names="" text:cond-style-name=""><text:span text:style-name="a1264" text:class-names=""><text:s text:c="1"/></text:span><text:span text:style-name="a1265" text:class-names="">計畫主持人：學校</text:span><text:span text:style-name="a1266" text:class-names="">/</text:span><text:span text:style-name="a1267" text:class-names="">單位</text:span><text:span text:style-name="a1268" text:class-names="">/</text:span><text:span text:style-name="a1269" text:class-names="">姓名職級</text:span><text:span text:style-name="a127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10243in" svg:y="5.98611in" svg:width="14.11979in" svg:height="8.61632in" draw:id="id167" draw:style-name="a1315" draw:name="Rectangle 4">
          <svg:title/>
          <svg:desc/>
          <text:p text:style-name="a1282" text:class-names="" text:cond-style-name=""><text:span text:style-name="a1273" text:class-names="">摘要</text:span><text:span text:style-name="a1274" text:class-names="">[</text:span><text:span text:style-name="a1275" text:class-names="">標楷體</text:span><text:span text:style-name="a1276" text:class-names="">,</text:span><text:span text:style-name="a1277" text:class-names="">置中</text:span><text:span text:style-name="a1278" text:class-names="">,</text:span><text:span text:style-name="a1279" text:class-names="">粗體</text:span><text:span text:style-name="a1280" text:class-names="">60]</text:span><text:span text:style-name="a1281" text:class-names=""/></text:p>
          <text:p text:style-name="a1296" text:class-names="" text:cond-style-name=""><text:span text:style-name="a1283" text:class-names="">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</text:span><text:span text:style-name="a1284" text:class-names="">。</text:span><text:span text:style-name="a1285" text:class-names="">[</text:span><text:span text:style-name="a1286" text:class-names="">標楷體</text:span><text:span text:style-name="a1287" text:class-names="">,</text:span><text:span text:style-name="a1288" text:class-names="">左右對齊</text:span><text:span text:style-name="a1289" text:class-names="">,</text:span><text:span text:style-name="a1290" text:class-names="">字體</text:span><text:span text:style-name="a1291" text:class-names="">40</text:span><text:span text:style-name="a1292" text:class-names=""><text:s text:c="1"/></text:span><text:span text:style-name="a1293" text:class-names="">，單行間距</text:span><text:span text:style-name="a1294" text:class-names="">]</text:span><text:span text:style-name="a1295" text:class-names=""/></text:p>
          <text:p text:style-name="a1314" text:class-names="" text:cond-style-name=""><text:span text:style-name="a1297" text:class-names="">關鍵詞：</text:span><text:span text:style-name="a1298" text:class-names="">XXXXXXX</text:span><text:span text:style-name="a1299" text:class-names="">、</text:span><text:span text:style-name="a1300" text:class-names="">XXXXXXXXXX</text:span><text:span text:style-name="a1301" text:class-names="">、</text:span><text:span text:style-name="a1302" text:class-names="">XXXXXX<text:s text:c="1"/></text:span><text:span text:style-name="a1303" text:class-names="">、</text:span><text:span text:style-name="a1304" text:class-names=""><text:s text:c="1"/>XXXXXXXXXXXX</text:span><text:span text:style-name="a1305" text:class-names="">。</text:span><text:span text:style-name="a1306" text:class-names="">[</text:span><text:span text:style-name="a1307" text:class-names="">標楷體</text:span><text:span text:style-name="a1308" text:class-names="">,</text:span><text:span text:style-name="a1309" text:class-names="">左右對齊</text:span><text:span text:style-name="a1310" text:class-names="">,</text:span><text:span text:style-name="a1311" text:class-names="">粗體</text:span><text:span text:style-name="a1312" text:class-names="">40]</text:span><text:span text:style-name="a131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10243in" svg:y="14.80556in" svg:width="14.11979in" svg:height="7.59028in" draw:id="id168" draw:style-name="a1343" draw:name="矩形 4">
          <svg:title/>
          <svg:desc/>
          <text:p text:style-name="a1326" text:class-names="" text:cond-style-name=""><text:span text:style-name="a1316" text:class-names="">1.</text:span><text:span text:style-name="a1317" text:class-names="">動機與目的</text:span><text:span text:style-name="a1318" text:class-names="">[</text:span><text:span text:style-name="a1319" text:class-names="">標楷體</text:span><text:span text:style-name="a1320" text:class-names="">,</text:span><text:span text:style-name="a1321" text:class-names="">置中</text:span><text:span text:style-name="a1322" text:class-names="">,<text:s text:c="1"/></text:span><text:span text:style-name="a1323" text:class-names="">粗體</text:span><text:span text:style-name="a1324" text:class-names="">60]</text:span><text:span text:style-name="a1325" text:class-names=""/></text:p>
          <text:p text:style-name="a1340" text:class-names="" text:cond-style-name=""><text:span text:style-name="a1327" text:class-names="">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</text:span><text:span text:style-name="a1328" text:class-names="">。</text:span><text:span text:style-name="a1329" text:class-names="">[</text:span><text:span text:style-name="a1330" text:class-names="">標楷體</text:span><text:span text:style-name="a1331" text:class-names="">,</text:span><text:span text:style-name="a1332" text:class-names="">左右對齊</text:span><text:span text:style-name="a1333" text:class-names="">,</text:span><text:span text:style-name="a1334" text:class-names="">字體</text:span><text:span text:style-name="a1335" text:class-names="">40</text:span><text:span text:style-name="a1336" text:class-names=""><text:s text:c="1"/></text:span><text:span text:style-name="a1337" text:class-names="">，單行間距</text:span><text:span text:style-name="a1338" text:class-names="">]</text:span><text:span text:style-name="a1339" text:class-names=""/></text:p>
          <text:p text:style-name="a1342" text:class-names="" text:cond-style-name=""><text:span text:style-name="a134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14931in" svg:y="22.93403in" svg:width="14.12153in" svg:height="15.44965in" draw:id="id169" draw:style-name="a1405" draw:name="矩形 5">
          <svg:title/>
          <svg:desc/>
          <text:p text:style-name="a1354" text:class-names="" text:cond-style-name=""><text:span text:style-name="a1344" text:class-names="">2.</text:span><text:span text:style-name="a1345" text:class-names="">研究方法及進行步驟</text:span><text:span text:style-name="a1346" text:class-names="">[</text:span><text:span text:style-name="a1347" text:class-names="">標楷體</text:span><text:span text:style-name="a1348" text:class-names="">,</text:span><text:span text:style-name="a1349" text:class-names="">置中</text:span><text:span text:style-name="a1350" text:class-names="">,<text:s text:c="1"/></text:span><text:span text:style-name="a1351" text:class-names="">粗體</text:span><text:span text:style-name="a1352" text:class-names="">60]</text:span><text:span text:style-name="a1353" text:class-names=""/></text:p>
          <text:p text:style-name="a1363" text:class-names="" text:cond-style-name=""><text:span text:style-name="a1355" text:class-names="">2.1 XXXXXX<text:s text:c="1"/></text:span><text:span text:style-name="a1356" text:class-names="">[</text:span><text:span text:style-name="a1357" text:class-names="">標楷體</text:span><text:span text:style-name="a1358" text:class-names="">,</text:span><text:span text:style-name="a1359" text:class-names="">左右對齊</text:span><text:span text:style-name="a1360" text:class-names="">,<text:s text:c="1"/></text:span><text:span text:style-name="a1361" text:class-names="">粗體</text:span><text:span text:style-name="a1362" text:class-names="">40]</text:span></text:p>
          <text:p text:style-name="a1377" text:class-names="" text:cond-style-name=""><text:span text:style-name="a1364" text:class-names="">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</text:span><text:span text:style-name="a1365" text:class-names="">。</text:span><text:span text:style-name="a1366" text:class-names="">[</text:span><text:span text:style-name="a1367" text:class-names="">標楷體</text:span><text:span text:style-name="a1368" text:class-names="">,</text:span><text:span text:style-name="a1369" text:class-names="">左右對齊</text:span><text:span text:style-name="a1370" text:class-names="">,</text:span><text:span text:style-name="a1371" text:class-names="">字體</text:span><text:span text:style-name="a1372" text:class-names="">40</text:span><text:span text:style-name="a1373" text:class-names=""><text:s text:c="1"/></text:span><text:span text:style-name="a1374" text:class-names="">，單行間距</text:span><text:span text:style-name="a1375" text:class-names="">]</text:span><text:span text:style-name="a1376" text:class-names=""/></text:p>
          <text:p text:style-name="a1386" text:class-names="" text:cond-style-name=""><text:span text:style-name="a1378" text:class-names="">2.2 XXXXXX<text:s text:c="1"/></text:span><text:span text:style-name="a1379" text:class-names="">[</text:span><text:span text:style-name="a1380" text:class-names="">標楷體</text:span><text:span text:style-name="a1381" text:class-names="">,</text:span><text:span text:style-name="a1382" text:class-names="">左右對齊</text:span><text:span text:style-name="a1383" text:class-names="">,<text:s text:c="1"/></text:span><text:span text:style-name="a1384" text:class-names="">粗體</text:span><text:span text:style-name="a1385" text:class-names="">40]</text:span></text:p>
          <text:p text:style-name="a1400" text:class-names="" text:cond-style-name=""><text:span text:style-name="a1387" text:class-names="">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</text:span><text:span text:style-name="a1388" text:class-names="">。</text:span><text:span text:style-name="a1389" text:class-names="">[</text:span><text:span text:style-name="a1390" text:class-names="">標楷體</text:span><text:span text:style-name="a1391" text:class-names="">,</text:span><text:span text:style-name="a1392" text:class-names="">左右對齊</text:span><text:span text:style-name="a1393" text:class-names="">,</text:span><text:span text:style-name="a1394" text:class-names="">字體</text:span><text:span text:style-name="a1395" text:class-names="">40</text:span><text:span text:style-name="a1396" text:class-names=""><text:s text:c="1"/></text:span><text:span text:style-name="a1397" text:class-names="">，單行間距</text:span><text:span text:style-name="a1398" text:class-names="">]</text:span><text:span text:style-name="a1399" text:class-names=""/></text:p>
          <text:p text:style-name="a1402" text:class-names="" text:cond-style-name=""><text:span text:style-name="a1401" text:class-names=""/></text:p>
          <text:p text:style-name="a1404" text:class-names="" text:cond-style-name=""><text:span text:style-name="a140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20.26389in" svg:y="16in" svg:width="5.66146in" svg:height="0.63889in" draw:id="id170" draw:style-name="a1415" draw:name="矩形 17">
          <svg:title/>
          <svg:desc/>
          <text:p text:style-name="a1414" text:class-names="" text:cond-style-name=""><text:span text:style-name="a1406" text:class-names="">表</text:span><text:span text:style-name="a1407" text:class-names="">1.XXXXXX</text:span><text:span text:style-name="a1408" text:class-names="">[</text:span><text:span text:style-name="a1409" text:class-names="">標楷體</text:span><text:span text:style-name="a1410" text:class-names="">,</text:span><text:span text:style-name="a1411" text:class-names="">字體</text:span><text:span text:style-name="a1412" text:class-names="">32]</text:span><text:span text:style-name="a141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6.7309in" svg:y="34.72917in" svg:width="13.02257in" svg:height="0.63889in" draw:id="id171" draw:style-name="a1425" draw:name="矩形 17">
          <svg:title/>
          <svg:desc/>
          <text:p text:style-name="a1424" text:class-names="" text:cond-style-name=""><text:span text:style-name="a1416" text:class-names="">圖</text:span><text:span text:style-name="a1417" text:class-names="">3.XXXXXX<text:s text:c="1"/></text:span><text:span text:style-name="a1418" text:class-names="">[</text:span><text:span text:style-name="a1419" text:class-names="">標楷體</text:span><text:span text:style-name="a1420" text:class-names="">,</text:span><text:span text:style-name="a1421" text:class-names="">字體</text:span><text:span text:style-name="a1422" text:class-names="">32]</text:span><text:span text:style-name="a142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72" draw:style-name="a1426" draw:name="Picture 60" svg:x="16.08398in" svg:y="17.22122in" svg:width="4.72396in" svg:height="3.23264in" style:rel-width="scale" style:rel-height="scale">
          <draw:image xlink:href="media/image1.png" xlink:type="simple" xlink:show="embed" xlink:actuate="onLoad"/>
          <svg:title/>
          <svg:desc/>
        </draw:frame>
        <draw:frame draw:id="id173" draw:style-name="a1427" draw:name="Picture 61" svg:x="15.98611in" svg:y="20.71897in" svg:width="4.73785in" svg:height="4.63851in" style:rel-width="scale" style:rel-height="scale">
          <draw:image xlink:href="media/image2.png" xlink:type="simple" xlink:show="embed" xlink:actuate="onLoad"/>
          <svg:title/>
          <svg:desc/>
        </draw:frame>
        <draw:frame draw:id="id174" draw:style-name="a1428" draw:name="Picture 62" svg:x="21.08403in" svg:y="17.22122in" svg:width="4.57465in" svg:height="3.23264in" style:rel-width="scale" style:rel-height="scale">
          <draw:image xlink:href="media/image3.png" xlink:type="simple" xlink:show="embed" xlink:actuate="onLoad"/>
          <svg:title/>
          <svg:desc/>
        </draw:frame>
        <draw:frame draw:id="id175" draw:style-name="a1429" draw:name="Picture 63" svg:x="21.01823in" svg:y="20.74414in" svg:width="4.57292in" svg:height="4.59332in" style:rel-width="scale" style:rel-height="scale">
          <draw:image xlink:href="media/image4.png" xlink:type="simple" xlink:show="embed" xlink:actuate="onLoad"/>
          <svg:title/>
          <svg:desc/>
        </draw:frame>
        <draw:frame draw:id="id176" draw:style-name="a1430" draw:name="Picture 64" svg:x="25.89013in" svg:y="20.71897in" svg:width="4.71701in" svg:height="4.59332in" style:rel-width="scale" style:rel-height="scale">
          <draw:image xlink:href="media/image5.png" xlink:type="simple" xlink:show="embed" xlink:actuate="onLoad"/>
          <svg:title/>
          <svg:desc/>
        </draw:frame>
        <draw:frame draw:id="id177" draw:style-name="a1431" draw:name="Picture 66" svg:x="26.11409in" svg:y="29.12273in" svg:width="4.2691in" svg:height="2.57118in" style:rel-width="scale" style:rel-height="scale">
          <draw:image xlink:href="media/image6.png" xlink:type="simple" xlink:show="embed" xlink:actuate="onLoad"/>
          <svg:title/>
          <svg:desc/>
        </draw:frame>
        <draw:frame draw:id="id178" draw:style-name="a1432" draw:name="Picture 67" svg:x="15.98611in" svg:y="26.42829in" svg:width="5.35243in" svg:height="8.14583in" style:rel-width="scale" style:rel-height="scale">
          <draw:image xlink:href="media/image7.png" xlink:type="simple" xlink:show="embed" xlink:actuate="onLoad"/>
          <svg:title/>
          <svg:desc/>
        </draw:frame>
        <draw:frame draw:id="id179" draw:style-name="a1433" draw:name="Picture 69" svg:x="21.57296in" svg:y="26.42829in" svg:width="4.125in" svg:height="2.48438in" style:rel-width="scale" style:rel-height="scale">
          <draw:image xlink:href="media/image8.png" xlink:type="simple" xlink:show="embed" xlink:actuate="onLoad"/>
          <svg:title/>
          <svg:desc/>
        </draw:frame>
        <draw:frame draw:id="id180" draw:style-name="a1434" draw:name="圖片 2" svg:x="26.04031in" svg:y="26.38262in" svg:width="4.41667in" svg:height="2.48438in" style:rel-width="scale" style:rel-height="scale">
          <draw:image xlink:href="media/image9.png" xlink:type="simple" xlink:show="embed" xlink:actuate="onLoad"/>
          <svg:title/>
          <svg:desc/>
        </draw:frame>
        <draw:frame draw:id="id181" draw:style-name="a1435" draw:name="圖片 3" svg:x="26.02989in" svg:y="32.02898in" svg:width="4.4375in" svg:height="2.54514in" style:rel-width="scale" style:rel-height="scale">
          <draw:image xlink:href="media/image10.png" xlink:type="simple" xlink:show="embed" xlink:actuate="onLoad"/>
          <svg:title/>
          <svg:desc/>
        </draw:frame>
        <draw:frame draw:id="id182" draw:style-name="a1441" draw:name="文字方塊 1" svg:x="19.37326in" svg:y="1.51736in" svg:width="11.57465in" svg:height="0.57118in">
          <draw:text-box>
            <text:p text:style-name="a1440" text:class-names="" text:cond-style-name=""><text:span text:style-name="a1436" text:class-names="">論文編號：</text:span><text:span text:style-name="a1437" text:class-names="">(</text:span><text:span text:style-name="a1438" text:class-names="">主辦單位填入</text:span><text:span text:style-name="a1439" text:class-names="">)</text:span></text:p>
          </draw:text-box>
          <svg:title/>
          <svg:desc/>
        </draw:frame>
        <draw:custom-shape svg:x="16.08333in" svg:y="5.87847in" svg:width="14.11979in" svg:height="7.50521in" draw:id="id183" draw:style-name="a1469" draw:name="矩形 4">
          <svg:title/>
          <svg:desc/>
          <text:p text:style-name="a1452" text:class-names="" text:cond-style-name=""><text:span text:style-name="a1442" text:class-names="">3.</text:span><text:span text:style-name="a1443" text:class-names="">成果與討論</text:span><text:span text:style-name="a1444" text:class-names="">[</text:span><text:span text:style-name="a1445" text:class-names="">標楷體</text:span><text:span text:style-name="a1446" text:class-names="">,</text:span><text:span text:style-name="a1447" text:class-names="">置中</text:span><text:span text:style-name="a1448" text:class-names="">,<text:s text:c="1"/></text:span><text:span text:style-name="a1449" text:class-names="">粗體</text:span><text:span text:style-name="a1450" text:class-names="">60]</text:span><text:span text:style-name="a1451" text:class-names=""/></text:p>
          <text:p text:style-name="a1466" text:class-names="" text:cond-style-name=""><text:span text:style-name="a1453" text:class-names="">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</text:span><text:span text:style-name="a1454" text:class-names="">。</text:span><text:span text:style-name="a1455" text:class-names="">[</text:span><text:span text:style-name="a1456" text:class-names="">標楷體</text:span><text:span text:style-name="a1457" text:class-names="">,</text:span><text:span text:style-name="a1458" text:class-names="">左右對齊</text:span><text:span text:style-name="a1459" text:class-names="">,</text:span><text:span text:style-name="a1460" text:class-names="">字體</text:span><text:span text:style-name="a1461" text:class-names="">40</text:span><text:span text:style-name="a1462" text:class-names=""><text:s text:c="1"/></text:span><text:span text:style-name="a1463" text:class-names="">，單行間距</text:span><text:span text:style-name="a1464" text:class-names="">]</text:span><text:span text:style-name="a1465" text:class-names=""/></text:p>
          <text:p text:style-name="a1468" text:class-names="" text:cond-style-name=""><text:span text:style-name="a146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5.98611in" svg:y="35.9809in" svg:width="14.11979in" svg:height="9.39062in" draw:id="id184" draw:style-name="a1498" draw:name="矩形 4">
          <svg:title/>
          <svg:desc/>
          <text:p text:style-name="a1480" text:class-names="" text:cond-style-name=""><text:span text:style-name="a1470" text:class-names="">4.</text:span><text:span text:style-name="a1471" text:class-names="">結論</text:span><text:span text:style-name="a1472" text:class-names="">[</text:span><text:span text:style-name="a1473" text:class-names="">標楷體</text:span><text:span text:style-name="a1474" text:class-names="">,</text:span><text:span text:style-name="a1475" text:class-names="">置中</text:span><text:span text:style-name="a1476" text:class-names="">,<text:s text:c="1"/></text:span><text:span text:style-name="a1477" text:class-names="">粗體</text:span><text:span text:style-name="a1478" text:class-names="">60]</text:span><text:span text:style-name="a1479" text:class-names=""/></text:p>
          <text:p text:style-name="a1495" text:class-names="" text:cond-style-name=""><text:span text:style-name="a1481" text:class-names="">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</text:span><text:span text:style-name="a1482" text:class-names="">。</text:span><text:span text:style-name="a1483" text:class-names=""><text:line-break/></text:span><text:span text:style-name="a1484" text:class-names="">[</text:span><text:span text:style-name="a1485" text:class-names="">標楷體</text:span><text:span text:style-name="a1486" text:class-names="">,</text:span><text:span text:style-name="a1487" text:class-names="">左右對齊</text:span><text:span text:style-name="a1488" text:class-names="">,</text:span><text:span text:style-name="a1489" text:class-names="">字體</text:span><text:span text:style-name="a1490" text:class-names="">40</text:span><text:span text:style-name="a1491" text:class-names=""><text:s text:c="1"/></text:span><text:span text:style-name="a1492" text:class-names="">，單行間距</text:span><text:span text:style-name="a1493" text:class-names="">]</text:span><text:span text:style-name="a1494" text:class-names=""/></text:p>
          <text:p text:style-name="a1497" text:class-names="" text:cond-style-name=""><text:span text:style-name="a149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85" draw:style-name="a1509" draw:name="文字方塊 2" svg:x="1.17535in" svg:y="45.76563in" svg:width="29.28125in" svg:height="0.57292in">
          <draw:text-box>
            <text:p text:style-name="a1508" text:class-names="" text:cond-style-name=""><text:span text:style-name="a1499" text:class-names=""><text:s text:c="1"/></text:span><text:span text:style-name="a1500" text:class-names="">誌謝：</text:span><text:span text:style-name="a1501" text:class-names="">本研究案為</text:span><text:span text:style-name="a1502" text:class-names="">XXXXX</text:span><text:span text:style-name="a1503" text:class-names="">公司與黎明技術學院產學合作成果，承蒙</text:span><text:span text:style-name="a1504" text:class-names="">XXXXX</text:span><text:span text:style-name="a1505" text:class-names="">公司提供研究經費與專家經驗的回饋分享，特致上最高的感謝。</text:span><text:span text:style-name="a1506" text:class-names=""><text:s text:c="1"/></text:span><text:span text:style-name="a1507" text:class-names=""/></text:p>
          </draw:text-box>
          <svg:title/>
          <svg:desc/>
        </draw:frame>
        <draw:frame draw:id="id186" draw:style-name="a1510" draw:name="圖片 22" svg:x="2.27257in" svg:y="38.82118in" svg:width="3.46181in" svg:height="4.19965in" style:rel-width="scale" style:rel-height="scale">
          <draw:image xlink:href="media/image11.png" xlink:type="simple" xlink:show="embed" xlink:actuate="onLoad"/>
          <svg:title/>
          <svg:desc/>
        </draw:frame>
        <draw:frame draw:id="id187" draw:style-name="a1511" draw:name="圖片 4" svg:x="7.5625in" svg:y="38.98611in" svg:width="4.69097in" svg:height="4.09896in" style:rel-width="scale" style:rel-height="scale">
          <draw:image xlink:href="media/image12.png" xlink:type="simple" xlink:show="embed" xlink:actuate="onLoad"/>
          <svg:title/>
          <svg:desc/>
        </draw:frame>
        <draw:custom-shape svg:x="1.87847in" svg:y="43.41493in" svg:width="4.25174in" svg:height="0.63889in" draw:id="id188" draw:style-name="a1517" draw:name="矩形 28">
          <svg:title/>
          <svg:desc/>
          <text:p text:style-name="a1516" text:class-names="" text:cond-style-name=""><text:span text:style-name="a1512" text:class-names="">圖</text:span><text:span text:style-name="a1513" text:class-names="">1.<text:s text:c="1"/></text:span><text:span text:style-name="a1514" text:class-names="">XXXXXX</text:span><text:span text:style-name="a151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8.78993in" svg:y="43.59375in" svg:width="2.55729in" svg:height="0.63889in" draw:id="id189" draw:style-name="a1523" draw:name="矩形 29">
          <svg:title/>
          <svg:desc/>
          <text:p text:style-name="a1522" text:class-names="" text:cond-style-name=""><text:span text:style-name="a1518" text:class-names="">圖</text:span><text:span text:style-name="a1519" text:class-names="">2. <text:s text:c="1"/></text:span><text:span text:style-name="a1520" text:class-names="">XXXXXX</text:span><text:span text:style-name="a152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90" draw:style-name="a1524" draw:name="Picture 69" svg:x="21.57296in" svg:y="29.21996in" svg:width="4.125in" svg:height="2.48438in" style:rel-width="scale" style:rel-height="scale">
          <draw:image xlink:href="media/image8.png" xlink:type="simple" xlink:show="embed" xlink:actuate="onLoad"/>
          <svg:title/>
          <svg:desc/>
        </draw:frame>
        <draw:frame draw:id="id191" draw:style-name="a1525" draw:name="Picture 69" svg:x="21.57296in" svg:y="32.08672in" svg:width="4.125in" svg:height="2.48438in" style:rel-width="scale" style:rel-height="scale">
          <draw:image xlink:href="media/image8.png" xlink:type="simple" xlink:show="embed" xlink:actuate="onLoad"/>
          <svg:title/>
          <svg:desc/>
        </draw:frame>
        <draw:frame draw:id="id192" draw:style-name="a1526" draw:name="Picture 62" svg:x="25.98736in" svg:y="17.22122in" svg:width="4.57465in" svg:height="3.23264in" style:rel-width="scale" style:rel-height="scale">
          <draw:image xlink:href="media/image3.png" xlink:type="simple" xlink:show="embed" xlink:actuate="onLoad"/>
          <svg:title/>
          <svg:desc/>
        </draw:frame>
        <presentation:notes draw:style-name="a1532">
          <draw:page-thumbnail draw:page-number="2" svg:x="2.35938in" svg:y="0.81424in" svg:width="2.71528in" svg:height="4.07292in" presentation:class="page" draw:id="id193" presentation:style-name="a1527" draw:name="投影片圖像版面配置區 1">
            <svg:title/>
            <svg:desc/>
          </draw:page-thumbnail>
          <draw:frame draw:id="id194" presentation:style-name="a1528" draw:name="備忘稿版面配置區 2" svg:x="0.74306in" svg:y="5.15799in" svg:width="5.94792in" svg:height="4.88715in" presentation:class="notes" presentation:placeholder="true">
            <draw:text-box/>
            <svg:title/>
            <svg:desc/>
          </draw:frame>
          <draw:frame draw:id="id195" draw:style-name="a1531" draw:name="投影片編號版面配置區 3" svg:x="4.21007in" svg:y="10.31424in" svg:width="3.22222in" svg:height="0.5434in">
            <draw:text-box>
              <text:p text:style-name="a1530" text:class-names="" text:cond-style-name=""><text:span text:style-name="a1529" text:class-names=""><text:page-number style:num-format="1" text:fixed="false"/></text:span></text:p>
            </draw:text-box>
            <svg:title/>
            <svg:desc/>
          </draw:frame>
        </presentation:notes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subtitle" svg:x="3.9375in" svg:y="24.81719in" svg:width="23.625in" svg:height="11.40781in"/>
    </style:presentation-page-layout>
    <style:presentation-page-layout style:name="Master1-PPL2" style:display-name="標題及物件">
      <presentation:placeholder presentation:object="title" svg:x="2.16493in" svg:y="2.51563in" svg:width="27.17014in" svg:height="9.13368in"/>
      <presentation:placeholder presentation:object="object" svg:x="2.16493in" svg:y="12.57813in" svg:width="27.17014in" svg:height="29.97917in"/>
      <presentation:placeholder presentation:object="date-time" svg:x="2.16493in" svg:y="43.7934in" svg:width="7.08854in" svg:height="2.51562in"/>
      <presentation:placeholder presentation:object="footer" svg:x="10.43403in" svg:y="43.7934in" svg:width="10.63194in" svg:height="2.51562in"/>
      <presentation:placeholder presentation:object="page-number" svg:x="22.24653in" svg:y="43.7934in" svg:width="7.08854in" svg:height="2.51562in"/>
    </style:presentation-page-layout>
    <style:presentation-page-layout style:name="Master1-PPL3" style:display-name="章節標題">
      <presentation:placeholder presentation:object="title" svg:x="2.14922in" svg:y="11.77969in" svg:width="27.16875in" svg:height="19.65468in"/>
      <presentation:placeholder presentation:object="outline" svg:x="2.14922in" svg:y="31.62032in" svg:width="27.16875in" svg:height="10.33593in"/>
      <presentation:placeholder presentation:object="date-time" svg:x="2.16493in" svg:y="43.7934in" svg:width="7.08854in" svg:height="2.51562in"/>
      <presentation:placeholder presentation:object="footer" svg:x="10.43403in" svg:y="43.7934in" svg:width="10.63194in" svg:height="2.51562in"/>
      <presentation:placeholder presentation:object="page-number" svg:x="22.24653in" svg:y="43.7934in" svg:width="7.08854in" svg:height="2.51562in"/>
    </style:presentation-page-layout>
    <style:presentation-page-layout style:name="Master1-PPL4" style:display-name="兩項物件">
      <presentation:placeholder presentation:object="title" svg:x="2.16493in" svg:y="2.51563in" svg:width="27.17014in" svg:height="9.13368in"/>
      <presentation:placeholder presentation:object="object" svg:x="2.16563in" svg:y="12.57813in" svg:width="13.3875in" svg:height="29.97969in"/>
      <presentation:placeholder presentation:object="object" svg:x="15.94688in" svg:y="12.57813in" svg:width="13.3875in" svg:height="29.97969in"/>
      <presentation:placeholder presentation:object="date-time" svg:x="2.16493in" svg:y="43.7934in" svg:width="7.08854in" svg:height="2.51562in"/>
      <presentation:placeholder presentation:object="footer" svg:x="10.43403in" svg:y="43.7934in" svg:width="10.63194in" svg:height="2.51562in"/>
      <presentation:placeholder presentation:object="page-number" svg:x="22.24653in" svg:y="43.7934in" svg:width="7.08854in" svg:height="2.51562in"/>
    </style:presentation-page-layout>
    <style:presentation-page-layout style:name="Master1-PPL5" style:display-name="比對">
      <presentation:placeholder presentation:object="title" svg:x="2.16973in" svg:y="2.51563in" svg:width="27.16875in" svg:height="9.13282in"/>
      <presentation:placeholder presentation:object="outline" svg:x="2.16973in" svg:y="11.58282in" svg:width="13.32598in" svg:height="5.67656in"/>
      <presentation:placeholder presentation:object="object" svg:x="2.16973in" svg:y="17.25938in" svg:width="13.32598in" svg:height="25.38594in"/>
      <presentation:placeholder presentation:object="outline" svg:x="15.94687in" svg:y="11.58282in" svg:width="13.3916in" svg:height="5.67656in"/>
      <presentation:placeholder presentation:object="object" svg:x="15.94687in" svg:y="17.25938in" svg:width="13.3916in" svg:height="25.38594in"/>
      <presentation:placeholder presentation:object="date-time" svg:x="2.16493in" svg:y="43.7934in" svg:width="7.08854in" svg:height="2.51562in"/>
      <presentation:placeholder presentation:object="footer" svg:x="10.43403in" svg:y="43.7934in" svg:width="10.63194in" svg:height="2.51562in"/>
      <presentation:placeholder presentation:object="page-number" svg:x="22.24653in" svg:y="43.7934in" svg:width="7.08854in" svg:height="2.51562in"/>
    </style:presentation-page-layout>
    <style:presentation-page-layout style:name="Master1-PPL6" style:display-name="只有標題">
      <presentation:placeholder presentation:object="title" svg:x="2.16493in" svg:y="2.51563in" svg:width="27.17014in" svg:height="9.13368in"/>
      <presentation:placeholder presentation:object="date-time" svg:x="2.16493in" svg:y="43.7934in" svg:width="7.08854in" svg:height="2.51562in"/>
      <presentation:placeholder presentation:object="footer" svg:x="10.43403in" svg:y="43.7934in" svg:width="10.63194in" svg:height="2.51562in"/>
      <presentation:placeholder presentation:object="page-number" svg:x="22.24653in" svg:y="43.7934in" svg:width="7.08854in" svg:height="2.51562in"/>
    </style:presentation-page-layout>
    <style:presentation-page-layout style:name="Master1-PPL7" style:display-name="空白">
      <presentation:placeholder presentation:object="date-time" svg:x="2.16493in" svg:y="43.7934in" svg:width="7.08854in" svg:height="2.51562in"/>
      <presentation:placeholder presentation:object="footer" svg:x="10.43403in" svg:y="43.7934in" svg:width="10.63194in" svg:height="2.51562in"/>
      <presentation:placeholder presentation:object="page-number" svg:x="22.24653in" svg:y="43.7934in" svg:width="7.08854in" svg:height="2.51562in"/>
    </style:presentation-page-layout>
    <style:presentation-page-layout style:name="Master1-PPL8" style:display-name="含標題的內容">
      <presentation:placeholder presentation:object="title" svg:x="2.16973in" svg:y="3.15in" svg:width="10.15957in" svg:height="11.025in"/>
      <presentation:placeholder presentation:object="object" svg:x="13.3916in" svg:y="6.80313in" svg:width="15.94688in" svg:height="33.57813in"/>
      <presentation:placeholder presentation:object="outline" svg:x="2.16973in" svg:y="14.175in" svg:width="10.15957in" svg:height="26.26094in"/>
      <presentation:placeholder presentation:object="date-time" svg:x="2.16493in" svg:y="43.7934in" svg:width="7.08854in" svg:height="2.51562in"/>
      <presentation:placeholder presentation:object="footer" svg:x="10.43403in" svg:y="43.7934in" svg:width="10.63194in" svg:height="2.51562in"/>
      <presentation:placeholder presentation:object="page-number" svg:x="22.24653in" svg:y="43.7934in" svg:width="7.08854in" svg:height="2.51562in"/>
    </style:presentation-page-layout>
    <style:presentation-page-layout style:name="Master1-PPL9" style:display-name="含標題的圖片">
      <presentation:placeholder presentation:object="title" svg:x="2.16973in" svg:y="3.15in" svg:width="10.15957in" svg:height="11.025in"/>
      <presentation:placeholder presentation:object="graphic" svg:x="13.3916in" svg:y="6.80313in" svg:width="15.94688in" svg:height="33.57813in"/>
      <presentation:placeholder presentation:object="outline" svg:x="2.16973in" svg:y="14.175in" svg:width="10.15957in" svg:height="26.26094in"/>
      <presentation:placeholder presentation:object="date-time" svg:x="2.16493in" svg:y="43.7934in" svg:width="7.08854in" svg:height="2.51562in"/>
      <presentation:placeholder presentation:object="footer" svg:x="10.43403in" svg:y="43.7934in" svg:width="10.63194in" svg:height="2.51562in"/>
      <presentation:placeholder presentation:object="page-number" svg:x="22.24653in" svg:y="43.7934in" svg:width="7.08854in" svg:height="2.51562in"/>
    </style:presentation-page-layout>
    <style:presentation-page-layout style:name="Master1-PPL10" style:display-name="標題及直排文字">
      <presentation:placeholder presentation:object="title" svg:x="2.16493in" svg:y="2.51563in" svg:width="27.17014in" svg:height="9.13368in"/>
      <presentation:placeholder presentation:object="outline" svg:x="2.16493in" svg:y="12.57813in" svg:width="27.17014in" svg:height="29.97917in"/>
      <presentation:placeholder presentation:object="date-time" svg:x="2.16493in" svg:y="43.7934in" svg:width="7.08854in" svg:height="2.51562in"/>
      <presentation:placeholder presentation:object="footer" svg:x="10.43403in" svg:y="43.7934in" svg:width="10.63194in" svg:height="2.51562in"/>
      <presentation:placeholder presentation:object="page-number" svg:x="22.24653in" svg:y="43.7934in" svg:width="7.08854in" svg:height="2.51562in"/>
    </style:presentation-page-layout>
    <style:presentation-page-layout style:name="Master1-PPL11" style:display-name="直排標題及文字">
      <presentation:placeholder presentation:object="title" svg:x="22.54219in" svg:y="2.51563in" svg:width="6.79219in" svg:height="40.04219in"/>
      <presentation:placeholder presentation:object="outline" svg:x="2.16562in" svg:y="2.51563in" svg:width="19.98281in" svg:height="40.04219in"/>
      <presentation:placeholder presentation:object="date-time" svg:x="2.16493in" svg:y="43.7934in" svg:width="7.08854in" svg:height="2.51562in"/>
      <presentation:placeholder presentation:object="footer" svg:x="10.43403in" svg:y="43.7934in" svg:width="10.63194in" svg:height="2.51562in"/>
      <presentation:placeholder presentation:object="page-number" svg:x="22.24653in" svg:y="43.7934in" svg:width="7.08854in" svg:height="2.51562in"/>
    </style:presentation-page-layout>
    <style:presentation-page-layout style:name="Master1-PPL12" style:display-name="1_標題投影片">
      <presentation:placeholder presentation:object="subtitle" svg:x="4.7257in" svg:y="26.77431in" svg:width="22.04861in" svg:height="12.07639in"/>
      <presentation:placeholder presentation:object="title" svg:x="2.16493in" svg:y="2.51563in" svg:width="27.17014in" svg:height="9.13368in"/>
    </style:presentation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ageLayout1">
      <style:page-layout-properties fo:page-width="31.5in" fo:page-height="47.25in" style:print-orientation="portrait" style:register-truth-ref-style-name=""/>
    </style:page-layout>
    <style:page-layout style:name="pageLayout2">
      <style:page-layout-properties fo:page-width="7.43403in" fo:page-height="10.85938in" style:print-orientation="portrait" style:register-truth-ref-style-name=""/>
    </style:page-layout>
    <style:page-layout style:name="pageLayout3">
      <style:page-layout-properties fo:page-width="7.43403in" fo:page-height="10.85938in" style:print-orientation="portrait" style:register-truth-ref-style-name=""/>
    </style:page-layout>
    <style:style style:family="paragraph" style:name="a210">
      <style:paragraph-properties fo:line-height="100%" fo:text-align="right" style:tab-stop-distance="4.274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1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14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389in" svg:stroke-color="#00505c" svg:stroke-opacity="100%" draw:stroke-linejoin="round" draw:auto-grow-width="false" draw:auto-grow-height="false"/>
      <style:paragraph-properties style:font-independent-line-spacing="true" style:writing-mode="lr-tb"/>
    </style:style>
    <style:style style:family="paragraph" style:name="a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5" style:parent-style-name="Graphics">
      <style:graphic-properties draw:fill="none" fo:clip="rect(0in, 0in, 0in, 0in)" draw:stroke="none"/>
    </style:style>
    <style:style style:family="presentation" style:name="a74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440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6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8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4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45">
      <style:graphic-properties draw:fill="none" draw:stroke="solid" svg:stroke-width="0.01389in" svg:stroke-color="#000000" svg:stroke-opacity="100%"/>
    </style:style>
    <style:style style:family="text" style:name="a4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0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1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2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3">
      <style:paragraph-properties fo:line-height="100%" fo:text-align="right" style:tab-stop-distance="4.274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6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389in" svg:stroke-color="#00505c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678" style:parent-style-name="Graphics">
      <style:graphic-properties draw:fill="none" fo:clip="rect(0in, 0in, 0in, 0in)" draw:stroke="none"/>
    </style:style>
    <style:style style:family="paragraph" style:name="a90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9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01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389in" svg:stroke-color="#00505c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902" style:parent-style-name="Graphics">
      <style:graphic-properties draw:fill="none" fo:clip="rect(0in, 0in, 0in, 0in)" draw:stroke="none"/>
    </style:style>
    <style:style style:family="text" style:name="a903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4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5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7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graphic" style:name="a908" style:parent-style-name="Graphics">
      <style:graphic-properties draw:fill="none" fo:clip="rect(0in, 0in, 0in, 0in)" draw:stroke="none"/>
    </style:style>
    <style:style style:family="text" style:name="a9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91667in" style:font-size-asian="0.91667in" style:font-size-complex="0.9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20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80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21" style:parent-style-name="Graphics">
      <style:graphic-properties draw:fill="none" fo:clip="rect(0in, 0in, 0in, 0in)" draw:stroke="none"/>
    </style:style>
    <style:style style:family="paragraph" style:name="a81">
      <style:paragraph-properties fo:line-height="100%" fo:text-align="right" style:tab-stop-distance="4.274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fo:font-size="1.96875in" style:font-size-asian="1.96875in" style:font-size-complex="1.968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2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fo:font-size="1.96875in" style:font-size-asian="1.96875in" style:font-size-complex="1.968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4">
      <style:paragraph-properties fo:line-height="90%" fo:text-align="left" style:tab-stop-distance="2.3611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5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389in" svg:stroke-color="#00505c" svg:stroke-opacity="100%" draw:stroke-linejoin="round" draw:auto-grow-width="false" draw:auto-grow-height="false"/>
      <style:paragraph-properties style:font-independent-line-spacing="true" style:writing-mode="lr-tb"/>
    </style:style>
    <style:style style:family="text" style:name="a22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fo:font-size="0.7875in" style:font-size-asian="0.7875in" style:font-size-complex="0.78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6" style:parent-style-name="Graphics">
      <style:graphic-properties draw:fill="none" fo:clip="rect(0in, 0in, 0in, 0in)" draw:stroke="none"/>
    </style:style>
    <style:style style:family="text" style:name="a4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7">
      <style:paragraph-properties fo:line-height="90%" fo:text-align="left" style:tab-stop-distance="2.36111in" fo:margin-left="0in" fo:margin-right="0in" fo:text-indent="0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0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1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3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graphic" style:name="a684" style:parent-style-name="Graphics">
      <style:graphic-properties draw:fill="none" fo:clip="rect(0in, 0in, 0in, 0in)" draw:stroke="none"/>
    </style:style>
    <style:style style:family="text" style:name="a6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fo:font-size="1.05in" style:font-size-asian="1.05in" style:font-size-complex="1.0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fo:font-size="1.05in" style:font-size-asian="1.05in" style:font-size-complex="1.0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7">
      <style:paragraph-properties fo:line-height="90%" fo:text-align="left" style:tab-stop-distance="2.3611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10">
      <style:paragraph-properties fo:line-height="90%" fo:text-align="center" style:tab-stop-distance="2.36111in" fo:margin-left="0in" fo:margin-right="0in" fo:text-indent="0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1.05in" style:font-size-asian="1.05in" style:font-size-complex="1.0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11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9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fo:font-size="1.43056in" style:font-size-asian="1.43056in" style:font-size-complex="1.43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fo:font-size="1.43056in" style:font-size-asian="1.43056in" style:font-size-complex="1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4">
      <style:paragraph-properties fo:line-height="90%" fo:text-align="left" style:tab-stop-distance="2.3611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8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1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paragraph" style:name="a2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" style:parent-style-name="Graphics">
      <style:graphic-properties draw:fill="none" fo:clip="rect(0in, 0in, 0in, 0in)" draw:stroke="none"/>
    </style:style>
    <style:style style:family="presentation" style:name="a23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875in" style:font-size-asian="0.7875in" style:font-size-complex="0.78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875in" style:font-size-asian="0.7875in" style:font-size-complex="0.78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">
      <style:paragraph-properties fo:line-height="90%" fo:text-align="center" style:tab-stop-distance="2.36111in" fo:margin-left="0in" fo:margin-right="0in" fo:text-indent="0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0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3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6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3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3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9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6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90">
      <style:paragraph-properties fo:line-height="90%" fo:text-align="left" style:tab-stop-distance="2.36111in" fo:margin-left="0in" fo:margin-right="0in" fo:text-indent="0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6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6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6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525in" style:font-size-asian="0.525in" style:font-size-complex="0.5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9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3">
      <style:paragraph-properties fo:line-height="90%" fo:text-align="left" style:tab-stop-distance="2.36111in" fo:margin-left="0in" fo:margin-right="0in" fo:text-indent="0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2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22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23">
      <style:graphic-properties draw:fill="none" draw:stroke="solid" svg:stroke-width="0.01389in" svg:stroke-color="#000000" svg:stroke-opacity="100%"/>
    </style:style>
    <style:style style:family="text" style:name="a9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2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6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0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47">
      <style:graphic-properties draw:fill="none" draw:stroke="solid" svg:stroke-width="0.01389in" svg:stroke-color="#000000" svg:stroke-opacity="100%"/>
    </style:style>
    <style:style style:family="text" style:name="a471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2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3">
      <style:paragraph-properties fo:line-height="100%" fo:text-align="right" style:tab-stop-distance="4.274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4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389in" svg:stroke-color="#00505c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478" style:parent-style-name="Graphics">
      <style:graphic-properties draw:fill="none" fo:clip="rect(0in, 0in, 0in, 0in)" draw:stroke="none"/>
    </style:style>
    <style:style style:family="text" style:name="a7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9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0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8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8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0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1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83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graphic" style:name="a484" style:parent-style-name="Graphics">
      <style:graphic-properties draw:fill="none" fo:clip="rect(0in, 0in, 0in, 0in)" draw:stroke="none"/>
    </style:style>
    <style:style style:family="text" style:name="a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fo:font-size="1.43056in" style:font-size-asian="1.43056in" style:font-size-complex="1.43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fo:font-size="1.43056in" style:font-size-asian="1.43056in" style:font-size-complex="1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7">
      <style:paragraph-properties fo:line-height="90%" fo:text-align="left" style:tab-stop-distance="2.3611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2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13">
      <style:graphic-properties draw:fill="none" draw:stroke="solid" svg:stroke-width="0.01389in" svg:stroke-color="#000000" svg:stroke-opacity="100%"/>
    </style:style>
    <style:style style:family="text" style:name="a7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1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1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4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4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94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9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6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2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5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8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9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6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49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9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2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28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7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71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2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3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4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5">
      <style:paragraph-properties fo:line-height="100%" fo:text-align="right" style:tab-stop-distance="4.274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9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389in" svg:stroke-color="#00505c" svg:stroke-opacity="100%" draw:stroke-linejoin="round" draw:auto-grow-width="false" draw:auto-grow-height="false"/>
      <style:paragraph-properties style:font-independent-line-spacing="true" style:writing-mode="lr-tb"/>
    </style:style>
    <style:style style:family="presentation" style:name="a501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5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06">
      <style:graphic-properties draw:fill="none" draw:stroke="solid" svg:stroke-width="0.01389in" svg:stroke-color="#000000" svg:stroke-opacity="100%"/>
    </style:style>
    <style:style style:family="paragraph" style:name="a7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31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0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4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3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3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37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738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fo:font-size="1.43056in" style:font-size-asian="1.43056in" style:font-size-complex="1.43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9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90%" fo:text-align="left" style:tab-stop-distance="2.3611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91667in" style:font-size-asian="0.91667in" style:font-size-complex="0.9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90%" fo:text-align="left" style:tab-stop-distance="2.36111in" fo:margin-left="0.59028in" fo:margin-right="0in" fo:text-indent="-0.59028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7778in" style:font-size-asian="0.77778in" style:font-size-complex="0.7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90%" fo:text-align="left" style:tab-stop-distance="2.36111in" fo:margin-left="1.7708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0" style:parent-style-name="Graphics">
      <style:graphic-properties draw:fill="none" fo:clip="rect(0in, 0in, 0in, 0in)" draw:stroke="none"/>
    </style:style>
    <style:style style:family="text" style:name="a281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2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3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5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graphic" style:name="a286" style:parent-style-name="Graphics">
      <style:graphic-properties draw:fill="none" fo:clip="rect(0in, 0in, 0in, 0in)" draw:stroke="none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fo:font-size="1.43056in" style:font-size-asian="1.43056in" style:font-size-complex="1.43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fo:font-size="1.43056in" style:font-size-asian="1.43056in" style:font-size-complex="1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9">
      <style:paragraph-properties fo:line-height="90%" fo:text-align="left" style:tab-stop-distance="2.3611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0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1">
      <style:paragraph-properties fo:line-height="100%" fo:text-align="right" style:tab-stop-distance="4.274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51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5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389in" svg:stroke-color="#00505c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746" style:parent-style-name="Graphics">
      <style:graphic-properties draw:fill="none" fo:clip="rect(0in, 0in, 0in, 0in)" draw:stroke="none"/>
    </style:style>
    <style:style style:family="text" style:name="a747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8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9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9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91667in" style:font-size-asian="0.91667in" style:font-size-complex="0.9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2">
      <style:paragraph-properties fo:line-height="90%" fo:text-align="left" style:tab-stop-distance="2.36111in" fo:margin-left="0.59028in" fo:margin-right="0in" fo:text-indent="-0.59028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7778in" style:font-size-asian="0.77778in" style:font-size-complex="0.7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5">
      <style:paragraph-properties fo:line-height="90%" fo:text-align="left" style:tab-stop-distance="2.36111in" fo:margin-left="1.7708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65278in" style:font-size-asian="0.65278in" style:font-size-complex="0.6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8">
      <style:paragraph-properties fo:line-height="90%" fo:text-align="left" style:tab-stop-distance="2.36111in" fo:margin-left="2.9531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1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4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7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51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drawing-page" style:name="a52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752" style:parent-style-name="Graphics">
      <style:graphic-properties draw:fill="none" fo:clip="rect(0in, 0in, 0in, 0in)" draw:stroke="none"/>
    </style:style>
    <style:style style:family="drawing-page" style:name="a52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fo:font-size="1.43056in" style:font-size-asian="1.43056in" style:font-size-complex="1.43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fo:font-size="1.43056in" style:font-size-asian="1.43056in" style:font-size-complex="1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5">
      <style:paragraph-properties fo:line-height="90%" fo:text-align="left" style:tab-stop-distance="2.3611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91667in" style:font-size-asian="0.91667in" style:font-size-complex="0.9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8">
      <style:paragraph-properties fo:line-height="90%" fo:text-align="left" style:tab-stop-distance="2.36111in" fo:margin-left="0.59028in" fo:margin-right="0in" fo:text-indent="-0.59028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58333in" style:font-size-asian="0.58333in" style:font-size-complex="0.58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1">
      <style:paragraph-properties fo:line-height="90%" fo:text-align="left" style:tab-stop-distance="2.36111in" fo:margin-left="4.13368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58333in" style:font-size-asian="0.58333in" style:font-size-complex="0.58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58333in" style:font-size-asian="0.58333in" style:font-size-complex="0.58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5">
      <style:paragraph-properties fo:line-height="90%" fo:text-align="left" style:tab-stop-distance="2.36111in" fo:margin-left="5.31424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0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1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2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91667in" style:font-size-asian="0.91667in" style:font-size-complex="0.9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3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9">
      <style:paragraph-properties fo:line-height="90%" fo:text-align="left" style:tab-stop-distance="2.36111in" fo:margin-left="0.59028in" fo:margin-right="0in" fo:text-indent="-0.59028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4">
      <style:paragraph-properties fo:line-height="100%" fo:text-align="right" style:tab-stop-distance="4.274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5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7778in" style:font-size-asian="0.77778in" style:font-size-complex="0.7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1">
      <style:paragraph-properties fo:line-height="90%" fo:text-align="left" style:tab-stop-distance="2.36111in" fo:margin-left="1.7708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8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389in" svg:stroke-color="#00505c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539" style:parent-style-name="Graphics">
      <style:graphic-properties draw:fill="none" fo:clip="rect(0in, 0in, 0in, 0in)" draw:stroke="none"/>
    </style:style>
    <style:style style:family="text" style:name="a7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65278in" style:font-size-asian="0.65278in" style:font-size-complex="0.6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4">
      <style:paragraph-properties fo:line-height="90%" fo:text-align="left" style:tab-stop-distance="2.36111in" fo:margin-left="2.9531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58333in" style:font-size-asian="0.58333in" style:font-size-complex="0.58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7">
      <style:paragraph-properties fo:line-height="90%" fo:text-align="left" style:tab-stop-distance="2.36111in" fo:margin-left="4.13368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58333in" style:font-size-asian="0.58333in" style:font-size-complex="0.58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7778in" style:font-size-asian="0.77778in" style:font-size-complex="0.7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2">
      <style:paragraph-properties fo:line-height="90%" fo:text-align="left" style:tab-stop-distance="2.36111in" fo:margin-left="1.7708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65278in" style:font-size-asian="0.65278in" style:font-size-complex="0.6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5">
      <style:paragraph-properties fo:line-height="90%" fo:text-align="left" style:tab-stop-distance="2.36111in" fo:margin-left="2.9531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0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58333in" style:font-size-asian="0.58333in" style:font-size-complex="0.58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1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8">
      <style:paragraph-properties fo:line-height="90%" fo:text-align="left" style:tab-stop-distance="2.36111in" fo:margin-left="4.13368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2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44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graphic" style:name="a545" style:parent-style-name="Graphics">
      <style:graphic-properties draw:fill="none" fo:clip="rect(0in, 0in, 0in, 0in)" draw:stroke="none"/>
    </style:style>
    <style:style style:family="text" style:name="a54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58333in" style:font-size-asian="0.58333in" style:font-size-complex="0.58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1">
      <style:paragraph-properties fo:line-height="90%" fo:text-align="left" style:tab-stop-distance="2.36111in" fo:margin-left="5.31424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73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77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58333in" style:font-size-asian="0.58333in" style:font-size-complex="0.58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58333in" style:font-size-asian="0.58333in" style:font-size-complex="0.58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2">
      <style:paragraph-properties fo:line-height="90%" fo:text-align="left" style:tab-stop-distance="2.36111in" fo:margin-left="5.31424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5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2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8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8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8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6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4">
      <style:graphic-properties draw:fill="none" draw:stroke="solid" svg:stroke-width="0.01389in" svg:stroke-color="#000000" svg:stroke-opacity="100%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8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7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2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63">
      <style:graphic-properties draw:fill="none" draw:stroke="solid" svg:stroke-width="0.01389in" svg:stroke-color="#000000" svg:stroke-opacity="100%"/>
    </style:style>
    <style:style style:family="text" style:name="a5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90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1">
      <style:graphic-properties draw:fill="none" draw:stroke="solid" svg:stroke-width="0.01389in" svg:stroke-color="#000000" svg:stroke-opacity="100%"/>
    </style:style>
    <style:style style:family="text" style:name="a7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7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1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42">
      <style:graphic-properties draw:fill="none" draw:stroke="solid" svg:stroke-width="0.01389in" svg:stroke-color="#000000" svg:stroke-opacity="100%"/>
    </style:style>
    <style:style style:family="presentation" style:name="a119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8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6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9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2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5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2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7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81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4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8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8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87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8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9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2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1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1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15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6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7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8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9">
      <style:paragraph-properties fo:line-height="100%" fo:text-align="right" style:tab-stop-distance="4.274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">
      <style:paragraph-properties fo:line-height="100%" fo:text-align="right" style:tab-stop-distance="4.274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6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389in" svg:stroke-color="#00505c" svg:stroke-opacity="100%" draw:stroke-linejoin="round" draw:auto-grow-width="false" draw:auto-grow-height="false"/>
      <style:paragraph-properties style:font-independent-line-spacing="true" style:writing-mode="lr-tb"/>
    </style:style>
    <style:style style:family="presentation" style:name="a360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7" style:parent-style-name="Graphics">
      <style:graphic-properties draw:fill="none" fo:clip="rect(0in, 0in, 0in, 0in)" draw:stroke="none"/>
    </style:style>
    <style:style style:family="text" style:name="a3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3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6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6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66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0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7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1">
      <style:paragraph-properties fo:line-height="100%" fo:text-align="right" style:tab-stop-distance="4.274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8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369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5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389in" svg:stroke-color="#00505c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596" style:parent-style-name="Graphics">
      <style:graphic-properties draw:fill="none" fo:clip="rect(0in, 0in, 0in, 0in)" draw:stroke="none"/>
    </style:style>
    <style:style style:family="text" style:name="a597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8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599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23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389in" svg:stroke-color="#00505c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824" style:parent-style-name="Graphics">
      <style:graphic-properties draw:fill="none" fo:clip="rect(0in, 0in, 0in, 0in)" draw:stroke="none"/>
    </style:style>
    <style:style style:family="text" style:name="a825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6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7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29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40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2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graphic" style:name="a143" style:parent-style-name="Graphics">
      <style:graphic-properties draw:fill="none" fo:clip="rect(0in, 0in, 0in, 0in)" draw:stroke="none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fo:font-size="1.43056in" style:font-size-asian="1.43056in" style:font-size-complex="1.43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fo:font-size="1.43056in" style:font-size-asian="1.43056in" style:font-size-complex="1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">
      <style:paragraph-properties fo:line-height="90%" fo:text-align="left" style:tab-stop-distance="2.3611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0">
      <style:paragraph-properties fo:line-height="100%" fo:text-align="right" style:tab-stop-distance="4.274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91667in" style:font-size-asian="0.91667in" style:font-size-complex="0.9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">
      <style:paragraph-properties fo:line-height="90%" fo:text-align="left" style:tab-stop-distance="2.36111in" fo:margin-left="0.59028in" fo:margin-right="0in" fo:text-indent="-0.59028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4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389in" svg:stroke-color="#00505c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375" style:parent-style-name="Graphics">
      <style:graphic-properties draw:fill="none" fo:clip="rect(0in, 0in, 0in, 0in)" draw:stroke="none"/>
    </style:style>
    <style:style style:family="text" style:name="a376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7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8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01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graphic" style:name="a602" style:parent-style-name="Graphics">
      <style:graphic-properties draw:fill="none" fo:clip="rect(0in, 0in, 0in, 0in)" draw:stroke="none"/>
    </style:style>
    <style:style style:family="text" style:name="a6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fo:font-size="1.05in" style:font-size-asian="1.05in" style:font-size-complex="1.0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fo:font-size="1.05in" style:font-size-asian="1.05in" style:font-size-complex="1.0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5">
      <style:paragraph-properties fo:line-height="90%" fo:text-align="left" style:tab-stop-distance="2.3611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30" style:parent-style-name="Graphics">
      <style:graphic-properties draw:fill="none" fo:clip="rect(0in, 0in, 0in, 0in)" draw:stroke="none"/>
    </style:style>
    <style:style style:family="text" style:name="a6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1.05in" style:font-size-asian="1.05in" style:font-size-complex="1.0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fo:font-size="1.43056in" style:font-size-asian="1.43056in" style:font-size-complex="1.43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8">
      <style:paragraph-properties fo:line-height="90%" fo:text-align="left" style:tab-stop-distance="2.36111in" fo:margin-left="0.59028in" fo:margin-right="0in" fo:text-indent="-0.59028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fo:font-size="1.43056in" style:font-size-asian="1.43056in" style:font-size-complex="1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3">
      <style:paragraph-properties fo:line-height="90%" fo:text-align="left" style:tab-stop-distance="2.3611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4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text" style:name="a8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91667in" style:font-size-asian="0.91667in" style:font-size-complex="0.9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6">
      <style:paragraph-properties fo:line-height="90%" fo:text-align="left" style:tab-stop-distance="2.36111in" fo:margin-left="0.59028in" fo:margin-right="0in" fo:text-indent="-0.59028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7778in" style:font-size-asian="0.77778in" style:font-size-complex="0.7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9">
      <style:paragraph-properties fo:line-height="90%" fo:text-align="left" style:tab-stop-distance="2.36111in" fo:margin-left="1.7708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7778in" style:font-size-asian="0.77778in" style:font-size-complex="0.7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">
      <style:paragraph-properties fo:line-height="90%" fo:text-align="left" style:tab-stop-distance="2.36111in" fo:margin-left="1.7708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65278in" style:font-size-asian="0.65278in" style:font-size-complex="0.6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65278in" style:font-size-asian="0.65278in" style:font-size-complex="0.6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">
      <style:paragraph-properties fo:line-height="90%" fo:text-align="left" style:tab-stop-distance="2.36111in" fo:margin-left="2.9531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5">
      <style:paragraph-properties fo:line-height="90%" fo:text-align="left" style:tab-stop-distance="2.36111in" fo:margin-left="2.9531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0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58333in" style:font-size-asian="0.58333in" style:font-size-complex="0.58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58333in" style:font-size-asian="0.58333in" style:font-size-complex="0.58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">
      <style:paragraph-properties fo:line-height="90%" fo:text-align="left" style:tab-stop-distance="2.36111in" fo:margin-left="4.13368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1" style:parent-style-name="Graphics">
      <style:graphic-properties draw:fill="none" fo:clip="rect(0in, 0in, 0in, 0in)" draw:stroke="none"/>
    </style:style>
    <style:style style:family="paragraph" style:name="a158">
      <style:paragraph-properties fo:line-height="90%" fo:text-align="left" style:tab-stop-distance="2.36111in" fo:margin-left="4.13368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fo:font-size="1.43056in" style:font-size-asian="1.43056in" style:font-size-complex="1.43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fo:font-size="1.43056in" style:font-size-asian="1.43056in" style:font-size-complex="1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58333in" style:font-size-asian="0.58333in" style:font-size-complex="0.58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4">
      <style:paragraph-properties fo:line-height="90%" fo:text-align="left" style:tab-stop-distance="2.3611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">
      <style:paragraph-properties fo:line-height="90%" fo:text-align="left" style:tab-stop-distance="2.36111in" fo:margin-left="5.31424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875in" style:font-size-asian="0.7875in" style:font-size-complex="0.78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87">
      <style:paragraph-properties fo:line-height="90%" fo:text-align="left" style:tab-stop-distance="2.36111in" fo:margin-left="0in" fo:margin-right="0in" fo:text-indent="0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91875in" style:font-size-asian="0.91875in" style:font-size-complex="0.918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8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11">
      <style:paragraph-properties fo:line-height="90%" fo:text-align="left" style:tab-stop-distance="2.36111in" fo:margin-left="1.7708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875in" style:font-size-asian="0.7875in" style:font-size-complex="0.78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4">
      <style:paragraph-properties fo:line-height="90%" fo:text-align="left" style:tab-stop-distance="2.36111in" fo:margin-left="2.9531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65625in" style:font-size-asian="0.65625in" style:font-size-complex="0.656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7">
      <style:paragraph-properties fo:line-height="90%" fo:text-align="left" style:tab-stop-distance="2.36111in" fo:margin-left="4.13368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65278in" style:font-size-asian="0.65278in" style:font-size-complex="0.6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2">
      <style:paragraph-properties fo:line-height="90%" fo:text-align="left" style:tab-stop-distance="2.36111in" fo:margin-left="2.9531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65625in" style:font-size-asian="0.65625in" style:font-size-complex="0.656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58333in" style:font-size-asian="0.58333in" style:font-size-complex="0.58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5">
      <style:paragraph-properties fo:line-height="90%" fo:text-align="left" style:tab-stop-distance="2.36111in" fo:margin-left="4.13368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58333in" style:font-size-asian="0.58333in" style:font-size-complex="0.58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58333in" style:font-size-asian="0.58333in" style:font-size-complex="0.58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9">
      <style:paragraph-properties fo:line-height="90%" fo:text-align="left" style:tab-stop-distance="2.36111in" fo:margin-left="5.31424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58333in" style:font-size-asian="0.58333in" style:font-size-complex="0.58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58333in" style:font-size-asian="0.58333in" style:font-size-complex="0.58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">
      <style:paragraph-properties fo:line-height="90%" fo:text-align="left" style:tab-stop-distance="2.36111in" fo:margin-left="5.31424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91667in" style:font-size-asian="0.91667in" style:font-size-complex="0.9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1">
      <style:paragraph-properties fo:line-height="90%" fo:text-align="left" style:tab-stop-distance="2.36111in" fo:margin-left="0.59028in" fo:margin-right="0in" fo:text-indent="-0.59028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7778in" style:font-size-asian="0.77778in" style:font-size-complex="0.7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4">
      <style:paragraph-properties fo:line-height="90%" fo:text-align="left" style:tab-stop-distance="2.36111in" fo:margin-left="1.7708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65278in" style:font-size-asian="0.65278in" style:font-size-complex="0.6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97">
      <style:paragraph-properties fo:line-height="90%" fo:text-align="left" style:tab-stop-distance="2.36111in" fo:margin-left="2.9531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65625in" style:font-size-asian="0.65625in" style:font-size-complex="0.656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58333in" style:font-size-asian="0.58333in" style:font-size-complex="0.58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1">
      <style:paragraph-properties fo:line-height="90%" fo:text-align="left" style:tab-stop-distance="2.36111in" fo:margin-left="5.31424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525in" style:font-size-asian="0.525in" style:font-size-complex="0.5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5">
      <style:paragraph-properties fo:line-height="90%" fo:text-align="left" style:tab-stop-distance="2.36111in" fo:margin-left="0in" fo:margin-right="0in" fo:text-indent="0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51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62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5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5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7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7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4">
      <style:paragraph-properties fo:line-height="100%" fo:text-align="right" style:tab-stop-distance="4.274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0">
      <style:paragraph-properties fo:line-height="90%" fo:text-align="left" style:tab-stop-distance="2.36111in" fo:margin-left="4.13368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58333in" style:font-size-asian="0.58333in" style:font-size-complex="0.58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8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389in" svg:stroke-color="#00505c" svg:stroke-opacity="100%" draw:stroke-linejoin="round" draw:auto-grow-width="false" draw:auto-grow-height="false"/>
      <style:paragraph-properties style:font-independent-line-spacing="true" style:writing-mode="lr-tb"/>
    </style:style>
    <style:style style:family="text" style:name="a4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58333in" style:font-size-asian="0.58333in" style:font-size-complex="0.58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9" style:parent-style-name="Graphics">
      <style:graphic-properties draw:fill="none" fo:clip="rect(0in, 0in, 0in, 0in)" draw:stroke="none"/>
    </style:style>
    <style:style style:family="paragraph" style:name="a404">
      <style:paragraph-properties fo:line-height="90%" fo:text-align="left" style:tab-stop-distance="2.36111in" fo:margin-left="5.31424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3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875in" style:font-size-asian="0.7875in" style:font-size-complex="0.78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8">
      <style:paragraph-properties fo:line-height="90%" fo:text-align="left" style:tab-stop-distance="2.36111in" fo:margin-left="0in" fo:margin-right="0in" fo:text-indent="0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3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6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64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68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69">
      <style:graphic-properties draw:fill="none" draw:stroke="solid" svg:stroke-width="0.01389in" svg:stroke-color="#000000" svg:stroke-opacity="100%"/>
    </style:style>
    <style:style style:family="paragraph" style:name="a18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1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2">
      <style:graphic-properties draw:fill="none" draw:stroke="solid" svg:stroke-width="0.01389in" svg:stroke-color="#000000" svg:stroke-opacity="100%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">
      <style:text-properties fo:font-variant="normal" fo:text-transform="none" fo:color="#495587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1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5" style:parent-style-name="Graphics">
      <style:graphic-properties draw:fill="none" fo:clip="rect(0in, 0in, 0in, 0in)" draw:stroke="none"/>
    </style:style>
    <style:style style:family="paragraph" style:name="a18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91667in" style:font-size-asian="0.91667in" style:font-size-complex="0.9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2">
      <style:paragraph-properties fo:line-height="90%" fo:text-align="left" style:tab-stop-distance="2.36111in" fo:margin-left="0.59028in" fo:margin-right="0in" fo:text-indent="-0.59028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77778in" style:font-size-asian="0.77778in" style:font-size-complex="0.7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5">
      <style:paragraph-properties fo:line-height="90%" fo:text-align="left" style:tab-stop-distance="2.36111in" fo:margin-left="1.7708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0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65278in" style:font-size-asian="0.65278in" style:font-size-complex="0.6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8">
      <style:paragraph-properties fo:line-height="90%" fo:text-align="left" style:tab-stop-distance="2.36111in" fo:margin-left="2.9531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4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45">
      <style:graphic-properties draw:fill="none" draw:stroke="solid" svg:stroke-width="0.01389in" svg:stroke-color="#000000" svg:stroke-opacity="100%"/>
    </style:style>
    <style:style style:family="text" style:name="a6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3">
      <style:graphic-properties draw:fill="none" draw:stroke="solid" svg:stroke-width="0.01389in" svg:stroke-color="#000000" svg:stroke-opacity="100%"/>
    </style:style>
    <style:style style:family="presentation" style:name="a197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58333in" style:font-size-asian="0.58333in" style:font-size-complex="0.58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1">
      <style:paragraph-properties fo:line-height="90%" fo:text-align="left" style:tab-stop-distance="2.36111in" fo:margin-left="4.13368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58333in" style:font-size-asian="0.58333in" style:font-size-complex="0.58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58333in" style:font-size-asian="0.58333in" style:font-size-complex="0.58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5">
      <style:paragraph-properties fo:line-height="90%" fo:text-align="left" style:tab-stop-distance="2.36111in" fo:margin-left="5.31424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4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7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0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3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0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6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0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6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7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8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9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8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0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3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3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6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90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6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9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6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89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69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3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4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5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6">
      <style:text-properties fo:font-variant="normal" fo:text-transform="none" fo:color="#1b284e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7">
      <style:paragraph-properties fo:line-height="100%" fo:text-align="right" style:tab-stop-distance="4.274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8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3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0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313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759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7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1.77083in"/>
      </text:list-level-style-number>
      <text:list-level-style-number text:level="3" style:num-format="">
        <style:list-level-properties text:space-before="2.95313in"/>
      </text:list-level-style-number>
      <text:list-level-style-number text:level="4" style:num-format="">
        <style:list-level-properties text:space-before="4.13368in"/>
      </text:list-level-style-number>
      <text:list-level-style-number text:level="5" style:num-format="">
        <style:list-level-properties text:space-before="5.3142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8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6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7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9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7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50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2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13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2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1.77083in"/>
      </text:list-level-style-number>
      <text:list-level-style-number text:level="3" style:num-format="">
        <style:list-level-properties text:space-before="2.95313in"/>
      </text:list-level-style-number>
      <text:list-level-style-number text:level="4" style:num-format="">
        <style:list-level-properties text:space-before="4.13368in"/>
      </text:list-level-style-number>
      <text:list-level-style-number text:level="5" style:num-format="">
        <style:list-level-properties text:space-before="5.3142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5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3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38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1.77083in"/>
      </text:list-level-style-number>
      <text:list-level-style-number text:level="3" style:num-format="">
        <style:list-level-properties text:space-before="2.95313in"/>
      </text:list-level-style-number>
      <text:list-level-style-number text:level="4" style:num-format="">
        <style:list-level-properties text:space-before="4.13368in"/>
      </text:list-level-style-number>
      <text:list-level-style-number text:level="5" style:num-format="">
        <style:list-level-properties text:space-before="5.3142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7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16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5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19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7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2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3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5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609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293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8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323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296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99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2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4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4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92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4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22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395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398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426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612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837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615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772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80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18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80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2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02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1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3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06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9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7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840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6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843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6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2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18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46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401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150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6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1.77083in"/>
      </text:list-level-style-number>
      <text:list-level-style-number text:level="3" style:num-format="">
        <style:list-level-properties text:space-before="2.95313in"/>
      </text:list-level-style-number>
      <text:list-level-style-number text:level="4" style:num-format="">
        <style:list-level-properties text:space-before="4.13368in"/>
      </text:list-level-style-number>
      <text:list-level-style-number text:level="5" style:num-format="">
        <style:list-level-properties text:space-before="5.3142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53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405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156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40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1.77083in"/>
      </text:list-level-style-number>
      <text:list-level-style-number text:level="3" style:num-format="">
        <style:list-level-properties text:space-before="2.95313in"/>
      </text:list-level-style-number>
      <text:list-level-style-number text:level="4" style:num-format="">
        <style:list-level-properties text:space-before="4.13368in"/>
      </text:list-level-style-number>
      <text:list-level-style-number text:level="5" style:num-format="">
        <style:list-level-properties text:space-before="5.3142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59">
      <text:list-level-style-bullet text:level="1" text:bullet-char="•">
        <style:list-level-properties text:space-before="0in" text:min-label-width="0.59028in"/>
        <style:text-properties fo:font-family="Arial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fo:font-size="100%"/>
      </text:list-level-style-bullet>
    </text:list-style>
    <text:list-style style:name="a5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number:date-style xmlns:number="urn:oasis:names:tc:opendocument:xmlns:datastyle:1.0" style:name="a71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6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853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0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2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44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3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62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4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9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03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64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78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3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26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69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95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7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92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866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77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4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66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Office-佈景主題" style:page-layout-name="pageLayout1" draw:style-name="a0">
      <draw:frame draw:id="id0" presentation:style-name="a3" draw:name="標題版面配置區 1" svg:x="2.16493in" svg:y="2.51563in" svg:width="27.17014in" svg:height="9.13368in" presentation:class="title" presentation:placeholder="false">
        <draw:text-box>
          <text:p text:style-name="a2" text:class-names="" text:cond-style-name=""><text:span text:style-name="a1" text:class-names="">按一下以編輯母片標題樣式</text:span></text:p>
        </draw:text-box>
        <svg:title/>
        <svg:desc/>
      </draw:frame>
      <draw:frame draw:id="id1" presentation:style-name="a19" draw:name="文字版面配置區 2" svg:x="2.16493in" svg:y="12.57813in" svg:width="27.17014in" svg:height="29.97917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>編輯母片文字樣式</text:span></text:p>
            </text:list-item>
          </text:list>
          <text:list text:style-name="a9">
            <text:list-item>
              <text:list text:style-name="a9">
                <text:list-item>
                  <text:p text:style-name="a8" text:class-names="" text:cond-style-name=""><text:span text:style-name="a7" text:class-names="">第二層</text:span></text:p>
                </text:list-item>
              </text:list>
            </text:list-item>
          </text:list>
          <text:list text:style-name="a12">
            <text:list-item>
              <text:list text:style-name="a12">
                <text:list-item>
                  <text:list text:style-name="a12">
                    <text:list-item>
                      <text:p text:style-name="a11" text:class-names="" text:cond-style-name=""><text:span text:style-name="a10" text:class-names="">第三層</text:span></text:p>
                    </text:list-item>
                  </text:list>
                </text:list-item>
              </text:list>
            </text:list-item>
          </text:list>
          <text:list text:style-name="a15">
            <text:list-item>
              <text:list text:style-name="a15">
                <text:list-item>
                  <text:list text:style-name="a15">
                    <text:list-item>
                      <text:list text:style-name="a15">
                        <text:list-item>
                          <text:p text:style-name="a14" text:class-names="" text:cond-style-name=""><text:span text:style-name="a1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list text:style-name="a18">
                        <text:list-item>
                          <text:list text:style-name="a18">
                            <text:list-item>
                              <text:p text:style-name="a17" text:class-names="" text:cond-style-name=""><text:span text:style-name="a16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3" draw:name="日期版面配置區 3" svg:x="2.16493in" svg:y="43.7934in" svg:width="7.08854in" svg:height="2.51562in" presentation:class="date-time" presentation:placeholder="false">
        <draw:text-box>
          <text:p text:style-name="a22" text:class-names="" text:cond-style-name=""><text:span text:style-name="a20" text:class-names=""><text:date text:fixed="false" style:data-style-name="a21">10/17/2022</text:date></text:span></text:p>
        </draw:text-box>
        <svg:title/>
        <svg:desc/>
      </draw:frame>
      <draw:frame draw:id="id3" presentation:style-name="a26" draw:name="頁尾版面配置區 4" svg:x="10.43403in" svg:y="43.7934in" svg:width="10.63194in" svg:height="2.51562in" presentation:class="footer" presentation:placeholder="false">
        <draw:text-box>
          <text:p text:style-name="a25" text:class-names="" text:cond-style-name=""><text:span text:style-name="a24" text:class-names=""/></text:p>
        </draw:text-box>
        <svg:title/>
        <svg:desc/>
      </draw:frame>
      <draw:frame draw:id="id4" presentation:style-name="a29" draw:name="投影片編號版面配置區 5" svg:x="22.24653in" svg:y="43.7934in" svg:width="7.08854in" svg:height="2.51562in" presentation:class="page-number" presentation:placeholder="false">
        <draw:text-box>
          <text:p text:style-name="a28" text:class-names="" text:cond-style-name=""><text:span text:style-name="a27" text:class-names=""><text:page-number style:num-format="1" text:fixed="false"/></text:span></text:p>
        </draw:text-box>
        <svg:title/>
        <svg:desc/>
      </draw:frame>
      <draw:custom-shape svg:x="18.86806in" svg:y="0.34549in" svg:width="12.22917in" svg:height="0.57292in" draw:id="id5" draw:style-name="a35" draw:name="Rectangle 7">
        <svg:title/>
        <svg:desc/>
        <text:p text:style-name="a34" text:class-names="" text:cond-style-name=""><text:span text:style-name="a30" text:class-names="">「</text:span><text:span text:style-name="a31" text:class-names="">2022</text:span><text:span text:style-name="a32" text:class-names="">教師產業研習與研究暨產業深耕實務經驗研討會」</text:span><text:span text:style-name="a3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26042in" svg:y="45.75347in" svg:width="29.21528in" svg:height="0in" draw:id="id6" draw:style-name="a38" draw:name="Line 10">
        <svg:title/>
        <svg:desc/>
        <text:p text:style-name="a37" text:class-names="" text:cond-style-name=""><text:span text:style-name="a36" text:class-names=""/></text:p>
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</draw:enhanced-geometry>
      </draw:custom-shape>
      <draw:frame draw:id="id7" draw:style-name="a39" draw:name="圖片 15" svg:x="0.23611in" svg:y="0.07986in" svg:width="7.875in" svg:height="1.90278in" style:rel-width="scale" style:rel-height="scale">
        <draw:image xlink:href="media/image13.jpeg" xlink:type="simple" xlink:show="embed" xlink:actuate="onLoad"/>
        <svg:title/>
        <svg:desc/>
      </draw:frame>
      <draw:custom-shape svg:x="22.50521in" svg:y="0.94271in" svg:width="8.28299in" svg:height="0.50521in" draw:id="id8" draw:style-name="a44" draw:name="矩形 1">
        <svg:title/>
        <svg:desc/>
        <text:p text:style-name="a43" text:class-names="" text:cond-style-name=""><text:span text:style-name="a40" text:class-names="">2022.11.16</text:span><text:span text:style-name="a41" text:class-names="">，新北市，黎明技術學院誠樸樓國際會議廳</text:span><text:span text:style-name="a4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9" draw:style-name="a45" draw:name="圖片 1" svg:x="0.78472in" svg:y="5.53125in" svg:width="30.00347in" svg:height="0.45486in" style:rel-width="scale" style:rel-height="scale">
        <draw:image xlink:href="media/image14.emf" xlink:type="simple" xlink:show="embed" xlink:actuate="onLoad"/>
        <svg:title/>
        <svg:desc/>
      </draw:frame>
      <presentation:notes style:page-layout-name="pageLayout2" draw:style-name="a75">
        <draw:frame draw:id="id10" presentation:style-name="a48" draw:name="頁首版面配置區 1" svg:x="0in" svg:y="0in" svg:width="3.22222in" svg:height="0.5434in" presentation:class="header" presentation:placeholder="false">
          <draw:text-box>
            <text:p text:style-name="a47" text:class-names="" text:cond-style-name=""><text:span text:style-name="a46" text:class-names=""/></text:p>
          </draw:text-box>
          <svg:title/>
          <svg:desc/>
        </draw:frame>
        <draw:frame draw:id="id11" presentation:style-name="a52" draw:name="日期版面配置區 2" svg:x="4.21007in" svg:y="0in" svg:width="3.22222in" svg:height="0.5434in" presentation:class="date-time" presentation:placeholder="false">
          <draw:text-box>
            <text:p text:style-name="a51" text:class-names="" text:cond-style-name=""><text:span text:style-name="a49" text:class-names=""><text:date text:fixed="false" style:data-style-name="a50">2022/10/17</text:date></text:span></text:p>
          </draw:text-box>
          <svg:title/>
          <svg:desc/>
        </draw:frame>
        <draw:page-thumbnail svg:x="2.35938in" svg:y="0.81424in" svg:width="2.71528in" svg:height="4.07292in" presentation:class="page" draw:id="id12" presentation:style-name="a53" draw:name="投影片圖像版面配置區 3">
          <svg:title/>
          <svg:desc/>
        </draw:page-thumbnail>
        <draw:frame draw:id="id13" presentation:style-name="a68" draw:name="備忘稿版面配置區 4" svg:x="0.74306in" svg:y="5.15799in" svg:width="5.94792in" svg:height="4.88715in" presentation:class="notes" presentation:placeholder="false">
          <draw:text-box>
            <text:p text:style-name="a55" text:class-names="" text:cond-style-name=""><text:span text:style-name="a54" text:class-names="">按一下以編輯母片文字樣式</text:span></text:p>
            <text:list text:style-name="a58">
              <text:list-item>
                <text:list text:style-name="a58">
                  <text:list-item>
                    <text:p text:style-name="a57" text:class-names="" text:cond-style-name=""><text:span text:style-name="a56" text:class-names="">第二層</text:span></text:p>
                  </text:list-item>
                </text:list>
              </text:list-item>
            </text:list>
            <text:list text:style-name="a61">
              <text:list-item>
                <text:list text:style-name="a61">
                  <text:list-item>
                    <text:list text:style-name="a61">
                      <text:list-item>
                        <text:p text:style-name="a60" text:class-names="" text:cond-style-name=""><text:span text:style-name="a5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4">
              <text:list-item>
                <text:list text:style-name="a64">
                  <text:list-item>
                    <text:list text:style-name="a64">
                      <text:list-item>
                        <text:list text:style-name="a64">
                          <text:list-item>
                            <text:p text:style-name="a63" text:class-names="" text:cond-style-name=""><text:span text:style-name="a6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7">
              <text:list-item>
                <text:list text:style-name="a67">
                  <text:list-item>
                    <text:list text:style-name="a67">
                      <text:list-item>
                        <text:list text:style-name="a67">
                          <text:list-item>
                            <text:list text:style-name="a67">
                              <text:list-item>
                                <text:p text:style-name="a66" text:class-names="" text:cond-style-name=""><text:span text:style-name="a6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71" draw:name="頁尾版面配置區 5" svg:x="0in" svg:y="10.31424in" svg:width="3.22222in" svg:height="0.5434in" presentation:class="footer" presentation:placeholder="false">
          <draw:text-box>
            <text:p text:style-name="a70" text:class-names="" text:cond-style-name=""><text:span text:style-name="a69" text:class-names=""/></text:p>
          </draw:text-box>
          <svg:title/>
          <svg:desc/>
        </draw:frame>
        <draw:frame draw:id="id15" presentation:style-name="a74" draw:name="投影片編號版面配置區 6" svg:x="4.21007in" svg:y="10.31424in" svg:width="3.22222in" svg:height="0.5434in" presentation:class="page-number" presentation:placeholder="false">
          <draw:text-box>
            <text:p text:style-name="a73" text:class-names="" text:cond-style-name=""><text:span text:style-name="a7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cust-標題投影片" style:page-layout-name="pageLayout1" draw:style-name="a76">
      <draw:custom-shape svg:x="18.86806in" svg:y="0.34549in" svg:width="12.22917in" svg:height="0.57292in" draw:id="id16" draw:layer="Master1-bg" draw:style-name="a82" draw:name="Rectangle 7">
        <svg:title/>
        <svg:desc/>
        <text:p text:style-name="a81" text:class-names="" text:cond-style-name=""><text:span text:style-name="a77" text:class-names="">「</text:span><text:span text:style-name="a78" text:class-names="">2022</text:span><text:span text:style-name="a79" text:class-names="">教師產業研習與研究暨產業深耕實務經驗研討會」</text:span><text:span text:style-name="a8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26042in" svg:y="45.75347in" svg:width="29.21528in" svg:height="0in" draw:id="id17" draw:layer="Master1-bg" draw:style-name="a85" draw:name="Line 10">
        <svg:title/>
        <svg:desc/>
        <text:p text:style-name="a84" text:class-names="" text:cond-style-name=""><text:span text:style-name="a83" text:class-names=""/></text:p>
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</draw:enhanced-geometry>
      </draw:custom-shape>
      <draw:frame draw:id="id18" draw:layer="Master1-bg" draw:style-name="a86" draw:name="圖片 15" svg:x="0.23611in" svg:y="0.07986in" svg:width="7.875in" svg:height="1.90278in" style:rel-width="scale" style:rel-height="scale">
        <draw:image xlink:href="media/image13.jpeg" xlink:type="simple" xlink:show="embed" xlink:actuate="onLoad"/>
        <svg:title/>
        <svg:desc/>
      </draw:frame>
      <draw:custom-shape svg:x="22.50521in" svg:y="0.94271in" svg:width="8.28299in" svg:height="0.50521in" draw:id="id19" draw:layer="Master1-bg" draw:style-name="a91" draw:name="矩形 1">
        <svg:title/>
        <svg:desc/>
        <text:p text:style-name="a90" text:class-names="" text:cond-style-name=""><text:span text:style-name="a87" text:class-names="">2022.11.16</text:span><text:span text:style-name="a88" text:class-names="">，新北市，黎明技術學院誠樸樓國際會議廳</text:span><text:span text:style-name="a8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20" draw:layer="Master1-bg" draw:style-name="a92" draw:name="圖片 1" svg:x="0.78472in" svg:y="5.53125in" svg:width="30.00347in" svg:height="0.45486in" style:rel-width="scale" style:rel-height="scale">
        <draw:image xlink:href="media/image14.emf" xlink:type="simple" xlink:show="embed" xlink:actuate="onLoad"/>
        <svg:title/>
        <svg:desc/>
      </draw:frame>
      <draw:frame draw:id="id21" presentation:style-name="a96" draw:name="副標題 2" svg:x="3.9375in" svg:y="24.81719in" svg:width="23.625in" svg:height="11.40781in" presentation:class="subtitle" presentation:placeholder="false">
        <draw:text-box>
          <text:p text:style-name="a95" text:class-names="" text:cond-style-name=""><text:span text:style-name="a93" text:class-names="">按一下以編輯母片副標題樣式</text:span><text:span text:style-name="a94" text:class-names=""/></text:p>
        </draw:text-box>
        <svg:title/>
        <svg:desc/>
      </draw:frame>
      <presentation:notes style:page-layout-name="pageLayout2" draw:style-name="a126">
        <draw:frame draw:id="id10" presentation:style-name="a99" draw:name="頁首版面配置區 1" svg:x="0in" svg:y="0in" svg:width="3.22222in" svg:height="0.5434in" presentation:class="header" presentation:placeholder="false">
          <draw:text-box>
            <text:p text:style-name="a98" text:class-names="" text:cond-style-name=""><text:span text:style-name="a97" text:class-names=""/></text:p>
          </draw:text-box>
          <svg:title/>
          <svg:desc/>
        </draw:frame>
        <draw:frame draw:id="id11" presentation:style-name="a103" draw:name="日期版面配置區 2" svg:x="4.21007in" svg:y="0in" svg:width="3.22222in" svg:height="0.5434in" presentation:class="date-time" presentation:placeholder="false">
          <draw:text-box>
            <text:p text:style-name="a102" text:class-names="" text:cond-style-name=""><text:span text:style-name="a100" text:class-names=""><text:date text:fixed="false" style:data-style-name="a101">2022/10/17</text:date></text:span></text:p>
          </draw:text-box>
          <svg:title/>
          <svg:desc/>
        </draw:frame>
        <draw:page-thumbnail svg:x="2.35938in" svg:y="0.81424in" svg:width="2.71528in" svg:height="4.07292in" presentation:class="page" draw:id="id12" presentation:style-name="a104" draw:name="投影片圖像版面配置區 3">
          <svg:title/>
          <svg:desc/>
        </draw:page-thumbnail>
        <draw:frame draw:id="id13" presentation:style-name="a119" draw:name="備忘稿版面配置區 4" svg:x="0.74306in" svg:y="5.15799in" svg:width="5.94792in" svg:height="4.88715in" presentation:class="notes" presentation:placeholder="false">
          <draw:text-box>
            <text:p text:style-name="a106" text:class-names="" text:cond-style-name=""><text:span text:style-name="a105" text:class-names="">按一下以編輯母片文字樣式</text:span></text:p>
            <text:list text:style-name="a109">
              <text:list-item>
                <text:list text:style-name="a109">
                  <text:list-item>
                    <text:p text:style-name="a108" text:class-names="" text:cond-style-name=""><text:span text:style-name="a107" text:class-names="">第二層</text:span></text:p>
                  </text:list-item>
                </text:list>
              </text:list-item>
            </text:list>
            <text:list text:style-name="a112">
              <text:list-item>
                <text:list text:style-name="a112">
                  <text:list-item>
                    <text:list text:style-name="a112">
                      <text:list-item>
                        <text:p text:style-name="a111" text:class-names="" text:cond-style-name=""><text:span text:style-name="a11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15">
              <text:list-item>
                <text:list text:style-name="a115">
                  <text:list-item>
                    <text:list text:style-name="a115">
                      <text:list-item>
                        <text:list text:style-name="a115">
                          <text:list-item>
                            <text:p text:style-name="a114" text:class-names="" text:cond-style-name=""><text:span text:style-name="a11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18">
              <text:list-item>
                <text:list text:style-name="a118">
                  <text:list-item>
                    <text:list text:style-name="a118">
                      <text:list-item>
                        <text:list text:style-name="a118">
                          <text:list-item>
                            <text:list text:style-name="a118">
                              <text:list-item>
                                <text:p text:style-name="a117" text:class-names="" text:cond-style-name=""><text:span text:style-name="a11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122" draw:name="頁尾版面配置區 5" svg:x="0in" svg:y="10.31424in" svg:width="3.22222in" svg:height="0.5434in" presentation:class="footer" presentation:placeholder="false">
          <draw:text-box>
            <text:p text:style-name="a121" text:class-names="" text:cond-style-name=""><text:span text:style-name="a120" text:class-names=""/></text:p>
          </draw:text-box>
          <svg:title/>
          <svg:desc/>
        </draw:frame>
        <draw:frame draw:id="id15" presentation:style-name="a125" draw:name="投影片編號版面配置區 6" svg:x="4.21007in" svg:y="10.31424in" svg:width="3.22222in" svg:height="0.5434in" presentation:class="page-number" presentation:placeholder="false">
          <draw:text-box>
            <text:p text:style-name="a124" text:class-names="" text:cond-style-name=""><text:span text:style-name="a12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標題及物件" style:page-layout-name="pageLayout1" draw:style-name="a127">
      <draw:custom-shape svg:x="18.86806in" svg:y="0.34549in" svg:width="12.22917in" svg:height="0.57292in" draw:id="id22" draw:layer="Master1-bg" draw:style-name="a133" draw:name="Rectangle 7">
        <svg:title/>
        <svg:desc/>
        <text:p text:style-name="a132" text:class-names="" text:cond-style-name=""><text:span text:style-name="a128" text:class-names="">「</text:span><text:span text:style-name="a129" text:class-names="">2022</text:span><text:span text:style-name="a130" text:class-names="">教師產業研習與研究暨產業深耕實務經驗研討會」</text:span><text:span text:style-name="a13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26042in" svg:y="45.75347in" svg:width="29.21528in" svg:height="0in" draw:id="id23" draw:layer="Master1-bg" draw:style-name="a136" draw:name="Line 10">
        <svg:title/>
        <svg:desc/>
        <text:p text:style-name="a135" text:class-names="" text:cond-style-name=""><text:span text:style-name="a134" text:class-names=""/></text:p>
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</draw:enhanced-geometry>
      </draw:custom-shape>
      <draw:frame draw:id="id24" draw:layer="Master1-bg" draw:style-name="a137" draw:name="圖片 15" svg:x="0.23611in" svg:y="0.07986in" svg:width="7.875in" svg:height="1.90278in" style:rel-width="scale" style:rel-height="scale">
        <draw:image xlink:href="media/image13.jpeg" xlink:type="simple" xlink:show="embed" xlink:actuate="onLoad"/>
        <svg:title/>
        <svg:desc/>
      </draw:frame>
      <draw:custom-shape svg:x="22.50521in" svg:y="0.94271in" svg:width="8.28299in" svg:height="0.50521in" draw:id="id25" draw:layer="Master1-bg" draw:style-name="a142" draw:name="矩形 1">
        <svg:title/>
        <svg:desc/>
        <text:p text:style-name="a141" text:class-names="" text:cond-style-name=""><text:span text:style-name="a138" text:class-names="">2022.11.16</text:span><text:span text:style-name="a139" text:class-names="">，新北市，黎明技術學院誠樸樓國際會議廳</text:span><text:span text:style-name="a14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26" draw:layer="Master1-bg" draw:style-name="a143" draw:name="圖片 1" svg:x="0.78472in" svg:y="5.53125in" svg:width="30.00347in" svg:height="0.45486in" style:rel-width="scale" style:rel-height="scale">
        <draw:image xlink:href="media/image14.emf" xlink:type="simple" xlink:show="embed" xlink:actuate="onLoad"/>
        <svg:title/>
        <svg:desc/>
      </draw:frame>
      <draw:frame draw:id="id27" presentation:style-name="a147" draw:name="標題 1" svg:x="2.16493in" svg:y="2.51563in" svg:width="27.17014in" svg:height="9.13368in" presentation:class="title" presentation:placeholder="false">
        <draw:text-box>
          <text:p text:style-name="a146" text:class-names="" text:cond-style-name=""><text:span text:style-name="a144" text:class-names="">按一下以編輯母片標題樣式</text:span><text:span text:style-name="a145" text:class-names=""/></text:p>
        </draw:text-box>
        <svg:title/>
        <svg:desc/>
      </draw:frame>
      <draw:frame draw:id="id28" presentation:style-name="a164" draw:name="內容版面配置區 2" svg:x="2.16493in" svg:y="12.57813in" svg:width="27.17014in" svg:height="29.97917in" presentation:class="object" presentation:placeholder="false">
        <draw:text-box>
          <text:list text:style-name="a150">
            <text:list-item>
              <text:p text:style-name="a149" text:class-names="" text:cond-style-name=""><text:span text:style-name="a148" text:class-names="">編輯母片文字樣式</text:span></text:p>
            </text:list-item>
          </text:list>
          <text:list text:style-name="a153">
            <text:list-item>
              <text:list text:style-name="a153">
                <text:list-item>
                  <text:p text:style-name="a152" text:class-names="" text:cond-style-name=""><text:span text:style-name="a151" text:class-names="">第二層</text:span></text:p>
                </text:list-item>
              </text:list>
            </text:list-item>
          </text:list>
          <text:list text:style-name="a156">
            <text:list-item>
              <text:list text:style-name="a156">
                <text:list-item>
                  <text:list text:style-name="a156">
                    <text:list-item>
                      <text:p text:style-name="a155" text:class-names="" text:cond-style-name=""><text:span text:style-name="a154" text:class-names="">第三層</text:span></text:p>
                    </text:list-item>
                  </text:list>
                </text:list-item>
              </text:list>
            </text:list-item>
          </text:list>
          <text:list text:style-name="a159">
            <text:list-item>
              <text:list text:style-name="a159">
                <text:list-item>
                  <text:list text:style-name="a159">
                    <text:list-item>
                      <text:list text:style-name="a159">
                        <text:list-item>
                          <text:p text:style-name="a158" text:class-names="" text:cond-style-name=""><text:span text:style-name="a15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63">
            <text:list-item>
              <text:list text:style-name="a163">
                <text:list-item>
                  <text:list text:style-name="a163">
                    <text:list-item>
                      <text:list text:style-name="a163">
                        <text:list-item>
                          <text:list text:style-name="a163">
                            <text:list-item>
                              <text:p text:style-name="a162" text:class-names="" text:cond-style-name=""><text:span text:style-name="a160" text:class-names="">第五層</text:span><text:span text:style-name="a16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168" draw:name="日期版面配置區 3" svg:x="2.16493in" svg:y="43.7934in" svg:width="7.08854in" svg:height="2.51562in" presentation:class="date-time" presentation:placeholder="false">
        <draw:text-box>
          <text:p text:style-name="a167" text:class-names="" text:cond-style-name=""><text:span text:style-name="a165" text:class-names=""><text:date text:fixed="false" style:data-style-name="a166">10/17/2022</text:date></text:span></text:p>
        </draw:text-box>
        <svg:title/>
        <svg:desc/>
      </draw:frame>
      <draw:frame draw:id="id30" presentation:style-name="a171" draw:name="頁尾版面配置區 4" svg:x="10.43403in" svg:y="43.7934in" svg:width="10.63194in" svg:height="2.51562in" presentation:class="footer" presentation:placeholder="false">
        <draw:text-box>
          <text:p text:style-name="a170" text:class-names="" text:cond-style-name=""><text:span text:style-name="a169" text:class-names=""/></text:p>
        </draw:text-box>
        <svg:title/>
        <svg:desc/>
      </draw:frame>
      <draw:frame draw:id="id31" presentation:style-name="a174" draw:name="投影片編號版面配置區 5" svg:x="22.24653in" svg:y="43.7934in" svg:width="7.08854in" svg:height="2.51562in" presentation:class="page-number" presentation:placeholder="false">
        <draw:text-box>
          <text:p text:style-name="a173" text:class-names="" text:cond-style-name=""><text:span text:style-name="a172" text:class-names=""><text:page-number style:num-format="1" text:fixed="false"/></text:span></text:p>
        </draw:text-box>
        <svg:title/>
        <svg:desc/>
      </draw:frame>
      <presentation:notes style:page-layout-name="pageLayout2" draw:style-name="a204">
        <draw:frame draw:id="id10" presentation:style-name="a177" draw:name="頁首版面配置區 1" svg:x="0in" svg:y="0in" svg:width="3.22222in" svg:height="0.5434in" presentation:class="header" presentation:placeholder="false">
          <draw:text-box>
            <text:p text:style-name="a176" text:class-names="" text:cond-style-name=""><text:span text:style-name="a175" text:class-names=""/></text:p>
          </draw:text-box>
          <svg:title/>
          <svg:desc/>
        </draw:frame>
        <draw:frame draw:id="id11" presentation:style-name="a181" draw:name="日期版面配置區 2" svg:x="4.21007in" svg:y="0in" svg:width="3.22222in" svg:height="0.5434in" presentation:class="date-time" presentation:placeholder="false">
          <draw:text-box>
            <text:p text:style-name="a180" text:class-names="" text:cond-style-name=""><text:span text:style-name="a178" text:class-names=""><text:date text:fixed="false" style:data-style-name="a179">2022/10/17</text:date></text:span></text:p>
          </draw:text-box>
          <svg:title/>
          <svg:desc/>
        </draw:frame>
        <draw:page-thumbnail svg:x="2.35938in" svg:y="0.81424in" svg:width="2.71528in" svg:height="4.07292in" presentation:class="page" draw:id="id12" presentation:style-name="a182" draw:name="投影片圖像版面配置區 3">
          <svg:title/>
          <svg:desc/>
        </draw:page-thumbnail>
        <draw:frame draw:id="id13" presentation:style-name="a197" draw:name="備忘稿版面配置區 4" svg:x="0.74306in" svg:y="5.15799in" svg:width="5.94792in" svg:height="4.88715in" presentation:class="notes" presentation:placeholder="false">
          <draw:text-box>
            <text:p text:style-name="a184" text:class-names="" text:cond-style-name=""><text:span text:style-name="a183" text:class-names="">按一下以編輯母片文字樣式</text:span></text:p>
            <text:list text:style-name="a187">
              <text:list-item>
                <text:list text:style-name="a187">
                  <text:list-item>
                    <text:p text:style-name="a186" text:class-names="" text:cond-style-name=""><text:span text:style-name="a185" text:class-names="">第二層</text:span></text:p>
                  </text:list-item>
                </text:list>
              </text:list-item>
            </text:list>
            <text:list text:style-name="a190">
              <text:list-item>
                <text:list text:style-name="a190">
                  <text:list-item>
                    <text:list text:style-name="a190">
                      <text:list-item>
                        <text:p text:style-name="a189" text:class-names="" text:cond-style-name=""><text:span text:style-name="a18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93">
              <text:list-item>
                <text:list text:style-name="a193">
                  <text:list-item>
                    <text:list text:style-name="a193">
                      <text:list-item>
                        <text:list text:style-name="a193">
                          <text:list-item>
                            <text:p text:style-name="a192" text:class-names="" text:cond-style-name=""><text:span text:style-name="a19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96">
              <text:list-item>
                <text:list text:style-name="a196">
                  <text:list-item>
                    <text:list text:style-name="a196">
                      <text:list-item>
                        <text:list text:style-name="a196">
                          <text:list-item>
                            <text:list text:style-name="a196">
                              <text:list-item>
                                <text:p text:style-name="a195" text:class-names="" text:cond-style-name=""><text:span text:style-name="a19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200" draw:name="頁尾版面配置區 5" svg:x="0in" svg:y="10.31424in" svg:width="3.22222in" svg:height="0.5434in" presentation:class="footer" presentation:placeholder="false">
          <draw:text-box>
            <text:p text:style-name="a199" text:class-names="" text:cond-style-name=""><text:span text:style-name="a198" text:class-names=""/></text:p>
          </draw:text-box>
          <svg:title/>
          <svg:desc/>
        </draw:frame>
        <draw:frame draw:id="id15" presentation:style-name="a203" draw:name="投影片編號版面配置區 6" svg:x="4.21007in" svg:y="10.31424in" svg:width="3.22222in" svg:height="0.5434in" presentation:class="page-number" presentation:placeholder="false">
          <draw:text-box>
            <text:p text:style-name="a202" text:class-names="" text:cond-style-name=""><text:span text:style-name="a20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章節標題" style:page-layout-name="pageLayout1" draw:style-name="a205">
      <draw:custom-shape svg:x="18.86806in" svg:y="0.34549in" svg:width="12.22917in" svg:height="0.57292in" draw:id="id32" draw:layer="Master1-bg" draw:style-name="a211" draw:name="Rectangle 7">
        <svg:title/>
        <svg:desc/>
        <text:p text:style-name="a210" text:class-names="" text:cond-style-name=""><text:span text:style-name="a206" text:class-names="">「</text:span><text:span text:style-name="a207" text:class-names="">2022</text:span><text:span text:style-name="a208" text:class-names="">教師產業研習與研究暨產業深耕實務經驗研討會」</text:span><text:span text:style-name="a20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26042in" svg:y="45.75347in" svg:width="29.21528in" svg:height="0in" draw:id="id33" draw:layer="Master1-bg" draw:style-name="a214" draw:name="Line 10">
        <svg:title/>
        <svg:desc/>
        <text:p text:style-name="a213" text:class-names="" text:cond-style-name=""><text:span text:style-name="a212" text:class-names=""/></text:p>
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</draw:enhanced-geometry>
      </draw:custom-shape>
      <draw:frame draw:id="id34" draw:layer="Master1-bg" draw:style-name="a215" draw:name="圖片 15" svg:x="0.23611in" svg:y="0.07986in" svg:width="7.875in" svg:height="1.90278in" style:rel-width="scale" style:rel-height="scale">
        <draw:image xlink:href="media/image13.jpeg" xlink:type="simple" xlink:show="embed" xlink:actuate="onLoad"/>
        <svg:title/>
        <svg:desc/>
      </draw:frame>
      <draw:custom-shape svg:x="22.50521in" svg:y="0.94271in" svg:width="8.28299in" svg:height="0.50521in" draw:id="id35" draw:layer="Master1-bg" draw:style-name="a220" draw:name="矩形 1">
        <svg:title/>
        <svg:desc/>
        <text:p text:style-name="a219" text:class-names="" text:cond-style-name=""><text:span text:style-name="a216" text:class-names="">2022.11.16</text:span><text:span text:style-name="a217" text:class-names="">，新北市，黎明技術學院誠樸樓國際會議廳</text:span><text:span text:style-name="a21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36" draw:layer="Master1-bg" draw:style-name="a221" draw:name="圖片 1" svg:x="0.78472in" svg:y="5.53125in" svg:width="30.00347in" svg:height="0.45486in" style:rel-width="scale" style:rel-height="scale">
        <draw:image xlink:href="media/image14.emf" xlink:type="simple" xlink:show="embed" xlink:actuate="onLoad"/>
        <svg:title/>
        <svg:desc/>
      </draw:frame>
      <draw:frame draw:id="id37" presentation:style-name="a225" draw:name="標題 1" svg:x="2.14922in" svg:y="11.77969in" svg:width="27.16875in" svg:height="19.65468in" presentation:class="title" presentation:placeholder="false">
        <draw:text-box>
          <text:p text:style-name="a224" text:class-names="" text:cond-style-name=""><text:span text:style-name="a222" text:class-names="">按一下以編輯母片標題樣式</text:span><text:span text:style-name="a223" text:class-names=""/></text:p>
        </draw:text-box>
        <svg:title/>
        <svg:desc/>
      </draw:frame>
      <draw:frame draw:id="id38" presentation:style-name="a229" draw:name="文字版面配置區 2" svg:x="2.14922in" svg:y="31.62032in" svg:width="27.16875in" svg:height="10.33593in" presentation:class="outline" presentation:placeholder="false">
        <draw:text-box>
          <text:list text:style-name="a228">
            <text:list-item>
              <text:p text:style-name="a227" text:class-names="" text:cond-style-name=""><text:span text:style-name="a226" text:class-names="">編輯母片文字樣式</text:span></text:p>
            </text:list-item>
          </text:list>
        </draw:text-box>
        <svg:title/>
        <svg:desc/>
      </draw:frame>
      <draw:frame draw:id="id39" presentation:style-name="a233" draw:name="日期版面配置區 3" svg:x="2.16493in" svg:y="43.7934in" svg:width="7.08854in" svg:height="2.51562in" presentation:class="date-time" presentation:placeholder="false">
        <draw:text-box>
          <text:p text:style-name="a232" text:class-names="" text:cond-style-name=""><text:span text:style-name="a230" text:class-names=""><text:date text:fixed="false" style:data-style-name="a231">10/17/2022</text:date></text:span></text:p>
        </draw:text-box>
        <svg:title/>
        <svg:desc/>
      </draw:frame>
      <draw:frame draw:id="id40" presentation:style-name="a236" draw:name="頁尾版面配置區 4" svg:x="10.43403in" svg:y="43.7934in" svg:width="10.63194in" svg:height="2.51562in" presentation:class="footer" presentation:placeholder="false">
        <draw:text-box>
          <text:p text:style-name="a235" text:class-names="" text:cond-style-name=""><text:span text:style-name="a234" text:class-names=""/></text:p>
        </draw:text-box>
        <svg:title/>
        <svg:desc/>
      </draw:frame>
      <draw:frame draw:id="id41" presentation:style-name="a239" draw:name="投影片編號版面配置區 5" svg:x="22.24653in" svg:y="43.7934in" svg:width="7.08854in" svg:height="2.51562in" presentation:class="page-number" presentation:placeholder="false">
        <draw:text-box>
          <text:p text:style-name="a238" text:class-names="" text:cond-style-name=""><text:span text:style-name="a237" text:class-names=""><text:page-number style:num-format="1" text:fixed="false"/></text:span></text:p>
        </draw:text-box>
        <svg:title/>
        <svg:desc/>
      </draw:frame>
      <presentation:notes style:page-layout-name="pageLayout2" draw:style-name="a269">
        <draw:frame draw:id="id10" presentation:style-name="a242" draw:name="頁首版面配置區 1" svg:x="0in" svg:y="0in" svg:width="3.22222in" svg:height="0.5434in" presentation:class="header" presentation:placeholder="false">
          <draw:text-box>
            <text:p text:style-name="a241" text:class-names="" text:cond-style-name=""><text:span text:style-name="a240" text:class-names=""/></text:p>
          </draw:text-box>
          <svg:title/>
          <svg:desc/>
        </draw:frame>
        <draw:frame draw:id="id11" presentation:style-name="a246" draw:name="日期版面配置區 2" svg:x="4.21007in" svg:y="0in" svg:width="3.22222in" svg:height="0.5434in" presentation:class="date-time" presentation:placeholder="false">
          <draw:text-box>
            <text:p text:style-name="a245" text:class-names="" text:cond-style-name=""><text:span text:style-name="a243" text:class-names=""><text:date text:fixed="false" style:data-style-name="a244">2022/10/17</text:date></text:span></text:p>
          </draw:text-box>
          <svg:title/>
          <svg:desc/>
        </draw:frame>
        <draw:page-thumbnail svg:x="2.35938in" svg:y="0.81424in" svg:width="2.71528in" svg:height="4.07292in" presentation:class="page" draw:id="id12" presentation:style-name="a247" draw:name="投影片圖像版面配置區 3">
          <svg:title/>
          <svg:desc/>
        </draw:page-thumbnail>
        <draw:frame draw:id="id13" presentation:style-name="a262" draw:name="備忘稿版面配置區 4" svg:x="0.74306in" svg:y="5.15799in" svg:width="5.94792in" svg:height="4.88715in" presentation:class="notes" presentation:placeholder="false">
          <draw:text-box>
            <text:p text:style-name="a249" text:class-names="" text:cond-style-name=""><text:span text:style-name="a248" text:class-names="">按一下以編輯母片文字樣式</text:span></text:p>
            <text:list text:style-name="a252">
              <text:list-item>
                <text:list text:style-name="a252">
                  <text:list-item>
                    <text:p text:style-name="a251" text:class-names="" text:cond-style-name=""><text:span text:style-name="a250" text:class-names="">第二層</text:span></text:p>
                  </text:list-item>
                </text:list>
              </text:list-item>
            </text:list>
            <text:list text:style-name="a255">
              <text:list-item>
                <text:list text:style-name="a255">
                  <text:list-item>
                    <text:list text:style-name="a255">
                      <text:list-item>
                        <text:p text:style-name="a254" text:class-names="" text:cond-style-name=""><text:span text:style-name="a25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58">
              <text:list-item>
                <text:list text:style-name="a258">
                  <text:list-item>
                    <text:list text:style-name="a258">
                      <text:list-item>
                        <text:list text:style-name="a258">
                          <text:list-item>
                            <text:p text:style-name="a257" text:class-names="" text:cond-style-name=""><text:span text:style-name="a25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61">
              <text:list-item>
                <text:list text:style-name="a261">
                  <text:list-item>
                    <text:list text:style-name="a261">
                      <text:list-item>
                        <text:list text:style-name="a261">
                          <text:list-item>
                            <text:list text:style-name="a261">
                              <text:list-item>
                                <text:p text:style-name="a260" text:class-names="" text:cond-style-name=""><text:span text:style-name="a25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265" draw:name="頁尾版面配置區 5" svg:x="0in" svg:y="10.31424in" svg:width="3.22222in" svg:height="0.5434in" presentation:class="footer" presentation:placeholder="false">
          <draw:text-box>
            <text:p text:style-name="a264" text:class-names="" text:cond-style-name=""><text:span text:style-name="a263" text:class-names=""/></text:p>
          </draw:text-box>
          <svg:title/>
          <svg:desc/>
        </draw:frame>
        <draw:frame draw:id="id15" presentation:style-name="a268" draw:name="投影片編號版面配置區 6" svg:x="4.21007in" svg:y="10.31424in" svg:width="3.22222in" svg:height="0.5434in" presentation:class="page-number" presentation:placeholder="false">
          <draw:text-box>
            <text:p text:style-name="a267" text:class-names="" text:cond-style-name=""><text:span text:style-name="a26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兩項物件" style:page-layout-name="pageLayout1" draw:style-name="a270">
      <draw:custom-shape svg:x="18.86806in" svg:y="0.34549in" svg:width="12.22917in" svg:height="0.57292in" draw:id="id42" draw:layer="Master1-bg" draw:style-name="a276" draw:name="Rectangle 7">
        <svg:title/>
        <svg:desc/>
        <text:p text:style-name="a275" text:class-names="" text:cond-style-name=""><text:span text:style-name="a271" text:class-names="">「</text:span><text:span text:style-name="a272" text:class-names="">2022</text:span><text:span text:style-name="a273" text:class-names="">教師產業研習與研究暨產業深耕實務經驗研討會」</text:span><text:span text:style-name="a27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26042in" svg:y="45.75347in" svg:width="29.21528in" svg:height="0in" draw:id="id43" draw:layer="Master1-bg" draw:style-name="a279" draw:name="Line 10">
        <svg:title/>
        <svg:desc/>
        <text:p text:style-name="a278" text:class-names="" text:cond-style-name=""><text:span text:style-name="a277" text:class-names=""/></text:p>
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</draw:enhanced-geometry>
      </draw:custom-shape>
      <draw:frame draw:id="id44" draw:layer="Master1-bg" draw:style-name="a280" draw:name="圖片 15" svg:x="0.23611in" svg:y="0.07986in" svg:width="7.875in" svg:height="1.90278in" style:rel-width="scale" style:rel-height="scale">
        <draw:image xlink:href="media/image13.jpeg" xlink:type="simple" xlink:show="embed" xlink:actuate="onLoad"/>
        <svg:title/>
        <svg:desc/>
      </draw:frame>
      <draw:custom-shape svg:x="22.50521in" svg:y="0.94271in" svg:width="8.28299in" svg:height="0.50521in" draw:id="id45" draw:layer="Master1-bg" draw:style-name="a285" draw:name="矩形 1">
        <svg:title/>
        <svg:desc/>
        <text:p text:style-name="a284" text:class-names="" text:cond-style-name=""><text:span text:style-name="a281" text:class-names="">2022.11.16</text:span><text:span text:style-name="a282" text:class-names="">，新北市，黎明技術學院誠樸樓國際會議廳</text:span><text:span text:style-name="a28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46" draw:layer="Master1-bg" draw:style-name="a286" draw:name="圖片 1" svg:x="0.78472in" svg:y="5.53125in" svg:width="30.00347in" svg:height="0.45486in" style:rel-width="scale" style:rel-height="scale">
        <draw:image xlink:href="media/image14.emf" xlink:type="simple" xlink:show="embed" xlink:actuate="onLoad"/>
        <svg:title/>
        <svg:desc/>
      </draw:frame>
      <draw:frame draw:id="id47" presentation:style-name="a290" draw:name="標題 1" svg:x="2.16493in" svg:y="2.51563in" svg:width="27.17014in" svg:height="9.13368in" presentation:class="title" presentation:placeholder="false">
        <draw:text-box>
          <text:p text:style-name="a289" text:class-names="" text:cond-style-name=""><text:span text:style-name="a287" text:class-names="">按一下以編輯母片標題樣式</text:span><text:span text:style-name="a288" text:class-names=""/></text:p>
        </draw:text-box>
        <svg:title/>
        <svg:desc/>
      </draw:frame>
      <draw:frame draw:id="id48" presentation:style-name="a307" draw:name="內容版面配置區 2" svg:x="2.16563in" svg:y="12.57813in" svg:width="13.3875in" svg:height="29.97969in" presentation:class="object" presentation:placeholder="false">
        <draw:text-box>
          <text:list text:style-name="a293">
            <text:list-item>
              <text:p text:style-name="a292" text:class-names="" text:cond-style-name=""><text:span text:style-name="a291" text:class-names="">編輯母片文字樣式</text:span></text:p>
            </text:list-item>
          </text:list>
          <text:list text:style-name="a296">
            <text:list-item>
              <text:list text:style-name="a296">
                <text:list-item>
                  <text:p text:style-name="a295" text:class-names="" text:cond-style-name=""><text:span text:style-name="a294" text:class-names="">第二層</text:span></text:p>
                </text:list-item>
              </text:list>
            </text:list-item>
          </text:list>
          <text:list text:style-name="a299">
            <text:list-item>
              <text:list text:style-name="a299">
                <text:list-item>
                  <text:list text:style-name="a299">
                    <text:list-item>
                      <text:p text:style-name="a298" text:class-names="" text:cond-style-name=""><text:span text:style-name="a297" text:class-names="">第三層</text:span></text:p>
                    </text:list-item>
                  </text:list>
                </text:list-item>
              </text:list>
            </text:list-item>
          </text:list>
          <text:list text:style-name="a302">
            <text:list-item>
              <text:list text:style-name="a302">
                <text:list-item>
                  <text:list text:style-name="a302">
                    <text:list-item>
                      <text:list text:style-name="a302">
                        <text:list-item>
                          <text:p text:style-name="a301" text:class-names="" text:cond-style-name=""><text:span text:style-name="a30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06">
            <text:list-item>
              <text:list text:style-name="a306">
                <text:list-item>
                  <text:list text:style-name="a306">
                    <text:list-item>
                      <text:list text:style-name="a306">
                        <text:list-item>
                          <text:list text:style-name="a306">
                            <text:list-item>
                              <text:p text:style-name="a305" text:class-names="" text:cond-style-name=""><text:span text:style-name="a303" text:class-names="">第五層</text:span><text:span text:style-name="a30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9" presentation:style-name="a324" draw:name="內容版面配置區 3" svg:x="15.94688in" svg:y="12.57813in" svg:width="13.3875in" svg:height="29.97969in" presentation:class="object" presentation:placeholder="false">
        <draw:text-box>
          <text:list text:style-name="a310">
            <text:list-item>
              <text:p text:style-name="a309" text:class-names="" text:cond-style-name=""><text:span text:style-name="a308" text:class-names="">編輯母片文字樣式</text:span></text:p>
            </text:list-item>
          </text:list>
          <text:list text:style-name="a313">
            <text:list-item>
              <text:list text:style-name="a313">
                <text:list-item>
                  <text:p text:style-name="a312" text:class-names="" text:cond-style-name=""><text:span text:style-name="a311" text:class-names="">第二層</text:span></text:p>
                </text:list-item>
              </text:list>
            </text:list-item>
          </text:list>
          <text:list text:style-name="a316">
            <text:list-item>
              <text:list text:style-name="a316">
                <text:list-item>
                  <text:list text:style-name="a316">
                    <text:list-item>
                      <text:p text:style-name="a315" text:class-names="" text:cond-style-name=""><text:span text:style-name="a314" text:class-names="">第三層</text:span></text:p>
                    </text:list-item>
                  </text:list>
                </text:list-item>
              </text:list>
            </text:list-item>
          </text:list>
          <text:list text:style-name="a319">
            <text:list-item>
              <text:list text:style-name="a319">
                <text:list-item>
                  <text:list text:style-name="a319">
                    <text:list-item>
                      <text:list text:style-name="a319">
                        <text:list-item>
                          <text:p text:style-name="a318" text:class-names="" text:cond-style-name=""><text:span text:style-name="a31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23">
            <text:list-item>
              <text:list text:style-name="a323">
                <text:list-item>
                  <text:list text:style-name="a323">
                    <text:list-item>
                      <text:list text:style-name="a323">
                        <text:list-item>
                          <text:list text:style-name="a323">
                            <text:list-item>
                              <text:p text:style-name="a322" text:class-names="" text:cond-style-name=""><text:span text:style-name="a320" text:class-names="">第五層</text:span><text:span text:style-name="a32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0" presentation:style-name="a328" draw:name="日期版面配置區 3" svg:x="2.16493in" svg:y="43.7934in" svg:width="7.08854in" svg:height="2.51562in" presentation:class="date-time" presentation:placeholder="false">
        <draw:text-box>
          <text:p text:style-name="a327" text:class-names="" text:cond-style-name=""><text:span text:style-name="a325" text:class-names=""><text:date text:fixed="false" style:data-style-name="a326">10/17/2022</text:date></text:span></text:p>
        </draw:text-box>
        <svg:title/>
        <svg:desc/>
      </draw:frame>
      <draw:frame draw:id="id51" presentation:style-name="a331" draw:name="頁尾版面配置區 4" svg:x="10.43403in" svg:y="43.7934in" svg:width="10.63194in" svg:height="2.51562in" presentation:class="footer" presentation:placeholder="false">
        <draw:text-box>
          <text:p text:style-name="a330" text:class-names="" text:cond-style-name=""><text:span text:style-name="a329" text:class-names=""/></text:p>
        </draw:text-box>
        <svg:title/>
        <svg:desc/>
      </draw:frame>
      <draw:frame draw:id="id52" presentation:style-name="a334" draw:name="投影片編號版面配置區 5" svg:x="22.24653in" svg:y="43.7934in" svg:width="7.08854in" svg:height="2.51562in" presentation:class="page-number" presentation:placeholder="false">
        <draw:text-box>
          <text:p text:style-name="a333" text:class-names="" text:cond-style-name=""><text:span text:style-name="a332" text:class-names=""><text:page-number style:num-format="1" text:fixed="false"/></text:span></text:p>
        </draw:text-box>
        <svg:title/>
        <svg:desc/>
      </draw:frame>
      <presentation:notes style:page-layout-name="pageLayout2" draw:style-name="a364">
        <draw:frame draw:id="id10" presentation:style-name="a337" draw:name="頁首版面配置區 1" svg:x="0in" svg:y="0in" svg:width="3.22222in" svg:height="0.5434in" presentation:class="header" presentation:placeholder="false">
          <draw:text-box>
            <text:p text:style-name="a336" text:class-names="" text:cond-style-name=""><text:span text:style-name="a335" text:class-names=""/></text:p>
          </draw:text-box>
          <svg:title/>
          <svg:desc/>
        </draw:frame>
        <draw:frame draw:id="id11" presentation:style-name="a341" draw:name="日期版面配置區 2" svg:x="4.21007in" svg:y="0in" svg:width="3.22222in" svg:height="0.5434in" presentation:class="date-time" presentation:placeholder="false">
          <draw:text-box>
            <text:p text:style-name="a340" text:class-names="" text:cond-style-name=""><text:span text:style-name="a338" text:class-names=""><text:date text:fixed="false" style:data-style-name="a339">2022/10/17</text:date></text:span></text:p>
          </draw:text-box>
          <svg:title/>
          <svg:desc/>
        </draw:frame>
        <draw:page-thumbnail svg:x="2.35938in" svg:y="0.81424in" svg:width="2.71528in" svg:height="4.07292in" presentation:class="page" draw:id="id12" presentation:style-name="a342" draw:name="投影片圖像版面配置區 3">
          <svg:title/>
          <svg:desc/>
        </draw:page-thumbnail>
        <draw:frame draw:id="id13" presentation:style-name="a357" draw:name="備忘稿版面配置區 4" svg:x="0.74306in" svg:y="5.15799in" svg:width="5.94792in" svg:height="4.88715in" presentation:class="notes" presentation:placeholder="false">
          <draw:text-box>
            <text:p text:style-name="a344" text:class-names="" text:cond-style-name=""><text:span text:style-name="a343" text:class-names="">按一下以編輯母片文字樣式</text:span></text:p>
            <text:list text:style-name="a347">
              <text:list-item>
                <text:list text:style-name="a347">
                  <text:list-item>
                    <text:p text:style-name="a346" text:class-names="" text:cond-style-name=""><text:span text:style-name="a345" text:class-names="">第二層</text:span></text:p>
                  </text:list-item>
                </text:list>
              </text:list-item>
            </text:list>
            <text:list text:style-name="a350">
              <text:list-item>
                <text:list text:style-name="a350">
                  <text:list-item>
                    <text:list text:style-name="a350">
                      <text:list-item>
                        <text:p text:style-name="a349" text:class-names="" text:cond-style-name=""><text:span text:style-name="a34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53">
              <text:list-item>
                <text:list text:style-name="a353">
                  <text:list-item>
                    <text:list text:style-name="a353">
                      <text:list-item>
                        <text:list text:style-name="a353">
                          <text:list-item>
                            <text:p text:style-name="a352" text:class-names="" text:cond-style-name=""><text:span text:style-name="a35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56">
              <text:list-item>
                <text:list text:style-name="a356">
                  <text:list-item>
                    <text:list text:style-name="a356">
                      <text:list-item>
                        <text:list text:style-name="a356">
                          <text:list-item>
                            <text:list text:style-name="a356">
                              <text:list-item>
                                <text:p text:style-name="a355" text:class-names="" text:cond-style-name=""><text:span text:style-name="a35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360" draw:name="頁尾版面配置區 5" svg:x="0in" svg:y="10.31424in" svg:width="3.22222in" svg:height="0.5434in" presentation:class="footer" presentation:placeholder="false">
          <draw:text-box>
            <text:p text:style-name="a359" text:class-names="" text:cond-style-name=""><text:span text:style-name="a358" text:class-names=""/></text:p>
          </draw:text-box>
          <svg:title/>
          <svg:desc/>
        </draw:frame>
        <draw:frame draw:id="id15" presentation:style-name="a363" draw:name="投影片編號版面配置區 6" svg:x="4.21007in" svg:y="10.31424in" svg:width="3.22222in" svg:height="0.5434in" presentation:class="page-number" presentation:placeholder="false">
          <draw:text-box>
            <text:p text:style-name="a362" text:class-names="" text:cond-style-name=""><text:span text:style-name="a36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比對" style:page-layout-name="pageLayout1" draw:style-name="a365">
      <draw:custom-shape svg:x="18.86806in" svg:y="0.34549in" svg:width="12.22917in" svg:height="0.57292in" draw:id="id53" draw:layer="Master1-bg" draw:style-name="a371" draw:name="Rectangle 7">
        <svg:title/>
        <svg:desc/>
        <text:p text:style-name="a370" text:class-names="" text:cond-style-name=""><text:span text:style-name="a366" text:class-names="">「</text:span><text:span text:style-name="a367" text:class-names="">2022</text:span><text:span text:style-name="a368" text:class-names="">教師產業研習與研究暨產業深耕實務經驗研討會」</text:span><text:span text:style-name="a36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26042in" svg:y="45.75347in" svg:width="29.21528in" svg:height="0in" draw:id="id54" draw:layer="Master1-bg" draw:style-name="a374" draw:name="Line 10">
        <svg:title/>
        <svg:desc/>
        <text:p text:style-name="a373" text:class-names="" text:cond-style-name=""><text:span text:style-name="a372" text:class-names=""/></text:p>
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</draw:enhanced-geometry>
      </draw:custom-shape>
      <draw:frame draw:id="id55" draw:layer="Master1-bg" draw:style-name="a375" draw:name="圖片 15" svg:x="0.23611in" svg:y="0.07986in" svg:width="7.875in" svg:height="1.90278in" style:rel-width="scale" style:rel-height="scale">
        <draw:image xlink:href="media/image13.jpeg" xlink:type="simple" xlink:show="embed" xlink:actuate="onLoad"/>
        <svg:title/>
        <svg:desc/>
      </draw:frame>
      <draw:custom-shape svg:x="22.50521in" svg:y="0.94271in" svg:width="8.28299in" svg:height="0.50521in" draw:id="id56" draw:layer="Master1-bg" draw:style-name="a380" draw:name="矩形 1">
        <svg:title/>
        <svg:desc/>
        <text:p text:style-name="a379" text:class-names="" text:cond-style-name=""><text:span text:style-name="a376" text:class-names="">2022.11.16</text:span><text:span text:style-name="a377" text:class-names="">，新北市，黎明技術學院誠樸樓國際會議廳</text:span><text:span text:style-name="a37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57" draw:layer="Master1-bg" draw:style-name="a381" draw:name="圖片 1" svg:x="0.78472in" svg:y="5.53125in" svg:width="30.00347in" svg:height="0.45486in" style:rel-width="scale" style:rel-height="scale">
        <draw:image xlink:href="media/image14.emf" xlink:type="simple" xlink:show="embed" xlink:actuate="onLoad"/>
        <svg:title/>
        <svg:desc/>
      </draw:frame>
      <draw:frame draw:id="id58" presentation:style-name="a385" draw:name="標題 1" svg:x="2.16973in" svg:y="2.51563in" svg:width="27.16875in" svg:height="9.13282in" presentation:class="title" presentation:placeholder="false">
        <draw:text-box>
          <text:p text:style-name="a384" text:class-names="" text:cond-style-name=""><text:span text:style-name="a382" text:class-names="">按一下以編輯母片標題樣式</text:span><text:span text:style-name="a383" text:class-names=""/></text:p>
        </draw:text-box>
        <svg:title/>
        <svg:desc/>
      </draw:frame>
      <draw:frame draw:id="id59" presentation:style-name="a389" draw:name="文字版面配置區 2" svg:x="2.16973in" svg:y="11.58282in" svg:width="13.32598in" svg:height="5.67656in" presentation:class="outline" presentation:placeholder="false">
        <draw:text-box>
          <text:list text:style-name="a388">
            <text:list-item>
              <text:p text:style-name="a387" text:class-names="" text:cond-style-name=""><text:span text:style-name="a386" text:class-names="">編輯母片文字樣式</text:span></text:p>
            </text:list-item>
          </text:list>
        </draw:text-box>
        <svg:title/>
        <svg:desc/>
      </draw:frame>
      <draw:frame draw:id="id60" presentation:style-name="a406" draw:name="內容版面配置區 3" svg:x="2.16973in" svg:y="17.25938in" svg:width="13.32598in" svg:height="25.38594in" presentation:class="object" presentation:placeholder="false">
        <draw:text-box>
          <text:list text:style-name="a392">
            <text:list-item>
              <text:p text:style-name="a391" text:class-names="" text:cond-style-name=""><text:span text:style-name="a390" text:class-names="">編輯母片文字樣式</text:span></text:p>
            </text:list-item>
          </text:list>
          <text:list text:style-name="a395">
            <text:list-item>
              <text:list text:style-name="a395">
                <text:list-item>
                  <text:p text:style-name="a394" text:class-names="" text:cond-style-name=""><text:span text:style-name="a393" text:class-names="">第二層</text:span></text:p>
                </text:list-item>
              </text:list>
            </text:list-item>
          </text:list>
          <text:list text:style-name="a398">
            <text:list-item>
              <text:list text:style-name="a398">
                <text:list-item>
                  <text:list text:style-name="a398">
                    <text:list-item>
                      <text:p text:style-name="a397" text:class-names="" text:cond-style-name=""><text:span text:style-name="a396" text:class-names="">第三層</text:span></text:p>
                    </text:list-item>
                  </text:list>
                </text:list-item>
              </text:list>
            </text:list-item>
          </text:list>
          <text:list text:style-name="a401">
            <text:list-item>
              <text:list text:style-name="a401">
                <text:list-item>
                  <text:list text:style-name="a401">
                    <text:list-item>
                      <text:list text:style-name="a401">
                        <text:list-item>
                          <text:p text:style-name="a400" text:class-names="" text:cond-style-name=""><text:span text:style-name="a399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05">
            <text:list-item>
              <text:list text:style-name="a405">
                <text:list-item>
                  <text:list text:style-name="a405">
                    <text:list-item>
                      <text:list text:style-name="a405">
                        <text:list-item>
                          <text:list text:style-name="a405">
                            <text:list-item>
                              <text:p text:style-name="a404" text:class-names="" text:cond-style-name=""><text:span text:style-name="a402" text:class-names="">第五層</text:span><text:span text:style-name="a40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1" presentation:style-name="a410" draw:name="文字版面配置區 4" svg:x="15.94687in" svg:y="11.58282in" svg:width="13.3916in" svg:height="5.67656in" presentation:class="outline" presentation:placeholder="false">
        <draw:text-box>
          <text:list text:style-name="a409">
            <text:list-item>
              <text:p text:style-name="a408" text:class-names="" text:cond-style-name=""><text:span text:style-name="a407" text:class-names="">編輯母片文字樣式</text:span></text:p>
            </text:list-item>
          </text:list>
        </draw:text-box>
        <svg:title/>
        <svg:desc/>
      </draw:frame>
      <draw:frame draw:id="id62" presentation:style-name="a427" draw:name="內容版面配置區 5" svg:x="15.94687in" svg:y="17.25938in" svg:width="13.3916in" svg:height="25.38594in" presentation:class="object" presentation:placeholder="false">
        <draw:text-box>
          <text:list text:style-name="a413">
            <text:list-item>
              <text:p text:style-name="a412" text:class-names="" text:cond-style-name=""><text:span text:style-name="a411" text:class-names="">編輯母片文字樣式</text:span></text:p>
            </text:list-item>
          </text:list>
          <text:list text:style-name="a416">
            <text:list-item>
              <text:list text:style-name="a416">
                <text:list-item>
                  <text:p text:style-name="a415" text:class-names="" text:cond-style-name=""><text:span text:style-name="a414" text:class-names="">第二層</text:span></text:p>
                </text:list-item>
              </text:list>
            </text:list-item>
          </text:list>
          <text:list text:style-name="a419">
            <text:list-item>
              <text:list text:style-name="a419">
                <text:list-item>
                  <text:list text:style-name="a419">
                    <text:list-item>
                      <text:p text:style-name="a418" text:class-names="" text:cond-style-name=""><text:span text:style-name="a417" text:class-names="">第三層</text:span></text:p>
                    </text:list-item>
                  </text:list>
                </text:list-item>
              </text:list>
            </text:list-item>
          </text:list>
          <text:list text:style-name="a422">
            <text:list-item>
              <text:list text:style-name="a422">
                <text:list-item>
                  <text:list text:style-name="a422">
                    <text:list-item>
                      <text:list text:style-name="a422">
                        <text:list-item>
                          <text:p text:style-name="a421" text:class-names="" text:cond-style-name=""><text:span text:style-name="a42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26">
            <text:list-item>
              <text:list text:style-name="a426">
                <text:list-item>
                  <text:list text:style-name="a426">
                    <text:list-item>
                      <text:list text:style-name="a426">
                        <text:list-item>
                          <text:list text:style-name="a426">
                            <text:list-item>
                              <text:p text:style-name="a425" text:class-names="" text:cond-style-name=""><text:span text:style-name="a423" text:class-names="">第五層</text:span><text:span text:style-name="a42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3" presentation:style-name="a431" draw:name="日期版面配置區 3" svg:x="2.16493in" svg:y="43.7934in" svg:width="7.08854in" svg:height="2.51562in" presentation:class="date-time" presentation:placeholder="false">
        <draw:text-box>
          <text:p text:style-name="a430" text:class-names="" text:cond-style-name=""><text:span text:style-name="a428" text:class-names=""><text:date text:fixed="false" style:data-style-name="a429">10/17/2022</text:date></text:span></text:p>
        </draw:text-box>
        <svg:title/>
        <svg:desc/>
      </draw:frame>
      <draw:frame draw:id="id64" presentation:style-name="a434" draw:name="頁尾版面配置區 4" svg:x="10.43403in" svg:y="43.7934in" svg:width="10.63194in" svg:height="2.51562in" presentation:class="footer" presentation:placeholder="false">
        <draw:text-box>
          <text:p text:style-name="a433" text:class-names="" text:cond-style-name=""><text:span text:style-name="a432" text:class-names=""/></text:p>
        </draw:text-box>
        <svg:title/>
        <svg:desc/>
      </draw:frame>
      <draw:frame draw:id="id65" presentation:style-name="a437" draw:name="投影片編號版面配置區 5" svg:x="22.24653in" svg:y="43.7934in" svg:width="7.08854in" svg:height="2.51562in" presentation:class="page-number" presentation:placeholder="false">
        <draw:text-box>
          <text:p text:style-name="a436" text:class-names="" text:cond-style-name=""><text:span text:style-name="a435" text:class-names=""><text:page-number style:num-format="1" text:fixed="false"/></text:span></text:p>
        </draw:text-box>
        <svg:title/>
        <svg:desc/>
      </draw:frame>
      <presentation:notes style:page-layout-name="pageLayout2" draw:style-name="a467">
        <draw:frame draw:id="id10" presentation:style-name="a440" draw:name="頁首版面配置區 1" svg:x="0in" svg:y="0in" svg:width="3.22222in" svg:height="0.5434in" presentation:class="header" presentation:placeholder="false">
          <draw:text-box>
            <text:p text:style-name="a439" text:class-names="" text:cond-style-name=""><text:span text:style-name="a438" text:class-names=""/></text:p>
          </draw:text-box>
          <svg:title/>
          <svg:desc/>
        </draw:frame>
        <draw:frame draw:id="id11" presentation:style-name="a444" draw:name="日期版面配置區 2" svg:x="4.21007in" svg:y="0in" svg:width="3.22222in" svg:height="0.5434in" presentation:class="date-time" presentation:placeholder="false">
          <draw:text-box>
            <text:p text:style-name="a443" text:class-names="" text:cond-style-name=""><text:span text:style-name="a441" text:class-names=""><text:date text:fixed="false" style:data-style-name="a442">2022/10/17</text:date></text:span></text:p>
          </draw:text-box>
          <svg:title/>
          <svg:desc/>
        </draw:frame>
        <draw:page-thumbnail svg:x="2.35938in" svg:y="0.81424in" svg:width="2.71528in" svg:height="4.07292in" presentation:class="page" draw:id="id12" presentation:style-name="a445" draw:name="投影片圖像版面配置區 3">
          <svg:title/>
          <svg:desc/>
        </draw:page-thumbnail>
        <draw:frame draw:id="id13" presentation:style-name="a460" draw:name="備忘稿版面配置區 4" svg:x="0.74306in" svg:y="5.15799in" svg:width="5.94792in" svg:height="4.88715in" presentation:class="notes" presentation:placeholder="false">
          <draw:text-box>
            <text:p text:style-name="a447" text:class-names="" text:cond-style-name=""><text:span text:style-name="a446" text:class-names="">按一下以編輯母片文字樣式</text:span></text:p>
            <text:list text:style-name="a450">
              <text:list-item>
                <text:list text:style-name="a450">
                  <text:list-item>
                    <text:p text:style-name="a449" text:class-names="" text:cond-style-name=""><text:span text:style-name="a448" text:class-names="">第二層</text:span></text:p>
                  </text:list-item>
                </text:list>
              </text:list-item>
            </text:list>
            <text:list text:style-name="a453">
              <text:list-item>
                <text:list text:style-name="a453">
                  <text:list-item>
                    <text:list text:style-name="a453">
                      <text:list-item>
                        <text:p text:style-name="a452" text:class-names="" text:cond-style-name=""><text:span text:style-name="a45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56">
              <text:list-item>
                <text:list text:style-name="a456">
                  <text:list-item>
                    <text:list text:style-name="a456">
                      <text:list-item>
                        <text:list text:style-name="a456">
                          <text:list-item>
                            <text:p text:style-name="a455" text:class-names="" text:cond-style-name=""><text:span text:style-name="a45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59">
              <text:list-item>
                <text:list text:style-name="a459">
                  <text:list-item>
                    <text:list text:style-name="a459">
                      <text:list-item>
                        <text:list text:style-name="a459">
                          <text:list-item>
                            <text:list text:style-name="a459">
                              <text:list-item>
                                <text:p text:style-name="a458" text:class-names="" text:cond-style-name=""><text:span text:style-name="a45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463" draw:name="頁尾版面配置區 5" svg:x="0in" svg:y="10.31424in" svg:width="3.22222in" svg:height="0.5434in" presentation:class="footer" presentation:placeholder="false">
          <draw:text-box>
            <text:p text:style-name="a462" text:class-names="" text:cond-style-name=""><text:span text:style-name="a461" text:class-names=""/></text:p>
          </draw:text-box>
          <svg:title/>
          <svg:desc/>
        </draw:frame>
        <draw:frame draw:id="id15" presentation:style-name="a466" draw:name="投影片編號版面配置區 6" svg:x="4.21007in" svg:y="10.31424in" svg:width="3.22222in" svg:height="0.5434in" presentation:class="page-number" presentation:placeholder="false">
          <draw:text-box>
            <text:p text:style-name="a465" text:class-names="" text:cond-style-name=""><text:span text:style-name="a46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468">
      <draw:custom-shape svg:x="18.86806in" svg:y="0.34549in" svg:width="12.22917in" svg:height="0.57292in" draw:id="id66" draw:layer="Master1-bg" draw:style-name="a474" draw:name="Rectangle 7">
        <svg:title/>
        <svg:desc/>
        <text:p text:style-name="a473" text:class-names="" text:cond-style-name=""><text:span text:style-name="a469" text:class-names="">「</text:span><text:span text:style-name="a470" text:class-names="">2022</text:span><text:span text:style-name="a471" text:class-names="">教師產業研習與研究暨產業深耕實務經驗研討會」</text:span><text:span text:style-name="a47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26042in" svg:y="45.75347in" svg:width="29.21528in" svg:height="0in" draw:id="id67" draw:layer="Master1-bg" draw:style-name="a477" draw:name="Line 10">
        <svg:title/>
        <svg:desc/>
        <text:p text:style-name="a476" text:class-names="" text:cond-style-name=""><text:span text:style-name="a475" text:class-names=""/></text:p>
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</draw:enhanced-geometry>
      </draw:custom-shape>
      <draw:frame draw:id="id68" draw:layer="Master1-bg" draw:style-name="a478" draw:name="圖片 15" svg:x="0.23611in" svg:y="0.07986in" svg:width="7.875in" svg:height="1.90278in" style:rel-width="scale" style:rel-height="scale">
        <draw:image xlink:href="media/image13.jpeg" xlink:type="simple" xlink:show="embed" xlink:actuate="onLoad"/>
        <svg:title/>
        <svg:desc/>
      </draw:frame>
      <draw:custom-shape svg:x="22.50521in" svg:y="0.94271in" svg:width="8.28299in" svg:height="0.50521in" draw:id="id69" draw:layer="Master1-bg" draw:style-name="a483" draw:name="矩形 1">
        <svg:title/>
        <svg:desc/>
        <text:p text:style-name="a482" text:class-names="" text:cond-style-name=""><text:span text:style-name="a479" text:class-names="">2022.11.16</text:span><text:span text:style-name="a480" text:class-names="">，新北市，黎明技術學院誠樸樓國際會議廳</text:span><text:span text:style-name="a48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70" draw:layer="Master1-bg" draw:style-name="a484" draw:name="圖片 1" svg:x="0.78472in" svg:y="5.53125in" svg:width="30.00347in" svg:height="0.45486in" style:rel-width="scale" style:rel-height="scale">
        <draw:image xlink:href="media/image14.emf" xlink:type="simple" xlink:show="embed" xlink:actuate="onLoad"/>
        <svg:title/>
        <svg:desc/>
      </draw:frame>
      <draw:frame draw:id="id71" presentation:style-name="a488" draw:name="標題 1" svg:x="2.16493in" svg:y="2.51563in" svg:width="27.17014in" svg:height="9.13368in" presentation:class="title" presentation:placeholder="false">
        <draw:text-box>
          <text:p text:style-name="a487" text:class-names="" text:cond-style-name=""><text:span text:style-name="a485" text:class-names="">按一下以編輯母片標題樣式</text:span><text:span text:style-name="a486" text:class-names=""/></text:p>
        </draw:text-box>
        <svg:title/>
        <svg:desc/>
      </draw:frame>
      <draw:frame draw:id="id72" presentation:style-name="a492" draw:name="日期版面配置區 3" svg:x="2.16493in" svg:y="43.7934in" svg:width="7.08854in" svg:height="2.51562in" presentation:class="date-time" presentation:placeholder="false">
        <draw:text-box>
          <text:p text:style-name="a491" text:class-names="" text:cond-style-name=""><text:span text:style-name="a489" text:class-names=""><text:date text:fixed="false" style:data-style-name="a490">10/17/2022</text:date></text:span></text:p>
        </draw:text-box>
        <svg:title/>
        <svg:desc/>
      </draw:frame>
      <draw:frame draw:id="id73" presentation:style-name="a495" draw:name="頁尾版面配置區 4" svg:x="10.43403in" svg:y="43.7934in" svg:width="10.63194in" svg:height="2.51562in" presentation:class="footer" presentation:placeholder="false">
        <draw:text-box>
          <text:p text:style-name="a494" text:class-names="" text:cond-style-name=""><text:span text:style-name="a493" text:class-names=""/></text:p>
        </draw:text-box>
        <svg:title/>
        <svg:desc/>
      </draw:frame>
      <draw:frame draw:id="id74" presentation:style-name="a498" draw:name="投影片編號版面配置區 5" svg:x="22.24653in" svg:y="43.7934in" svg:width="7.08854in" svg:height="2.51562in" presentation:class="page-number" presentation:placeholder="false">
        <draw:text-box>
          <text:p text:style-name="a497" text:class-names="" text:cond-style-name=""><text:span text:style-name="a496" text:class-names=""><text:page-number style:num-format="1" text:fixed="false"/></text:span></text:p>
        </draw:text-box>
        <svg:title/>
        <svg:desc/>
      </draw:frame>
      <presentation:notes style:page-layout-name="pageLayout2" draw:style-name="a528">
        <draw:frame draw:id="id10" presentation:style-name="a501" draw:name="頁首版面配置區 1" svg:x="0in" svg:y="0in" svg:width="3.22222in" svg:height="0.5434in" presentation:class="header" presentation:placeholder="false">
          <draw:text-box>
            <text:p text:style-name="a500" text:class-names="" text:cond-style-name=""><text:span text:style-name="a499" text:class-names=""/></text:p>
          </draw:text-box>
          <svg:title/>
          <svg:desc/>
        </draw:frame>
        <draw:frame draw:id="id11" presentation:style-name="a505" draw:name="日期版面配置區 2" svg:x="4.21007in" svg:y="0in" svg:width="3.22222in" svg:height="0.5434in" presentation:class="date-time" presentation:placeholder="false">
          <draw:text-box>
            <text:p text:style-name="a504" text:class-names="" text:cond-style-name=""><text:span text:style-name="a502" text:class-names=""><text:date text:fixed="false" style:data-style-name="a503">2022/10/17</text:date></text:span></text:p>
          </draw:text-box>
          <svg:title/>
          <svg:desc/>
        </draw:frame>
        <draw:page-thumbnail svg:x="2.35938in" svg:y="0.81424in" svg:width="2.71528in" svg:height="4.07292in" presentation:class="page" draw:id="id12" presentation:style-name="a506" draw:name="投影片圖像版面配置區 3">
          <svg:title/>
          <svg:desc/>
        </draw:page-thumbnail>
        <draw:frame draw:id="id13" presentation:style-name="a521" draw:name="備忘稿版面配置區 4" svg:x="0.74306in" svg:y="5.15799in" svg:width="5.94792in" svg:height="4.88715in" presentation:class="notes" presentation:placeholder="false">
          <draw:text-box>
            <text:p text:style-name="a508" text:class-names="" text:cond-style-name=""><text:span text:style-name="a507" text:class-names="">按一下以編輯母片文字樣式</text:span></text:p>
            <text:list text:style-name="a511">
              <text:list-item>
                <text:list text:style-name="a511">
                  <text:list-item>
                    <text:p text:style-name="a510" text:class-names="" text:cond-style-name=""><text:span text:style-name="a509" text:class-names="">第二層</text:span></text:p>
                  </text:list-item>
                </text:list>
              </text:list-item>
            </text:list>
            <text:list text:style-name="a514">
              <text:list-item>
                <text:list text:style-name="a514">
                  <text:list-item>
                    <text:list text:style-name="a514">
                      <text:list-item>
                        <text:p text:style-name="a513" text:class-names="" text:cond-style-name=""><text:span text:style-name="a51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17">
              <text:list-item>
                <text:list text:style-name="a517">
                  <text:list-item>
                    <text:list text:style-name="a517">
                      <text:list-item>
                        <text:list text:style-name="a517">
                          <text:list-item>
                            <text:p text:style-name="a516" text:class-names="" text:cond-style-name=""><text:span text:style-name="a51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20">
              <text:list-item>
                <text:list text:style-name="a520">
                  <text:list-item>
                    <text:list text:style-name="a520">
                      <text:list-item>
                        <text:list text:style-name="a520">
                          <text:list-item>
                            <text:list text:style-name="a520">
                              <text:list-item>
                                <text:p text:style-name="a519" text:class-names="" text:cond-style-name=""><text:span text:style-name="a51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524" draw:name="頁尾版面配置區 5" svg:x="0in" svg:y="10.31424in" svg:width="3.22222in" svg:height="0.5434in" presentation:class="footer" presentation:placeholder="false">
          <draw:text-box>
            <text:p text:style-name="a523" text:class-names="" text:cond-style-name=""><text:span text:style-name="a522" text:class-names=""/></text:p>
          </draw:text-box>
          <svg:title/>
          <svg:desc/>
        </draw:frame>
        <draw:frame draw:id="id15" presentation:style-name="a527" draw:name="投影片編號版面配置區 6" svg:x="4.21007in" svg:y="10.31424in" svg:width="3.22222in" svg:height="0.5434in" presentation:class="page-number" presentation:placeholder="false">
          <draw:text-box>
            <text:p text:style-name="a526" text:class-names="" text:cond-style-name=""><text:span text:style-name="a52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空白" style:page-layout-name="pageLayout1" draw:style-name="a529">
      <draw:custom-shape svg:x="18.86806in" svg:y="0.34549in" svg:width="12.22917in" svg:height="0.57292in" draw:id="id75" draw:layer="Master1-bg" draw:style-name="a535" draw:name="Rectangle 7">
        <svg:title/>
        <svg:desc/>
        <text:p text:style-name="a534" text:class-names="" text:cond-style-name=""><text:span text:style-name="a530" text:class-names="">「</text:span><text:span text:style-name="a531" text:class-names="">2022</text:span><text:span text:style-name="a532" text:class-names="">教師產業研習與研究暨產業深耕實務經驗研討會」</text:span><text:span text:style-name="a53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26042in" svg:y="45.75347in" svg:width="29.21528in" svg:height="0in" draw:id="id76" draw:layer="Master1-bg" draw:style-name="a538" draw:name="Line 10">
        <svg:title/>
        <svg:desc/>
        <text:p text:style-name="a537" text:class-names="" text:cond-style-name=""><text:span text:style-name="a536" text:class-names=""/></text:p>
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</draw:enhanced-geometry>
      </draw:custom-shape>
      <draw:frame draw:id="id77" draw:layer="Master1-bg" draw:style-name="a539" draw:name="圖片 15" svg:x="0.23611in" svg:y="0.07986in" svg:width="7.875in" svg:height="1.90278in" style:rel-width="scale" style:rel-height="scale">
        <draw:image xlink:href="media/image13.jpeg" xlink:type="simple" xlink:show="embed" xlink:actuate="onLoad"/>
        <svg:title/>
        <svg:desc/>
      </draw:frame>
      <draw:custom-shape svg:x="22.50521in" svg:y="0.94271in" svg:width="8.28299in" svg:height="0.50521in" draw:id="id78" draw:layer="Master1-bg" draw:style-name="a544" draw:name="矩形 1">
        <svg:title/>
        <svg:desc/>
        <text:p text:style-name="a543" text:class-names="" text:cond-style-name=""><text:span text:style-name="a540" text:class-names="">2022.11.16</text:span><text:span text:style-name="a541" text:class-names="">，新北市，黎明技術學院誠樸樓國際會議廳</text:span><text:span text:style-name="a54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79" draw:layer="Master1-bg" draw:style-name="a545" draw:name="圖片 1" svg:x="0.78472in" svg:y="5.53125in" svg:width="30.00347in" svg:height="0.45486in" style:rel-width="scale" style:rel-height="scale">
        <draw:image xlink:href="media/image14.emf" xlink:type="simple" xlink:show="embed" xlink:actuate="onLoad"/>
        <svg:title/>
        <svg:desc/>
      </draw:frame>
      <draw:frame draw:id="id80" presentation:style-name="a549" draw:name="日期版面配置區 3" svg:x="2.16493in" svg:y="43.7934in" svg:width="7.08854in" svg:height="2.51562in" presentation:class="date-time" presentation:placeholder="false">
        <draw:text-box>
          <text:p text:style-name="a548" text:class-names="" text:cond-style-name=""><text:span text:style-name="a546" text:class-names=""><text:date text:fixed="false" style:data-style-name="a547">10/17/2022</text:date></text:span></text:p>
        </draw:text-box>
        <svg:title/>
        <svg:desc/>
      </draw:frame>
      <draw:frame draw:id="id81" presentation:style-name="a552" draw:name="頁尾版面配置區 4" svg:x="10.43403in" svg:y="43.7934in" svg:width="10.63194in" svg:height="2.51562in" presentation:class="footer" presentation:placeholder="false">
        <draw:text-box>
          <text:p text:style-name="a551" text:class-names="" text:cond-style-name=""><text:span text:style-name="a550" text:class-names=""/></text:p>
        </draw:text-box>
        <svg:title/>
        <svg:desc/>
      </draw:frame>
      <draw:frame draw:id="id82" presentation:style-name="a555" draw:name="投影片編號版面配置區 5" svg:x="22.24653in" svg:y="43.7934in" svg:width="7.08854in" svg:height="2.51562in" presentation:class="page-number" presentation:placeholder="false">
        <draw:text-box>
          <text:p text:style-name="a554" text:class-names="" text:cond-style-name=""><text:span text:style-name="a553" text:class-names=""><text:page-number style:num-format="1" text:fixed="false"/></text:span></text:p>
        </draw:text-box>
        <svg:title/>
        <svg:desc/>
      </draw:frame>
      <presentation:notes style:page-layout-name="pageLayout2" draw:style-name="a585">
        <draw:frame draw:id="id10" presentation:style-name="a558" draw:name="頁首版面配置區 1" svg:x="0in" svg:y="0in" svg:width="3.22222in" svg:height="0.5434in" presentation:class="header" presentation:placeholder="false">
          <draw:text-box>
            <text:p text:style-name="a557" text:class-names="" text:cond-style-name=""><text:span text:style-name="a556" text:class-names=""/></text:p>
          </draw:text-box>
          <svg:title/>
          <svg:desc/>
        </draw:frame>
        <draw:frame draw:id="id11" presentation:style-name="a562" draw:name="日期版面配置區 2" svg:x="4.21007in" svg:y="0in" svg:width="3.22222in" svg:height="0.5434in" presentation:class="date-time" presentation:placeholder="false">
          <draw:text-box>
            <text:p text:style-name="a561" text:class-names="" text:cond-style-name=""><text:span text:style-name="a559" text:class-names=""><text:date text:fixed="false" style:data-style-name="a560">2022/10/17</text:date></text:span></text:p>
          </draw:text-box>
          <svg:title/>
          <svg:desc/>
        </draw:frame>
        <draw:page-thumbnail svg:x="2.35938in" svg:y="0.81424in" svg:width="2.71528in" svg:height="4.07292in" presentation:class="page" draw:id="id12" presentation:style-name="a563" draw:name="投影片圖像版面配置區 3">
          <svg:title/>
          <svg:desc/>
        </draw:page-thumbnail>
        <draw:frame draw:id="id13" presentation:style-name="a578" draw:name="備忘稿版面配置區 4" svg:x="0.74306in" svg:y="5.15799in" svg:width="5.94792in" svg:height="4.88715in" presentation:class="notes" presentation:placeholder="false">
          <draw:text-box>
            <text:p text:style-name="a565" text:class-names="" text:cond-style-name=""><text:span text:style-name="a564" text:class-names="">按一下以編輯母片文字樣式</text:span></text:p>
            <text:list text:style-name="a568">
              <text:list-item>
                <text:list text:style-name="a568">
                  <text:list-item>
                    <text:p text:style-name="a567" text:class-names="" text:cond-style-name=""><text:span text:style-name="a566" text:class-names="">第二層</text:span></text:p>
                  </text:list-item>
                </text:list>
              </text:list-item>
            </text:list>
            <text:list text:style-name="a571">
              <text:list-item>
                <text:list text:style-name="a571">
                  <text:list-item>
                    <text:list text:style-name="a571">
                      <text:list-item>
                        <text:p text:style-name="a570" text:class-names="" text:cond-style-name=""><text:span text:style-name="a56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74">
              <text:list-item>
                <text:list text:style-name="a574">
                  <text:list-item>
                    <text:list text:style-name="a574">
                      <text:list-item>
                        <text:list text:style-name="a574">
                          <text:list-item>
                            <text:p text:style-name="a573" text:class-names="" text:cond-style-name=""><text:span text:style-name="a57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77">
              <text:list-item>
                <text:list text:style-name="a577">
                  <text:list-item>
                    <text:list text:style-name="a577">
                      <text:list-item>
                        <text:list text:style-name="a577">
                          <text:list-item>
                            <text:list text:style-name="a577">
                              <text:list-item>
                                <text:p text:style-name="a576" text:class-names="" text:cond-style-name=""><text:span text:style-name="a57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581" draw:name="頁尾版面配置區 5" svg:x="0in" svg:y="10.31424in" svg:width="3.22222in" svg:height="0.5434in" presentation:class="footer" presentation:placeholder="false">
          <draw:text-box>
            <text:p text:style-name="a580" text:class-names="" text:cond-style-name=""><text:span text:style-name="a579" text:class-names=""/></text:p>
          </draw:text-box>
          <svg:title/>
          <svg:desc/>
        </draw:frame>
        <draw:frame draw:id="id15" presentation:style-name="a584" draw:name="投影片編號版面配置區 6" svg:x="4.21007in" svg:y="10.31424in" svg:width="3.22222in" svg:height="0.5434in" presentation:class="page-number" presentation:placeholder="false">
          <draw:text-box>
            <text:p text:style-name="a583" text:class-names="" text:cond-style-name=""><text:span text:style-name="a58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586">
      <draw:custom-shape svg:x="18.86806in" svg:y="0.34549in" svg:width="12.22917in" svg:height="0.57292in" draw:id="id83" draw:layer="Master1-bg" draw:style-name="a592" draw:name="Rectangle 7">
        <svg:title/>
        <svg:desc/>
        <text:p text:style-name="a591" text:class-names="" text:cond-style-name=""><text:span text:style-name="a587" text:class-names="">「</text:span><text:span text:style-name="a588" text:class-names="">2022</text:span><text:span text:style-name="a589" text:class-names="">教師產業研習與研究暨產業深耕實務經驗研討會」</text:span><text:span text:style-name="a59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26042in" svg:y="45.75347in" svg:width="29.21528in" svg:height="0in" draw:id="id84" draw:layer="Master1-bg" draw:style-name="a595" draw:name="Line 10">
        <svg:title/>
        <svg:desc/>
        <text:p text:style-name="a594" text:class-names="" text:cond-style-name=""><text:span text:style-name="a593" text:class-names=""/></text:p>
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</draw:enhanced-geometry>
      </draw:custom-shape>
      <draw:frame draw:id="id85" draw:layer="Master1-bg" draw:style-name="a596" draw:name="圖片 15" svg:x="0.23611in" svg:y="0.07986in" svg:width="7.875in" svg:height="1.90278in" style:rel-width="scale" style:rel-height="scale">
        <draw:image xlink:href="media/image13.jpeg" xlink:type="simple" xlink:show="embed" xlink:actuate="onLoad"/>
        <svg:title/>
        <svg:desc/>
      </draw:frame>
      <draw:custom-shape svg:x="22.50521in" svg:y="0.94271in" svg:width="8.28299in" svg:height="0.50521in" draw:id="id86" draw:layer="Master1-bg" draw:style-name="a601" draw:name="矩形 1">
        <svg:title/>
        <svg:desc/>
        <text:p text:style-name="a600" text:class-names="" text:cond-style-name=""><text:span text:style-name="a597" text:class-names="">2022.11.16</text:span><text:span text:style-name="a598" text:class-names="">，新北市，黎明技術學院誠樸樓國際會議廳</text:span><text:span text:style-name="a59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87" draw:layer="Master1-bg" draw:style-name="a602" draw:name="圖片 1" svg:x="0.78472in" svg:y="5.53125in" svg:width="30.00347in" svg:height="0.45486in" style:rel-width="scale" style:rel-height="scale">
        <draw:image xlink:href="media/image14.emf" xlink:type="simple" xlink:show="embed" xlink:actuate="onLoad"/>
        <svg:title/>
        <svg:desc/>
      </draw:frame>
      <draw:frame draw:id="id88" presentation:style-name="a606" draw:name="標題 1" svg:x="2.16973in" svg:y="3.15in" svg:width="10.15957in" svg:height="11.025in" presentation:class="title" presentation:placeholder="false">
        <draw:text-box>
          <text:p text:style-name="a605" text:class-names="" text:cond-style-name=""><text:span text:style-name="a603" text:class-names="">按一下以編輯母片標題樣式</text:span><text:span text:style-name="a604" text:class-names=""/></text:p>
        </draw:text-box>
        <svg:title/>
        <svg:desc/>
      </draw:frame>
      <draw:frame draw:id="id89" presentation:style-name="a623" draw:name="內容版面配置區 2" svg:x="13.3916in" svg:y="6.80313in" svg:width="15.94688in" svg:height="33.57813in" presentation:class="object" presentation:placeholder="false">
        <draw:text-box>
          <text:list text:style-name="a609">
            <text:list-item>
              <text:p text:style-name="a608" text:class-names="" text:cond-style-name=""><text:span text:style-name="a607" text:class-names="">編輯母片文字樣式</text:span></text:p>
            </text:list-item>
          </text:list>
          <text:list text:style-name="a612">
            <text:list-item>
              <text:list text:style-name="a612">
                <text:list-item>
                  <text:p text:style-name="a611" text:class-names="" text:cond-style-name=""><text:span text:style-name="a610" text:class-names="">第二層</text:span></text:p>
                </text:list-item>
              </text:list>
            </text:list-item>
          </text:list>
          <text:list text:style-name="a615">
            <text:list-item>
              <text:list text:style-name="a615">
                <text:list-item>
                  <text:list text:style-name="a615">
                    <text:list-item>
                      <text:p text:style-name="a614" text:class-names="" text:cond-style-name=""><text:span text:style-name="a613" text:class-names="">第三層</text:span></text:p>
                    </text:list-item>
                  </text:list>
                </text:list-item>
              </text:list>
            </text:list-item>
          </text:list>
          <text:list text:style-name="a618">
            <text:list-item>
              <text:list text:style-name="a618">
                <text:list-item>
                  <text:list text:style-name="a618">
                    <text:list-item>
                      <text:list text:style-name="a618">
                        <text:list-item>
                          <text:p text:style-name="a617" text:class-names="" text:cond-style-name=""><text:span text:style-name="a61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22">
            <text:list-item>
              <text:list text:style-name="a622">
                <text:list-item>
                  <text:list text:style-name="a622">
                    <text:list-item>
                      <text:list text:style-name="a622">
                        <text:list-item>
                          <text:list text:style-name="a622">
                            <text:list-item>
                              <text:p text:style-name="a621" text:class-names="" text:cond-style-name=""><text:span text:style-name="a619" text:class-names="">第五層</text:span><text:span text:style-name="a62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90" presentation:style-name="a627" draw:name="文字版面配置區 3" svg:x="2.16973in" svg:y="14.175in" svg:width="10.15957in" svg:height="26.26094in" presentation:class="outline" presentation:placeholder="false">
        <draw:text-box>
          <text:list text:style-name="a626">
            <text:list-item>
              <text:p text:style-name="a625" text:class-names="" text:cond-style-name=""><text:span text:style-name="a624" text:class-names="">編輯母片文字樣式</text:span></text:p>
            </text:list-item>
          </text:list>
        </draw:text-box>
        <svg:title/>
        <svg:desc/>
      </draw:frame>
      <draw:frame draw:id="id91" presentation:style-name="a631" draw:name="日期版面配置區 3" svg:x="2.16493in" svg:y="43.7934in" svg:width="7.08854in" svg:height="2.51562in" presentation:class="date-time" presentation:placeholder="false">
        <draw:text-box>
          <text:p text:style-name="a630" text:class-names="" text:cond-style-name=""><text:span text:style-name="a628" text:class-names=""><text:date text:fixed="false" style:data-style-name="a629">10/17/2022</text:date></text:span></text:p>
        </draw:text-box>
        <svg:title/>
        <svg:desc/>
      </draw:frame>
      <draw:frame draw:id="id92" presentation:style-name="a634" draw:name="頁尾版面配置區 4" svg:x="10.43403in" svg:y="43.7934in" svg:width="10.63194in" svg:height="2.51562in" presentation:class="footer" presentation:placeholder="false">
        <draw:text-box>
          <text:p text:style-name="a633" text:class-names="" text:cond-style-name=""><text:span text:style-name="a632" text:class-names=""/></text:p>
        </draw:text-box>
        <svg:title/>
        <svg:desc/>
      </draw:frame>
      <draw:frame draw:id="id93" presentation:style-name="a637" draw:name="投影片編號版面配置區 5" svg:x="22.24653in" svg:y="43.7934in" svg:width="7.08854in" svg:height="2.51562in" presentation:class="page-number" presentation:placeholder="false">
        <draw:text-box>
          <text:p text:style-name="a636" text:class-names="" text:cond-style-name=""><text:span text:style-name="a635" text:class-names=""><text:page-number style:num-format="1" text:fixed="false"/></text:span></text:p>
        </draw:text-box>
        <svg:title/>
        <svg:desc/>
      </draw:frame>
      <presentation:notes style:page-layout-name="pageLayout2" draw:style-name="a667">
        <draw:frame draw:id="id10" presentation:style-name="a640" draw:name="頁首版面配置區 1" svg:x="0in" svg:y="0in" svg:width="3.22222in" svg:height="0.5434in" presentation:class="header" presentation:placeholder="false">
          <draw:text-box>
            <text:p text:style-name="a639" text:class-names="" text:cond-style-name=""><text:span text:style-name="a638" text:class-names=""/></text:p>
          </draw:text-box>
          <svg:title/>
          <svg:desc/>
        </draw:frame>
        <draw:frame draw:id="id11" presentation:style-name="a644" draw:name="日期版面配置區 2" svg:x="4.21007in" svg:y="0in" svg:width="3.22222in" svg:height="0.5434in" presentation:class="date-time" presentation:placeholder="false">
          <draw:text-box>
            <text:p text:style-name="a643" text:class-names="" text:cond-style-name=""><text:span text:style-name="a641" text:class-names=""><text:date text:fixed="false" style:data-style-name="a642">2022/10/17</text:date></text:span></text:p>
          </draw:text-box>
          <svg:title/>
          <svg:desc/>
        </draw:frame>
        <draw:page-thumbnail svg:x="2.35938in" svg:y="0.81424in" svg:width="2.71528in" svg:height="4.07292in" presentation:class="page" draw:id="id12" presentation:style-name="a645" draw:name="投影片圖像版面配置區 3">
          <svg:title/>
          <svg:desc/>
        </draw:page-thumbnail>
        <draw:frame draw:id="id13" presentation:style-name="a660" draw:name="備忘稿版面配置區 4" svg:x="0.74306in" svg:y="5.15799in" svg:width="5.94792in" svg:height="4.88715in" presentation:class="notes" presentation:placeholder="false">
          <draw:text-box>
            <text:p text:style-name="a647" text:class-names="" text:cond-style-name=""><text:span text:style-name="a646" text:class-names="">按一下以編輯母片文字樣式</text:span></text:p>
            <text:list text:style-name="a650">
              <text:list-item>
                <text:list text:style-name="a650">
                  <text:list-item>
                    <text:p text:style-name="a649" text:class-names="" text:cond-style-name=""><text:span text:style-name="a648" text:class-names="">第二層</text:span></text:p>
                  </text:list-item>
                </text:list>
              </text:list-item>
            </text:list>
            <text:list text:style-name="a653">
              <text:list-item>
                <text:list text:style-name="a653">
                  <text:list-item>
                    <text:list text:style-name="a653">
                      <text:list-item>
                        <text:p text:style-name="a652" text:class-names="" text:cond-style-name=""><text:span text:style-name="a65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56">
              <text:list-item>
                <text:list text:style-name="a656">
                  <text:list-item>
                    <text:list text:style-name="a656">
                      <text:list-item>
                        <text:list text:style-name="a656">
                          <text:list-item>
                            <text:p text:style-name="a655" text:class-names="" text:cond-style-name=""><text:span text:style-name="a65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59">
              <text:list-item>
                <text:list text:style-name="a659">
                  <text:list-item>
                    <text:list text:style-name="a659">
                      <text:list-item>
                        <text:list text:style-name="a659">
                          <text:list-item>
                            <text:list text:style-name="a659">
                              <text:list-item>
                                <text:p text:style-name="a658" text:class-names="" text:cond-style-name=""><text:span text:style-name="a65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663" draw:name="頁尾版面配置區 5" svg:x="0in" svg:y="10.31424in" svg:width="3.22222in" svg:height="0.5434in" presentation:class="footer" presentation:placeholder="false">
          <draw:text-box>
            <text:p text:style-name="a662" text:class-names="" text:cond-style-name=""><text:span text:style-name="a661" text:class-names=""/></text:p>
          </draw:text-box>
          <svg:title/>
          <svg:desc/>
        </draw:frame>
        <draw:frame draw:id="id15" presentation:style-name="a666" draw:name="投影片編號版面配置區 6" svg:x="4.21007in" svg:y="10.31424in" svg:width="3.22222in" svg:height="0.5434in" presentation:class="page-number" presentation:placeholder="false">
          <draw:text-box>
            <text:p text:style-name="a665" text:class-names="" text:cond-style-name=""><text:span text:style-name="a66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668">
      <draw:custom-shape svg:x="18.86806in" svg:y="0.34549in" svg:width="12.22917in" svg:height="0.57292in" draw:id="id94" draw:layer="Master1-bg" draw:style-name="a674" draw:name="Rectangle 7">
        <svg:title/>
        <svg:desc/>
        <text:p text:style-name="a673" text:class-names="" text:cond-style-name=""><text:span text:style-name="a669" text:class-names="">「</text:span><text:span text:style-name="a670" text:class-names="">2022</text:span><text:span text:style-name="a671" text:class-names="">教師產業研習與研究暨產業深耕實務經驗研討會」</text:span><text:span text:style-name="a67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26042in" svg:y="45.75347in" svg:width="29.21528in" svg:height="0in" draw:id="id95" draw:layer="Master1-bg" draw:style-name="a677" draw:name="Line 10">
        <svg:title/>
        <svg:desc/>
        <text:p text:style-name="a676" text:class-names="" text:cond-style-name=""><text:span text:style-name="a675" text:class-names=""/></text:p>
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</draw:enhanced-geometry>
      </draw:custom-shape>
      <draw:frame draw:id="id96" draw:layer="Master1-bg" draw:style-name="a678" draw:name="圖片 15" svg:x="0.23611in" svg:y="0.07986in" svg:width="7.875in" svg:height="1.90278in" style:rel-width="scale" style:rel-height="scale">
        <draw:image xlink:href="media/image13.jpeg" xlink:type="simple" xlink:show="embed" xlink:actuate="onLoad"/>
        <svg:title/>
        <svg:desc/>
      </draw:frame>
      <draw:custom-shape svg:x="22.50521in" svg:y="0.94271in" svg:width="8.28299in" svg:height="0.50521in" draw:id="id97" draw:layer="Master1-bg" draw:style-name="a683" draw:name="矩形 1">
        <svg:title/>
        <svg:desc/>
        <text:p text:style-name="a682" text:class-names="" text:cond-style-name=""><text:span text:style-name="a679" text:class-names="">2022.11.16</text:span><text:span text:style-name="a680" text:class-names="">，新北市，黎明技術學院誠樸樓國際會議廳</text:span><text:span text:style-name="a68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98" draw:layer="Master1-bg" draw:style-name="a684" draw:name="圖片 1" svg:x="0.78472in" svg:y="5.53125in" svg:width="30.00347in" svg:height="0.45486in" style:rel-width="scale" style:rel-height="scale">
        <draw:image xlink:href="media/image14.emf" xlink:type="simple" xlink:show="embed" xlink:actuate="onLoad"/>
        <svg:title/>
        <svg:desc/>
      </draw:frame>
      <draw:frame draw:id="id99" presentation:style-name="a688" draw:name="標題 1" svg:x="2.16973in" svg:y="3.15in" svg:width="10.15957in" svg:height="11.025in" presentation:class="title" presentation:placeholder="false">
        <draw:text-box>
          <text:p text:style-name="a687" text:class-names="" text:cond-style-name=""><text:span text:style-name="a685" text:class-names="">按一下以編輯母片標題樣式</text:span><text:span text:style-name="a686" text:class-names=""/></text:p>
        </draw:text-box>
        <svg:title/>
        <svg:desc/>
      </draw:frame>
      <draw:frame draw:id="id100" presentation:style-name="a691" draw:name="圖片版面配置區 2" svg:x="13.3916in" svg:y="6.80313in" svg:width="15.94688in" svg:height="33.57813in" presentation:class="graphic" presentation:placeholder="false">
        <draw:text-box>
          <text:p text:style-name="a690" text:class-names="" text:cond-style-name=""><text:span text:style-name="a689" text:class-names=""/></text:p>
        </draw:text-box>
        <svg:title/>
        <svg:desc/>
      </draw:frame>
      <draw:frame draw:id="id101" presentation:style-name="a695" draw:name="文字版面配置區 3" svg:x="2.16973in" svg:y="14.175in" svg:width="10.15957in" svg:height="26.26094in" presentation:class="outline" presentation:placeholder="false">
        <draw:text-box>
          <text:list text:style-name="a694">
            <text:list-item>
              <text:p text:style-name="a693" text:class-names="" text:cond-style-name=""><text:span text:style-name="a692" text:class-names="">編輯母片文字樣式</text:span></text:p>
            </text:list-item>
          </text:list>
        </draw:text-box>
        <svg:title/>
        <svg:desc/>
      </draw:frame>
      <draw:frame draw:id="id102" presentation:style-name="a699" draw:name="日期版面配置區 3" svg:x="2.16493in" svg:y="43.7934in" svg:width="7.08854in" svg:height="2.51562in" presentation:class="date-time" presentation:placeholder="false">
        <draw:text-box>
          <text:p text:style-name="a698" text:class-names="" text:cond-style-name=""><text:span text:style-name="a696" text:class-names=""><text:date text:fixed="false" style:data-style-name="a697">10/17/2022</text:date></text:span></text:p>
        </draw:text-box>
        <svg:title/>
        <svg:desc/>
      </draw:frame>
      <draw:frame draw:id="id103" presentation:style-name="a702" draw:name="頁尾版面配置區 4" svg:x="10.43403in" svg:y="43.7934in" svg:width="10.63194in" svg:height="2.51562in" presentation:class="footer" presentation:placeholder="false">
        <draw:text-box>
          <text:p text:style-name="a701" text:class-names="" text:cond-style-name=""><text:span text:style-name="a700" text:class-names=""/></text:p>
        </draw:text-box>
        <svg:title/>
        <svg:desc/>
      </draw:frame>
      <draw:frame draw:id="id104" presentation:style-name="a705" draw:name="投影片編號版面配置區 5" svg:x="22.24653in" svg:y="43.7934in" svg:width="7.08854in" svg:height="2.51562in" presentation:class="page-number" presentation:placeholder="false">
        <draw:text-box>
          <text:p text:style-name="a704" text:class-names="" text:cond-style-name=""><text:span text:style-name="a703" text:class-names=""><text:page-number style:num-format="1" text:fixed="false"/></text:span></text:p>
        </draw:text-box>
        <svg:title/>
        <svg:desc/>
      </draw:frame>
      <presentation:notes style:page-layout-name="pageLayout2" draw:style-name="a735">
        <draw:frame draw:id="id10" presentation:style-name="a708" draw:name="頁首版面配置區 1" svg:x="0in" svg:y="0in" svg:width="3.22222in" svg:height="0.5434in" presentation:class="header" presentation:placeholder="false">
          <draw:text-box>
            <text:p text:style-name="a707" text:class-names="" text:cond-style-name=""><text:span text:style-name="a706" text:class-names=""/></text:p>
          </draw:text-box>
          <svg:title/>
          <svg:desc/>
        </draw:frame>
        <draw:frame draw:id="id11" presentation:style-name="a712" draw:name="日期版面配置區 2" svg:x="4.21007in" svg:y="0in" svg:width="3.22222in" svg:height="0.5434in" presentation:class="date-time" presentation:placeholder="false">
          <draw:text-box>
            <text:p text:style-name="a711" text:class-names="" text:cond-style-name=""><text:span text:style-name="a709" text:class-names=""><text:date text:fixed="false" style:data-style-name="a710">2022/10/17</text:date></text:span></text:p>
          </draw:text-box>
          <svg:title/>
          <svg:desc/>
        </draw:frame>
        <draw:page-thumbnail svg:x="2.35938in" svg:y="0.81424in" svg:width="2.71528in" svg:height="4.07292in" presentation:class="page" draw:id="id12" presentation:style-name="a713" draw:name="投影片圖像版面配置區 3">
          <svg:title/>
          <svg:desc/>
        </draw:page-thumbnail>
        <draw:frame draw:id="id13" presentation:style-name="a728" draw:name="備忘稿版面配置區 4" svg:x="0.74306in" svg:y="5.15799in" svg:width="5.94792in" svg:height="4.88715in" presentation:class="notes" presentation:placeholder="false">
          <draw:text-box>
            <text:p text:style-name="a715" text:class-names="" text:cond-style-name=""><text:span text:style-name="a714" text:class-names="">按一下以編輯母片文字樣式</text:span></text:p>
            <text:list text:style-name="a718">
              <text:list-item>
                <text:list text:style-name="a718">
                  <text:list-item>
                    <text:p text:style-name="a717" text:class-names="" text:cond-style-name=""><text:span text:style-name="a716" text:class-names="">第二層</text:span></text:p>
                  </text:list-item>
                </text:list>
              </text:list-item>
            </text:list>
            <text:list text:style-name="a721">
              <text:list-item>
                <text:list text:style-name="a721">
                  <text:list-item>
                    <text:list text:style-name="a721">
                      <text:list-item>
                        <text:p text:style-name="a720" text:class-names="" text:cond-style-name=""><text:span text:style-name="a71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24">
              <text:list-item>
                <text:list text:style-name="a724">
                  <text:list-item>
                    <text:list text:style-name="a724">
                      <text:list-item>
                        <text:list text:style-name="a724">
                          <text:list-item>
                            <text:p text:style-name="a723" text:class-names="" text:cond-style-name=""><text:span text:style-name="a72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27">
              <text:list-item>
                <text:list text:style-name="a727">
                  <text:list-item>
                    <text:list text:style-name="a727">
                      <text:list-item>
                        <text:list text:style-name="a727">
                          <text:list-item>
                            <text:list text:style-name="a727">
                              <text:list-item>
                                <text:p text:style-name="a726" text:class-names="" text:cond-style-name=""><text:span text:style-name="a72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731" draw:name="頁尾版面配置區 5" svg:x="0in" svg:y="10.31424in" svg:width="3.22222in" svg:height="0.5434in" presentation:class="footer" presentation:placeholder="false">
          <draw:text-box>
            <text:p text:style-name="a730" text:class-names="" text:cond-style-name=""><text:span text:style-name="a729" text:class-names=""/></text:p>
          </draw:text-box>
          <svg:title/>
          <svg:desc/>
        </draw:frame>
        <draw:frame draw:id="id15" presentation:style-name="a734" draw:name="投影片編號版面配置區 6" svg:x="4.21007in" svg:y="10.31424in" svg:width="3.22222in" svg:height="0.5434in" presentation:class="page-number" presentation:placeholder="false">
          <draw:text-box>
            <text:p text:style-name="a733" text:class-names="" text:cond-style-name=""><text:span text:style-name="a73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vertTx-標題及直排文字" style:page-layout-name="pageLayout1" draw:style-name="a736">
      <draw:custom-shape svg:x="18.86806in" svg:y="0.34549in" svg:width="12.22917in" svg:height="0.57292in" draw:id="id105" draw:layer="Master1-bg" draw:style-name="a742" draw:name="Rectangle 7">
        <svg:title/>
        <svg:desc/>
        <text:p text:style-name="a741" text:class-names="" text:cond-style-name=""><text:span text:style-name="a737" text:class-names="">「</text:span><text:span text:style-name="a738" text:class-names="">2022</text:span><text:span text:style-name="a739" text:class-names="">教師產業研習與研究暨產業深耕實務經驗研討會」</text:span><text:span text:style-name="a74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26042in" svg:y="45.75347in" svg:width="29.21528in" svg:height="0in" draw:id="id106" draw:layer="Master1-bg" draw:style-name="a745" draw:name="Line 10">
        <svg:title/>
        <svg:desc/>
        <text:p text:style-name="a744" text:class-names="" text:cond-style-name=""><text:span text:style-name="a743" text:class-names=""/></text:p>
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</draw:enhanced-geometry>
      </draw:custom-shape>
      <draw:frame draw:id="id107" draw:layer="Master1-bg" draw:style-name="a746" draw:name="圖片 15" svg:x="0.23611in" svg:y="0.07986in" svg:width="7.875in" svg:height="1.90278in" style:rel-width="scale" style:rel-height="scale">
        <draw:image xlink:href="media/image13.jpeg" xlink:type="simple" xlink:show="embed" xlink:actuate="onLoad"/>
        <svg:title/>
        <svg:desc/>
      </draw:frame>
      <draw:custom-shape svg:x="22.50521in" svg:y="0.94271in" svg:width="8.28299in" svg:height="0.50521in" draw:id="id108" draw:layer="Master1-bg" draw:style-name="a751" draw:name="矩形 1">
        <svg:title/>
        <svg:desc/>
        <text:p text:style-name="a750" text:class-names="" text:cond-style-name=""><text:span text:style-name="a747" text:class-names="">2022.11.16</text:span><text:span text:style-name="a748" text:class-names="">，新北市，黎明技術學院誠樸樓國際會議廳</text:span><text:span text:style-name="a74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09" draw:layer="Master1-bg" draw:style-name="a752" draw:name="圖片 1" svg:x="0.78472in" svg:y="5.53125in" svg:width="30.00347in" svg:height="0.45486in" style:rel-width="scale" style:rel-height="scale">
        <draw:image xlink:href="media/image14.emf" xlink:type="simple" xlink:show="embed" xlink:actuate="onLoad"/>
        <svg:title/>
        <svg:desc/>
      </draw:frame>
      <draw:frame draw:id="id110" presentation:style-name="a756" draw:name="標題 1" svg:x="2.16493in" svg:y="2.51563in" svg:width="27.17014in" svg:height="9.13368in" presentation:class="title" presentation:placeholder="false">
        <draw:text-box>
          <text:p text:style-name="a755" text:class-names="" text:cond-style-name=""><text:span text:style-name="a753" text:class-names="">按一下以編輯母片標題樣式</text:span><text:span text:style-name="a754" text:class-names=""/></text:p>
        </draw:text-box>
        <svg:title/>
        <svg:desc/>
      </draw:frame>
      <draw:frame draw:id="id111" presentation:style-name="a773" draw:name="直排文字版面配置區 2" svg:x="2.16493in" svg:y="12.57813in" svg:width="27.17014in" svg:height="29.97917in" presentation:class="outline" presentation:placeholder="false">
        <draw:text-box>
          <text:list text:style-name="a759">
            <text:list-item>
              <text:p text:style-name="a758" text:class-names="" text:cond-style-name=""><text:span text:style-name="a757" text:class-names="">編輯母片文字樣式</text:span></text:p>
            </text:list-item>
          </text:list>
          <text:list text:style-name="a762">
            <text:list-item>
              <text:list text:style-name="a762">
                <text:list-item>
                  <text:p text:style-name="a761" text:class-names="" text:cond-style-name=""><text:span text:style-name="a760" text:class-names="">第二層</text:span></text:p>
                </text:list-item>
              </text:list>
            </text:list-item>
          </text:list>
          <text:list text:style-name="a765">
            <text:list-item>
              <text:list text:style-name="a765">
                <text:list-item>
                  <text:list text:style-name="a765">
                    <text:list-item>
                      <text:p text:style-name="a764" text:class-names="" text:cond-style-name=""><text:span text:style-name="a763" text:class-names="">第三層</text:span></text:p>
                    </text:list-item>
                  </text:list>
                </text:list-item>
              </text:list>
            </text:list-item>
          </text:list>
          <text:list text:style-name="a768">
            <text:list-item>
              <text:list text:style-name="a768">
                <text:list-item>
                  <text:list text:style-name="a768">
                    <text:list-item>
                      <text:list text:style-name="a768">
                        <text:list-item>
                          <text:p text:style-name="a767" text:class-names="" text:cond-style-name=""><text:span text:style-name="a76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72">
            <text:list-item>
              <text:list text:style-name="a772">
                <text:list-item>
                  <text:list text:style-name="a772">
                    <text:list-item>
                      <text:list text:style-name="a772">
                        <text:list-item>
                          <text:list text:style-name="a772">
                            <text:list-item>
                              <text:p text:style-name="a771" text:class-names="" text:cond-style-name=""><text:span text:style-name="a769" text:class-names="">第五層</text:span><text:span text:style-name="a77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12" presentation:style-name="a777" draw:name="日期版面配置區 3" svg:x="2.16493in" svg:y="43.7934in" svg:width="7.08854in" svg:height="2.51562in" presentation:class="date-time" presentation:placeholder="false">
        <draw:text-box>
          <text:p text:style-name="a776" text:class-names="" text:cond-style-name=""><text:span text:style-name="a774" text:class-names=""><text:date text:fixed="false" style:data-style-name="a775">10/17/2022</text:date></text:span></text:p>
        </draw:text-box>
        <svg:title/>
        <svg:desc/>
      </draw:frame>
      <draw:frame draw:id="id113" presentation:style-name="a780" draw:name="頁尾版面配置區 4" svg:x="10.43403in" svg:y="43.7934in" svg:width="10.63194in" svg:height="2.51562in" presentation:class="footer" presentation:placeholder="false">
        <draw:text-box>
          <text:p text:style-name="a779" text:class-names="" text:cond-style-name=""><text:span text:style-name="a778" text:class-names=""/></text:p>
        </draw:text-box>
        <svg:title/>
        <svg:desc/>
      </draw:frame>
      <draw:frame draw:id="id114" presentation:style-name="a783" draw:name="投影片編號版面配置區 5" svg:x="22.24653in" svg:y="43.7934in" svg:width="7.08854in" svg:height="2.51562in" presentation:class="page-number" presentation:placeholder="false">
        <draw:text-box>
          <text:p text:style-name="a782" text:class-names="" text:cond-style-name=""><text:span text:style-name="a781" text:class-names=""><text:page-number style:num-format="1" text:fixed="false"/></text:span></text:p>
        </draw:text-box>
        <svg:title/>
        <svg:desc/>
      </draw:frame>
      <presentation:notes style:page-layout-name="pageLayout2" draw:style-name="a813">
        <draw:frame draw:id="id10" presentation:style-name="a786" draw:name="頁首版面配置區 1" svg:x="0in" svg:y="0in" svg:width="3.22222in" svg:height="0.5434in" presentation:class="header" presentation:placeholder="false">
          <draw:text-box>
            <text:p text:style-name="a785" text:class-names="" text:cond-style-name=""><text:span text:style-name="a784" text:class-names=""/></text:p>
          </draw:text-box>
          <svg:title/>
          <svg:desc/>
        </draw:frame>
        <draw:frame draw:id="id11" presentation:style-name="a790" draw:name="日期版面配置區 2" svg:x="4.21007in" svg:y="0in" svg:width="3.22222in" svg:height="0.5434in" presentation:class="date-time" presentation:placeholder="false">
          <draw:text-box>
            <text:p text:style-name="a789" text:class-names="" text:cond-style-name=""><text:span text:style-name="a787" text:class-names=""><text:date text:fixed="false" style:data-style-name="a788">2022/10/17</text:date></text:span></text:p>
          </draw:text-box>
          <svg:title/>
          <svg:desc/>
        </draw:frame>
        <draw:page-thumbnail svg:x="2.35938in" svg:y="0.81424in" svg:width="2.71528in" svg:height="4.07292in" presentation:class="page" draw:id="id12" presentation:style-name="a791" draw:name="投影片圖像版面配置區 3">
          <svg:title/>
          <svg:desc/>
        </draw:page-thumbnail>
        <draw:frame draw:id="id13" presentation:style-name="a806" draw:name="備忘稿版面配置區 4" svg:x="0.74306in" svg:y="5.15799in" svg:width="5.94792in" svg:height="4.88715in" presentation:class="notes" presentation:placeholder="false">
          <draw:text-box>
            <text:p text:style-name="a793" text:class-names="" text:cond-style-name=""><text:span text:style-name="a792" text:class-names="">按一下以編輯母片文字樣式</text:span></text:p>
            <text:list text:style-name="a796">
              <text:list-item>
                <text:list text:style-name="a796">
                  <text:list-item>
                    <text:p text:style-name="a795" text:class-names="" text:cond-style-name=""><text:span text:style-name="a794" text:class-names="">第二層</text:span></text:p>
                  </text:list-item>
                </text:list>
              </text:list-item>
            </text:list>
            <text:list text:style-name="a799">
              <text:list-item>
                <text:list text:style-name="a799">
                  <text:list-item>
                    <text:list text:style-name="a799">
                      <text:list-item>
                        <text:p text:style-name="a798" text:class-names="" text:cond-style-name=""><text:span text:style-name="a79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02">
              <text:list-item>
                <text:list text:style-name="a802">
                  <text:list-item>
                    <text:list text:style-name="a802">
                      <text:list-item>
                        <text:list text:style-name="a802">
                          <text:list-item>
                            <text:p text:style-name="a801" text:class-names="" text:cond-style-name=""><text:span text:style-name="a80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05">
              <text:list-item>
                <text:list text:style-name="a805">
                  <text:list-item>
                    <text:list text:style-name="a805">
                      <text:list-item>
                        <text:list text:style-name="a805">
                          <text:list-item>
                            <text:list text:style-name="a805">
                              <text:list-item>
                                <text:p text:style-name="a804" text:class-names="" text:cond-style-name=""><text:span text:style-name="a80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809" draw:name="頁尾版面配置區 5" svg:x="0in" svg:y="10.31424in" svg:width="3.22222in" svg:height="0.5434in" presentation:class="footer" presentation:placeholder="false">
          <draw:text-box>
            <text:p text:style-name="a808" text:class-names="" text:cond-style-name=""><text:span text:style-name="a807" text:class-names=""/></text:p>
          </draw:text-box>
          <svg:title/>
          <svg:desc/>
        </draw:frame>
        <draw:frame draw:id="id15" presentation:style-name="a812" draw:name="投影片編號版面配置區 6" svg:x="4.21007in" svg:y="10.31424in" svg:width="3.22222in" svg:height="0.5434in" presentation:class="page-number" presentation:placeholder="false">
          <draw:text-box>
            <text:p text:style-name="a811" text:class-names="" text:cond-style-name=""><text:span text:style-name="a81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vertTitleAndTx-直排標題及文字" style:page-layout-name="pageLayout1" draw:style-name="a814">
      <draw:custom-shape svg:x="18.86806in" svg:y="0.34549in" svg:width="12.22917in" svg:height="0.57292in" draw:id="id115" draw:layer="Master1-bg" draw:style-name="a820" draw:name="Rectangle 7">
        <svg:title/>
        <svg:desc/>
        <text:p text:style-name="a819" text:class-names="" text:cond-style-name=""><text:span text:style-name="a815" text:class-names="">「</text:span><text:span text:style-name="a816" text:class-names="">2022</text:span><text:span text:style-name="a817" text:class-names="">教師產業研習與研究暨產業深耕實務經驗研討會」</text:span><text:span text:style-name="a81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26042in" svg:y="45.75347in" svg:width="29.21528in" svg:height="0in" draw:id="id116" draw:layer="Master1-bg" draw:style-name="a823" draw:name="Line 10">
        <svg:title/>
        <svg:desc/>
        <text:p text:style-name="a822" text:class-names="" text:cond-style-name=""><text:span text:style-name="a821" text:class-names=""/></text:p>
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</draw:enhanced-geometry>
      </draw:custom-shape>
      <draw:frame draw:id="id117" draw:layer="Master1-bg" draw:style-name="a824" draw:name="圖片 15" svg:x="0.23611in" svg:y="0.07986in" svg:width="7.875in" svg:height="1.90278in" style:rel-width="scale" style:rel-height="scale">
        <draw:image xlink:href="media/image13.jpeg" xlink:type="simple" xlink:show="embed" xlink:actuate="onLoad"/>
        <svg:title/>
        <svg:desc/>
      </draw:frame>
      <draw:custom-shape svg:x="22.50521in" svg:y="0.94271in" svg:width="8.28299in" svg:height="0.50521in" draw:id="id118" draw:layer="Master1-bg" draw:style-name="a829" draw:name="矩形 1">
        <svg:title/>
        <svg:desc/>
        <text:p text:style-name="a828" text:class-names="" text:cond-style-name=""><text:span text:style-name="a825" text:class-names="">2022.11.16</text:span><text:span text:style-name="a826" text:class-names="">，新北市，黎明技術學院誠樸樓國際會議廳</text:span><text:span text:style-name="a82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19" draw:layer="Master1-bg" draw:style-name="a830" draw:name="圖片 1" svg:x="0.78472in" svg:y="5.53125in" svg:width="30.00347in" svg:height="0.45486in" style:rel-width="scale" style:rel-height="scale">
        <draw:image xlink:href="media/image14.emf" xlink:type="simple" xlink:show="embed" xlink:actuate="onLoad"/>
        <svg:title/>
        <svg:desc/>
      </draw:frame>
      <draw:frame draw:id="id120" presentation:style-name="a834" draw:name="直排標題 1" svg:x="22.54219in" svg:y="2.51563in" svg:width="6.79219in" svg:height="40.04219in" presentation:class="title" presentation:placeholder="false">
        <draw:text-box>
          <text:p text:style-name="a833" text:class-names="" text:cond-style-name=""><text:span text:style-name="a831" text:class-names="">按一下以編輯母片標題樣式</text:span><text:span text:style-name="a832" text:class-names=""/></text:p>
        </draw:text-box>
        <svg:title/>
        <svg:desc/>
      </draw:frame>
      <draw:frame draw:id="id121" presentation:style-name="a851" draw:name="直排文字版面配置區 2" svg:x="2.16562in" svg:y="2.51563in" svg:width="19.98281in" svg:height="40.04219in" presentation:class="outline" presentation:placeholder="false">
        <draw:text-box>
          <text:list text:style-name="a837">
            <text:list-item>
              <text:p text:style-name="a836" text:class-names="" text:cond-style-name=""><text:span text:style-name="a835" text:class-names="">編輯母片文字樣式</text:span></text:p>
            </text:list-item>
          </text:list>
          <text:list text:style-name="a840">
            <text:list-item>
              <text:list text:style-name="a840">
                <text:list-item>
                  <text:p text:style-name="a839" text:class-names="" text:cond-style-name=""><text:span text:style-name="a838" text:class-names="">第二層</text:span></text:p>
                </text:list-item>
              </text:list>
            </text:list-item>
          </text:list>
          <text:list text:style-name="a843">
            <text:list-item>
              <text:list text:style-name="a843">
                <text:list-item>
                  <text:list text:style-name="a843">
                    <text:list-item>
                      <text:p text:style-name="a842" text:class-names="" text:cond-style-name=""><text:span text:style-name="a841" text:class-names="">第三層</text:span></text:p>
                    </text:list-item>
                  </text:list>
                </text:list-item>
              </text:list>
            </text:list-item>
          </text:list>
          <text:list text:style-name="a846">
            <text:list-item>
              <text:list text:style-name="a846">
                <text:list-item>
                  <text:list text:style-name="a846">
                    <text:list-item>
                      <text:list text:style-name="a846">
                        <text:list-item>
                          <text:p text:style-name="a845" text:class-names="" text:cond-style-name=""><text:span text:style-name="a84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850">
            <text:list-item>
              <text:list text:style-name="a850">
                <text:list-item>
                  <text:list text:style-name="a850">
                    <text:list-item>
                      <text:list text:style-name="a850">
                        <text:list-item>
                          <text:list text:style-name="a850">
                            <text:list-item>
                              <text:p text:style-name="a849" text:class-names="" text:cond-style-name=""><text:span text:style-name="a847" text:class-names="">第五層</text:span><text:span text:style-name="a84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22" presentation:style-name="a855" draw:name="日期版面配置區 3" svg:x="2.16493in" svg:y="43.7934in" svg:width="7.08854in" svg:height="2.51562in" presentation:class="date-time" presentation:placeholder="false">
        <draw:text-box>
          <text:p text:style-name="a854" text:class-names="" text:cond-style-name=""><text:span text:style-name="a852" text:class-names=""><text:date text:fixed="false" style:data-style-name="a853">10/17/2022</text:date></text:span></text:p>
        </draw:text-box>
        <svg:title/>
        <svg:desc/>
      </draw:frame>
      <draw:frame draw:id="id123" presentation:style-name="a858" draw:name="頁尾版面配置區 4" svg:x="10.43403in" svg:y="43.7934in" svg:width="10.63194in" svg:height="2.51562in" presentation:class="footer" presentation:placeholder="false">
        <draw:text-box>
          <text:p text:style-name="a857" text:class-names="" text:cond-style-name=""><text:span text:style-name="a856" text:class-names=""/></text:p>
        </draw:text-box>
        <svg:title/>
        <svg:desc/>
      </draw:frame>
      <draw:frame draw:id="id124" presentation:style-name="a861" draw:name="投影片編號版面配置區 5" svg:x="22.24653in" svg:y="43.7934in" svg:width="7.08854in" svg:height="2.51562in" presentation:class="page-number" presentation:placeholder="false">
        <draw:text-box>
          <text:p text:style-name="a860" text:class-names="" text:cond-style-name=""><text:span text:style-name="a859" text:class-names=""><text:page-number style:num-format="1" text:fixed="false"/></text:span></text:p>
        </draw:text-box>
        <svg:title/>
        <svg:desc/>
      </draw:frame>
      <presentation:notes style:page-layout-name="pageLayout2" draw:style-name="a891">
        <draw:frame draw:id="id10" presentation:style-name="a864" draw:name="頁首版面配置區 1" svg:x="0in" svg:y="0in" svg:width="3.22222in" svg:height="0.5434in" presentation:class="header" presentation:placeholder="false">
          <draw:text-box>
            <text:p text:style-name="a863" text:class-names="" text:cond-style-name=""><text:span text:style-name="a862" text:class-names=""/></text:p>
          </draw:text-box>
          <svg:title/>
          <svg:desc/>
        </draw:frame>
        <draw:frame draw:id="id11" presentation:style-name="a868" draw:name="日期版面配置區 2" svg:x="4.21007in" svg:y="0in" svg:width="3.22222in" svg:height="0.5434in" presentation:class="date-time" presentation:placeholder="false">
          <draw:text-box>
            <text:p text:style-name="a867" text:class-names="" text:cond-style-name=""><text:span text:style-name="a865" text:class-names=""><text:date text:fixed="false" style:data-style-name="a866">2022/10/17</text:date></text:span></text:p>
          </draw:text-box>
          <svg:title/>
          <svg:desc/>
        </draw:frame>
        <draw:page-thumbnail svg:x="2.35938in" svg:y="0.81424in" svg:width="2.71528in" svg:height="4.07292in" presentation:class="page" draw:id="id12" presentation:style-name="a869" draw:name="投影片圖像版面配置區 3">
          <svg:title/>
          <svg:desc/>
        </draw:page-thumbnail>
        <draw:frame draw:id="id13" presentation:style-name="a884" draw:name="備忘稿版面配置區 4" svg:x="0.74306in" svg:y="5.15799in" svg:width="5.94792in" svg:height="4.88715in" presentation:class="notes" presentation:placeholder="false">
          <draw:text-box>
            <text:p text:style-name="a871" text:class-names="" text:cond-style-name=""><text:span text:style-name="a870" text:class-names="">按一下以編輯母片文字樣式</text:span></text:p>
            <text:list text:style-name="a874">
              <text:list-item>
                <text:list text:style-name="a874">
                  <text:list-item>
                    <text:p text:style-name="a873" text:class-names="" text:cond-style-name=""><text:span text:style-name="a872" text:class-names="">第二層</text:span></text:p>
                  </text:list-item>
                </text:list>
              </text:list-item>
            </text:list>
            <text:list text:style-name="a877">
              <text:list-item>
                <text:list text:style-name="a877">
                  <text:list-item>
                    <text:list text:style-name="a877">
                      <text:list-item>
                        <text:p text:style-name="a876" text:class-names="" text:cond-style-name=""><text:span text:style-name="a87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80">
              <text:list-item>
                <text:list text:style-name="a880">
                  <text:list-item>
                    <text:list text:style-name="a880">
                      <text:list-item>
                        <text:list text:style-name="a880">
                          <text:list-item>
                            <text:p text:style-name="a879" text:class-names="" text:cond-style-name=""><text:span text:style-name="a87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83">
              <text:list-item>
                <text:list text:style-name="a883">
                  <text:list-item>
                    <text:list text:style-name="a883">
                      <text:list-item>
                        <text:list text:style-name="a883">
                          <text:list-item>
                            <text:list text:style-name="a883">
                              <text:list-item>
                                <text:p text:style-name="a882" text:class-names="" text:cond-style-name=""><text:span text:style-name="a88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887" draw:name="頁尾版面配置區 5" svg:x="0in" svg:y="10.31424in" svg:width="3.22222in" svg:height="0.5434in" presentation:class="footer" presentation:placeholder="false">
          <draw:text-box>
            <text:p text:style-name="a886" text:class-names="" text:cond-style-name=""><text:span text:style-name="a885" text:class-names=""/></text:p>
          </draw:text-box>
          <svg:title/>
          <svg:desc/>
        </draw:frame>
        <draw:frame draw:id="id15" presentation:style-name="a890" draw:name="投影片編號版面配置區 6" svg:x="4.21007in" svg:y="10.31424in" svg:width="3.22222in" svg:height="0.5434in" presentation:class="page-number" presentation:placeholder="false">
          <draw:text-box>
            <text:p text:style-name="a889" text:class-names="" text:cond-style-name=""><text:span text:style-name="a88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2-cust-1_標題投影片" style:page-layout-name="pageLayout1" draw:style-name="a892">
      <draw:custom-shape svg:x="18.86806in" svg:y="0.34549in" svg:width="12.22917in" svg:height="0.57292in" draw:id="id125" draw:layer="Master1-bg" draw:style-name="a898" draw:name="Rectangle 7">
        <svg:title/>
        <svg:desc/>
        <text:p text:style-name="a897" text:class-names="" text:cond-style-name=""><text:span text:style-name="a893" text:class-names="">「</text:span><text:span text:style-name="a894" text:class-names="">2022</text:span><text:span text:style-name="a895" text:class-names="">教師產業研習與研究暨產業深耕實務經驗研討會」</text:span><text:span text:style-name="a89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26042in" svg:y="45.75347in" svg:width="29.21528in" svg:height="0in" draw:id="id126" draw:layer="Master1-bg" draw:style-name="a901" draw:name="Line 10">
        <svg:title/>
        <svg:desc/>
        <text:p text:style-name="a900" text:class-names="" text:cond-style-name=""><text:span text:style-name="a899" text:class-names=""/></text:p>
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</draw:enhanced-geometry>
      </draw:custom-shape>
      <draw:frame draw:id="id127" draw:layer="Master1-bg" draw:style-name="a902" draw:name="圖片 15" svg:x="0.23611in" svg:y="0.07986in" svg:width="7.875in" svg:height="1.90278in" style:rel-width="scale" style:rel-height="scale">
        <draw:image xlink:href="media/image13.jpeg" xlink:type="simple" xlink:show="embed" xlink:actuate="onLoad"/>
        <svg:title/>
        <svg:desc/>
      </draw:frame>
      <draw:custom-shape svg:x="22.50521in" svg:y="0.94271in" svg:width="8.28299in" svg:height="0.50521in" draw:id="id128" draw:layer="Master1-bg" draw:style-name="a907" draw:name="矩形 1">
        <svg:title/>
        <svg:desc/>
        <text:p text:style-name="a906" text:class-names="" text:cond-style-name=""><text:span text:style-name="a903" text:class-names="">2022.11.16</text:span><text:span text:style-name="a904" text:class-names="">，新北市，黎明技術學院誠樸樓國際會議廳</text:span><text:span text:style-name="a90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29" draw:layer="Master1-bg" draw:style-name="a908" draw:name="圖片 1" svg:x="0.78472in" svg:y="5.53125in" svg:width="30.00347in" svg:height="0.45486in" style:rel-width="scale" style:rel-height="scale">
        <draw:image xlink:href="media/image14.emf" xlink:type="simple" xlink:show="embed" xlink:actuate="onLoad"/>
        <svg:title/>
        <svg:desc/>
      </draw:frame>
      <draw:frame draw:id="id130" presentation:style-name="a911" draw:name="副標題 2" svg:x="4.7257in" svg:y="26.77431in" svg:width="22.04861in" svg:height="12.07639in" presentation:class="subtitle" presentation:placeholder="false">
        <draw:text-box>
          <text:p text:style-name="a910" text:class-names="" text:cond-style-name=""><text:span text:style-name="a909" text:class-names="">按一下以編輯母片副標題樣式</text:span></text:p>
        </draw:text-box>
        <svg:title/>
        <svg:desc/>
      </draw:frame>
      <draw:frame draw:id="id131" presentation:style-name="a915" draw:name="標題 4" svg:x="2.16493in" svg:y="2.51563in" svg:width="27.17014in" svg:height="9.13368in" presentation:class="title" presentation:placeholder="false">
        <draw:text-box>
          <text:p text:style-name="a914" text:class-names="" text:cond-style-name=""><text:span text:style-name="a912" text:class-names="">按一下以編輯母片標題樣式</text:span><text:span text:style-name="a913" text:class-names=""/></text:p>
        </draw:text-box>
        <svg:title/>
        <svg:desc/>
      </draw:frame>
      <presentation:notes style:page-layout-name="pageLayout2" draw:style-name="a945">
        <draw:frame draw:id="id10" presentation:style-name="a918" draw:name="頁首版面配置區 1" svg:x="0in" svg:y="0in" svg:width="3.22222in" svg:height="0.5434in" presentation:class="header" presentation:placeholder="false">
          <draw:text-box>
            <text:p text:style-name="a917" text:class-names="" text:cond-style-name=""><text:span text:style-name="a916" text:class-names=""/></text:p>
          </draw:text-box>
          <svg:title/>
          <svg:desc/>
        </draw:frame>
        <draw:frame draw:id="id11" presentation:style-name="a922" draw:name="日期版面配置區 2" svg:x="4.21007in" svg:y="0in" svg:width="3.22222in" svg:height="0.5434in" presentation:class="date-time" presentation:placeholder="false">
          <draw:text-box>
            <text:p text:style-name="a921" text:class-names="" text:cond-style-name=""><text:span text:style-name="a919" text:class-names=""><text:date text:fixed="false" style:data-style-name="a920">2022/10/17</text:date></text:span></text:p>
          </draw:text-box>
          <svg:title/>
          <svg:desc/>
        </draw:frame>
        <draw:page-thumbnail svg:x="2.35938in" svg:y="0.81424in" svg:width="2.71528in" svg:height="4.07292in" presentation:class="page" draw:id="id12" presentation:style-name="a923" draw:name="投影片圖像版面配置區 3">
          <svg:title/>
          <svg:desc/>
        </draw:page-thumbnail>
        <draw:frame draw:id="id13" presentation:style-name="a938" draw:name="備忘稿版面配置區 4" svg:x="0.74306in" svg:y="5.15799in" svg:width="5.94792in" svg:height="4.88715in" presentation:class="notes" presentation:placeholder="false">
          <draw:text-box>
            <text:p text:style-name="a925" text:class-names="" text:cond-style-name=""><text:span text:style-name="a924" text:class-names="">按一下以編輯母片文字樣式</text:span></text:p>
            <text:list text:style-name="a928">
              <text:list-item>
                <text:list text:style-name="a928">
                  <text:list-item>
                    <text:p text:style-name="a927" text:class-names="" text:cond-style-name=""><text:span text:style-name="a926" text:class-names="">第二層</text:span></text:p>
                  </text:list-item>
                </text:list>
              </text:list-item>
            </text:list>
            <text:list text:style-name="a931">
              <text:list-item>
                <text:list text:style-name="a931">
                  <text:list-item>
                    <text:list text:style-name="a931">
                      <text:list-item>
                        <text:p text:style-name="a930" text:class-names="" text:cond-style-name=""><text:span text:style-name="a92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934">
              <text:list-item>
                <text:list text:style-name="a934">
                  <text:list-item>
                    <text:list text:style-name="a934">
                      <text:list-item>
                        <text:list text:style-name="a934">
                          <text:list-item>
                            <text:p text:style-name="a933" text:class-names="" text:cond-style-name=""><text:span text:style-name="a93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937">
              <text:list-item>
                <text:list text:style-name="a937">
                  <text:list-item>
                    <text:list text:style-name="a937">
                      <text:list-item>
                        <text:list text:style-name="a937">
                          <text:list-item>
                            <text:list text:style-name="a937">
                              <text:list-item>
                                <text:p text:style-name="a936" text:class-names="" text:cond-style-name=""><text:span text:style-name="a93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941" draw:name="頁尾版面配置區 5" svg:x="0in" svg:y="10.31424in" svg:width="3.22222in" svg:height="0.5434in" presentation:class="footer" presentation:placeholder="false">
          <draw:text-box>
            <text:p text:style-name="a940" text:class-names="" text:cond-style-name=""><text:span text:style-name="a939" text:class-names=""/></text:p>
          </draw:text-box>
          <svg:title/>
          <svg:desc/>
        </draw:frame>
        <draw:frame draw:id="id15" presentation:style-name="a944" draw:name="投影片編號版面配置區 6" svg:x="4.21007in" svg:y="10.31424in" svg:width="3.22222in" svg:height="0.5434in" presentation:class="page-number" presentation:placeholder="false">
          <draw:text-box>
            <text:p text:style-name="a943" text:class-names="" text:cond-style-name=""><text:span text:style-name="a942" text:class-names=""><text:page-number style:num-format="1" text:fixed="false"/></text:span></text:p>
          </draw:text-box>
          <svg:title/>
          <svg:desc/>
        </draw:frame>
      </presentation:notes>
    </style:master-page>
    <style:handout-master style:page-layout-name="pageLayout3" draw:style-name="a946">
      <draw:frame draw:id="id132" presentation:style-name="a949" draw:name="頁首版面配置區 1" svg:x="0in" svg:y="0in" svg:width="3.22222in" svg:height="0.54514in" presentation:class="header" presentation:placeholder="false">
        <draw:text-box>
          <text:p text:style-name="a948" text:class-names="" text:cond-style-name=""><text:span text:style-name="a947" text:class-names=""/></text:p>
        </draw:text-box>
        <svg:title/>
        <svg:desc/>
      </draw:frame>
      <draw:frame draw:id="id133" presentation:style-name="a953" draw:name="日期版面配置區 2" svg:x="4.21007in" svg:y="0in" svg:width="3.22222in" svg:height="0.54514in" presentation:class="date-time" presentation:placeholder="false">
        <draw:text-box>
          <text:p text:style-name="a952" text:class-names="" text:cond-style-name=""><text:span text:style-name="a950" text:class-names=""><text:date text:fixed="false" style:data-style-name="a951">2022/10/17</text:date></text:span></text:p>
        </draw:text-box>
        <svg:title/>
        <svg:desc/>
      </draw:frame>
      <draw:frame draw:id="id134" presentation:style-name="a956" draw:name="頁尾版面配置區 3" svg:x="0in" svg:y="10.31424in" svg:width="3.22222in" svg:height="0.54514in" presentation:class="footer" presentation:placeholder="false">
        <draw:text-box>
          <text:p text:style-name="a955" text:class-names="" text:cond-style-name=""><text:span text:style-name="a954" text:class-names=""/></text:p>
        </draw:text-box>
        <svg:title/>
        <svg:desc/>
      </draw:frame>
      <draw:frame draw:id="id135" presentation:style-name="a959" draw:name="投影片編號版面配置區 4" svg:x="4.21007in" svg:y="10.31424in" svg:width="3.22222in" svg:height="0.54514in" presentation:class="page-number" presentation:placeholder="false">
        <draw:text-box>
          <text:p text:style-name="a958" text:class-names="" text:cond-style-name=""><text:span text:style-name="a957" text:class-names=""><text:page-number style:num-format="1" text:fixed="false"/></text:span></text:p>
        </draw:text-box>
        <svg:title/>
        <svg:desc/>
      </draw:frame>
      <draw:page-thumbnail draw:page-number="1" svg:x="1.24826in" svg:y="1.08681in" svg:width="1.59028in" svg:height="2.38715in"/>
      <draw:page-thumbnail draw:page-number="2" svg:x="1.24826in" svg:y="4.23438in" svg:width="1.59028in" svg:height="2.38715in"/>
      <draw:page-thumbnail draw:page-number="3" svg:x="1.24826in" svg:y="7.38194in" svg:width="1.59028in" svg:height="2.38715in"/>
      <draw:page-thumbnail draw:page-number="4" svg:x="4.59201in" svg:y="1.08681in" svg:width="1.59028in" svg:height="2.38715in"/>
      <draw:page-thumbnail draw:page-number="5" svg:x="4.59201in" svg:y="4.23438in" svg:width="1.59028in" svg:height="2.38715in"/>
      <draw:page-thumbnail draw:page-number="6" svg:x="4.59201in" svg:y="7.38194in" svg:width="1.59028in" svg:height="2.38715in"/>
    </style:handout-master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投影片 1</dc:title>
    <meta:initial-creator>User</meta:initial-creator>
    <dc:creator>user</dc:creator>
    <meta:creation-date>2010-08-31T09:14:44Z</meta:creation-date>
    <dc:date>2022-10-17T01:54:03Z</dc:date>
    <meta:print-date>2020-09-16T04:19:08Z</meta:print-date>
    <meta:template xlink:href="" xlink:type="simple"/>
    <meta:editing-cycles>172</meta:editing-cycles>
    <meta:editing-duration>PT128222S</meta:editing-duration>
    <meta:document-statistic meta:paragraph-count="50" meta:word-count="619"/>
  </office:meta>
</office:document-meta>
</file>