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system"/>
    <style:font-face style:name="標楷體" svg:font-family="標楷體" style:font-family-generic="script" style:font-pitch="fixed" svg:panose-1="3 0 5 9 0 0 0 0 0 0"/>
    <style:font-face style:name="TT2454o00" svg:font-family="TT2454o00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justify" fo:margin-bottom="0.25in" fo:line-height="0.3194in" fo:margin-left="0.0784in">
        <style:tab-stops/>
      </style:paragraph-properties>
      <style:text-properties style:font-name="標楷體" style:font-name-asian="標楷體" style:font-name-complex="TT2454o00" style:font-weight-complex="bold" style:letter-kerning="false" fo:font-size="20pt" style:font-size-asian="20pt" style:font-size-complex="20pt"/>
    </style:style>
    <style:style style:name="P3" style:parent-style-name="Standard" style:family="paragraph">
      <style:paragraph-properties style:punctuation-wrap="simple" style:snap-to-layout-grid="false" fo:text-align="justify" fo:line-height="0.3194in" fo:margin-left="0.6881in" fo:text-indent="-0.6881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" style:parent-style-name="Standard" style:family="paragraph">
      <style:paragraph-properties style:punctuation-wrap="simple" style:snap-to-layout-grid="false" fo:text-align="justify" fo:line-height="0.3194in" fo:margin-left="0.6881in" fo:text-indent="-0.6881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" style:parent-style-name="Standard" style:family="paragraph">
      <style:paragraph-properties style:punctuation-wrap="simple" style:snap-to-layout-grid="false" fo:text-align="justify" fo:line-height="0.3194in" fo:margin-left="0.9722in" fo:text-indent="-0.6791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" style:parent-style-name="Standard" style:family="paragraph">
      <style:paragraph-properties style:punctuation-wrap="simple" style:snap-to-layout-grid="false" fo:text-align="justify" fo:line-height="0.3194in" fo:margin-left="0.9055in" fo:text-indent="-0.9055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" style:parent-style-name="Standard" style:family="paragraph">
      <style:paragraph-properties style:punctuation-wrap="simple" style:snap-to-layout-grid="false" fo:text-align="justify" fo:line-height="0.3194in" fo:margin-left="0.6881in" fo:text-indent="-0.6881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" style:parent-style-name="Standard" style:family="paragraph">
      <style:paragraph-properties style:punctuation-wrap="simple" style:snap-to-layout-grid="false" fo:text-align="justify" fo:line-height="0.3194in" fo:margin-left="1in" fo:text-indent="-1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Times New Roman" fo:color="#111111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" style:parent-style-name="Standard" style:family="paragraph">
      <style:paragraph-properties style:punctuation-wrap="simple" style:snap-to-layout-grid="false" fo:text-align="justify" fo:line-height="0.3194in" fo:margin-left="0.6881in" fo:text-indent="-0.6881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" style:parent-style-name="Standard" style:family="paragraph">
      <style:paragraph-properties style:punctuation-wrap="simple" style:snap-to-layout-grid="false" fo:text-align="justify" fo:line-height="0.3194in" fo:margin-left="0.9527in" fo:text-indent="-0.9527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" style:parent-style-name="Standard" style:family="paragraph">
      <style:paragraph-properties style:punctuation-wrap="simple" style:snap-to-layout-grid="false" fo:text-align="justify" fo:line-height="0.3194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6" style:parent-style-name="Standard" style:family="paragraph">
      <style:paragraph-properties style:punctuation-wrap="simple" style:snap-to-layout-grid="false" fo:text-align="justify" fo:line-height="0.3194in" fo:margin-left="0.6881in" fo:text-indent="-0.6881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" style:parent-style-name="Textbody" style:family="paragraph">
      <style:paragraph-properties style:punctuation-wrap="simple" fo:text-align="justify" style:vertical-align="auto" fo:line-height="0.3194in" fo:margin-left="0.8847in" fo:text-indent="-0.393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Times New Roman" fo:color="#111111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Times New Roman" fo:color="#111111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7" style:parent-style-name="Textbody" style:family="paragraph">
      <style:paragraph-properties style:punctuation-wrap="simple" fo:text-align="justify" style:vertical-align="auto" fo:line-height="0.3194in" fo:margin-left="0.8791in" fo:text-indent="-0.3875in">
        <style:tab-stops/>
      </style:paragraph-properties>
      <style:text-properties style:font-name="標楷體" style:font-name-asian="標楷體" style:font-name-complex="Times New Roman" fo:color="#000000" fo:letter-spacing="-0.0027in" fo:font-size="14pt" style:font-size-asian="14pt" style:font-size-complex="14pt"/>
    </style:style>
    <style:style style:name="P28" style:parent-style-name="Textbody" style:family="paragraph">
      <style:paragraph-properties style:punctuation-wrap="simple" fo:text-align="justify" style:vertical-align="auto" fo:line-height="0.3194in" fo:margin-left="0.8847in" fo:text-indent="-0.393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9" style:parent-style-name="Textbody" style:family="paragraph">
      <style:paragraph-properties style:punctuation-wrap="simple" fo:text-align="justify" style:vertical-align="auto" fo:line-height="0.3194in" fo:margin-left="0.8847in" fo:text-indent="-0.393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0" style:parent-style-name="Textbody" style:family="paragraph">
      <style:paragraph-properties style:punctuation-wrap="simple" fo:text-align="justify" style:vertical-align="auto" fo:line-height="0.3194in" fo:text-indent="0.491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1" style:parent-style-name="Standard" style:family="paragraph">
      <style:paragraph-properties style:punctuation-wrap="simple" style:snap-to-layout-grid="false" fo:text-align="justify" fo:line-height="0.3194in" fo:margin-left="0.6881in" fo:text-indent="-0.6881in">
        <style:tab-stops/>
      </style:paragraph-properties>
    </style:style>
  </office:automatic-styles>
  <office:body>
    <office:text text:use-soft-page-breaks="true">
      <text:p text:style-name="P1">青年創業及啟動金貸款要點第十一點、第十二點修正規定</text:p>
      <text:p text:style-name="P3">十一、利息補貼及申請補貼作業程序</text:p>
      <text:p text:style-name="P4"><text:s text:c="5"/>(一)利息補貼</text:p>
      <text:p text:style-name="P5"><text:s text:c="5"/>1.新增貸款歸戶金額新臺幣一百萬元以下，依貸款利率提供利息補貼，補貼期限最長五年，貸款期限如低於補貼期限，依實際貸款期限計算；新增貸款歸戶金額逾新臺幣一百萬元者，以新臺幣一百萬元計算補貼息。</text:p>
      <text:p text:style-name="P6"><text:s text:c="8"/>2.負責人相同之事業，僅得就其中一家事業申請利息補貼。</text:p>
      <text:p text:style-name="P7"><text:s text:c="8"/>3.申請利息補貼者，應檢具切結書予承貸金融機構。</text:p>
      <text:p text:style-name="P8"><text:span text:style-name="T9"><text:s text:c="8"/>4.</text:span><text:span text:style-name="T10">中華民國一百零九年八月一日起至</text:span><text:span text:style-name="T11">一百十一年三月三十一日</text:span><text:span text:style-name="T12">止申請之貸款且符合補貼規定者，享有利息補貼之優惠，且最遲應於一百十一年六月三十日以前動撥完畢。</text:span></text:p>
      <text:p text:style-name="P13"><text:s text:c="5"/>(二)申請補貼作業程序</text:p>
      <text:p text:style-name="P14"><text:s text:c="8"/>1.承貸金融機構總行應於每月十五日以前，彙整轄下分行前一個月請款資料，按月填具申請補貼利息名冊，向經理銀行申請撥付補貼利息。</text:p>
      <text:p text:style-name="P15"><text:s text:c="8"/>2.前目請款資料及資訊傳遞方式等，由經理銀行訂定之。</text:p>
      <text:p text:style-name="P16">十二、停止或不予補貼</text:p>
      <text:p text:style-name="P17"><text:span text:style-name="T18">(</text:span><text:span text:style-name="T19">一</text:span><text:span text:style-name="T20">)</text:span><text:span text:style-name="T21">借款人或所營事業有停業、歇業或變更負責人者，承貸金融機構應自知悉或接獲本處通知之日起，停止核計利息補貼</text:span><text:span text:style-name="T22">，</text:span><text:span text:style-name="T23">但停業後於原利息補貼期間已辦具復業者，得向承貸金融機構申請恢復利息補貼至原補貼期限屆至；</text:span><text:span text:style-name="T24">已溢領者</text:span><text:span text:style-name="T25">由承貸金融機構向借款人追回後返還</text:span><text:span text:style-name="T26">。</text:span></text:p>
      <text:p text:style-name="P27">(二)借款人提前償還者，該償還部分不予核計利息補貼；已提前<text:s/>清償或承貸金融機構已予轉列催收，自該日起停止補貼。</text:p>
      <text:p text:style-name="P28">(三)借款人違反本要點第十四點第四款規定，未於利息補貼期間，每年五月以前至指定平臺登錄融資效益等資料，自應登錄年度六月起停止利息補貼。</text:p>
      <text:p text:style-name="P29">(四)借款人違反本要點相關規定者，不予補貼，並應返還已請領之補貼。</text:p>
      <text:p text:style-name="P30">(五)本項貸款利息補貼預算用罄，即停止補貼。</text:p>
      <text:p text:style-name="P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system"/>
    <style:font-face style:name="標楷體" svg:font-family="標楷體" style:font-family-generic="script" style:font-pitch="fixed" svg:panose-1="3 0 5 9 0 0 0 0 0 0"/>
    <style:font-face style:name="TT2454o00" svg:font-family="TT2454o00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Times New Roman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="Times New Roman" style:font-name-asian="新細明體, PMingLiU"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="Times New Roman" style:font-name-asian="新細明體, PMingLiU"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="Times New Roman" style:font-name-asian="新細明體, PMingLiU" style:font-name-complex="Lucida Sans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-complex="Calibri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0.188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法務政策</meta:initial-creator>
    <dc:creator>user</dc:creator>
    <meta:creation-date>2022-01-20T03:11:00Z</meta:creation-date>
    <dc:date>2022-01-20T03:11:00Z</dc:date>
    <meta:print-date>2021-12-29T15:49:00Z</meta:print-date>
    <meta:template xlink:href="Normal" xlink:type="simple"/>
    <meta:editing-cycles>3</meta:editing-cycles>
    <meta:editing-duration>PT0S</meta:editing-duration>
    <meta:user-defined meta:name="AppVersion">14.0000</meta:user-defined>
    <meta:user-defined meta:name="Company">Ministry of Economic Affairs,R.O.C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11" meta:character-count="746" meta:row-count="5" meta:non-whitespace-character-count="636"/>
  </office:meta>
</office:document-meta>
</file>