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20pt" style:font-size-asian="20pt"/>
    </style:style>
    <style:style style:name="P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3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0.8812in" style:use-optimal-column-width="false"/>
    </style:style>
    <style:style style:name="TableColumn6" style:family="table-column">
      <style:table-column-properties style:column-width="0.9847in" style:use-optimal-column-width="false"/>
    </style:style>
    <style:style style:name="TableColumn7" style:family="table-column">
      <style:table-column-properties style:column-width="0.4909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1979in" style:use-optimal-column-width="false"/>
    </style:style>
    <style:style style:name="TableColumn11" style:family="table-column">
      <style:table-column-properties style:column-width="0.9819in" style:use-optimal-column-width="false"/>
    </style:style>
    <style:style style:name="TableColumn12" style:family="table-column">
      <style:table-column-properties style:column-width="0.4277in" style:use-optimal-column-width="false"/>
    </style:style>
    <style:style style:name="TableColumn13" style:family="table-column">
      <style:table-column-properties style:column-width="0.4618in" style:use-optimal-column-width="false"/>
    </style:style>
    <style:style style:name="TableColumn14" style:family="table-column">
      <style:table-column-properties style:column-width="0.4916in" style:use-optimal-column-width="false"/>
    </style:style>
    <style:style style:name="TableColumn15" style:family="table-column">
      <style:table-column-properties style:column-width="1.0847in" style:use-optimal-column-width="false"/>
    </style:style>
    <style:style style:name="Table4" style:family="table">
      <style:table-properties style:width="7.5763in" fo:margin-left="0in" table:align="left"/>
    </style:style>
    <style:style style:name="TableRow16" style:family="table-row">
      <style:table-row-properties style:min-row-height="0.442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9" style:family="table-row">
      <style:table-row-properties style:min-row-height="0.8166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2777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571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45" style:family="table-row">
      <style:table-row-properties style:min-row-height="1.2916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1.937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9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0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1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2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6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5826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widows="2" fo:orphans="2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區塊文字" style:family="paragraph">
      <style:paragraph-properties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80" style:family="table-row">
      <style:table-row-properties style:min-row-height="1.0597in" style:use-optimal-row-height="false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P83" style:parent-style-name="區塊文字" style:family="paragraph">
      <style:paragraph-properties fo:widows="2" fo:orphans="2" fo:text-align="justify" fo:line-height="0.1944in" fo:margin-left="0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1.3756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04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05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1.3715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5131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29" style:family="table-row">
      <style:table-row-properties style:min-row-height="3.027in" style:use-optimal-row-height="false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33" style:family="table-row">
      <style:table-row-properties style:min-row-height="0.5131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36" style:family="table-row">
      <style:table-row-properties style:min-row-height="3.0152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fo:line-height="0.2777in"/>
      <style:text-properties fo:font-weight="bold" style:font-weight-asian="bold" fo:font-size="18pt" style:font-size-asian="18pt" style:font-size-complex="18pt"/>
    </style:style>
    <style:style style:name="TableRow139" style:family="table-row">
      <style:table-row-properties style:min-row-height="0.5131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2" style:family="table-row">
      <style:table-row-properties style:min-row-height="3.2513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fo:line-height="0.2777in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8" style:family="table-row">
      <style:table-row-properties style:min-row-height="3.0534in" style:use-optimal-row-height="false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4" style:family="table-row">
      <style:table-row-properties style:min-row-height="3.8583in" style:use-optimal-row-height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57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1" style:family="table-row">
      <style:table-row-properties style:min-row-height="2.9527in" style:use-optimal-row-height="false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70" style:family="table-row">
      <style:table-row-properties style:min-row-height="2.1805in" style:use-optimal-row-height="false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fo:line-height="0.2777in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font-weight="bold" style:font-weight-asian="bold" style:text-scale="99%" style:letter-kerning="false" fo:font-size="18pt" style:font-size-asian="18pt"/>
    </style:style>
    <style:style style:name="T181" style:parent-style-name="預設段落字型" style:family="text">
      <style:text-properties style:font-name="標楷體" style:font-name-asian="標楷體" fo:font-weight="bold" style:font-weight-asian="bold" fo:letter-spacing="0.0215in" style:text-scale="99%" style:letter-kerning="false" fo:font-size="18pt" style:font-size-asian="18pt"/>
    </style:style>
    <style:style style:name="TableRow182" style:family="table-row">
      <style:table-row-properties style:min-row-height="2.3736in" style:use-optimal-row-height="false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style:letter-kerning="false" fo:font-size="18pt" style:font-size-asian="18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88" style:family="table-row">
      <style:table-row-properties style:min-row-height="2.1659in" style:use-optimal-row-height="false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4" style:family="table-row">
      <style:table-row-properties style:min-row-height="2.4666in" style:use-optimal-row-height="false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3" style:family="table-row">
      <style:table-row-properties style:min-row-height="3.0666in" style:use-optimal-row-height="false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fo:line-height="0.2777in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09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12" style:parent-style-name="Standard" style:family="paragraph">
      <style:paragraph-properties fo:text-align="justify" fo:line-height="0.2777in" fo:margin-left="-0.0833in" fo:margin-right="-0.0833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25" style:family="table-row">
      <style:table-row-properties style:min-row-height="1.7215in" style:use-optimal-row-height="false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Standard" style:family="paragraph">
      <style:paragraph-properties fo:text-align="justify" fo:line-height="0.2777in"/>
    </style:style>
    <style:style style:name="P228" style:parent-style-name="Standard" style:family="paragraph">
      <style:paragraph-properties fo:text-align="justify" fo:line-height="0.2777in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32" style:family="table-row">
      <style:table-row-properties style:min-row-height="1.7631in" style:use-optimal-row-height="false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fo:text-align="justify" fo:line-height="0.2777in"/>
    </style:style>
    <style:style style:name="P235" style:parent-style-name="Standard" style:family="paragraph">
      <style:paragraph-properties fo:text-align="justify" fo:line-height="0.2777in"/>
    </style:style>
    <style:style style:name="TableRow236" style:family="table-row">
      <style:table-row-properties style:min-row-height="0.5784in" style:use-optimal-row-height="false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Standard" style:family="paragraph">
      <style:paragraph-properties fo:text-align="justify"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1" style:parent-style-name="Standard" style:family="paragraph">
      <style:paragraph-properties fo:text-align="justify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43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44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45" style:parent-style-name="Standard" style:family="paragraph">
      <style:paragraph-properties fo:line-height="0.2777in"/>
    </style:style>
    <style:style style:name="T246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第26屆教育部國家講座主持人推薦書</text:p>
      <text:p text:style-name="P2">（受理期限：110年12月20日至111年1月28日）</text:p>
      <text:p text:style-name="P3">（請同時檢送中文版及英文版推薦書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1">
            <text:p text:style-name="P18">主持人簡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性別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</text:p>
          </table:table-cell>
          <table:table-cell table:style-name="TableCell30" table:number-columns-spanned="2">
            <text:p text:style-name="P31">(以111年1月31日年齡未逾70歲為限)</text:p>
          </table:table-cell>
          <table:covered-table-cell/>
          <table:table-cell table:style-name="TableCell32">
            <text:p text:style-name="P33">電子信箱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服務學校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>職稱</text:p>
          </table:table-cell>
          <table:covered-table-cell/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申請</text:p>
            <text:p text:style-name="P48">資格</text:p>
          </table:table-cell>
          <table:table-cell table:style-name="TableCell49" table:number-columns-spanned="10">
            <text:p text:style-name="P50">□中央研究院院士。</text:p>
            <text:p text:style-name="P51">□曾獲得本部學術獎滿3年。</text:p>
            <text:p text:style-name="P52">□在國內外學術或專業領域上有與前二款相當之傑出貢獻。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申請</text:p>
            <text:p text:style-name="P56">類科</text:p>
          </table:table-cell>
          <table:table-cell table:style-name="TableCell57" table:number-columns-spanned="3">
            <text:list text:style-name="WWNum1">
              <text:list-item>
                <text:p text:style-name="P58">人文及藝術</text:p>
              </text:list-item>
              <text:list-item>
                <text:p text:style-name="P59">社會科學</text:p>
              </text:list-item>
              <text:list-item>
                <text:p text:style-name="P60">數學及自然科學</text:p>
              </text:list-item>
              <text:list-item>
                <text:p text:style-name="P61">生物及醫農科學</text:p>
              </text:list-item>
              <text:list-item>
                <text:p text:style-name="P62">工程及應用科學</text:p>
              </text:list-item>
            </text:list>
          </table:table-cell>
          <table:covered-table-cell/>
          <table:covered-table-cell/>
          <table:table-cell table:style-name="TableCell63">
            <text:p text:style-name="P64">學術</text:p>
            <text:p text:style-name="P65">專長</text:p>
          </table:table-cell>
          <table:table-cell table:style-name="TableCell66" table:number-columns-spanned="6">
            <text:p text:style-name="P67"/>
            <text:p text:style-name="P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通訊處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>聯絡方式</text:p>
          </table:table-cell>
          <table:covered-table-cell/>
          <table:table-cell table:style-name="TableCell78" table:number-columns-spanned="4">
            <text:p text:style-name="P79">電話：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11">
            <text:p text:style-name="P82"/>
            <text:p text:style-name="P83"><text:span text:style-name="T84">◎111</text:span><text:span text:style-name="T85">學年度至</text:span><text:span text:style-name="T86">114</text:span><text:span text:style-name="T87">學年度是否將休假研究或退休？</text:span><text:span text:style-name="T88">□</text:span><text:span text:style-name="T89">是：</text:span><text:span text:style-name="T90"><text:s text:c="11"/></text:span><text:span text:style-name="T91"><text:s/></text:span><text:span text:style-name="T92">；</text:span><text:span text:style-name="T93">□</text:span><text:span text:style-name="T94">否</text:span></text:p>
            <text:p text:style-name="P95"/>
            <text:p text:style-name="P96">如上述選項勾選「是」且為「退休」者，請學校敘明後續處理方式為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學歷</text:p>
          </table:table-cell>
          <table:table-cell table:style-name="TableCell100" table:number-columns-spanned="8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2" table:number-rows-spanned="3">
            <text:p text:style-name="P103">請黏貼二吋照</text:p>
            <text:p text:style-name="P104">片乙張於此欄</text:p>
            <text:p text:style-name="P105">（影像檔亦可）</text:p>
          </table:table-cell>
          <table:covered-table-cell/>
        </table:table-row>
        <table:table-row table:style-name="TableRow106">
          <table:table-cell table:style-name="TableCell107" table:number-rows-spanned="2">
            <text:p text:style-name="P108">經歷</text:p>
          </table:table-cell>
          <table:table-cell table:style-name="TableCell109">
            <text:p text:style-name="P110">服務單位</text:p>
          </table:table-cell>
          <table:table-cell table:style-name="TableCell111" table:number-columns-spanned="2">
            <text:p text:style-name="P112">專/兼任</text:p>
          </table:table-cell>
          <table:covered-table-cell/>
          <table:table-cell table:style-name="TableCell113" table:number-columns-spanned="2">
            <text:p text:style-name="P114">職稱</text:p>
          </table:table-cell>
          <table:covered-table-cell/>
          <table:table-cell table:style-name="TableCell115" table:number-columns-spanned="3">
            <text:p text:style-name="P116">起迄年月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17">
          <table:covered-table-cell>
            <text:p text:style-name="內文"/>
          </table:covered-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26">
          <table:table-cell table:style-name="TableCell127" table:number-columns-spanned="11">
            <text:p text:style-name="P128">一、教學及帶領研究團隊表現及相關績優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11">
            <text:p text:style-name="P131">＊國家講座受推薦或遴選時，應持續積極從事學術研究與教學，爰請說明其得以樹立教學典範之教學規劃與績效。</text:p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11">
            <text:p text:style-name="P135">二、從事研究過程及重要學術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1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1">
            <text:p text:style-name="P141">三、學術研究之社會貢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1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11">
            <text:p text:style-name="P147">曾獲得之學術獎勵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1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1">
            <text:p text:style-name="P153">代表著作（至多5件）並檢附著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11">
            <text:p text:style-name="P156">＊如上次提出申請未獲選者再次申請應標註新增著作，同時提供本次與上次申請之著作差異對照表及差異說明。</text:p>
            <text:p text:style-name="P157">＊如曾獲選學術獎或國家講座主持人者，請標註上次獲選後之新增著作，同時提供本次與獲選時之著作差異對照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11">
            <text:p text:style-name="P160">參考著作目錄（無須檢附著作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1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11">
            <text:p text:style-name="P166">四、國家講座規劃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1">
            <text:p text:style-name="P169">教學課程規劃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11">
            <text:p text:style-name="P172"><text:span text:style-name="T173">＊應說明如何引導學術思潮，樹立學術典範之規劃。</text:span><text:span text:style-name="T174">(</text:span><text:span text:style-name="T175">應以具有創新性或探討尖端知識之課程為佳</text:span><text:span text:style-name="T17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11">
            <text:p text:style-name="P179"><text:span text:style-name="T180">提供跨校性選修課程、遠距教學、巡迴講座規</text:span><text:span text:style-name="T181">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1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1">
            <text:p text:style-name="P187">研究重點及方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1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1">
            <text:p text:style-name="P193">預期研究及教學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11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11">
            <text:p text:style-name="P199">五、學校資源配合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11">
            <text:p text:style-name="P202">學校對於講座主持人教學研究各項資源配合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11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5">
            <text:p text:style-name="P208">六、是否曾任國家講座主持人</text:p>
            <text:p text:style-name="P209"><text:s text:c="4"/>（請勾選）</text:p>
          </table:table-cell>
          <table:covered-table-cell/>
          <table:covered-table-cell/>
          <table:covered-table-cell/>
          <table:covered-table-cell/>
          <table:table-cell table:style-name="TableCell210" table:number-columns-spanned="2">
            <text:p text:style-name="P211">是</text:p>
            <text:p text:style-name="P212"><text:span text:style-name="T213">（第幾</text:span><text:span text:style-name="T214">屆</text:span><text:span text:style-name="T215">）</text:span></text:p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>否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11">
            <text:p text:style-name="P224">前次國家講座計畫預期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11">
            <text:p text:style-name="P227"/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11">
            <text:p text:style-name="P231">前次國家講座執行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11">
            <text:p text:style-name="P234"/>
            <text:p text:style-name="P2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4">
            <text:p text:style-name="P238">七、五年內是否有違反學術倫理情事(請勾選）</text:p>
          </table:table-cell>
          <table:covered-table-cell/>
          <table:covered-table-cell/>
          <table:covered-table-cell/>
          <table:table-cell table:style-name="TableCell239" table:number-columns-spanned="7">
            <text:p text:style-name="P240">□否。</text:p>
            <text:p text:style-name="P241">□是，請說明涉及案件及處分情形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2">附註：</text:p>
      <text:p text:style-name="P243">一、本推薦書乙式6份，請以A4格式填列，並提供電子檔光碟(推薦書含word檔；相關附件資料以pdf檔為主)。</text:p>
      <text:p text:style-name="P244">二、重要之學術研究成果，請擇要填報，並送繳具有代表性，足以顯現個人在學術上之重要貢獻及傑出成就之著作及文件影本，並請檢送代表著作乙式6份，俾利審查。</text:p>
      <text:p text:style-name="P245"><text:span text:style-name="T246">三、本表格欄位如不敷使用，請自行調整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1-12-17T04:52:00Z</meta:creation-date>
    <dc:date>2021-12-17T04:52:00Z</dc:date>
    <meta:print-date>2020-12-16T11:08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0" meta:character-count="1073" meta:row-count="7" meta:non-whitespace-character-count="915"/>
  </office:meta>
</office:document-meta>
</file>