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9" style:parent-style-name="內文" style:family="paragraph">
      <style:paragraph-properties style:snap-to-layout-grid="false" fo:text-align="center"/>
      <style:text-properties style:font-name-asian="標楷體"/>
    </style:style>
    <style:style style:name="TableColumn11" style:family="table-column">
      <style:table-column-properties style:column-width="7in"/>
    </style:style>
    <style:style style:name="Table10" style:family="table">
      <style:table-properties style:width="7in" fo:margin-left="0.0194in" table:align="left"/>
    </style:style>
    <style:style style:name="TableRow12" style:family="table-row">
      <style:table-row-properties style:min-row-height="0.5486in" fo:keep-together="always"/>
    </style:style>
    <style:style style:name="TableCell13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justify" fo:margin-top="0.075in" fo:margin-bottom="0.075in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7" style:parent-style-name="預設段落字型" style:family="text">
      <style:text-properties style:font-name-asian="標楷體" fo:font-weight="bold" style:font-weight-asian="bold" style:font-weight-complex="bold"/>
    </style:style>
    <style:style style:name="P18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P21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【南區技專校院校際整合聯盟】</text:span></text:p>
      <text:p text:style-name="P3"><text:span text:style-name="T4">第十二屆第</text:span><text:span text:style-name="T5">四</text:span><text:span text:style-name="T6">次指導委員會暨執行委員會</text:span><text:span text:style-name="T7"><text:s/></text:span><text:span text:style-name="T8">會議提案單</text:span></text:p>
      <text:p text:style-name="P9"/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<text:s/></text:span><text:span text:style-name="T16">提案單位：</text:span><text:span text:style-name="T17"><text:s/></text:span></text:p>
          </table:table-cell>
        </table:table-row>
      </table:table>
      <text:p text:style-name="P18"/>
      <text:p text:style-name="P19"><text:span text:style-name="T20">提案一</text:span></text:p>
      <text:p text:style-name="P21">案由：</text:p>
      <text:p text:style-name="P22"><text:span text:style-name="T23">說明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top="0.125in" fo:margin-left="0.197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公文段落" style:display-name="公文(段落)" style:family="paragraph" style:next-style-name="內文">
      <style:paragraph-properties style:snap-to-layout-grid="false" style:vertical-align="baselin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widows="2" fo:orphans="2" style:vertical-align="auto" fo:margin-left="0.3333in">
        <style:tab-stops/>
      </style:paragraph-properties>
      <style:text-properties style:font-name="Calibri" style:font-name-complex="Arial" style:letter-kerning="false" fo:font-size="10pt" style:font-size-asian="10pt" style:font-size-complex="10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tru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「工作報告單」</dc:title>
    <dc:subject/>
    <meta:initial-creator>npust</meta:initial-creator>
    <dc:creator>蘇玉茵</dc:creator>
    <meta:creation-date>2025-09-06T14:33:00Z</meta:creation-date>
    <dc:date>2026-04-02T01:04:00Z</dc:date>
    <meta:print-date>2018-11-16T05:31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9" meta:character-count="62" meta:row-count="1" meta:non-whitespace-character-count="54"/>
  </office:meta>
</office:document-meta>
</file>