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media/image1.png" manifest:media-type="image/png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/>
    </style:style>
    <style:style style:name="T20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4pt" style:font-size-asian="14pt" style:font-size-complex="14pt"/>
    </style:style>
    <style:style style:name="P22" style:parent-style-name="內文" style:family="paragraph">
      <style:paragraph-properties style:snap-to-layout-grid="false" fo:text-align="center" fo:margin-top="0.1666in" fo:line-height="0.25in"/>
    </style:style>
    <style:style style:name="T23" style:parent-style-name="預設段落字型" style:family="text">
      <style:text-properties style:text-position="super 66.6%"/>
    </style:style>
    <style:style style:name="T24" style:parent-style-name="預設段落字型" style:family="text">
      <style:text-properties style:letter-kerning="false" fo:language="de" fo:country="DE"/>
    </style:style>
    <style:style style:name="T25" style:parent-style-name="預設段落字型" style:family="text">
      <style:text-properties style:text-position="super 66.6%"/>
    </style:style>
    <style:style style:name="P26" style:parent-style-name="內文" style:family="paragraph">
      <style:paragraph-properties style:snap-to-layout-grid="false" fo:text-align="center" fo:line-height="0.25in"/>
    </style:style>
    <style:style style:name="T27" style:parent-style-name="預設段落字型" style:family="text">
      <style:text-properties style:text-position="super 66.6%"/>
    </style:style>
    <style:style style:name="P28" style:parent-style-name="內文" style:family="paragraph">
      <style:paragraph-properties style:snap-to-layout-grid="false" fo:text-align="center" fo:line-height="0.25in"/>
    </style:style>
    <style:style style:name="T29" style:parent-style-name="預設段落字型" style:family="text">
      <style:text-properties style:text-position="super 66.6%"/>
    </style:style>
    <style:style style:name="P30" style:parent-style-name="內文" style:family="paragraph">
      <style:paragraph-properties style:snap-to-layout-grid="false" fo:text-align="center" fo:line-height="0.25in"/>
    </style:style>
    <style:style style:name="T31" style:parent-style-name="預設段落字型" style:family="text">
      <style:text-properties fo:letter-spacing="-0.0069in" style:text-position="super 50%"/>
    </style:style>
    <style:style style:name="T32" style:parent-style-name="預設段落字型" style:family="text">
      <style:text-properties fo:letter-spacing="-0.0069in"/>
    </style:style>
    <style:style style:name="T33" style:parent-style-name="預設段落字型" style:family="text">
      <style:text-properties style:letter-kerning="false"/>
    </style:style>
    <style:style style:name="S1" style:family="section">
      <style:section-properties fo:margin-left="0in" fo:margin-right="0in" style:writing-mode="lr-tb">
        <style:columns fo:column-count="2" fo:column-gap="0.3937in"/>
      </style:section-properties>
    </style:style>
    <style:style style:name="P34" style:parent-style-name="Default" style:family="paragraph">
      <style:paragraph-properties fo:text-align="justify" fo:margin-top="0.0833in"/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S2" style:family="section">
      <style:section-properties fo:margin-left="0in" fo:margin-right="0in" style:writing-mode="lr-tb">
        <style:columns fo:column-count="2" fo:column-gap="0.3937in"/>
      </style:section-properties>
    </style:style>
    <style:style style:name="P35" style:parent-style-name="Default" style:family="paragraph">
      <style:paragraph-properties fo:text-align="center" fo:margin-top="0.0833in"/>
    </style:style>
    <style:style style:name="T36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37" style:parent-style-name="Default" style:family="paragraph">
      <style:paragraph-properties fo:text-align="justify" fo:text-indent="0.3055in"/>
    </style:style>
    <style:style style:name="T3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3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6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4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4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50" style:parent-style-name="Default" style:family="paragraph">
      <style:paragraph-properties fo:text-align="center"/>
      <style:text-properties style:font-name="Times New Roman" style:font-name-complex="Times New Roman" style:font-style-complex="italic" style:use-window-font-color="true" fo:font-size="10pt" style:font-size-asian="10pt" style:font-size-complex="10pt"/>
    </style:style>
    <style:style style:name="T51" style:parent-style-name="預設段落字型" style:family="text">
      <style:text-properties style:font-name="Times New Roman" style:font-name-complex="Times New Roman" fo:font-style="italic" style:font-style-asian="italic" style:use-window-font-color="true" fo:font-size="10pt" style:font-size-asian="10pt" style:font-size-complex="10pt"/>
    </style:style>
    <style:style style:name="T52" style:parent-style-name="預設段落字型" style:family="text">
      <style:text-properties style:font-name="Times New Roman" style:font-name-complex="Times New Roman" fo:font-style="italic" style:font-style-asian="italic" style:use-window-font-color="true" fo:font-size="10pt" style:font-size-asian="10pt" style:font-size-complex="10pt"/>
    </style:style>
    <style:style style:name="T5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5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5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56" style:parent-style-name="Default" style:family="paragraph">
      <style:paragraph-properties fo:text-align="center"/>
      <style:text-properties style:font-name="Times New Roman" style:font-name-complex="Times New Roman" style:use-window-font-color="true" fo:font-size="10pt" style:font-size-asian="10pt" style:font-size-complex="10pt"/>
    </style:style>
    <style:style style:name="P57" style:parent-style-name="Default" style:family="paragraph">
      <style:paragraph-properties fo:text-align="center" fo:margin-top="0.0833in"/>
    </style:style>
    <style:style style:name="T58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59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60" style:parent-style-name="Default" style:family="paragraph">
      <style:paragraph-properties style:line-break="normal" fo:text-align="justify" fo:text-indent="0.3055in"/>
    </style:style>
    <style:style style:name="T6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6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6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complex="Times New Roman" fo:font-weight="bold" style:font-weight-asian="bold" style:use-window-font-color="true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6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style:use-window-font-color="true" fo:font-size="10pt" style:font-size-asian="10pt" style:font-size-complex="10pt"/>
    </style:style>
    <style:style style:name="T69" style:parent-style-name="預設段落字型" style:family="text">
      <style:text-properties style:font-name="Times New Roman" style:font-name-complex="Times New Roman" fo:font-weight="bold" style:font-weight-asian="bold" style:use-window-font-color="true" fo:font-size="10pt" style:font-size-asian="10pt" style:font-size-complex="10pt"/>
    </style:style>
    <style:style style:name="T70" style:parent-style-name="預設段落字型" style:family="text">
      <style:text-properties style:font-name="Times New Roman" style:font-name-complex="Times New Roman" fo:font-weight="bold" style:font-weight-asian="bold" style:use-window-font-color="true" fo:font-size="10pt" style:font-size-asian="10pt" style:font-size-complex="10pt"/>
    </style:style>
    <style:style style:name="T7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7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8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9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9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94" style:parent-style-name="Default" style:family="paragraph">
      <style:paragraph-properties style:line-break="normal" fo:text-align="justify" fo:margin-left="0.5909in" fo:text-indent="-0.2958in">
        <style:tab-stops/>
      </style:paragraph-properties>
      <style:text-properties style:font-name="Times New Roman" style:font-name-complex="Times New Roman" style:use-window-font-color="true" fo:font-size="10pt" style:font-size-asian="10pt" style:font-size-complex="10pt"/>
    </style:style>
    <style:style style:name="P95" style:parent-style-name="Default" style:family="paragraph">
      <style:paragraph-properties style:line-break="normal" fo:text-align="justify" fo:margin-left="0.5909in" fo:text-indent="-0.2958in">
        <style:tab-stops/>
      </style:paragraph-properties>
    </style:style>
    <style:style style:name="T9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9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98" style:parent-style-name="Default" style:family="paragraph">
      <style:paragraph-properties style:line-break="normal" fo:text-align="justify" fo:text-indent="0.3055in"/>
    </style:style>
    <style:style style:name="T9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00" style:parent-style-name="超連結" style:family="text">
      <style:text-properties style:font-name="Times New Roman" style:font-name-complex="Times New Roman" fo:font-size="10pt" style:font-size-asian="10pt" style:font-size-complex="10pt"/>
    </style:style>
    <style:style style:name="T10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02" style:parent-style-name="Default" style:family="paragraph">
      <style:paragraph-properties style:line-break="normal" fo:text-align="justify" fo:text-indent="0.3055in"/>
    </style:style>
    <style:style style:name="T10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04" style:parent-style-name="超連結" style:family="text">
      <style:text-properties style:font-name="Times New Roman" style:font-name-complex="Times New Roman" fo:font-size="10pt" style:font-size-asian="10pt" style:font-size-complex="10pt"/>
    </style:style>
    <style:style style:name="T10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06" style:parent-style-name="Default" style:family="paragraph">
      <style:paragraph-properties fo:text-align="center" fo:margin-top="0.0833in"/>
    </style:style>
    <style:style style:name="T107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108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109" style:parent-style-name="Default" style:family="paragraph">
      <style:paragraph-properties fo:margin-top="0.0833in"/>
    </style:style>
    <style:style style:name="T110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T111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12" style:parent-style-name="Default" style:family="paragraph">
      <style:paragraph-properties fo:margin-top="0.0833in" fo:margin-bottom="0.0277in"/>
    </style:style>
    <style:style style:name="T113" style:parent-style-name="預設段落字型" style:family="text">
      <style:text-properties style:font-name="Times New Roman" style:font-name-complex="Times New Roman" fo:font-style="italic" style:font-style-asian="italic" style:font-style-complex="italic" style:use-window-font-color="true" fo:font-size="10pt" style:font-size-asian="10pt" style:font-size-complex="10pt"/>
    </style:style>
    <style:style style:name="T11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15" style:parent-style-name="Default" style:family="paragraph">
      <style:paragraph-properties fo:text-align="justify" fo:text-indent="0.3055in"/>
    </style:style>
    <style:style style:name="T11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1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1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1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2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3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31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32" style:parent-style-name="Default" style:family="paragraph">
      <style:paragraph-properties fo:margin-top="0.0833in" fo:margin-bottom="0.0277in"/>
    </style:style>
    <style:style style:name="T133" style:parent-style-name="預設段落字型" style:family="text">
      <style:text-properties style:font-name="Times New Roman" style:font-name-complex="Times New Roman" fo:font-style="italic" style:font-style-asian="italic" style:font-style-complex="italic" style:use-window-font-color="true" fo:font-size="10pt" style:font-size-asian="10pt" style:font-size-complex="10pt"/>
    </style:style>
    <style:style style:name="T13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35" style:parent-style-name="Default" style:family="paragraph">
      <style:paragraph-properties fo:text-align="justify" fo:text-indent="0.3055in"/>
    </style:style>
    <style:style style:name="T13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3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3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3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4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48" style:parent-style-name="Default" style:family="paragraph">
      <style:paragraph-properties fo:margin-top="0.0833in"/>
    </style:style>
    <style:style style:name="T149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T150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51" style:parent-style-name="Default" style:family="paragraph">
      <style:paragraph-properties fo:text-align="justify" fo:text-indent="0.3055in"/>
    </style:style>
    <style:style style:name="T15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5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5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55" style:parent-style-name="Default" style:family="paragraph">
      <style:paragraph-properties fo:text-align="justify" fo:text-indent="0.2361in"/>
      <style:text-properties style:font-name="Times New Roman" style:font-name-complex="Times New Roman" style:use-window-font-color="true" fo:font-size="10pt" style:font-size-asian="10pt" style:font-size-complex="10pt"/>
    </style:style>
    <style:style style:name="P156" style:parent-style-name="Default" style:family="paragraph">
      <style:paragraph-properties fo:text-align="center" fo:margin-top="0.0833in"/>
    </style:style>
    <style:style style:name="T157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158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159" style:parent-style-name="Default" style:family="paragraph">
      <style:paragraph-properties fo:text-indent="0.2777in"/>
    </style:style>
    <style:style style:name="T16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6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6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6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6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65" style:parent-style-name="Default" style:family="paragraph">
      <style:paragraph-properties fo:margin-top="0.0833in"/>
    </style:style>
    <style:style style:name="T166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T167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68" style:parent-style-name="Default" style:family="paragraph">
      <style:paragraph-properties fo:text-align="justify" fo:text-indent="0.3055in"/>
    </style:style>
    <style:style style:name="T16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7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7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7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73" style:parent-style-name="Default" style:family="paragraph">
      <style:paragraph-properties fo:margin-top="0.0833in"/>
    </style:style>
    <style:style style:name="T174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T175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76" style:parent-style-name="Default" style:family="paragraph">
      <style:paragraph-properties fo:text-align="justify" fo:text-indent="0.3055in"/>
    </style:style>
    <style:style style:name="T17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78" style:parent-style-name="Default" style:family="paragraph">
      <style:paragraph-properties fo:text-align="justify" fo:text-indent="0.2361in"/>
      <style:text-properties style:font-name="Times New Roman" style:font-name-complex="Times New Roman" style:use-window-font-color="true" fo:font-size="10pt" style:font-size-asian="10pt" style:font-size-complex="10pt"/>
    </style:style>
    <style:style style:name="P179" style:parent-style-name="Default" style:family="paragraph">
      <style:paragraph-properties fo:text-align="end" fo:margin-top="0.0277in" fo:margin-bottom="0.0277in"/>
    </style:style>
    <style:style style:name="T180" style:parent-style-name="預設段落字型" style:family="text">
      <style:text-properties style:font-name="Times New Roman" style:font-name-complex="Times New Roman" style:use-window-font-color="true"/>
    </style:style>
    <style:style style:name="T181" style:parent-style-name="預設段落字型" style:family="text">
      <style:text-properties style:font-name="Times New Roman" style:font-name-complex="Times New Roman" style:use-window-font-color="true" fo:font-size="11pt" style:font-size-asian="11pt" style:font-size-complex="11pt"/>
    </style:style>
    <style:style style:name="P182" style:parent-style-name="Default" style:family="paragraph">
      <style:paragraph-properties fo:text-align="center"/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83" style:parent-style-name="Default" style:family="paragraph">
      <style:paragraph-properties fo:text-align="center" fo:margin-top="0.0833in"/>
    </style:style>
    <style:style style:name="T184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185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186" style:parent-style-name="Default" style:family="paragraph">
      <style:paragraph-properties fo:text-align="justify" fo:text-indent="0.3055in"/>
    </style:style>
    <style:style style:name="T18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88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89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4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197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198" style:parent-style-name="Default" style:family="paragraph">
      <style:paragraph-properties fo:text-align="justify" fo:text-indent="0.3055in"/>
      <style:text-properties style:font-name="Times New Roman" style:font-name-complex="Times New Roman" style:use-window-font-color="true" fo:font-size="10pt" style:font-size-asian="10pt" style:font-size-complex="10pt"/>
    </style:style>
    <style:style style:name="P199" style:parent-style-name="Default" style:family="paragraph">
      <style:paragraph-properties fo:text-align="center"/>
    </style:style>
    <style:style style:name="T200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201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202" style:parent-style-name="Default" style:family="paragraph">
      <style:paragraph-properties fo:text-align="justify" fo:text-indent="0.3055in"/>
    </style:style>
    <style:style style:name="T20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204" style:parent-style-name="超連結" style:family="text">
      <style:text-properties style:font-name="Times New Roman" style:font-name-complex="Times New Roman" style:font-weight-complex="bold" style:use-window-font-color="true" fo:font-size="10pt" style:font-size-asian="10pt" style:font-size-complex="10pt"/>
    </style:style>
    <style:style style:name="T205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206" style:parent-style-name="Default" style:family="paragraph">
      <style:paragraph-properties fo:text-align="justify" fo:text-indent="0.3055in"/>
      <style:text-properties style:font-name="Times New Roman" style:font-name-complex="Times New Roman" style:use-window-font-color="true" fo:font-size="10pt" style:font-size-asian="10pt" style:font-size-complex="10pt"/>
    </style:style>
    <style:style style:name="P207" style:parent-style-name="Default" style:family="paragraph">
      <style:paragraph-properties fo:text-align="center" fo:margin-top="0.0833in"/>
    </style:style>
    <style:style style:name="T208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209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210" style:parent-style-name="Default" style:family="paragraph">
      <style:paragraph-properties fo:text-align="justify" fo:text-indent="0.3055in"/>
    </style:style>
    <style:style style:name="T211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212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21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P214" style:parent-style-name="Default" style:family="paragraph">
      <style:paragraph-properties fo:text-align="justify" fo:text-indent="0.2361in"/>
      <style:text-properties style:font-name="Times New Roman" style:font-name-complex="Times New Roman" style:use-window-font-color="true" fo:font-size="10pt" style:font-size-asian="10pt" style:font-size-complex="10pt"/>
    </style:style>
    <style:style style:name="P215" style:parent-style-name="Default" style:family="paragraph">
      <style:paragraph-properties fo:text-align="center" fo:margin-top="0.0833i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217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218" style:parent-style-name="Default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19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20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P221" style:parent-style-name="Default" style:list-style-name="LFO1" style:family="paragraph">
      <style:paragraph-properties fo:text-align="justify" fo:margin-left="0.1972in" fo:text-indent="-0.1972in">
        <style:tab-stops/>
      </style:paragraph-properties>
      <style:text-properties style:font-name="Times New Roman" style:font-name-complex="Times New Roman" fo:font-size="10pt" style:font-size-asian="10pt" style:font-size-complex="7.5pt"/>
    </style:style>
    <style:style style:name="P222" style:parent-style-name="Default" style:list-style-name="LFO1" style:family="paragraph">
      <style:paragraph-properties fo:text-align="justify" fo:margin-left="0.1972in" fo:text-indent="-0.1972in">
        <style:tab-stops/>
      </style:paragraph-properties>
      <style:text-properties style:font-name="Times New Roman" style:font-name-complex="Times New Roman" fo:font-size="10pt" style:font-size-asian="10pt" style:font-size-complex="7.5pt"/>
    </style:style>
    <style:style style:name="P223" style:parent-style-name="Default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24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25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26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27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28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29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30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T231" style:parent-style-name="預設段落字型" style:family="text">
      <style:text-properties style:font-name="Times New Roman" style:font-name-complex="Times New Roman" fo:font-size="10pt" style:font-size-asian="10pt" style:font-size-complex="7.5pt"/>
    </style:style>
    <style:style style:name="P232" style:parent-style-name="Default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33" style:parent-style-name="預設段落字型" style:family="text">
      <style:text-properties style:font-name="Times New Roman" style:font-name-complex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P234" style:parent-style-name="Default" style:family="paragraph">
      <style:paragraph-properties fo:text-align="justify" fo:margin-left="0.1972in">
        <style:tab-stops/>
      </style:paragraph-properties>
      <style:text-properties style:font-name="Times New Roman" style:font-name-complex="Times New Roman" style:use-window-font-color="true" fo:font-size="10pt" style:font-size-asian="10pt" style:font-size-complex="7.5pt"/>
    </style:style>
    <style:style style:name="P235" style:parent-style-name="Default" style:family="paragraph">
      <style:paragraph-properties fo:text-align="center" fo:margin-top="0.0833in"/>
    </style:style>
    <style:style style:name="T236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T237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 fo:font-size="11pt" style:font-size-asian="11pt" style:font-size-complex="11pt"/>
    </style:style>
    <style:style style:name="P238" style:parent-style-name="Default" style:family="paragraph">
      <style:paragraph-properties fo:text-align="center"/>
    </style:style>
    <style:style style:name="T239" style:parent-style-name="預設段落字型" style:family="text">
      <style:text-properties style:font-name="Times New Roman" style:font-name-complex="Times New Roman" style:use-window-font-color="true"/>
    </style:style>
    <style:style style:name="T240" style:parent-style-name="預設段落字型" style:family="text">
      <style:text-properties style:font-name="Times New Roman" style:font-name-complex="Times New Roman" style:use-window-font-color="true"/>
    </style:style>
    <style:style style:name="T241" style:parent-style-name="預設段落字型" style:family="text">
      <style:text-properties style:font-name="Times New Roman" style:font-name-complex="Times New Roman" style:use-window-font-color="true"/>
    </style:style>
    <style:style style:name="P242" style:parent-style-name="Default" style:family="paragraph">
      <style:paragraph-properties fo:text-align="center" fo:text-indent="0.2777in"/>
    </style:style>
    <style:style style:name="T243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244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45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46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247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48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49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50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51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52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53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P254" style:parent-style-name="Default" style:family="paragraph">
      <style:paragraph-properties fo:text-align="justify"/>
    </style:style>
    <style:style style:name="T255" style:parent-style-name="預設段落字型" style:family="text">
      <style:text-properties style:font-name="Times New Roman" style:font-name-complex="Times New Roman" fo:font-size="11pt" style:font-size-asian="11pt" style:font-size-complex="11pt"/>
    </style:style>
    <style:style style:name="P256" style:parent-style-name="Default" style:family="paragraph">
      <style:paragraph-properties fo:text-align="center"/>
    </style:style>
    <style:style style:name="T257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58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59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260" style:parent-style-name="預設段落字型" style:family="text">
      <style:text-properties style:font-name="Times New Roman" style:font-name-complex="Times New Roman" style:use-window-font-color="true" fo:font-size="10pt" style:font-size-asian="10pt" style:font-size-complex="10pt"/>
    </style:style>
    <style:style style:name="T261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ableColumn263" style:family="table-column">
      <style:table-column-properties style:column-width="1.4736in"/>
    </style:style>
    <style:style style:name="TableColumn264" style:family="table-column">
      <style:table-column-properties style:column-width="1.575in"/>
    </style:style>
    <style:style style:name="Table262" style:family="table">
      <style:table-properties style:width="3.0486in" style:rel-width="97.02%" fo:margin-left="0in" table:align="center"/>
    </style:style>
    <style:style style:name="TableRow265" style:family="table-row">
      <style:table-row-properties style:min-row-height="0.177in"/>
    </style:style>
    <style:style style:name="TableCell266" style:family="table-cell">
      <style:table-cell-properties fo:border="0.0069in solid #000000" style:writing-mode="lr-tb" style:vertical-align="middle" fo:padding-top="0.0208in" fo:padding-left="0.0208in" fo:padding-bottom="0.0208in" fo:padding-right="0.0208in"/>
    </style:style>
    <style:style style:name="P267" style:parent-style-name="內文" style:family="paragraph">
      <style:paragraph-properties fo:widows="2" fo:orphans="2" fo:text-align="center" fo:margin-left="-0.0159in">
        <style:tab-stops/>
      </style:paragraph-properties>
    </style:style>
    <style:style style:name="T268" style:parent-style-name="預設段落字型" style:family="text">
      <style:text-properties style:letter-kerning="false" fo:font-size="10pt" style:font-size-asian="10pt" style:font-size-complex="10pt"/>
    </style:style>
    <style:style style:name="T269" style:parent-style-name="預設段落字型" style:family="text">
      <style:text-properties style:letter-kerning="false" fo:font-size="10pt" style:font-size-asian="10pt" style:font-size-complex="10pt"/>
    </style:style>
    <style:style style:name="TableCell270" style:family="table-cell">
      <style:table-cell-properties fo:border="0.0069in solid #000000" style:writing-mode="lr-tb" fo:padding-top="0.0208in" fo:padding-left="0.0208in" fo:padding-bottom="0.0208in" fo:padding-right="0.0208in"/>
    </style:style>
    <style:style style:name="P271" style:parent-style-name="內文" style:family="paragraph">
      <style:paragraph-properties fo:widows="2" fo:orphans="2" fo:text-align="center"/>
      <style:text-properties fo:font-size="10pt" style:font-size-asian="10pt" style:font-size-complex="10pt"/>
    </style:style>
    <style:style style:name="TableRow272" style:family="table-row">
      <style:table-row-properties style:min-row-height="0.0416in"/>
    </style:style>
    <style:style style:name="TableCell273" style:family="table-cell">
      <style:table-cell-properties fo:border="0.0069in solid #000000" style:writing-mode="lr-tb" style:vertical-align="middle" fo:padding-top="0.0208in" fo:padding-left="0.0208in" fo:padding-bottom="0.0208in" fo:padding-right="0.0208in"/>
    </style:style>
    <style:style style:name="P274" style:parent-style-name="內文" style:family="paragraph">
      <style:paragraph-properties fo:widows="2" fo:orphans="2" fo:text-align="center" style:line-height-at-least="0.0416in"/>
    </style:style>
    <style:style style:name="T275" style:parent-style-name="預設段落字型" style:family="text">
      <style:text-properties style:letter-kerning="false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.0208in" fo:padding-left="0.0208in" fo:padding-bottom="0.0208in" fo:padding-right="0.0208in"/>
    </style:style>
    <style:style style:name="P277" style:parent-style-name="內文" style:family="paragraph">
      <style:paragraph-properties fo:widows="2" fo:orphans="2" fo:text-align="center" style:line-height-at-least="0.0416in"/>
      <style:text-properties fo:font-size="10pt" style:font-size-asian="10pt" style:font-size-complex="10pt"/>
    </style:style>
    <style:style style:name="TableRow278" style:family="table-row">
      <style:table-row-properties style:min-row-height="0.177in"/>
    </style:style>
    <style:style style:name="TableCell279" style:family="table-cell">
      <style:table-cell-properties fo:border="0.0069in solid #000000" style:writing-mode="lr-tb" style:vertical-align="middle" fo:padding-top="0.0208in" fo:padding-left="0.0208in" fo:padding-bottom="0.0208in" fo:padding-right="0.0208in"/>
    </style:style>
    <style:style style:name="P280" style:parent-style-name="內文" style:family="paragraph">
      <style:paragraph-properties fo:widows="2" fo:orphans="2" fo:text-align="center"/>
    </style:style>
    <style:style style:name="T281" style:parent-style-name="預設段落字型" style:family="text">
      <style:text-properties style:letter-kerning="false" fo:font-size="10pt" style:font-size-asian="10pt" style:font-size-complex="10pt"/>
    </style:style>
    <style:style style:name="TableCell282" style:family="table-cell">
      <style:table-cell-properties fo:border="0.0069in solid #000000" style:writing-mode="lr-tb" fo:padding-top="0.0208in" fo:padding-left="0.0208in" fo:padding-bottom="0.0208in" fo:padding-right="0.0208in"/>
    </style:style>
    <style:style style:name="P283" style:parent-style-name="內文" style:family="paragraph">
      <style:paragraph-properties fo:widows="2" fo:orphans="2" fo:text-align="center"/>
      <style:text-properties fo:font-size="10pt" style:font-size-asian="10pt" style:font-size-complex="10pt"/>
    </style:style>
    <style:style style:name="P284" style:parent-style-name="Default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0">2025</text:span><text:span text:style-name="T21">全國先進工程技術與環境永續應用研討會論文格式</text:span></text:p>
      <text:p text:style-name="P22">作者姓名<text:span text:style-name="T23">1</text:span><text:span text:style-name="T24">*</text:span>、作者姓名<text:span text:style-name="T25">2</text:span></text:p>
      <text:p text:style-name="P26"><text:span text:style-name="T27">1</text:span>作者1之服務單位系所</text:p>
      <text:p text:style-name="P28"><text:span text:style-name="T29">2</text:span>作者2之服務單位系所</text:p>
      <text:p text:style-name="P30"><text:span text:style-name="T31">＊</text:span>Email:<text:span text:style-name="T32"><text:s/></text:span><text:span text:style-name="T33">Corresponding author’s email address</text:span></text:p>
      <text:section text:name="Sect1" text:style-name="S1">
        <text:p text:style-name="P34"><text:s text:c="17"/></text:p>
      </text:section>
      <text:section text:name="Sect2" text:style-name="S2">
        <text:p text:style-name="P35"><text:span text:style-name="T36">摘要</text:span></text:p>
        <text:p text:style-name="P37"><text:span text:style-name="T38">2025</text:span><text:span text:style-name="T39">全國先進工程技術與環境永續應用研討會將於</text:span><text:span text:style-name="T40"><text:s/>2025<text:s/></text:span><text:span text:style-name="T41">年</text:span><text:span text:style-name="T42"><text:s/>12</text:span><text:span text:style-name="T43">月</text:span><text:span text:style-name="T44"><text:s/>18</text:span><text:span text:style-name="T45">日在新北市東南科技大學舉辦</text:span><text:span text:style-name="T46">。所有投稿之論文皆需符合本文中所規範之格式。為方便</text:span><text:span text:style-name="T47">作者準備符合本會投稿格式之文稿，特備此</text:span><text:span text:style-name="T48"><text:s/>WORD<text:s/></text:span><text:span text:style-name="T49">格式之樣板供作者下載使用。</text:span></text:p>
        <text:p text:style-name="P50"/>
        <text:p text:style-name="Default"><text:span text:style-name="T51">關鍵字：</text:span><text:span text:style-name="T52"><text:s/></text:span><text:span text:style-name="T53">列舉</text:span><text:span text:style-name="T54"><text:s/>2-4<text:s/></text:span><text:span text:style-name="T55">個關鍵字</text:span></text:p>
        <text:p text:style-name="P56"><text:s/></text:p>
        <text:p text:style-name="P57"><text:span text:style-name="T58">1.<text:s/></text:span><text:span text:style-name="T59">前言</text:span></text:p>
        <text:p text:style-name="P60"><text:span text:style-name="T61">論文之篇幅為</text:span><text:span text:style-name="T62">4~6</text:span><text:span text:style-name="T63">頁。作者應遵守本樣板所規範之格式，並自行將文件轉換成</text:span><text:span text:style-name="T64"><text:s/></text:span><text:span text:style-name="T65">PDF<text:s/></text:span><text:span text:style-name="T66">格式檔案後</text:span><text:span text:style-name="T67"><text:s/></text:span><text:span text:style-name="T68">(PDF</text:span><text:span text:style-name="T69">檔請勿編輯頁碼與加密</text:span><text:span text:style-name="T70">)<text:s/></text:span><text:span text:style-name="T71">上傳至本會官方網站完成論文投稿。投稿論文檔案大小需在</text:span><text:span text:style-name="T72"><text:s/>10 MB<text:s/></text:span><text:span text:style-name="T73">以內。投稿檔名規則為</text:span><text:span text:style-name="T74">:<text:s/></text:span><text:span text:style-name="T75">類別</text:span><text:span text:style-name="T76">_</text:span><text:span text:style-name="T77">校名系名</text:span><text:span text:style-name="T78">(</text:span><text:span text:style-name="T79">單位名</text:span><text:span text:style-name="T80">)_</text:span><text:span text:style-name="T81">通訊作者姓名</text:span><text:span text:style-name="T82">_</text:span><text:span text:style-name="T83">發表方式。檔名範例</text:span><text:span text:style-name="T84">:<text:s/></text:span><text:span text:style-name="T85">東南科技大學機械工程系黃</text:span><text:span text:style-name="T86">OO</text:span><text:span text:style-name="T87">教授投稿機械類，擬口頭報告，其檔名為</text:span><text:span text:style-name="T88">A_</text:span><text:span text:style-name="T89">東南科大機械系</text:span><text:span text:style-name="T90">_</text:span><text:span text:style-name="T91">黃</text:span><text:span text:style-name="T92">OO_</text:span><text:span text:style-name="T93">口頭報告。初稿的論文被接受之後，請開始進行定稿，包含：</text:span></text:p>
        <text:p text:style-name="P94">(1)<text:s/>以論文格式進行定稿並加上論文編號(論文的右上角)。</text:p>
        <text:p text:style-name="P95"><text:span text:style-name="T96">(2)<text:s/></text:span><text:span text:style-name="T97">依照審查委員的意見修改論文內容，並於規定期限內完成定稿及重新上傳。</text:span></text:p>
        <text:p text:style-name="P98"><text:span text:style-name="T99">初稿論文全文投稿網址：</text:span><text:a xlink:href="https://forms.gle/zmoy8ArAV94SJMjr8" office:target-frame-name="_top" xlink:show="replace"><text:span text:style-name="T100">https://forms.gle/zmoy8ArAV94SJMjr8</text:span></text:a><text:span text:style-name="T101">。</text:span></text:p>
        <text:p text:style-name="P102"><text:span text:style-name="T103">論文定稿及研討會報名網址：</text:span><text:a xlink:href="https://forms.gle/1csWVYRBjWYdhffJ9" office:target-frame-name="_top" xlink:show="replace"><text:span text:style-name="T104">https://forms.gle/1csWVYRBjWYdhffJ9</text:span></text:a><text:span text:style-name="T105">。</text:span></text:p>
        <text:p text:style-name="P106"><text:span text:style-name="T107">2.<text:s/></text:span><text:span text:style-name="T108">格式</text:span></text:p>
        <text:p text:style-name="P109"><text:span text:style-name="T110">2.1<text:s/></text:span><text:span text:style-name="T111">論文格式</text:span></text:p>
        <text:p text:style-name="P112"><text:span text:style-name="T113">2.1.1<text:s/></text:span><text:span text:style-name="T114">邊界設定</text:span></text:p>
        <text:p text:style-name="P115"><text:span text:style-name="T116">稿件頁面尺寸為</text:span><text:span text:style-name="T117"><text:s/>A4 (21 cm</text:span><text:span text:style-name="T118">寬、</text:span><text:span text:style-name="T119">29.7 cm</text:span><text:span text:style-name="T120">高</text:span><text:span text:style-name="T121">)</text:span><text:span text:style-name="T122">，邊界設定如下：上</text:span><text:span text:style-name="T123"><text:s/>3 cm</text:span><text:span text:style-name="T124">，下</text:span><text:span text:style-name="T125"><text:s/>3 cm</text:span><text:span text:style-name="T126">，左</text:span><text:span text:style-name="T127"><text:s/>2 cm</text:span><text:span text:style-name="T128">，右</text:span><text:span text:style-name="T129"><text:s/>2 cm</text:span><text:span text:style-name="T130">。</text:span><text:span text:style-name="T131">此邊界設定不論在任何情況下都不可以更改！</text:span></text:p>
        <text:p text:style-name="P132"><text:span text:style-name="T133">2.1.2<text:s/></text:span><text:span text:style-name="T134">字型設定</text:span></text:p>
        <text:p text:style-name="P135"><text:span text:style-name="T136">字型只可使用標楷體及符號；題目為標楷體粗體</text:span><text:span text:style-name="T137"><text:s/>14<text:s/></text:span><text:span text:style-name="T138">點，作者及其服務機關則為標楷體</text:span><text:span text:style-name="T139"><text:s/>12<text:s/></text:span><text:span text:style-name="T140">點；文中副標題為標楷體粗體</text:span><text:span text:style-name="T141"><text:s/></text:span><text:span text:style-name="T142">11<text:s/></text:span><text:span text:style-name="T143">點，其餘的內容皆設定為標楷體</text:span><text:span text:style-name="T144"><text:s/>10<text:s/></text:span><text:span text:style-name="T145">點。每段文章開頭內縮兩個中文字大小。英文及數字請用</text:span><text:span text:style-name="T146"><text:s/>Times New Roman</text:span><text:span text:style-name="T147">。</text:span></text:p>
        <text:p text:style-name="P148"><text:span text:style-name="T149">2.2<text:s/></text:span><text:span text:style-name="T150">關鍵字</text:span></text:p>
        <text:p text:style-name="P151"><text:span text:style-name="T152">摘要之後請列舉</text:span><text:span text:style-name="T153"><text:s/>2-4<text:s/></text:span><text:span text:style-name="T154">個關鍵字。</text:span></text:p>
        <text:p text:style-name="P155"><text:s/></text:p>
        <text:p text:style-name="P156"><text:span text:style-name="T157">3.<text:s/></text:span><text:span text:style-name="T158">圖、表與方程式</text:span></text:p>
        <text:p text:style-name="P159"><text:span text:style-name="T160">作者可將圖表統一置於文末</text:span><text:span text:style-name="T161"><text:s/>(</text:span><text:span text:style-name="T162">如同本範本所示</text:span><text:span text:style-name="T163">)</text:span><text:span text:style-name="T164">或將圖表穿插在文章中，皆為可接受的編排方式。</text:span></text:p>
        <text:p text:style-name="P165"><text:span text:style-name="T166">3.1<text:s/></text:span><text:span text:style-name="T167">圖與表</text:span></text:p>
        <text:p text:style-name="P168"><text:span text:style-name="T169">圖表的說明為標楷體</text:span><text:span text:style-name="T170"><text:s/>10<text:s/></text:span><text:span text:style-name="T171">點，內容說明可以視圖表的寬度選擇置中或調整為左右對齊。</text:span><text:span text:style-name="T172"><text:s/></text:span></text:p>
        <text:p text:style-name="P173"><text:span text:style-name="T174">3.2<text:s/></text:span><text:span text:style-name="T175">方程式</text:span></text:p>
        <text:p text:style-name="P176"><text:span text:style-name="T177">方程式需置中，若方程式超過一個，則須在右邊的邊界標明式號。</text:span></text:p>
        <text:p text:style-name="P178"><text:s/></text:p>
        <text:p text:style-name="P179"><text:span text:style-name="T180"><draw:frame draw:z-index="251658240" draw:id="id0" draw:style-name="a0" draw:name="Object 1" text:anchor-type="as-char" svg:x="0in" svg:y="0in" svg:width="1.66111in" svg:height="0.43611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81"><text:s text:c="5"/>(1)</text:span></text:p>
        <text:p text:style-name="P182"/>
        <text:p text:style-name="P183"><text:span text:style-name="T184">4.<text:s/></text:span><text:span text:style-name="T185">結果與討論</text:span></text:p>
        <text:p text:style-name="P186"><text:span text:style-name="T187">所有參考文獻須標註序號於方括弧內並且依循出現先後編號，如：期刊</text:span><text:span text:style-name="T188"><text:s/>[1]</text:span><text:span text:style-name="T189">、書籍</text:span><text:span text:style-name="T190"><text:s/>[2]</text:span><text:span text:style-name="T191">、研討會論文</text:span><text:span text:style-name="T192"><text:s/>[3]</text:span><text:span text:style-name="T193">、學位論文</text:span><text:span text:style-name="T194"><text:s/>[4]<text:s/></text:span><text:span text:style-name="T195">以及網頁</text:span><text:span text:style-name="T196"><text:s/>[5]</text:span><text:span text:style-name="T197">。</text:span></text:p>
        <text:p text:style-name="P198"/>
        <text:p text:style-name="P199"><text:span text:style-name="T200">5.<text:s/></text:span><text:span text:style-name="T201">結論</text:span></text:p>
        <text:p text:style-name="P202"><text:span text:style-name="T203">希望這些說明對您準備本次研討會論文有所幫助，並且期待您的投稿。若有任何困難或問題，請利用本次大會論文委員會謝美美院助理之電子信箱聯絡：</text:span><text:span text:style-name="T204">love2000829@mail.tnu.edu.tw</text:span><text:span text:style-name="T205">。</text:span></text:p>
        <text:p text:style-name="P206"><text:s/></text:p>
        <text:p text:style-name="P207"><text:span text:style-name="T208">6.<text:s/></text:span><text:span text:style-name="T209">誌謝</text:span></text:p>
        <text:p text:style-name="P210"><text:span text:style-name="T211">本論文為國科會計畫編號</text:span><text:span text:style-name="T212">NSTC-000-0000-E-000-MY3</text:span><text:span text:style-name="T213">之計畫成果，由於國科會的支持，使本計畫得以順利進行，特此致上感謝之意。</text:span></text:p>
        <text:p text:style-name="P214"><text:s/></text:p>
        <text:p text:style-name="P215"><text:span text:style-name="T216">7.<text:s/></text:span><text:span text:style-name="T217">參考文獻</text:span></text:p>
        <text:list text:style-name="LFO1" text:continue-numbering="true">
          <text:list-item>
            <text:p text:style-name="P218"><text:span text:style-name="T219">S. L. Chiu and T. H. Lin, “Breakup of Compound Liquid Jets under Periodic Excitation at Small Core-to-Shell Mass Ratios,” Journal of the Chinese Institute of Engineers, Vol. 31, No. 1, pp. 21-28, 2008.</text:span><text:span text:style-name="T220"><text:s/></text:span></text:p>
          </text:list-item>
          <text:list-item>
            <text:p text:style-name="P221">H. S. Yan, Creative Design of Mechanical Devices, Springer, Singapore, pp. 166-188 (1998).</text:p>
          </text:list-item>
          <text:list-item>
            <text:p text:style-name="P222">S. Vechet, J. Krejsa and K. S. Chen, “AGVs mission control support in smart factories by decision networks”, Proceedings of the 2020 19th International Conference on Mechatronics - Mechatronika (ME 2020), Prague, Czech Republic (2020).</text:p>
          </text:list-item>
          <text:list-item>
            <text:p text:style-name="P223"><text:span text:style-name="T224">鄧予安</text:span><text:span text:style-name="T225">, "</text:span><text:span text:style-name="T226">銅與環氧樹脂界面受循環負載下之疲勞裂紋成長</text:span><text:span text:style-name="T227">",<text:s/></text:span><text:span text:style-name="T228">國立成功大學機械工程學系碩士論文</text:span><text:span text:style-name="T229">,<text:s/></text:span><text:span text:style-name="T230">台灣</text:span><text:span text:style-name="T231"><text:s/>(2003).</text:span></text:p>
          </text:list-item>
          <text:list-item>
            <text:p text:style-name="P232"><text:span text:style-name="T233">https://ce.tnu.edu.tw/</text:span></text:p>
          </text:list-item>
        </text:list>
        <text:p text:style-name="P234"/>
        <text:p text:style-name="P235"><text:span text:style-name="T236">8.<text:s/></text:span><text:span text:style-name="T237">圖表範例</text:span></text:p>
        <text:p text:style-name="P238"><text:bookmark-start text:name="OLE_LINK19"/><text:span text:style-name="T239"><text:s text:c="10"/></text:span><text:span text:style-name="T240"><draw:frame draw:style-name="a1" draw:name="圖片 2" text:anchor-type="as-char" svg:x="0in" svg:y="0in" svg:width="3.14653in" svg:height="2.27708in" style:rel-width="scale" style:rel-height="scale"><draw:image xlink:href="media/image1.png" xlink:type="simple" xlink:show="embed" xlink:actuate="onLoad"/><svg:title/><svg:desc/></draw:frame></text:span><text:span text:style-name="T241"><text:s text:c="3"/></text:span></text:p>
        <text:p text:style-name="P242"><text:bookmark-end text:name="OLE_LINK19"/><text:span text:style-name="T243">圖一：</text:span><text:span text:style-name="T244">2025</text:span><text:span text:style-name="T245">全國先進工程技術與環境永續</text:span><text:span text:style-name="T246">應用</text:span><text:span text:style-name="T247">研討會將於</text:span><text:span text:style-name="T248"><text:s/>2025<text:s/></text:span><text:span text:style-name="T249">年</text:span><text:span text:style-name="T250"><text:s/>12<text:s/></text:span><text:span text:style-name="T251">月</text:span><text:span text:style-name="T252"><text:s/>18<text:s/></text:span><text:span text:style-name="T253">日舉辦。</text:span></text:p>
        <text:p text:style-name="P254"><text:span text:style-name="T255"><text:s/></text:span></text:p>
        <text:p text:style-name="P256"><text:span text:style-name="T257">表一：</text:span><text:span text:style-name="T258">2025</text:span><text:span text:style-name="T259">全國先進工程技術與環境永續</text:span><text:span text:style-name="T260">應用</text:span><text:span text:style-name="T261">研討會之重要日期。</text:span></text:p>
        <table:table table:style-name="Table262">
          <table:table-columns>
            <table:table-column table:style-name="TableColumn263"/>
            <table:table-column table:style-name="TableColumn264"/>
          </table:table-columns>
          <table:table-row table:style-name="TableRow265">
            <table:table-cell table:style-name="TableCell266">
              <text:p text:style-name="P267"><text:span text:style-name="T268">論文投稿</text:span><text:span text:style-name="T269">截止日期</text:span></text:p>
            </table:table-cell>
            <table:table-cell table:style-name="TableCell270">
              <text:p text:style-name="P271">2025<text:s/>年<text:s/>11<text:s/>月<text:s/>2<text:s/>日</text:p>
            </table:table-cell>
          </table:table-row>
          <table:table-row table:style-name="TableRow272">
            <table:table-cell table:style-name="TableCell273">
              <text:p text:style-name="P274"><text:span text:style-name="T275">審查結果通知</text:span></text:p>
            </table:table-cell>
            <table:table-cell table:style-name="TableCell276">
              <text:p text:style-name="P277">2025<text:s/>年<text:s/>11<text:s/>月<text:s/>17日</text:p>
            </table:table-cell>
          </table:table-row>
          <table:table-row table:style-name="TableRow278">
            <table:table-cell table:style-name="TableCell279">
              <text:p text:style-name="P280"><text:span text:style-name="T281">論文定稿截止日期</text:span></text:p>
            </table:table-cell>
            <table:table-cell table:style-name="TableCell282">
              <text:p text:style-name="P283">2025<text:s/>年<text:s/>11<text:s/>月<text:s/>31<text:s/>日</text:p>
            </table:table-cell>
          </table:table-row>
        </table:table>
        <text:p text:style-name="P284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首字元" style:display-name="頁首 字元" style:family="text" style:parent-style-name="預設段落字型">
      <style:text-properties style:font-name-asian="標楷體" style:letter-kerning="true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73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6812in"/>
      </style:footer-style>
    </style:page-layout>
    <style:style style:name="P2" style:parent-style-name="頁首" style:family="paragraph">
      <style:paragraph-properties fo:text-align="justify"/>
    </style:style>
    <style:style style:name="T3" style:parent-style-name="預設段落字型" style:family="text">
      <style:text-properties style:font-name-complex="標楷體" fo:color="#000000"/>
    </style:style>
    <style:style style:name="T4" style:parent-style-name="預設段落字型" style:family="text">
      <style:text-properties style:font-name-complex="標楷體" fo:color="#000000"/>
    </style:style>
    <style:style style:name="T5" style:parent-style-name="預設段落字型" style:family="text">
      <style:text-properties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fo:color="#000000"/>
    </style:style>
    <style:style style:name="T8" style:parent-style-name="預設段落字型" style:family="text">
      <style:text-properties fo:color="#000000"/>
    </style:style>
    <style:style style:name="P9" style:parent-style-name="頁首" style:family="paragraph">
      <style:paragraph-properties fo:text-align="justify"/>
    </style:style>
    <style:style style:name="T10" style:parent-style-name="預設段落字型" style:family="text">
      <style:text-properties style:font-name-complex="標楷體" fo:color="#000000"/>
    </style:style>
    <style:style style:name="T11" style:parent-style-name="預設段落字型" style:family="text">
      <style:text-properties style:font-name-complex="標楷體" fo:color="#000000"/>
    </style:style>
    <style:style style:name="T12" style:parent-style-name="預設段落字型" style:family="text">
      <style:text-properties style:font-name-complex="標楷體" fo:color="#000000"/>
    </style:style>
    <style:style style:name="T13" style:parent-style-name="預設段落字型" style:family="text">
      <style:text-properties style:font-name-complex="標楷體" fo:color="#000000"/>
    </style:style>
    <style:style style:name="T14" style:parent-style-name="預設段落字型" style:family="text">
      <style:text-properties style:font-name-complex="標楷體" fo:color="#000000"/>
    </style:style>
    <style:style style:name="T15" style:parent-style-name="預設段落字型" style:family="text">
      <style:text-properties style:font-name-complex="標楷體" fo:color="#000000"/>
    </style:style>
    <style:style style:name="T16" style:parent-style-name="預設段落字型" style:family="text">
      <style:text-properties style:font-name-complex="標楷體" fo:color="#000000"/>
    </style:style>
    <style:style style:name="T17" style:parent-style-name="預設段落字型" style:family="text">
      <style:text-properties style:font-name-complex="標楷體" fo:color="#000000"/>
    </style:style>
    <style:style style:name="T18" style:parent-style-name="預設段落字型" style:family="text">
      <style:text-properties style:font-name-complex="標楷體" fo:color="#000000"/>
    </style:style>
    <style:style style:name="T19" style:parent-style-name="預設段落字型" style:family="text">
      <style:text-properties style:font-name-complex="標楷體" fo:color="#000000"/>
    </style:style>
  </office:automatic-styles>
  <office:master-styles>
    <style:master-page style:name="MP0" style:page-layout-name="PL0">
      <style:header>
        <text:p text:style-name="P2"><text:span text:style-name="T3">2025</text:span><text:span text:style-name="T4">全國先進工程技術與環境永續研討會</text:span><text:span text:style-name="T5"><text:s text:c="79"/></text:span><text:span text:style-name="T6">東南科技大學</text:span><text:span text:style-name="T7"><text:s/></text:span><text:span text:style-name="T8">新北市</text:span></text:p>
        <text:p text:style-name="P9"><text:span text:style-name="T10">2025</text:span><text:span text:style-name="T11">年</text:span><text:span text:style-name="T12">12</text:span><text:span text:style-name="T13">月</text:span><text:span text:style-name="T14">18</text:span><text:span text:style-name="T15">日</text:span><text:span text:style-name="T16"><text:s text:c="98"/></text:span><text:span text:style-name="T17"><text:s text:c="27"/></text:span><text:span text:style-name="T18">論文編號</text:span><text:span text:style-name="T19">: A01-1234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機械工程學會第二十六屆全國學術研討會論文格式</dc:title>
    <dc:subject/>
    <meta:initial-creator>Ming-hsun Wu</meta:initial-creator>
    <dc:creator>user</dc:creator>
    <meta:creation-date>2025-10-27T02:37:00Z</meta:creation-date>
    <dc:date>2025-10-27T02:37:00Z</dc:date>
    <meta:print-date>2014-04-10T07:30:00Z</meta:print-date>
    <meta:template xlink:href="Normal" xlink:type="simple"/>
    <meta:editing-cycles>2</meta:editing-cycles>
    <meta:editing-duration>PT0S</meta:editing-duration>
    <meta:user-defined meta:name="GrammarlyDocumentId">22b0b14eb3ed0c9118fc011d93f13c6acbe39043d41312fea231dee4390547c9</meta:user-defined>
    <meta:document-statistic meta:page-count="2" meta:paragraph-count="4" meta:word-count="339" meta:character-count="2268" meta:row-count="16" meta:non-whitespace-character-count="1933"/>
  </office:meta>
</office:document-meta>
</file>