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settings.xml" manifest:media-type="text/xml"/>
  <manifest:file-entry manifest:full-path="styles.xml" manifest:media-type="text/xml"/>
  <manifest:file-entry manifest:full-path="media/image12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drawing-page" style:name="a1540">
      <style:drawing-page-properties draw:fill="bitmap" draw:fill-image-name="a1539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4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0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201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20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0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204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20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0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207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20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0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5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5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555">
      <style:table-properties style:writing-mode="lr-tb"/>
    </style:style>
    <style:style style:family="table-column" style:name="a1556">
      <style:table-column-properties style:column-width="1.11035in"/>
    </style:style>
    <style:style style:family="table-column" style:name="a1557">
      <style:table-column-properties style:column-width="1.27507in"/>
    </style:style>
    <style:style style:family="table-column" style:name="a1558">
      <style:table-column-properties style:column-width="2.94245in"/>
    </style:style>
    <style:style style:family="table-column" style:name="a1559">
      <style:table-column-properties style:column-width="5.4299in"/>
    </style:style>
    <style:style style:family="paragraph" style:name="a221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21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" style:name="a2215">
      <style:table-properties style:writing-mode="lr-tb"/>
    </style:style>
    <style:style style:family="table-column" style:name="a2216">
      <style:table-column-properties style:column-width="0.65204in"/>
    </style:style>
    <style:style style:family="table-column" style:name="a2217">
      <style:table-column-properties style:column-width="1.26405in"/>
    </style:style>
    <style:style style:family="table-column" style:name="a2218">
      <style:table-column-properties style:column-width="0.92867in"/>
    </style:style>
    <style:style style:family="table-column" style:name="a2219">
      <style:table-column-properties style:column-width="1.4317in"/>
    </style:style>
    <style:style style:family="table-column" style:name="a1560">
      <style:table-column-properties style:column-width="2.3554in"/>
    </style:style>
    <style:style style:family="table-row" style:name="a1561">
      <style:table-row-properties style:row-height="1.27526in"/>
    </style:style>
    <style:style style:family="text" style:name="a156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56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56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565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56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67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56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569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olumn" style:name="a2220">
      <style:table-column-properties style:column-width="1.18985in"/>
    </style:style>
    <style:style style:family="table-column" style:name="a2221">
      <style:table-column-properties style:column-width="0.57076in"/>
    </style:style>
    <style:style style:family="table-column" style:name="a2222">
      <style:table-column-properties style:column-width="1.06471in"/>
    </style:style>
    <style:style style:family="table-column" style:name="a2223">
      <style:table-column-properties style:column-width="1.53459in"/>
    </style:style>
    <style:style style:family="table-column" style:name="a2224">
      <style:table-column-properties style:column-width="2.4115in"/>
    </style:style>
    <style:style style:family="table-column" style:name="a2225">
      <style:table-column-properties style:column-width="1.40114in"/>
    </style:style>
    <style:style style:family="table-row" style:name="a2226">
      <style:table-row-properties style:row-height="0.59301in"/>
    </style:style>
    <style:style style:family="text" style:name="a222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22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229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570">
      <style:paragraph-properties fo:line-height="100%" fo:text-align="center" fo:margin-left="0in" fo:margin-right="0in" fo:text-indent="0in" fo:margin-top="0in" fo:margin-bottom="0in" style:writing-mode="lr-tb"/>
    </style:style>
    <style:style style:family="drawing-page" style:name="a800">
      <style:drawing-page-properties draw:fill="bitmap" draw:fill-image-name="a79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571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8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8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74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8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57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8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8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resentation" style:name="a807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78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57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23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3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23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23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23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3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23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23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23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3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58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81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82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812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8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584">
      <style:table-row-properties style:row-height="1.25626in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8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815">
      <style:paragraph-properties fo:line-height="80%" fo:text-align="left" style:tab-stop-distance="1in" fo:margin-left="0.92882in" fo:margin-right="0in" fo:text-indent="-0.45224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6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158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8">
      <style:paragraph-properties fo:line-height="100%" fo:text-align="center" fo:margin-left="0in" fo:margin-right="0.02639in" fo:text-indent="0in" fo:margin-top="0in" fo:margin-bottom="0in" style:writing-mode="lr-tb"/>
    </style:style>
    <style:style style:family="paragraph" style:name="a818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24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24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24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4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24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24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24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4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24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249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590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821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59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824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59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9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82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9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99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82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25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5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25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80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paragraph" style:name="a2253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0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cell" style:name="a225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0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25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803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225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ell" style:name="a1804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paragraph" style:name="a225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0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25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806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225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807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80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80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30">
      <style:paragraph-properties fo:line-height="80%" fo:text-align="left" style:tab-stop-distance="1in" fo:margin-left="0in" fo:margin-right="0in" fo:text-indent="0in" fo:margin-top="0.0513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33">
      <style:paragraph-properties fo:line-height="80%" fo:text-align="left" style:tab-stop-distance="1in" fo:margin-left="0.92882in" fo:margin-right="0in" fo:text-indent="-0.45224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26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262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81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26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81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26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812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26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813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26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14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26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8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9">
      <style:paragraph-properties fo:line-height="100%" fo:text-align="center" fo:margin-left="0in" fo:margin-right="0in" fo:text-indent="0in" fo:margin-top="0in" fo:margin-bottom="0in" style:writing-mode="lr-tb"/>
    </style:style>
    <style:style style:family="graphic" style:name="a18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18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81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2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6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49">
      <style:paragraph-properties fo:line-height="80%" fo:text-align="left" style:tab-stop-distance="1in" fo:margin-left="0.92882in" fo:margin-right="0in" fo:text-indent="-0.45224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7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7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27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8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4">
      <style:paragraph-properties fo:line-height="100%" fo:text-align="center" fo:margin-left="0in" fo:margin-right="0in" fo:text-indent="0in" fo:margin-top="0in" fo:margin-bottom="0in" style:writing-mode="lr-tb"/>
    </style:style>
    <style:style style:family="graphic" style:name="a182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27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drawing-page" style:name="a182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row" style:name="a2276">
      <style:table-row-properties style:row-height="0.2336in"/>
    </style:style>
    <style:style style:family="text" style:name="a227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drawing-page" style:name="a1825">
      <style:drawing-page-properties draw:fill="bitmap" draw:fill-image-name="a1824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7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7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8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8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28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graphic" style:name="a18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2283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8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8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graphic" style:name="a183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8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87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83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28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3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8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83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5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8">
      <style:paragraph-properties fo:line-height="80%" fo:text-align="left" style:tab-stop-distance="1in" fo:margin-left="0.92882in" fo:margin-right="0in" fo:text-indent="-0.45224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29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29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9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8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9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84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9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8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6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8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9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resentation" style:name="a1845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9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8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" style:name="a1849">
      <style:table-properties style:writing-mode="lr-tb"/>
    </style:style>
    <style:style style:family="table-column" style:name="a2500">
      <style:table-column-properties style:column-width="1.26167in"/>
    </style:style>
    <style:style style:family="table-column" style:name="a2501">
      <style:table-column-properties style:column-width="1.14017in"/>
    </style:style>
    <style:style style:family="table-column" style:name="a2502">
      <style:table-column-properties style:column-width="1.23365in"/>
    </style:style>
    <style:style style:family="table-column" style:name="a2503">
      <style:table-column-properties style:column-width="1.78456in"/>
    </style:style>
    <style:style style:family="table-column" style:name="a2504">
      <style:table-column-properties style:column-width="2.30031in"/>
    </style:style>
    <style:style style:family="table-column" style:name="a2505">
      <style:table-column-properties style:column-width="1.86174in"/>
    </style:style>
    <style:style style:family="table-row" style:name="a2506">
      <style:table-row-properties style:row-height="0.59301in"/>
    </style:style>
    <style:style style:family="text" style:name="a250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0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0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1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4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7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01">
      <style:drawing-page-properties draw:fill="bitmap" draw:fill-image-name="a100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0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850">
      <style:table-column-properties style:column-width="4.02854in"/>
    </style:style>
    <style:style style:family="paragraph" style:name="a10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851">
      <style:table-column-properties style:column-width="4.1349in"/>
    </style:style>
    <style:style style:family="presentation" style:name="a100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olumn" style:name="a1852">
      <style:table-column-properties style:column-width="4.9904in"/>
    </style:style>
    <style:style style:family="text" style:name="a10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row" style:name="a1853">
      <style:table-row-properties style:row-height="0.49847in"/>
    </style:style>
    <style:style style:family="text" style:name="a185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5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5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5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5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59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251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1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1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1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1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1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1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1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1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1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880">
      <style:paragraph-properties fo:line-height="80%" fo:text-align="left" style:tab-stop-distance="1in" fo:margin-left="0.92882in" fo:margin-right="0in" fo:text-indent="-0.45224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2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6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6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0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6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6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6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6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6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68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69">
      <style:paragraph-properties fo:line-height="100%" fo:text-align="center" fo:margin-left="0.00278in" fo:margin-right="0in" fo:text-indent="0in" fo:margin-top="0in" fo:margin-bottom="0in" style:writing-mode="lr-tb"/>
    </style:style>
    <style:style style:family="text" style:name="a252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2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2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2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2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2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2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2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2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2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8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3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0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5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7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2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3">
      <style:paragraph-properties fo:line-height="100%" fo:text-align="center" fo:margin-left="0.00764in" fo:margin-right="0in" fo:text-indent="0in" fo:margin-top="0in" fo:margin-bottom="0in" style:writing-mode="lr-tb"/>
    </style:style>
    <style:style style:family="table-cell" style:name="a1874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875">
      <style:table-row-properties style:row-height="0.44341in"/>
    </style:style>
    <style:style style:family="text" style:name="a187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7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7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79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253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3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3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33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53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53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3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53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53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3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2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8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038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2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8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8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885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86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88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888">
      <style:table-row-properties style:row-height="0.66511in"/>
    </style:style>
    <style:style style:family="text" style:name="a188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54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4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54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4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4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2545">
      <style:table-row-properties style:row-height="0.2336in"/>
    </style:style>
    <style:style style:family="text" style:name="a254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4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54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4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0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42">
      <style:paragraph-properties fo:line-height="100%" fo:text-align="left" style:tab-stop-distance="1in" fo:margin-left="0.23in" fo:margin-right="0in" fo:text-indent="0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5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0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2">
      <style:paragraph-properties fo:line-height="100%" fo:text-align="left" fo:margin-left="0.15417in" fo:margin-right="0in" fo:text-indent="0in" fo:margin-top="0in" fo:margin-bottom="0in" style:writing-mode="lr-tb"/>
    </style:style>
    <style:style style:family="paragraph" style:name="a1049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9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89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95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9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89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898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899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55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55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55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5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5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55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55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5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5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55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5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56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6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56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6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6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56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6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6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56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6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1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4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7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7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57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7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573">
      <style:table-row-properties style:row-height="0.2336in"/>
    </style:style>
    <style:style style:family="text" style:name="a257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57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7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57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57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7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3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0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7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58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581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58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58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58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8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8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58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8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8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drawing-page" style:name="a1080">
      <style:drawing-page-properties draw:fill="bitmap" draw:fill-image-name="a107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7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9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9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9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59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9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59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59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59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598">
      <style:table-row-properties style:row-height="0.2336in"/>
    </style:style>
    <style:style style:family="text" style:name="a259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800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80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802">
      <style:table-row-properties style:row-height="0.5035in"/>
    </style:style>
    <style:style style:family="text" style:name="a10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03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091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4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80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09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6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0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7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095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80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09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0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9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1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5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30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1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1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12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1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1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15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1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1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18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19">
      <style:paragraph-properties fo:line-height="106.666%" fo:text-align="right" fo:margin-left="0in" fo:margin-right="0in" fo:text-indent="0in" fo:margin-top="0in" fo:margin-bottom="0in" style:writing-mode="lr-tb"/>
    </style:style>
    <style:style style:family="drawing-page" style:name="a131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312">
      <style:drawing-page-properties draw:fill="bitmap" draw:fill-image-name="a1311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9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282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21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22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82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24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25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82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827">
      <style:table-row-properties style:row-height="0.5035in"/>
    </style:style>
    <style:style style:family="text" style:name="a2828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29">
      <style:paragraph-properties fo:line-height="106.666%" fo:text-align="left" fo:margin-left="0in" fo:margin-right="0in" fo:text-indent="0in" fo:margin-top="0in" fo:margin-bottom="0in" style:writing-mode="lr-tb"/>
    </style:style>
    <style:style style:family="text" style:name="a13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21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24">
      <style:paragraph-properties fo:line-height="100%" fo:text-align="left" style:tab-stop-distance="1in" fo:margin-left="0.99132in" fo:margin-right="0in" fo:text-indent="-0.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8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83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31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3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3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34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3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3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37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3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3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4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37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40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4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4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43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44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84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46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47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8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49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4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134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347">
      <style:drawing-page-properties draw:fill="bitmap" draw:fill-image-name="a1346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0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001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002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00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00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005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006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paragraph" style:name="a2850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2007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able-cell" style:name="a28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0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2852">
      <style:table-row-properties style:row-height="0.5035in"/>
    </style:style>
    <style:style style:family="paragraph" style:name="a2009">
      <style:paragraph-properties fo:line-height="100%" fo:text-align="left" fo:margin-left="0.00764in" fo:margin-right="0in" fo:text-indent="0in" fo:margin-top="0in" fo:margin-bottom="0in" style:writing-mode="lr-tb"/>
    </style:style>
    <style:style style:family="text" style:name="a2853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54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85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56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5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5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59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2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355">
      <style:table-properties style:writing-mode="lr-tb"/>
    </style:style>
    <style:style style:family="table-column" style:name="a1356">
      <style:table-column-properties style:column-width="2.30476in"/>
    </style:style>
    <style:style style:family="table-column" style:name="a1357">
      <style:table-column-properties style:column-width="3.39047in"/>
    </style:style>
    <style:style style:family="table-column" style:name="a1358">
      <style:table-column-properties style:column-width="3.25714in"/>
    </style:style>
    <style:style style:family="table-column" style:name="a1359">
      <style:table-column-properties style:column-width="3.04763in"/>
    </style:style>
    <style:style style:family="table-cell" style:name="a2010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2011">
      <style:table-row-properties style:row-height="0.44341in"/>
    </style:style>
    <style:style style:family="text" style:name="a201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01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01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01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16">
      <style:paragraph-properties fo:line-height="100%" fo:text-align="center" fo:margin-left="0.00764in" fo:margin-right="0in" fo:text-indent="0in" fo:margin-top="0in" fo:margin-bottom="0in" style:writing-mode="lr-tb"/>
    </style:style>
    <style:style style:family="paragraph" style:name="a286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01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286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01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862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019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86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6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65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6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86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68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69">
      <style:paragraph-properties fo:line-height="106.666%" fo:text-align="right" fo:margin-left="0in" fo:margin-right="0in" fo:text-indent="0in" fo:margin-top="0in" fo:margin-bottom="0in" style:writing-mode="lr-tb"/>
    </style:style>
    <style:style style:family="table-row" style:name="a1360">
      <style:table-row-properties style:row-height="1.48179in"/>
    </style:style>
    <style:style style:family="text" style:name="a1361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62">
      <style:paragraph-properties fo:line-height="150%" fo:text-align="center" fo:margin-left="0.075in" fo:margin-right="0in" fo:text-indent="0in" fo:margin-top="0in" fo:margin-bottom="0in" style:writing-mode="lr-tb"/>
    </style:style>
    <style:style style:family="table-cell" style:name="a1363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64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6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366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367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.05208in" fo:padding-right="0.05208in"/>
      <style:paragraph-properties style:writing-mode="lr-tb"/>
    </style:style>
    <style:style style:family="text" style:name="a1368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69">
      <style:paragraph-properties fo:line-height="150%" fo:text-align="center" fo:margin-left="0.07431in" fo:margin-right="0in" fo:text-indent="0in" fo:margin-top="0in" fo:margin-bottom="0in" style:writing-mode="lr-tb"/>
    </style:style>
    <style:style style:family="paragraph" style:name="a202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02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022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02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02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025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26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287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02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871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resentation" style:name="a2028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2872">
      <style:paragraph-properties fo:line-height="106.666%" fo:text-align="right" fo:margin-left="0in" fo:margin-right="0in" fo:text-indent="0in" fo:margin-top="0in" fo:margin-bottom="0in" style:writing-mode="lr-tb"/>
    </style:style>
    <style:style style:family="presentation" style:name="a202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87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74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875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87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0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71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372">
      <style:table-cell-properties style:vertical-align="middle" fo:background-color="#004e6e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373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74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375">
      <style:table-cell-properties style:vertical-align="middle" fo:background-color="#004e6e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376">
      <style:table-row-properties style:row-height="0.89176in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78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379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2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3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035">
      <style:drawing-page-properties draw:fill="bitmap" draw:fill-image-name="a203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881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ffff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9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88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89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1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82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4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85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7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88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389">
      <style:table-row-properties style:row-height="0.89176in"/>
    </style:style>
    <style:style style:family="text" style:name="a20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41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2047">
      <style:table-properties style:writing-mode="lr-tb"/>
    </style:style>
    <style:style style:family="text" style:name="a2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048">
      <style:table-column-properties style:column-width="0.65264in"/>
    </style:style>
    <style:style style:family="paragraph" style:name="a28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049">
      <style:table-column-properties style:column-width="1.26523in"/>
    </style:style>
    <style:style style:family="graphic" style:name="a289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presentation" style:name="a2894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289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9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9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390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1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392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9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4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95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7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98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2050">
      <style:table-column-properties style:column-width="0.92952in"/>
    </style:style>
    <style:style style:family="table-column" style:name="a2051">
      <style:table-column-properties style:column-width="1.43302in"/>
    </style:style>
    <style:style style:family="table-column" style:name="a2052">
      <style:table-column-properties style:column-width="1.19094in"/>
    </style:style>
    <style:style style:family="table-cell" style:name="a1600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column" style:name="a2053">
      <style:table-column-properties style:column-width="0.57128in"/>
    </style:style>
    <style:style style:family="text" style:name="a160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olumn" style:name="a2054">
      <style:table-column-properties style:column-width="1.06567in"/>
    </style:style>
    <style:style style:family="text" style:name="a160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055">
      <style:table-column-properties style:column-width="1.53601in"/>
    </style:style>
    <style:style style:family="paragraph" style:name="a1603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olumn" style:name="a2056">
      <style:table-column-properties style:column-width="2.41371in"/>
    </style:style>
    <style:style style:family="table-cell" style:name="a1604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column" style:name="a2057">
      <style:table-column-properties style:column-width="1.40242in"/>
    </style:style>
    <style:style style:family="text" style:name="a160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row" style:name="a2058">
      <style:table-row-properties style:row-height="0.59301in"/>
    </style:style>
    <style:style style:family="text" style:name="a1606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05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607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60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60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6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06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06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61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06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611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6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612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06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1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06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14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6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61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6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ell" style:name="a161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2069">
      <style:paragraph-properties fo:line-height="100%" fo:text-align="center" fo:margin-left="0in" fo:margin-right="0in" fo:text-indent="0in" fo:margin-top="0in" fo:margin-bottom="0in" style:writing-mode="lr-tb"/>
    </style:style>
    <style:style style:family="table-row" style:name="a1617">
      <style:table-row-properties style:row-height="1.25626in"/>
    </style:style>
    <style:style style:family="text" style:name="a161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61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able-cell" style:name="a207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07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07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62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2073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62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able-cell" style:name="a207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2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207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62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207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624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07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2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07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26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7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62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2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2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8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08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08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63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8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able-cell" style:name="a163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08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row" style:name="a1632">
      <style:table-row-properties style:row-height="1.25626in"/>
    </style:style>
    <style:style style:family="paragraph" style:name="a208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63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ell" style:name="a208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3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8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635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208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ell" style:name="a1636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paragraph" style:name="a208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637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63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63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209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09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09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64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209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41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09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4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09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64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09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64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09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64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98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64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9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able-cell" style:name="a164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4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49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30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0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0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30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30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0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0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30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0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0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able-cell" style:name="a165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651">
      <style:table-row-properties style:row-height="1.25626in"/>
    </style:style>
    <style:style style:family="text" style:name="a165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653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paragraph" style:name="a1654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65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656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65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5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5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31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31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1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31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31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1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316">
      <style:table-row-properties style:row-height="0.2336in"/>
    </style:style>
    <style:style style:family="text" style:name="a231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31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1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60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661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662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66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66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665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66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66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6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6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32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32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2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32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24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32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2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27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32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2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670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900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7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7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3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3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3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33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3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3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33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3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3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339">
      <style:paragraph-properties fo:line-height="100%" fo:text-align="center" fo:margin-left="0in" fo:margin-right="0in" fo:text-indent="0in" fo:margin-top="0in" fo:margin-bottom="0in" style:writing-mode="lr-tb"/>
    </style:style>
    <style:style style:family="drawing-page" style:name="a168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682">
      <style:drawing-page-properties draw:fill="bitmap" draw:fill-image-name="a1681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8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3">
      <style:paragraph-properties fo:line-height="8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8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8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6">
      <style:paragraph-properties fo:line-height="80%" fo:text-align="left" style:tab-stop-distance="1in" fo:margin-left="0.99132in" fo:margin-right="0in" fo:text-indent="-0.51474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4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4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42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34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4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34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4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347">
      <style:table-row-properties style:row-height="0.2336in"/>
    </style:style>
    <style:style style:family="text" style:name="a234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49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0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0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02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0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0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05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0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0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08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0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6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20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1697">
      <style:table-properties style:writing-mode="lr-tb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698">
      <style:table-column-properties style:column-width="1.11035in"/>
    </style:style>
    <style:style style:family="paragraph" style:name="a928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699">
      <style:table-column-properties style:column-width="1.27507in"/>
    </style:style>
    <style:style style:family="table-cell" style:name="a235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5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00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paragraph" style:name="a2352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901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able-cell" style:name="a235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02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5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03">
      <style:paragraph-properties fo:line-height="100%" fo:text-align="left" fo:margin-left="0.00764in" fo:margin-right="0in" fo:text-indent="-0.00694in" fo:margin-top="0in" fo:margin-bottom="0in" style:writing-mode="lr-tb"/>
    </style:style>
    <style:style style:family="paragraph" style:name="a2355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904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235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1905">
      <style:table-row-properties style:row-height="0.88681in"/>
    </style:style>
    <style:style style:family="text" style:name="a235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0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2358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90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ell" style:name="a235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908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190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301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11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1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3013">
      <style:table-row-properties style:row-height="0.44458in"/>
    </style:style>
    <style:style style:family="text" style:name="a301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15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1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1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18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1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7">
      <style:paragraph-properties fo:line-height="80%" fo:text-align="left" style:tab-stop-distance="1in" fo:margin-left="1in" fo:margin-right="0in" fo:text-indent="-0.28062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6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61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910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ell" style:name="a236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911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ext" style:name="a236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912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2364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91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236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1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36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15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367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91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236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17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36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18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919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302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21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2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2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24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2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2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27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2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2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44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94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947">
      <style:drawing-page-properties draw:fill="bitmap" draw:fill-image-name="a94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4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7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37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20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37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21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paragraph" style:name="a2373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922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37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923">
      <style:paragraph-properties fo:line-height="100%" fo:text-align="left" fo:margin-left="0.00764in" fo:margin-right="0in" fo:text-indent="0in" fo:margin-top="0in" fo:margin-bottom="0in" style:writing-mode="lr-tb"/>
    </style:style>
    <style:style style:family="text" style:name="a237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924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2376">
      <style:paragraph-properties fo:line-height="100%" fo:text-align="left" fo:margin-left="0in" fo:margin-right="0in" fo:text-indent="0in" fo:margin-top="0in" fo:margin-bottom="0in" style:writing-mode="lr-tb"/>
    </style:style>
    <style:style style:family="table-row" style:name="a1925">
      <style:table-row-properties style:row-height="0.66511in"/>
    </style:style>
    <style:style style:family="table-cell" style:name="a237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92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378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2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29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303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3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3032">
      <style:table-row-properties style:row-height="0.44458in"/>
    </style:style>
    <style:style style:family="text" style:name="a303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34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3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3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37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3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3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5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5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58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0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193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382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3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2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384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3">
      <style:paragraph-properties fo:line-height="100%" fo:text-align="center" fo:margin-left="0in" fo:margin-right="0in" fo:text-indent="0in" fo:margin-top="0in" fo:margin-bottom="0in" style:writing-mode="lr-tb"/>
    </style:style>
    <style:style style:family="graphic" style:name="a23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193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resentation" style:name="a2386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935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presentation" style:name="a23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6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7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paragraph" style:name="a23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39">
      <style:paragraph-properties fo:line-height="100%" fo:text-align="left" fo:margin-left="0.00764in" fo:margin-right="0in" fo:text-indent="0in" fo:margin-top="0in" fo:margin-bottom="0in" style:writing-mode="lr-tb"/>
    </style:style>
    <style:style style:family="paragraph" style:name="a304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4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4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43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4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4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46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304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4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049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96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9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9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9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cell" style:name="a194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941">
      <style:table-row-properties style:row-height="0.44341in"/>
    </style:style>
    <style:style style:family="drawing-page" style:name="a2393">
      <style:drawing-page-properties draw:fill="bitmap" draw:fill-image-name="a239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4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3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4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3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4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5">
      <style:paragraph-properties fo:line-height="100%" fo:text-align="left" fo:margin-left="0.00764in" fo:margin-right="0in" fo:text-indent="0in" fo:margin-top="0in" fo:margin-bottom="0in" style:writing-mode="lr-tb"/>
    </style:style>
    <style:style style:family="presentation" style:name="a2397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94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3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4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2399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49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305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0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30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0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graphic" style:name="a30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0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3054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03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3055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0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graphic" style:name="a305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60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resentation" style:name="a3057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2606">
      <style:paragraph-properties fo:line-height="100%" fo:text-align="left" fo:margin-left="0in" fo:margin-right="0in" fo:text-indent="0in" fo:margin-top="0in" fo:margin-bottom="0in" style:writing-mode="lr-tb"/>
    </style:style>
    <style:style style:family="presentation" style:name="a30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60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609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97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3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77">
      <style:paragraph-properties fo:line-height="15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2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5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5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51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paragraph" style:name="a1108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2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95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95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55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95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957">
      <style:table-row-properties style:row-height="0.44341in"/>
    </style:style>
    <style:style style:family="text" style:name="a195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95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30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6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61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drawing-page" style:name="a306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61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612">
      <style:paragraph-properties fo:line-height="100%" fo:text-align="left" fo:margin-left="0in" fo:margin-right="0in" fo:text-indent="0in" fo:margin-top="0in" fo:margin-bottom="0in" style:writing-mode="lr-tb"/>
    </style:style>
    <style:style style:family="drawing-page" style:name="a3064">
      <style:drawing-page-properties draw:fill="bitmap" draw:fill-image-name="a306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61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1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30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15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30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1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resentation" style:name="a306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30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18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61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1">
      <style:paragraph-properties fo:line-height="15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5">
      <style:paragraph-properties fo:line-height="15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8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1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2">
      <style:paragraph-properties fo:line-height="100%" fo:text-align="left" fo:margin-left="0.15556in" fo:margin-right="0in" fo:text-indent="0in" fo:margin-top="0in" fo:margin-bottom="0in" style:writing-mode="lr-tb"/>
    </style:style>
    <style:style style:family="text" style:name="a11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63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96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965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6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6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968">
      <style:table-row-properties style:row-height="0.44341in"/>
    </style:style>
    <style:style style:family="text" style:name="a196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3070">
      <style:paragraph-properties fo:line-height="83.448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2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3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1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3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2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3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23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75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5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7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6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07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27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0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28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29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9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4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99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1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9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128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73">
      <style:paragraph-properties fo:line-height="100%" fo:text-align="left" fo:margin-left="0.14236in" fo:margin-right="0in" fo:text-indent="0in" fo:margin-top="0in" fo:margin-bottom="0in" style:writing-mode="lr-tb"/>
    </style:style>
    <style:style style:family="table-cell" style:name="a197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97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976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7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7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979">
      <style:table-row-properties style:row-height="0.44341in"/>
    </style:style>
    <style:style style:family="text" style:name="a308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81">
      <style:paragraph-properties fo:line-height="83.448%" fo:text-align="left" style:tab-stop-distance="1in" fo:margin-left="0.3in" fo:margin-right="0in" fo:text-indent="-0.3in" fo:margin-top="0.06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0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2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3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3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3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5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13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1138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83">
      <style:paragraph-properties fo:line-height="100%" fo:text-align="left" fo:margin-left="0.14236in" fo:margin-right="0in" fo:text-indent="0in" fo:margin-top="0in" fo:margin-bottom="0in" style:writing-mode="lr-tb"/>
    </style:style>
    <style:style style:family="table-cell" style:name="a198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98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986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8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8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989">
      <style:table-row-properties style:row-height="0.37019in"/>
    </style:style>
    <style:style style:family="paragraph" style:name="a3090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41">
      <style:drawing-page-properties draw:fill="bitmap" draw:fill-image-name="a264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5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0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46">
      <style:paragraph-properties fo:line-height="14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8">
      <style:paragraph-properties fo:line-height="83.448%" fo:text-align="left" style:tab-stop-distance="1in" fo:margin-left="0.3in" fo:margin-right="0in" fo:text-indent="-0.3in" fo:margin-top="0.06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1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9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resentation" style:name="a1147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99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resentation" style:name="a114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9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3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99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99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996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9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9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999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paragraph" style:name="a26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5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2652">
      <style:table-properties style:writing-mode="lr-tb"/>
    </style:style>
    <style:style style:family="table-column" style:name="a2653">
      <style:table-column-properties style:column-width="3.85912in"/>
    </style:style>
    <style:style style:family="table-column" style:name="a2654">
      <style:table-column-properties style:column-width="1.28757in"/>
    </style:style>
    <style:style style:family="table-column" style:name="a2655">
      <style:table-column-properties style:column-width="1.51794in"/>
    </style:style>
    <style:style style:family="table-column" style:name="a2656">
      <style:table-column-properties style:column-width="1.24962in"/>
    </style:style>
    <style:style style:family="table-column" style:name="a2657">
      <style:table-column-properties style:column-width="1.24962in"/>
    </style:style>
    <style:style style:family="table-column" style:name="a2658">
      <style:table-column-properties style:column-width="1.24962in"/>
    </style:style>
    <style:style style:family="table-column" style:name="a2659">
      <style:table-column-properties style:column-width="1.24962in"/>
    </style:style>
    <style:style style:family="paragraph" style:name="a11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154">
      <style:drawing-page-properties draw:fill="bitmap" draw:fill-image-name="a115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5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olumn" style:name="a2660">
      <style:table-column-properties style:column-width="1.24962in"/>
    </style:style>
    <style:style style:family="table-row" style:name="a2661">
      <style:table-row-properties style:row-height="1.22668in"/>
    </style:style>
    <style:style style:family="text" style:name="a266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66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664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66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66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667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66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6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16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2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6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66">
      <style:paragraph-properties fo:line-height="17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671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67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67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674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67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76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67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678">
      <style:paragraph-properties fo:line-height="100%" fo:text-align="left" fo:margin-left="0.15556in" fo:margin-right="0.01458in" fo:text-indent="0in" fo:margin-top="0in" fo:margin-bottom="0in" style:writing-mode="lr-tb"/>
    </style:style>
    <style:style style:family="table-cell" style:name="a267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17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6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paragraph" style:name="a2681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68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68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684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68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86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68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688">
      <style:paragraph-properties fo:line-height="100%" fo:text-align="left" fo:margin-left="0.15556in" fo:margin-right="0.01458in" fo:text-indent="0in" fo:margin-top="0in" fo:margin-bottom="0in" style:writing-mode="lr-tb"/>
    </style:style>
    <style:style style:family="table-cell" style:name="a268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18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4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87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0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691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692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paragraph" style:name="a2693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69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695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696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69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698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69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drawing-page" style:name="a2901">
      <style:drawing-page-properties draw:fill="bitmap" draw:fill-image-name="a290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0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96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0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01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402">
      <style:table-row-properties style:row-height="0.89176in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04">
      <style:paragraph-properties fo:line-height="100%" fo:text-align="left" fo:margin-left="0.075in" fo:margin-right="0in" fo:text-indent="0in" fo:margin-top="0in" fo:margin-bottom="0in" style:writing-mode="lr-tb"/>
    </style:style>
    <style:style style:family="table-cell" style:name="a1405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07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08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910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1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2913">
      <style:table-properties style:writing-mode="lr-tb"/>
    </style:style>
    <style:style style:family="table-column" style:name="a2914">
      <style:table-column-properties style:column-width="1.903in"/>
    </style:style>
    <style:style style:family="table-column" style:name="a2915">
      <style:table-column-properties style:column-width="2.15928in"/>
    </style:style>
    <style:style style:family="table-column" style:name="a2916">
      <style:table-column-properties style:column-width="1.6814in"/>
    </style:style>
    <style:style style:family="table-column" style:name="a2917">
      <style:table-column-properties style:column-width="2.12391in"/>
    </style:style>
    <style:style style:family="table-column" style:name="a2918">
      <style:table-column-properties style:column-width="2.00886in"/>
    </style:style>
    <style:style style:family="table-column" style:name="a2919">
      <style:table-column-properties style:column-width="2.02064in"/>
    </style:style>
    <style:style style:family="paragraph" style:name="a1410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11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13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14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row" style:name="a2920">
      <style:table-row-properties style:row-height="0.73898in"/>
    </style:style>
    <style:style style:family="text" style:name="a2921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text" style:name="a292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92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2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25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paragraph" style:name="a292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92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92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92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21">
      <style:paragraph-properties fo:line-height="150%" fo:text-align="left" style:tab-stop-distance="1in" fo:margin-left="0.07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2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93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31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text" style:name="a293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93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3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35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text" style:name="a2936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937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paragraph" style:name="a2938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93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4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94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94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4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4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94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94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4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47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94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949">
      <style:paragraph-properties fo:line-height="100%" fo:text-align="center" fo:margin-left="0in" fo:margin-right="0in" fo:text-indent="0in" fo:margin-top="0in" fo:margin-bottom="0in" style:writing-mode="lr-tb"/>
    </style:style>
    <style:style style:family="presentation" style:name="a1440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44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4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447">
      <style:drawing-page-properties draw:fill="bitmap" draw:fill-image-name="a1446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10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0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0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10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10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10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950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able-cell" style:name="a210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51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able-row" style:name="a2108">
      <style:table-row-properties style:row-height="0.2336in"/>
    </style:style>
    <style:style style:family="text" style:name="a2952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210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95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95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5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2956">
      <style:table-row-properties style:row-height="0.35909in"/>
    </style:style>
    <style:style style:family="text" style:name="a295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95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5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2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455">
      <style:table-properties style:writing-mode="lr-tb"/>
    </style:style>
    <style:style style:family="table-column" style:name="a1456">
      <style:table-column-properties style:column-width="4in"/>
    </style:style>
    <style:style style:family="table-column" style:name="a1457">
      <style:table-column-properties style:column-width="4in"/>
    </style:style>
    <style:style style:family="table-column" style:name="a1458">
      <style:table-column-properties style:column-width="4in"/>
    </style:style>
    <style:style style:family="table-row" style:name="a1459">
      <style:table-row-properties style:row-height="1.48179in"/>
    </style:style>
    <style:style style:family="text" style:name="a211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11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1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1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11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11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1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6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11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961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11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296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11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96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96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6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6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96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6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6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460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61">
      <style:paragraph-properties fo:line-height="150%" fo:text-align="center" fo:margin-left="0.075in" fo:margin-right="0in" fo:text-indent="0in" fo:margin-top="0in" fo:margin-bottom="0in" style:writing-mode="lr-tb"/>
    </style:style>
    <style:style style:family="table-cell" style:name="a1462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63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6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465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466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.05208in" fo:padding-right="0.05208in"/>
      <style:paragraph-properties style:writing-mode="lr-tb"/>
    </style:style>
    <style:style style:family="text" style:name="a146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68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469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cell" style:name="a212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2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12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12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12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12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2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97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12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297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2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97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12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97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74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975">
      <style:table-row-properties style:row-height="0.44458in"/>
    </style:style>
    <style:style style:family="text" style:name="a297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97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7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97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1470">
      <style:table-row-properties style:row-height="0.89176in"/>
    </style:style>
    <style:style style:family="text" style:name="a147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72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473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75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76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7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78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79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213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3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3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13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13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3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3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2980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213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able-cell" style:name="a298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2138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98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13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983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98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98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98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98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98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989">
      <style:paragraph-properties fo:line-height="100%" fo:text-align="center" fo:margin-left="0in" fo:margin-right="0in" fo:text-indent="0in" fo:margin-top="0in" fo:margin-bottom="0in" style:writing-mode="lr-tb"/>
    </style:style>
    <style:style style:family="table-row" style:name="a1480">
      <style:table-row-properties style:row-height="0.89176in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82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483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8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85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86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88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89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214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14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4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4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14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14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4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99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4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99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148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99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4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99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994">
      <style:table-row-properties style:row-height="0.44458in"/>
    </style:style>
    <style:style style:family="text" style:name="a299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996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99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99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999">
      <style:paragraph-properties fo:line-height="100%" fo:text-align="left" fo:margin-left="0in" fo:margin-right="0in" fo:text-indent="0in" fo:margin-top="0in" fo:margin-bottom="0in" style:writing-mode="lr-tb"/>
    </style:style>
    <style:style style:family="table-row" style:name="a1490">
      <style:table-row-properties style:row-height="0.89176in"/>
    </style:style>
    <style:style style:family="text" style:name="a149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92">
      <style:paragraph-properties fo:line-height="100%" fo:text-align="left" fo:margin-left="0.075in" fo:margin-right="0in" fo:text-indent="0in" fo:margin-top="0in" fo:margin-bottom="0in" style:writing-mode="lr-tb"/>
    </style:style>
    <style:style style:family="table-cell" style:name="a1493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9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95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96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49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98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499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2150">
      <style:table-row-properties style:row-height="0.2336in"/>
    </style:style>
    <style:style style:family="text" style:name="a215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olumn" style:name="a1700">
      <style:table-column-properties style:column-width="2.94245in"/>
    </style:style>
    <style:style style:family="paragraph" style:name="a2152">
      <style:paragraph-properties fo:line-height="100%" fo:text-align="center" fo:margin-left="0in" fo:margin-right="0in" fo:text-indent="0in" fo:margin-top="0in" fo:margin-bottom="0in" style:writing-mode="lr-tb"/>
    </style:style>
    <style:style style:family="table-column" style:name="a1701">
      <style:table-column-properties style:column-width="5.4299in"/>
    </style:style>
    <style:style style:family="table-cell" style:name="a215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olumn" style:name="a1702">
      <style:table-column-properties style:column-width="2.3554in"/>
    </style:style>
    <style:style style:family="text" style:name="a215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row" style:name="a1703">
      <style:table-row-properties style:row-height="1.27526in"/>
    </style:style>
    <style:style style:family="paragraph" style:name="a215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70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ell" style:name="a215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70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15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70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158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707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215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70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09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drawing-page" style:name="a73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6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61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71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ell" style:name="a216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11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16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1712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16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13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cell" style:name="a216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1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16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71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167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71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6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71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16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71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719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7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7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7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72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17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able-cell" style:name="a172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2173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72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ell" style:name="a217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23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17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24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2176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172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17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1726">
      <style:table-row-properties style:row-height="1.25626in"/>
    </style:style>
    <style:style style:family="text" style:name="a217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72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179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728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172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7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52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5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5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8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181">
      <style:table-row-properties style:row-height="0.2336in"/>
    </style:style>
    <style:style style:family="paragraph" style:name="a1730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218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73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183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1732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218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3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18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73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186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73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218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3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18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73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2189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73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73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760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1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7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9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19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74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92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1741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219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1742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219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74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195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74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19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745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219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746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paragraph" style:name="a2198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1747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cell" style:name="a219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4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74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resentation" style:name="a240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2405">
      <style:table-properties style:writing-mode="lr-tb"/>
    </style:style>
    <style:style style:family="table-column" style:name="a2406">
      <style:table-column-properties style:column-width="2.38468in"/>
    </style:style>
    <style:style style:family="table-column" style:name="a2407">
      <style:table-column-properties style:column-width="1.96823in"/>
    </style:style>
    <style:style style:family="table-column" style:name="a2408">
      <style:table-column-properties style:column-width="2.95967in"/>
    </style:style>
    <style:style style:family="table-column" style:name="a2409">
      <style:table-column-properties style:column-width="2.42in"/>
    </style:style>
    <style:style style:family="text" style:name="a77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2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3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75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5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753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54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75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756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757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75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59">
      <style:paragraph-properties fo:line-height="100%" fo:text-align="center" fo:margin-left="0in" fo:margin-right="0in" fo:text-indent="0in" fo:margin-top="0in" fo:margin-bottom="0in" style:writing-mode="lr-tb"/>
    </style:style>
    <style:style style:family="table-column" style:name="a2410">
      <style:table-column-properties style:column-width="2.64329in"/>
    </style:style>
    <style:style style:family="table-row" style:name="a2411">
      <style:table-row-properties style:row-height="0.52491in"/>
    </style:style>
    <style:style style:family="text" style:name="a241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1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41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1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1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1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41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1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graphic" style:name="a780">
      <style:graphic-properties fo:wrap-option="wrap" fo:padding-top="0.04998in" fo:padding-bottom="0.04998in" fo:padding-left="0.09998in" fo:padding-right="0.09998in" draw:textarea-vertical-align="top" draw:textarea-horizontal-align="center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5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6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761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6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6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764">
      <style:table-row-properties style:row-height="1.25626in"/>
    </style:style>
    <style:style style:family="text" style:name="a176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66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767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6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69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242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2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42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2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2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2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42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42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42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2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790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presentation" style:name="a793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79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9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cell" style:name="a1770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771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7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7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774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7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7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777">
      <style:table-row-properties style:row-height="1.25626in"/>
    </style:style>
    <style:style style:family="text" style:name="a177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77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43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43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3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3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3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43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43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3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2438">
      <style:table-row-properties style:row-height="0.77037in"/>
    </style:style>
    <style:style style:family="text" style:name="a243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780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781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78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83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784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8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86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787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78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78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244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4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4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44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4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4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4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44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4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44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3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7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9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9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9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793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9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79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796">
      <style:table-row-properties style:row-height="1.25626in"/>
    </style:style>
    <style:style style:family="text" style:name="a1797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79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79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245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45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45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245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454">
      <style:paragraph-properties fo:line-height="100%" fo:text-align="justify" fo:text-align-last="start" fo:margin-left="0in" fo:margin-right="0in" fo:text-indent="0in" fo:margin-top="0in" fo:margin-bottom="0in" style:writing-mode="lr-tb"/>
    </style:style>
    <style:style style:family="table-cell" style:name="a245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5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45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5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5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3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11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1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18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311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246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6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462">
      <style:table-row-properties style:row-height="0.01in"/>
    </style:style>
    <style:style style:family="text" style:name="a246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46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6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46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467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46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6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47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47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7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47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7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7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47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7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478">
      <style:table-row-properties style:row-height="0.38358in"/>
    </style:style>
    <style:style style:family="text" style:name="a247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480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48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8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483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48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8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486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48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8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489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49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9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492">
      <style:paragraph-properties fo:line-height="100%" fo:text-align="left" fo:margin-left="0in" fo:margin-right="0in" fo:text-indent="0in" fo:margin-top="0in" fo:margin-bottom="0in" style:writing-mode="lr-tb"/>
    </style:style>
    <style:style style:family="table-cell" style:name="a249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" style:name="a2497">
      <style:table-properties style:writing-mode="lr-tb"/>
    </style:style>
    <style:style style:family="table-column" style:name="a2498">
      <style:table-column-properties style:column-width="0.86639in"/>
    </style:style>
    <style:style style:family="table-column" style:name="a2499">
      <style:table-column-properties style:column-width="1.9159in"/>
    </style:style>
    <style:style style:family="text" style:name="a270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70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270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703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704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70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706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70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0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70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1200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03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10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71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71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713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71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715">
      <style:table-row-properties style:row-height="0.5035in"/>
    </style:style>
    <style:style style:family="text" style:name="a2716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717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paragraph" style:name="a2718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2719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1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9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72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2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23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text" style:name="a272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aragraph" style:name="a272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2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27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text" style:name="a2728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72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2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4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3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3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32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text" style:name="a273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3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3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36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text" style:name="a2737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738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style:language-asian="zh" style:country-asian="TW" style:text-underline-type="none" style:text-underline-style="none" style:text-underline-width="auto" style:text-underline-mode="continuous"/>
    </style:style>
    <style:style style:family="text" style:name="a273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presentation" style:name="a1230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2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3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237">
      <style:drawing-page-properties draw:fill="bitmap" draw:fill-image-name="a123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74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4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4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4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4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4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4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48">
      <style:text-properties fo:font-variant="normal" fo:text-transform="none" style:text-line-through-type="none" style:text-line-through-style="none" style:text-line-through-width="auto" style:text-line-through-color="font-color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74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style:text-underline-type="none" style:text-underline-style="none" style:text-underline-width="auto" style:text-underline-mode="continuous"/>
    </style:style>
    <style:style style:family="text" style:name="a12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41">
      <style:paragraph-properties fo:line-height="17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6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49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5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752">
      <style:table-row-properties style:row-height="0.5035in"/>
    </style:style>
    <style:style style:family="text" style:name="a2753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54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75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56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5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5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59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2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5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58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6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6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62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6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6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65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6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6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68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69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77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71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72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77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74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75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77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777">
      <style:table-row-properties style:row-height="0.5035in"/>
    </style:style>
    <style:style style:family="text" style:name="a277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79">
      <style:paragraph-properties fo:line-height="106.666%" fo:text-align="left" fo:margin-left="0in" fo:margin-right="0in" fo:text-indent="0in" fo:margin-top="0in" fo:margin-bottom="0in" style:writing-mode="lr-tb"/>
    </style:style>
    <style:style style:family="text" style:name="a12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1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8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78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8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8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8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8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8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8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87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8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8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5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8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9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79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93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94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79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96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797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79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99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12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1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9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06">
      <style:paragraph-properties fo:line-height="150%" fo:text-align="left" style:tab-stop-distance="1in" fo:margin-left="0.07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7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533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5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3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text:list-style style:name="a1106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3091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12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929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8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09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881">
      <text:list-level-style-number text:level="1" style:num-format="1" style:num-suffix=".">
        <style:list-level-properties text:space-before="0.22658in" text:min-label-width="0.45224in"/>
        <style:text-properties fo:color="#2a4f1c" fo:font-family="Century Gothic" fo:font-size="0.20417in"/>
      </text:list-level-style-number>
      <text:list-level-style-number text:level="2" style:num-format="1" style:num-suffix=".">
        <style:list-level-properties text:space-before="0.47658in" text:min-label-width="0.45224in"/>
        <style:text-properties fo:color="#2a4f1c" fo:font-family="Century Gothic" fo:font-size="0.20417in"/>
      </text:list-level-style-number>
      <text:list-level-style-number text:level="3" style:num-format="1" style:num-suffix=".">
        <style:list-level-properties text:space-before="0.97658in" text:min-label-width="0.45224in"/>
        <style:text-properties fo:color="#2a4f1c" fo:font-family="Century Gothic" fo:font-size="0.20417in"/>
      </text:list-level-style-number>
      <text:list-level-style-number text:level="4" style:num-format="1" style:num-suffix=".">
        <style:list-level-properties text:space-before="1.47658in" text:min-label-width="0.45224in"/>
        <style:text-properties fo:color="#2a4f1c" fo:font-family="Century Gothic" fo:font-size="0.20417in"/>
      </text:list-level-style-number>
      <text:list-level-style-number text:level="5" style:num-format="1" style:num-suffix=".">
        <style:list-level-properties text:space-before="1.97658in" text:min-label-width="0.45224in"/>
        <style:text-properties fo:color="#2a4f1c" fo:font-family="Century Gothic" fo:font-size="0.20417in"/>
      </text:list-level-style-number>
      <text:list-level-style-number text:level="6" style:num-format="1" style:num-suffix=".">
        <style:list-level-properties text:space-before="2.47658in" text:min-label-width="0.45224in"/>
        <style:text-properties fo:color="#2a4f1c" fo:font-family="Century Gothic" fo:font-size="0.20417in"/>
      </text:list-level-style-number>
      <text:list-level-style-number text:level="7" style:num-format="1" style:num-suffix=".">
        <style:list-level-properties text:space-before="2.97658in" text:min-label-width="0.45224in"/>
        <style:text-properties fo:color="#2a4f1c" fo:font-family="Century Gothic" fo:font-size="0.20417in"/>
      </text:list-level-style-number>
      <text:list-level-style-number text:level="8" style:num-format="1" style:num-suffix=".">
        <style:list-level-properties text:space-before="3.47658in" text:min-label-width="0.45224in"/>
        <style:text-properties fo:color="#2a4f1c" fo:font-family="Century Gothic" fo:font-size="0.20417in"/>
      </text:list-level-style-number>
      <text:list-level-style-number text:level="9" style:num-format="1" style:num-suffix=".">
        <style:list-level-properties text:space-before="3.97658in" text:min-label-width="0.45224in"/>
        <style:text-properties fo:color="#2a4f1c" fo:font-family="Century Gothic" fo:font-size="0.20417in"/>
      </text:list-level-style-number>
    </text:list-style>
    <text:list-style style:name="a3096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1250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816">
      <text:list-level-style-number text:level="1" style:num-format="1" style:num-suffix=".">
        <style:list-level-properties text:space-before="0.22658in" text:min-label-width="0.45224in"/>
        <style:text-properties fo:color="#2a4f1c" fo:font-family="Century Gothic" fo:font-size="0.20417in"/>
      </text:list-level-style-number>
      <text:list-level-style-number text:level="2" style:num-format="1" style:num-suffix=".">
        <style:list-level-properties text:space-before="0.47658in" text:min-label-width="0.45224in"/>
        <style:text-properties fo:color="#2a4f1c" fo:font-family="Century Gothic" fo:font-size="0.20417in"/>
      </text:list-level-style-number>
      <text:list-level-style-number text:level="3" style:num-format="1" style:num-suffix=".">
        <style:list-level-properties text:space-before="0.97658in" text:min-label-width="0.45224in"/>
        <style:text-properties fo:color="#2a4f1c" fo:font-family="Century Gothic" fo:font-size="0.20417in"/>
      </text:list-level-style-number>
      <text:list-level-style-number text:level="4" style:num-format="1" style:num-suffix=".">
        <style:list-level-properties text:space-before="1.47658in" text:min-label-width="0.45224in"/>
        <style:text-properties fo:color="#2a4f1c" fo:font-family="Century Gothic" fo:font-size="0.20417in"/>
      </text:list-level-style-number>
      <text:list-level-style-number text:level="5" style:num-format="1" style:num-suffix=".">
        <style:list-level-properties text:space-before="1.97658in" text:min-label-width="0.45224in"/>
        <style:text-properties fo:color="#2a4f1c" fo:font-family="Century Gothic" fo:font-size="0.20417in"/>
      </text:list-level-style-number>
      <text:list-level-style-number text:level="6" style:num-format="1" style:num-suffix=".">
        <style:list-level-properties text:space-before="2.47658in" text:min-label-width="0.45224in"/>
        <style:text-properties fo:color="#2a4f1c" fo:font-family="Century Gothic" fo:font-size="0.20417in"/>
      </text:list-level-style-number>
      <text:list-level-style-number text:level="7" style:num-format="1" style:num-suffix=".">
        <style:list-level-properties text:space-before="2.97658in" text:min-label-width="0.45224in"/>
        <style:text-properties fo:color="#2a4f1c" fo:font-family="Century Gothic" fo:font-size="0.20417in"/>
      </text:list-level-style-number>
      <text:list-level-style-number text:level="8" style:num-format="1" style:num-suffix=".">
        <style:list-level-properties text:space-before="3.47658in" text:min-label-width="0.45224in"/>
        <style:text-properties fo:color="#2a4f1c" fo:font-family="Century Gothic" fo:font-size="0.20417in"/>
      </text:list-level-style-number>
      <text:list-level-style-number text:level="9" style:num-format="1" style:num-suffix=".">
        <style:list-level-properties text:space-before="3.97658in" text:min-label-width="0.45224in"/>
        <style:text-properties fo:color="#2a4f1c" fo:font-family="Century Gothic" fo:font-size="0.20417in"/>
      </text:list-level-style-number>
    </text:list-style>
    <text:list-style style:name="a11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19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3108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3099">
      <text:list-level-style-bullet text:level="1" text:bullet-char="◆">
        <style:list-level-properties text:space-before="0in" text:min-label-width="0.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in" text:min-label-width="0.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5in" text:min-label-width="0.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1in" text:min-label-width="0.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5in" text:min-label-width="0.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2in" text:min-label-width="0.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5in" text:min-label-width="0.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3in" text:min-label-width="0.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5in" text:min-label-width="0.3in"/>
        <style:text-properties fo:color="#626a19" fo:font-family="Noto Sans Symbols" fo:font-size="95%"/>
      </text:list-level-style-bullet>
    </text:list-style>
    <text:list-style style:name="a1253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062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256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0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259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1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0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335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850">
      <text:list-level-style-number text:level="1" style:num-format="1" style:num-suffix=".">
        <style:list-level-properties text:space-before="0.22658in" text:min-label-width="0.45224in"/>
        <style:text-properties fo:color="#2a4f1c" fo:font-family="Century Gothic" fo:font-size="0.20417in"/>
      </text:list-level-style-number>
      <text:list-level-style-number text:level="2" style:num-format="1" style:num-suffix=".">
        <style:list-level-properties text:space-before="0.47658in" text:min-label-width="0.45224in"/>
        <style:text-properties fo:color="#2a4f1c" fo:font-family="Century Gothic" fo:font-size="0.20417in"/>
      </text:list-level-style-number>
      <text:list-level-style-number text:level="3" style:num-format="1" style:num-suffix=".">
        <style:list-level-properties text:space-before="0.97658in" text:min-label-width="0.45224in"/>
        <style:text-properties fo:color="#2a4f1c" fo:font-family="Century Gothic" fo:font-size="0.20417in"/>
      </text:list-level-style-number>
      <text:list-level-style-number text:level="4" style:num-format="1" style:num-suffix=".">
        <style:list-level-properties text:space-before="1.47658in" text:min-label-width="0.45224in"/>
        <style:text-properties fo:color="#2a4f1c" fo:font-family="Century Gothic" fo:font-size="0.20417in"/>
      </text:list-level-style-number>
      <text:list-level-style-number text:level="5" style:num-format="1" style:num-suffix=".">
        <style:list-level-properties text:space-before="1.97658in" text:min-label-width="0.45224in"/>
        <style:text-properties fo:color="#2a4f1c" fo:font-family="Century Gothic" fo:font-size="0.20417in"/>
      </text:list-level-style-number>
      <text:list-level-style-number text:level="6" style:num-format="1" style:num-suffix=".">
        <style:list-level-properties text:space-before="2.47658in" text:min-label-width="0.45224in"/>
        <style:text-properties fo:color="#2a4f1c" fo:font-family="Century Gothic" fo:font-size="0.20417in"/>
      </text:list-level-style-number>
      <text:list-level-style-number text:level="7" style:num-format="1" style:num-suffix=".">
        <style:list-level-properties text:space-before="2.97658in" text:min-label-width="0.45224in"/>
        <style:text-properties fo:color="#2a4f1c" fo:font-family="Century Gothic" fo:font-size="0.20417in"/>
      </text:list-level-style-number>
      <text:list-level-style-number text:level="8" style:num-format="1" style:num-suffix=".">
        <style:list-level-properties text:space-before="3.47658in" text:min-label-width="0.45224in"/>
        <style:text-properties fo:color="#2a4f1c" fo:font-family="Century Gothic" fo:font-size="0.20417in"/>
      </text:list-level-style-number>
      <text:list-level-style-number text:level="9" style:num-format="1" style:num-suffix=".">
        <style:list-level-properties text:space-before="3.97658in" text:min-label-width="0.45224in"/>
        <style:text-properties fo:color="#2a4f1c" fo:font-family="Century Gothic" fo:font-size="0.20417in"/>
      </text:list-level-style-number>
    </text:list-style>
    <text:list-style style:name="a1220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3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033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2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58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12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039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938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822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3112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14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25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901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14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88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894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2911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9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2647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908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9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3071">
      <text:list-level-style-bullet text:level="1" text:bullet-char="◆">
        <style:list-level-properties text:space-before="0in" text:min-label-width="0.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95%"/>
      </text:list-level-style-bullet>
    </text:list-style>
    <text:list-style style:name="a786">
      <text:list-level-style-bullet text:level="1" text:bullet-char="•">
        <style:list-level-properties text:space-before="0in" text:min-label-width="0.3125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125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125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125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125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125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125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125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125in"/>
        <style:text-properties fo:color="#000000" fo:font-family="Arial" fo:font-size="0.25in"/>
      </text:list-level-style-bullet>
    </text:list-style>
    <text:list-style style:name="a978">
      <text:list-level-style-bullet text:level="1" text:bullet-char="●">
        <style:list-level-properties text:space-before="0in" text:min-label-width="0.3in"/>
        <style:text-properties fo:color="#626a19" fo:font-family="Noto Sans Symbols" fo:font-size="0.26389in"/>
      </text:list-level-style-bullet>
      <text:list-level-style-bullet text:level="2" text:bullet-char="●">
        <style:list-level-properties text:space-before="0.25in" text:min-label-width="0.3in"/>
        <style:text-properties fo:color="#626a19" fo:font-family="Noto Sans Symbols" fo:font-size="0.26389in"/>
      </text:list-level-style-bullet>
      <text:list-level-style-bullet text:level="3" text:bullet-char="●">
        <style:list-level-properties text:space-before="0.75in" text:min-label-width="0.3in"/>
        <style:text-properties fo:color="#626a19" fo:font-family="Noto Sans Symbols" fo:font-size="0.26389in"/>
      </text:list-level-style-bullet>
      <text:list-level-style-bullet text:level="4" text:bullet-char="●">
        <style:list-level-properties text:space-before="1.25in" text:min-label-width="0.3in"/>
        <style:text-properties fo:color="#626a19" fo:font-family="Noto Sans Symbols" fo:font-size="0.26389in"/>
      </text:list-level-style-bullet>
      <text:list-level-style-bullet text:level="5" text:bullet-char="●">
        <style:list-level-properties text:space-before="1.75in" text:min-label-width="0.3in"/>
        <style:text-properties fo:color="#626a19" fo:font-family="Noto Sans Symbols" fo:font-size="0.26389in"/>
      </text:list-level-style-bullet>
      <text:list-level-style-bullet text:level="6" text:bullet-char="●">
        <style:list-level-properties text:space-before="2.25in" text:min-label-width="0.3in"/>
        <style:text-properties fo:color="#626a19" fo:font-family="Noto Sans Symbols" fo:font-size="0.26389in"/>
      </text:list-level-style-bullet>
      <text:list-level-style-bullet text:level="7" text:bullet-char="●">
        <style:list-level-properties text:space-before="2.75in" text:min-label-width="0.3in"/>
        <style:text-properties fo:color="#626a19" fo:font-family="Noto Sans Symbols" fo:font-size="0.26389in"/>
      </text:list-level-style-bullet>
      <text:list-level-style-bullet text:level="8" text:bullet-char="●">
        <style:list-level-properties text:space-before="3.25in" text:min-label-width="0.3in"/>
        <style:text-properties fo:color="#626a19" fo:font-family="Noto Sans Symbols" fo:font-size="0.26389in"/>
      </text:list-level-style-bullet>
      <text:list-level-style-bullet text:level="9" text:bullet-char="●">
        <style:list-level-properties text:space-before="3.75in" text:min-label-width="0.3in"/>
        <style:text-properties fo:color="#626a19" fo:font-family="Noto Sans Symbols" fo:font-size="0.26389in"/>
      </text:list-level-style-bullet>
    </text:list-style>
    <text:list-style style:name="a3076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66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10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3in"/>
      </text:list-level-style-number>
      <text:list-level-style-number text:level="3" style:num-format="">
        <style:list-level-properties text:space-before="0.73in"/>
      </text:list-level-style-number>
      <text:list-level-style-number text:level="4" style:num-format="">
        <style:list-level-properties text:space-before="1.23in"/>
      </text:list-level-style-number>
      <text:list-level-style-number text:level="5" style:num-format="">
        <style:list-level-properties text:space-before="1.73in"/>
      </text:list-level-style-number>
      <text:list-level-style-number text:level="6" style:num-format="">
        <style:list-level-properties text:space-before="2.23in"/>
      </text:list-level-style-number>
      <text:list-level-style-number text:level="7" style:num-format="">
        <style:list-level-properties text:space-before="2.73in"/>
      </text:list-level-style-number>
      <text:list-level-style-number text:level="8" style:num-format="">
        <style:list-level-properties text:space-before="3.23in"/>
      </text:list-level-style-number>
      <text:list-level-style-number text:level="9" style:num-format="">
        <style:list-level-properties text:space-before="3.73in"/>
      </text:list-level-style-number>
    </text:list-style>
    <text:list-style style:name="a2042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869">
      <text:list-level-style-number text:level="1" style:num-format="1" style:num-suffix=".">
        <style:list-level-properties text:space-before="0.22658in" text:min-label-width="0.45224in"/>
        <style:text-properties fo:color="#2a4f1c" fo:font-family="Century Gothic" fo:font-size="0.20417in"/>
      </text:list-level-style-number>
      <text:list-level-style-number text:level="2" style:num-format="1" style:num-suffix=".">
        <style:list-level-properties text:space-before="0.47658in" text:min-label-width="0.45224in"/>
        <style:text-properties fo:color="#2a4f1c" fo:font-family="Century Gothic" fo:font-size="0.20417in"/>
      </text:list-level-style-number>
      <text:list-level-style-number text:level="3" style:num-format="1" style:num-suffix=".">
        <style:list-level-properties text:space-before="0.97658in" text:min-label-width="0.45224in"/>
        <style:text-properties fo:color="#2a4f1c" fo:font-family="Century Gothic" fo:font-size="0.20417in"/>
      </text:list-level-style-number>
      <text:list-level-style-number text:level="4" style:num-format="1" style:num-suffix=".">
        <style:list-level-properties text:space-before="1.47658in" text:min-label-width="0.45224in"/>
        <style:text-properties fo:color="#2a4f1c" fo:font-family="Century Gothic" fo:font-size="0.20417in"/>
      </text:list-level-style-number>
      <text:list-level-style-number text:level="5" style:num-format="1" style:num-suffix=".">
        <style:list-level-properties text:space-before="1.97658in" text:min-label-width="0.45224in"/>
        <style:text-properties fo:color="#2a4f1c" fo:font-family="Century Gothic" fo:font-size="0.20417in"/>
      </text:list-level-style-number>
      <text:list-level-style-number text:level="6" style:num-format="1" style:num-suffix=".">
        <style:list-level-properties text:space-before="2.47658in" text:min-label-width="0.45224in"/>
        <style:text-properties fo:color="#2a4f1c" fo:font-family="Century Gothic" fo:font-size="0.20417in"/>
      </text:list-level-style-number>
      <text:list-level-style-number text:level="7" style:num-format="1" style:num-suffix=".">
        <style:list-level-properties text:space-before="2.97658in" text:min-label-width="0.45224in"/>
        <style:text-properties fo:color="#2a4f1c" fo:font-family="Century Gothic" fo:font-size="0.20417in"/>
      </text:list-level-style-number>
      <text:list-level-style-number text:level="8" style:num-format="1" style:num-suffix=".">
        <style:list-level-properties text:space-before="3.47658in" text:min-label-width="0.45224in"/>
        <style:text-properties fo:color="#2a4f1c" fo:font-family="Century Gothic" fo:font-size="0.20417in"/>
      </text:list-level-style-number>
      <text:list-level-style-number text:level="9" style:num-format="1" style:num-suffix=".">
        <style:list-level-properties text:space-before="3.97658in" text:min-label-width="0.45224in"/>
        <style:text-properties fo:color="#2a4f1c" fo:font-family="Century Gothic" fo:font-size="0.20417in"/>
      </text:list-level-style-number>
    </text:list-style>
    <text:list-style style:name="a1046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122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8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201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834">
      <text:list-level-style-number text:level="1" style:num-format="1" style:num-suffix=".">
        <style:list-level-properties text:space-before="0.22658in" text:min-label-width="0.45224in"/>
        <style:text-properties fo:color="#2a4f1c" fo:font-family="Century Gothic" fo:font-size="0.20417in"/>
      </text:list-level-style-number>
      <text:list-level-style-number text:level="2" style:num-format="1" style:num-suffix=".">
        <style:list-level-properties text:space-before="0.47658in" text:min-label-width="0.45224in"/>
        <style:text-properties fo:color="#2a4f1c" fo:font-family="Century Gothic" fo:font-size="0.20417in"/>
      </text:list-level-style-number>
      <text:list-level-style-number text:level="3" style:num-format="1" style:num-suffix=".">
        <style:list-level-properties text:space-before="0.97658in" text:min-label-width="0.45224in"/>
        <style:text-properties fo:color="#2a4f1c" fo:font-family="Century Gothic" fo:font-size="0.20417in"/>
      </text:list-level-style-number>
      <text:list-level-style-number text:level="4" style:num-format="1" style:num-suffix=".">
        <style:list-level-properties text:space-before="1.47658in" text:min-label-width="0.45224in"/>
        <style:text-properties fo:color="#2a4f1c" fo:font-family="Century Gothic" fo:font-size="0.20417in"/>
      </text:list-level-style-number>
      <text:list-level-style-number text:level="5" style:num-format="1" style:num-suffix=".">
        <style:list-level-properties text:space-before="1.97658in" text:min-label-width="0.45224in"/>
        <style:text-properties fo:color="#2a4f1c" fo:font-family="Century Gothic" fo:font-size="0.20417in"/>
      </text:list-level-style-number>
      <text:list-level-style-number text:level="6" style:num-format="1" style:num-suffix=".">
        <style:list-level-properties text:space-before="2.47658in" text:min-label-width="0.45224in"/>
        <style:text-properties fo:color="#2a4f1c" fo:font-family="Century Gothic" fo:font-size="0.20417in"/>
      </text:list-level-style-number>
      <text:list-level-style-number text:level="7" style:num-format="1" style:num-suffix=".">
        <style:list-level-properties text:space-before="2.97658in" text:min-label-width="0.45224in"/>
        <style:text-properties fo:color="#2a4f1c" fo:font-family="Century Gothic" fo:font-size="0.20417in"/>
      </text:list-level-style-number>
      <text:list-level-style-number text:level="8" style:num-format="1" style:num-suffix=".">
        <style:list-level-properties text:space-before="3.47658in" text:min-label-width="0.45224in"/>
        <style:text-properties fo:color="#2a4f1c" fo:font-family="Century Gothic" fo:font-size="0.20417in"/>
      </text:list-level-style-number>
      <text:list-level-style-number text:level="9" style:num-format="1" style:num-suffix=".">
        <style:list-level-properties text:space-before="3.97658in" text:min-label-width="0.45224in"/>
        <style:text-properties fo:color="#2a4f1c" fo:font-family="Century Gothic" fo:font-size="0.20417in"/>
      </text:list-level-style-number>
    </text:list-style>
    <text:list-style style:name="a1129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204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1013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1197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272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9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10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3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917">
      <text:list-level-style-number text:level="1" style:num-format="1" style:num-suffix=".">
        <style:list-level-properties text:space-before="0.22658in" text:min-label-width="0.51474in"/>
        <style:text-properties fo:color="#2a4f1c" fo:font-family="Century Gothic" fo:font-size="0.20417in"/>
      </text:list-level-style-number>
      <text:list-level-style-number text:level="2" style:num-format="1" style:num-suffix=".">
        <style:list-level-properties text:space-before="0.47658in" text:min-label-width="0.51474in"/>
        <style:text-properties fo:color="#2a4f1c" fo:font-family="Century Gothic" fo:font-size="0.20417in"/>
      </text:list-level-style-number>
      <text:list-level-style-number text:level="3" style:num-format="1" style:num-suffix=".">
        <style:list-level-properties text:space-before="0.97658in" text:min-label-width="0.51474in"/>
        <style:text-properties fo:color="#2a4f1c" fo:font-family="Century Gothic" fo:font-size="0.20417in"/>
      </text:list-level-style-number>
      <text:list-level-style-number text:level="4" style:num-format="1" style:num-suffix=".">
        <style:list-level-properties text:space-before="1.47658in" text:min-label-width="0.51474in"/>
        <style:text-properties fo:color="#2a4f1c" fo:font-family="Century Gothic" fo:font-size="0.20417in"/>
      </text:list-level-style-number>
      <text:list-level-style-number text:level="5" style:num-format="1" style:num-suffix=".">
        <style:list-level-properties text:space-before="1.97658in" text:min-label-width="0.51474in"/>
        <style:text-properties fo:color="#2a4f1c" fo:font-family="Century Gothic" fo:font-size="0.20417in"/>
      </text:list-level-style-number>
      <text:list-level-style-number text:level="6" style:num-format="1" style:num-suffix=".">
        <style:list-level-properties text:space-before="2.47658in" text:min-label-width="0.51474in"/>
        <style:text-properties fo:color="#2a4f1c" fo:font-family="Century Gothic" fo:font-size="0.20417in"/>
      </text:list-level-style-number>
      <text:list-level-style-number text:level="7" style:num-format="1" style:num-suffix=".">
        <style:list-level-properties text:space-before="2.97658in" text:min-label-width="0.51474in"/>
        <style:text-properties fo:color="#2a4f1c" fo:font-family="Century Gothic" fo:font-size="0.20417in"/>
      </text:list-level-style-number>
      <text:list-level-style-number text:level="8" style:num-format="1" style:num-suffix=".">
        <style:list-level-properties text:space-before="3.47658in" text:min-label-width="0.51474in"/>
        <style:text-properties fo:color="#2a4f1c" fo:font-family="Century Gothic" fo:font-size="0.20417in"/>
      </text:list-level-style-number>
      <text:list-level-style-number text:level="9" style:num-format="1" style:num-suffix=".">
        <style:list-level-properties text:space-before="3.97658in" text:min-label-width="0.51474in"/>
        <style:text-properties fo:color="#2a4f1c" fo:font-family="Century Gothic" fo:font-size="0.20417in"/>
      </text:list-level-style-number>
    </text:list-style>
    <text:list-style style:name="a982">
      <text:list-level-style-bullet text:level="1" text:bullet-char="●">
        <style:list-level-properties text:space-before="0in" text:min-label-width="0.3in"/>
        <style:text-properties fo:color="#626a19" fo:font-family="Noto Sans Symbols" fo:font-size="0.26389in"/>
      </text:list-level-style-bullet>
      <text:list-level-style-bullet text:level="2" text:bullet-char="●">
        <style:list-level-properties text:space-before="0.25in" text:min-label-width="0.3in"/>
        <style:text-properties fo:color="#626a19" fo:font-family="Noto Sans Symbols" fo:font-size="0.26389in"/>
      </text:list-level-style-bullet>
      <text:list-level-style-bullet text:level="3" text:bullet-char="●">
        <style:list-level-properties text:space-before="0.75in" text:min-label-width="0.3in"/>
        <style:text-properties fo:color="#626a19" fo:font-family="Noto Sans Symbols" fo:font-size="0.26389in"/>
      </text:list-level-style-bullet>
      <text:list-level-style-bullet text:level="4" text:bullet-char="●">
        <style:list-level-properties text:space-before="1.25in" text:min-label-width="0.3in"/>
        <style:text-properties fo:color="#626a19" fo:font-family="Noto Sans Symbols" fo:font-size="0.26389in"/>
      </text:list-level-style-bullet>
      <text:list-level-style-bullet text:level="5" text:bullet-char="●">
        <style:list-level-properties text:space-before="1.75in" text:min-label-width="0.3in"/>
        <style:text-properties fo:color="#626a19" fo:font-family="Noto Sans Symbols" fo:font-size="0.26389in"/>
      </text:list-level-style-bullet>
      <text:list-level-style-bullet text:level="6" text:bullet-char="●">
        <style:list-level-properties text:space-before="2.25in" text:min-label-width="0.3in"/>
        <style:text-properties fo:color="#626a19" fo:font-family="Noto Sans Symbols" fo:font-size="0.26389in"/>
      </text:list-level-style-bullet>
      <text:list-level-style-bullet text:level="7" text:bullet-char="●">
        <style:list-level-properties text:space-before="2.75in" text:min-label-width="0.3in"/>
        <style:text-properties fo:color="#626a19" fo:font-family="Noto Sans Symbols" fo:font-size="0.26389in"/>
      </text:list-level-style-bullet>
      <text:list-level-style-bullet text:level="8" text:bullet-char="●">
        <style:list-level-properties text:space-before="3.25in" text:min-label-width="0.3in"/>
        <style:text-properties fo:color="#626a19" fo:font-family="Noto Sans Symbols" fo:font-size="0.26389in"/>
      </text:list-level-style-bullet>
      <text:list-level-style-bullet text:level="9" text:bullet-char="●">
        <style:list-level-properties text:space-before="3.75in" text:min-label-width="0.3in"/>
        <style:text-properties fo:color="#626a19" fo:font-family="Noto Sans Symbols" fo:font-size="0.26389in"/>
      </text:list-level-style-bullet>
    </text:list-style>
    <text:list-style style:name="a791">
      <text:list-level-style-bullet text:level="1" text:bullet-char="•">
        <style:list-level-properties text:space-before="0in" text:min-label-width="0.3125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125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125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125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125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125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125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125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125in"/>
        <style:text-properties fo:color="#000000" fo:font-family="Arial" fo:font-size="0.25in"/>
      </text:list-level-style-bullet>
    </text:list-style>
    <text:list-style style:name="a1279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3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3082">
      <text:list-level-style-bullet text:level="1" text:bullet-char="◆">
        <style:list-level-properties text:space-before="0in" text:min-label-width="0.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in" text:min-label-width="0.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5in" text:min-label-width="0.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1in" text:min-label-width="0.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5in" text:min-label-width="0.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2in" text:min-label-width="0.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5in" text:min-label-width="0.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3in" text:min-label-width="0.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5in" text:min-label-width="0.3in"/>
        <style:text-properties fo:color="#626a19" fo:font-family="Noto Sans Symbols" fo:font-size="95%"/>
      </text:list-level-style-bullet>
    </text:list-style>
    <text:list-style style:name="a986">
      <text:list-level-style-bullet text:level="1" text:bullet-char="●">
        <style:list-level-properties text:space-before="0in" text:min-label-width="0.3in"/>
        <style:text-properties fo:color="#626a19" fo:font-family="Noto Sans Symbols" fo:font-size="0.26389in"/>
      </text:list-level-style-bullet>
      <text:list-level-style-bullet text:level="2" text:bullet-char="●">
        <style:list-level-properties text:space-before="0.25in" text:min-label-width="0.3in"/>
        <style:text-properties fo:color="#626a19" fo:font-family="Noto Sans Symbols" fo:font-size="0.26389in"/>
      </text:list-level-style-bullet>
      <text:list-level-style-bullet text:level="3" text:bullet-char="●">
        <style:list-level-properties text:space-before="0.75in" text:min-label-width="0.3in"/>
        <style:text-properties fo:color="#626a19" fo:font-family="Noto Sans Symbols" fo:font-size="0.26389in"/>
      </text:list-level-style-bullet>
      <text:list-level-style-bullet text:level="4" text:bullet-char="●">
        <style:list-level-properties text:space-before="1.25in" text:min-label-width="0.3in"/>
        <style:text-properties fo:color="#626a19" fo:font-family="Noto Sans Symbols" fo:font-size="0.26389in"/>
      </text:list-level-style-bullet>
      <text:list-level-style-bullet text:level="5" text:bullet-char="●">
        <style:list-level-properties text:space-before="1.75in" text:min-label-width="0.3in"/>
        <style:text-properties fo:color="#626a19" fo:font-family="Noto Sans Symbols" fo:font-size="0.26389in"/>
      </text:list-level-style-bullet>
      <text:list-level-style-bullet text:level="6" text:bullet-char="●">
        <style:list-level-properties text:space-before="2.25in" text:min-label-width="0.3in"/>
        <style:text-properties fo:color="#626a19" fo:font-family="Noto Sans Symbols" fo:font-size="0.26389in"/>
      </text:list-level-style-bullet>
      <text:list-level-style-bullet text:level="7" text:bullet-char="●">
        <style:list-level-properties text:space-before="2.75in" text:min-label-width="0.3in"/>
        <style:text-properties fo:color="#626a19" fo:font-family="Noto Sans Symbols" fo:font-size="0.26389in"/>
      </text:list-level-style-bullet>
      <text:list-level-style-bullet text:level="8" text:bullet-char="●">
        <style:list-level-properties text:space-before="3.25in" text:min-label-width="0.3in"/>
        <style:text-properties fo:color="#626a19" fo:font-family="Noto Sans Symbols" fo:font-size="0.26389in"/>
      </text:list-level-style-bullet>
      <text:list-level-style-bullet text:level="9" text:bullet-char="●">
        <style:list-level-properties text:space-before="3.75in" text:min-label-width="0.3in"/>
        <style:text-properties fo:color="#626a19" fo:font-family="Noto Sans Symbols" fo:font-size="0.26389in"/>
      </text:list-level-style-bullet>
    </text:list-style>
    <text:list-style style:name="a9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67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872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1050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242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875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12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78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1056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322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1325">
      <text:list-level-style-number text:level="1" style:num-format="1" style:num-suffix=".">
        <style:list-level-properties text:space-before="0.24132in" text:min-label-width="0.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5in"/>
        <style:text-properties fo:color="#2a4f1c" fo:font-family="Century Gothic" fo:font-size="0.18889in"/>
      </text:list-level-style-number>
    </text:list-style>
    <text:list-style style:name="a1136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959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1329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2400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1212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843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10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921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847">
      <text:list-level-style-bullet text:level="1" text:bullet-char="⚫">
        <style:list-level-properties text:space-before="0in" text:min-label-width="0.28062in"/>
        <style:text-properties fo:color="#455c19" fo:font-family="Noto Sans Symbols" fo:font-size="0.14708in"/>
      </text:list-level-style-bullet>
      <text:list-level-style-bullet text:level="2" text:bullet-char="⚫">
        <style:list-level-properties text:space-before="0.21938in" text:min-label-width="0.28062in"/>
        <style:text-properties fo:color="#455c19" fo:font-family="Noto Sans Symbols" fo:font-size="0.14708in"/>
      </text:list-level-style-bullet>
      <text:list-level-style-bullet text:level="3" text:bullet-char="⚫">
        <style:list-level-properties text:space-before="0.71938in" text:min-label-width="0.28062in"/>
        <style:text-properties fo:color="#455c19" fo:font-family="Noto Sans Symbols" fo:font-size="0.14708in"/>
      </text:list-level-style-bullet>
      <text:list-level-style-bullet text:level="4" text:bullet-char="⚫">
        <style:list-level-properties text:space-before="1.21938in" text:min-label-width="0.28062in"/>
        <style:text-properties fo:color="#455c19" fo:font-family="Noto Sans Symbols" fo:font-size="0.14708in"/>
      </text:list-level-style-bullet>
      <text:list-level-style-bullet text:level="5" text:bullet-char="⚫">
        <style:list-level-properties text:space-before="1.71938in" text:min-label-width="0.28062in"/>
        <style:text-properties fo:color="#455c19" fo:font-family="Noto Sans Symbols" fo:font-size="0.14708in"/>
      </text:list-level-style-bullet>
      <text:list-level-style-bullet text:level="6" text:bullet-char="⚫">
        <style:list-level-properties text:space-before="2.21938in" text:min-label-width="0.28062in"/>
        <style:text-properties fo:color="#455c19" fo:font-family="Noto Sans Symbols" fo:font-size="0.14708in"/>
      </text:list-level-style-bullet>
      <text:list-level-style-bullet text:level="7" text:bullet-char="⚫">
        <style:list-level-properties text:space-before="2.71938in" text:min-label-width="0.28062in"/>
        <style:text-properties fo:color="#455c19" fo:font-family="Noto Sans Symbols" fo:font-size="0.14708in"/>
      </text:list-level-style-bullet>
      <text:list-level-style-bullet text:level="8" text:bullet-char="⚫">
        <style:list-level-properties text:space-before="3.21938in" text:min-label-width="0.28062in"/>
        <style:text-properties fo:color="#455c19" fo:font-family="Noto Sans Symbols" fo:font-size="0.14708in"/>
      </text:list-level-style-bullet>
      <text:list-level-style-bullet text:level="9" text:bullet-char="⚫">
        <style:list-level-properties text:space-before="3.71938in" text:min-label-width="0.28062in"/>
        <style:text-properties fo:color="#455c19" fo:font-family="Noto Sans Symbols" fo:font-size="0.14708in"/>
      </text:list-level-style-bullet>
    </text:list-style>
    <text:list-style style:name="a11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026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092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1103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1286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0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</office:automatic-styles>
  <office:body>
    <office:presentation>
      <draw:page draw:name="Slide1" draw:style-name="a736" draw:master-page-name="Master1-Layout1-title-TITLE" presentation:presentation-page-layout-name="Master1-PPL1" draw:id="Slide-256">
        <draw:frame draw:id="id165" presentation:style-name="a745" draw:name="Google Shape;106;p1" svg:x="0.60317in" svg:y="0.98413in" svg:width="11.88294in" svg:height="0.75397in" presentation:class="title" presentation:placeholder="false">
          <draw:text-box>
            <text:p text:style-name="a744" text:class-names="" text:cond-style-name=""><text:span text:style-name="a737" text:class-names="">115</text:span><text:span text:style-name="a738" text:class-names="">年第</text:span><text:span text:style-name="a739" text:class-names="">1</text:span><text:span text:style-name="a740" text:class-names="">梯次科研創業計畫個案構想書</text:span><text:span text:style-name="a741" text:class-names="">(</text:span><text:span text:style-name="a742" text:class-names="">萌芽案</text:span><text:span text:style-name="a743" text:class-names="">)</text:span></text:p>
          </draw:text-box>
          <svg:title/>
          <svg:desc/>
        </draw:frame>
        <draw:frame draw:id="id166" presentation:style-name="a761" draw:name="Google Shape;107;p1" svg:x="6.12698in" svg:y="5.02283in" svg:width="6.54857in" svg:height="1.54859in" presentation:class="subtitle" presentation:placeholder="false">
          <draw:text-box>
            <text:p text:style-name="a747" text:class-names="" text:cond-style-name=""><text:span text:style-name="a746" text:class-names="">申請機構：國立○○大學</text:span></text:p>
            <text:p text:style-name="a752" text:class-names="" text:cond-style-name=""><text:span text:style-name="a748" text:class-names="">個案計畫主持人：○○○教授</text:span><text:span text:style-name="a749" text:class-names="">/○○○○</text:span><text:span text:style-name="a750" text:class-names="">系</text:span><text:span text:style-name="a751" text:class-names=""/></text:p>
            <text:p text:style-name="a758" text:class-names="" text:cond-style-name=""><text:span text:style-name="a753" text:class-names=""><text:s text:c="8"/></text:span><text:span text:style-name="a754" text:class-names="">共同主持人：○○○教授</text:span><text:span text:style-name="a755" text:class-names="">/○○○○</text:span><text:span text:style-name="a756" text:class-names="">系</text:span><text:span text:style-name="a757" text:class-names=""/></text:p>
            <text:p text:style-name="a760" text:class-names="" text:cond-style-name=""><text:span text:style-name="a759" text:class-names=""/></text:p>
          </draw:text-box>
          <svg:title/>
          <svg:desc/>
        </draw:frame>
        <draw:frame draw:id="id167" draw:style-name="a767" draw:name="Google Shape;108;p1" svg:x="0.60762in" svg:y="2.54664in" svg:width="11.44889in" svg:height="2in">
          <draw:text-box>
            <text:p text:style-name="a763" text:class-names="" text:cond-style-name=""><text:span text:style-name="a762" text:class-names="">○○○○○○○○○○○○○○</text:span></text:p>
            <text:p text:style-name="a766" text:class-names="" text:cond-style-name=""><text:span text:style-name="a764" text:class-names="">○○個案</text:span><text:span text:style-name="a765" text:class-names=""/></text:p>
          </draw:text-box>
          <svg:title/>
          <svg:desc/>
        </draw:frame>
        <draw:frame draw:id="id168" draw:style-name="a773" draw:name="Google Shape;109;p1" svg:x="9.69397in" svg:y="6.86508in" svg:width="2.56in" svg:height="0.63492in">
          <draw:text-box>
            <text:p text:style-name="a772" text:class-names="" text:cond-style-name=""><text:span text:style-name="a768" text:class-names=""><text:s text:c="1"/></text:span><text:span text:style-name="a769" text:class-names="">114</text:span><text:span text:style-name="a770" text:class-names="">年○月○日</text:span><text:span text:style-name="a771" text:class-names=""/></text:p>
          </draw:text-box>
          <svg:title/>
          <svg:desc/>
        </draw:frame>
        <draw:frame draw:id="id169" draw:style-name="a780" draw:name="Google Shape;110;p1" svg:x="3.71477in" svg:y="6.97261in" svg:width="5.23459in" svg:height="0.43757in">
          <draw:text-box>
            <text:p text:style-name="a779" text:class-names="" text:cond-style-name=""><text:span text:style-name="a774" text:class-names="">(</text:span><text:span text:style-name="a775" text:class-names="">本範本一、二兩項，請勿超過</text:span><text:span text:style-name="a776" text:class-names="">25</text:span><text:span text:style-name="a777" text:class-names="">頁</text:span><text:span text:style-name="a778" text:class-names="">)</text:span></text:p>
          </draw:text-box>
          <svg:title/>
          <svg:desc/>
        </draw:frame>
        <draw:frame draw:id="id170" draw:style-name="a792" draw:name="Google Shape;111;p1" svg:x="0.02778in" svg:y="5.46578in" svg:width="5.43056in" svg:height="1.3127in">
          <draw:text-box>
            <text:list text:style-name="a786">
              <text:list-item>
                <text:p text:style-name="a785" text:class-names="" text:cond-style-name=""><text:span text:style-name="a781" text:class-names="">本計畫是否同時有其他單位提供補助項目</text:span><text:span text:style-name="a782" text:class-names=""><text:line-break/></text:span><text:span text:style-name="a783" text:class-names="">□否；□是，請於「個案經費表」揭露說明</text:span><text:span text:style-name="a784" text:class-names=""/></text:p>
              </text:list-item>
            </text:list>
            <text:list text:style-name="a791">
              <text:list-item>
                <text:p text:style-name="a790" text:class-names="" text:cond-style-name=""><text:span text:style-name="a787" text:class-names="">是否曾執行與本計畫相關各部會研究計畫</text:span><text:span text:style-name="a788" text:class-names=""><text:line-break/></text:span><text:span text:style-name="a789" text:class-names="">□否；□是，請填寫「相關計畫補助狀況」</text:span></text:p>
              </text:list-item>
            </text:list>
          </draw:text-box>
          <svg:title/>
          <svg:desc/>
        </draw:frame>
        <presentation:notes draw:style-name="a798">
          <draw:page-thumbnail draw:page-number="1" svg:x="0.46007in" svg:y="1.35764in" svg:width="6.51389in" svg:height="3.66319in" presentation:class="page" draw:id="id171" presentation:style-name="a793" draw:name="Google Shape;102;p1:notes">
            <svg:title/>
            <svg:desc/>
          </draw:page-thumbnail>
          <draw:frame draw:id="id172" presentation:style-name="a794" draw:name="Google Shape;103;p1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73" draw:style-name="a797" draw:name="Google Shape;104;p1:notes" svg:x="4.2109in" svg:y="10.31287in" svg:width="3.22141in" svg:height="0.54477in">
            <draw:text-box>
              <text:p text:style-name="a796" text:class-names="" text:cond-style-name=""><text:span text:style-name="a79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" draw:style-name="a800" draw:master-page-name="Master1-Layout2-obj-OBJECT" presentation:presentation-page-layout-name="Master1-PPL2" draw:id="Slide-257">
        <draw:frame draw:id="id174" presentation:style-name="a807" draw:name="Google Shape;116;p2" svg:x="0.53125in" svg:y="0in" svg:width="12in" svg:height="0.9375in" presentation:class="title" presentation:placeholder="false">
          <draw:text-box>
            <text:p text:style-name="a806" text:class-names="" text:cond-style-name=""><text:span text:style-name="a801" text:class-names="">一、構想項目說明</text:span><text:span text:style-name="a802" text:class-names="">(</text:span><text:span text:style-name="a803" text:class-names="">以下為參考項目，團隊可自行編列順序</text:span><text:span text:style-name="a804" text:class-names="">)</text:span><text:span text:style-name="a805" text:class-names=""/></text:p>
          </draw:text-box>
          <svg:title/>
          <svg:desc/>
        </draw:frame>
        <draw:frame draw:id="id175" presentation:style-name="a939" draw:name="Google Shape;117;p2" svg:x="0.66667in" svg:y="0.9375in" svg:width="12.55208in" svg:height="6.4132in" presentation:class="outline" presentation:placeholder="false">
          <draw:text-box>
            <text:list text:style-name="a813">
              <text:list-item>
                <text:p text:style-name="a812" text:class-names="" text:cond-style-name=""><text:span text:style-name="a808" text:class-names="">(</text:span><text:span text:style-name="a809" text:class-names="">一</text:span><text:span text:style-name="a810" text:class-names="">)</text:span><text:span text:style-name="a811" text:class-names="">核心技術原創性</text:span></text:p>
              </text:list-item>
            </text:list>
            <text:list text:style-name="a816">
              <text:list-item>
                <text:list text:style-name="a816">
                  <text:list-item>
                    <text:p text:style-name="a815" text:class-names="" text:cond-style-name=""><text:span text:style-name="a814" text:class-names="">原創性核心技術說明</text:span></text:p>
                  </text:list-item>
                </text:list>
              </text:list-item>
            </text:list>
            <text:list text:style-name="a819">
              <text:list-item>
                <text:list text:style-name="a819">
                  <text:list-item>
                    <text:list text:style-name="a819">
                      <text:list-item>
                        <text:p text:style-name="a818" text:class-names="" text:cond-style-name=""><text:span text:style-name="a817" text:class-names="">本計畫運用之創業技術內容，須為政府補助計畫產出之研發成果，依科技基本法規定歸屬於執行機構所有者。</text:span></text:p>
                      </text:list-item>
                    </text:list>
                  </text:list-item>
                </text:list>
              </text:list-item>
            </text:list>
            <text:list text:style-name="a822">
              <text:list-item>
                <text:list text:style-name="a822">
                  <text:list-item>
                    <text:list text:style-name="a822">
                      <text:list-item>
                        <text:p text:style-name="a821" text:class-names="" text:cond-style-name=""><text:span text:style-name="a820" text:class-names="">請說明核心技術內容及相關實驗數據，並請列出已發表之關鍵期刊論文、研討會議、榮獲知名獎座等。</text:span></text:p>
                      </text:list-item>
                    </text:list>
                  </text:list-item>
                </text:list>
              </text:list-item>
            </text:list>
            <text:list text:style-name="a825">
              <text:list-item>
                <text:list text:style-name="a825">
                  <text:list-item>
                    <text:list text:style-name="a825">
                      <text:list-item>
                        <text:p text:style-name="a824" text:class-names="" text:cond-style-name=""><text:span text:style-name="a823" text:class-names="">請說明將運用於創業之技術內容智財布局規劃，包括專利、營業秘密等。</text:span></text:p>
                      </text:list-item>
                    </text:list>
                  </text:list-item>
                </text:list>
              </text:list-item>
            </text:list>
            <text:list text:style-name="a831">
              <text:list-item>
                <text:p text:style-name="a830" text:class-names="" text:cond-style-name=""><text:span text:style-name="a826" text:class-names="">(</text:span><text:span text:style-name="a827" text:class-names="">二</text:span><text:span text:style-name="a828" text:class-names="">)</text:span><text:span text:style-name="a829" text:class-names="">研發成果商品化規劃</text:span></text:p>
              </text:list-item>
            </text:list>
            <text:list text:style-name="a834">
              <text:list-item>
                <text:list text:style-name="a834">
                  <text:list-item>
                    <text:p text:style-name="a833" text:class-names="" text:cond-style-name=""><text:span text:style-name="a832" text:class-names="">可形成先期產業或重塑原有產業價值鏈之分析與說明，包括</text:span></text:p>
                  </text:list-item>
                </text:list>
              </text:list-item>
            </text:list>
            <text:list text:style-name="a843">
              <text:list-item>
                <text:list text:style-name="a843">
                  <text:list-item>
                    <text:list text:style-name="a843">
                      <text:list-item>
                        <text:p text:style-name="a842" text:class-names="" text:cond-style-name=""><text:span text:style-name="a835" text:class-names="">市場未被滿足的需求</text:span><text:span text:style-name="a836" text:class-names=""><text:s text:c="1"/>(Unmet needs</text:span><text:span text:style-name="a837" text:class-names=""><text:s text:c="1"/></text:span><text:span text:style-name="a838" text:class-names="">，生醫類為</text:span><text:span text:style-name="a839" text:class-names=""><text:s text:c="1"/>Unmet Clinical needs</text:span><text:span text:style-name="a840" text:class-names="">以及通路策略</text:span><text:span text:style-name="a841" text:class-names="">)<text:s text:c="1"/></text:span></text:p>
                      </text:list-item>
                    </text:list>
                  </text:list-item>
                </text:list>
              </text:list-item>
            </text:list>
            <text:list text:style-name="a847">
              <text:list-item>
                <text:list text:style-name="a847">
                  <text:list-item>
                    <text:list text:style-name="a847">
                      <text:list-item>
                        <text:p text:style-name="a846" text:class-names="" text:cond-style-name=""><text:span text:style-name="a844" text:class-names="">市場定位及規模預估</text:span><text:span text:style-name="a845" text:class-names=""/></text:p>
                      </text:list-item>
                    </text:list>
                  </text:list-item>
                </text:list>
              </text:list-item>
            </text:list>
            <text:list text:style-name="a850">
              <text:list-item>
                <text:list text:style-name="a850">
                  <text:list-item>
                    <text:p text:style-name="a849" text:class-names="" text:cond-style-name=""><text:span text:style-name="a848" text:class-names="">早期商業發展策略</text:span></text:p>
                  </text:list-item>
                </text:list>
              </text:list-item>
            </text:list>
            <text:list text:style-name="a858">
              <text:list-item>
                <text:list text:style-name="a858">
                  <text:list-item>
                    <text:list text:style-name="a858">
                      <text:list-item>
                        <text:p text:style-name="a857" text:class-names="" text:cond-style-name=""><text:span text:style-name="a851" text:class-names="">產品市場供應鏈上下游、競爭者分析及優勢等</text:span><text:span text:style-name="a852" text:class-names=""><text:s text:c="1"/>(</text:span><text:span text:style-name="a853" text:class-names="">含產品發展、市場進入</text:span><text:span text:style-name="a854" text:class-names="">/</text:span><text:span text:style-name="a855" text:class-names="">布局規劃</text:span><text:span text:style-name="a856" text:class-names="">)<text:s text:c="1"/></text:span></text:p>
                      </text:list-item>
                    </text:list>
                  </text:list-item>
                </text:list>
              </text:list-item>
            </text:list>
            <text:list text:style-name="a866">
              <text:list-item>
                <text:list text:style-name="a866">
                  <text:list-item>
                    <text:list text:style-name="a866">
                      <text:list-item>
                        <text:p text:style-name="a865" text:class-names="" text:cond-style-name=""><text:span text:style-name="a859" text:class-names="">供應鏈下游先期使用者</text:span><text:span text:style-name="a860" text:class-names="">(early adopter)<text:s text:c="1"/></text:span><text:span text:style-name="a861" text:class-names="">或前瞻使用者</text:span><text:span text:style-name="a862" text:class-names=""><text:s text:c="1"/>(lead user)<text:s text:c="1"/></text:span><text:span text:style-name="a863" text:class-names="">使用意願及其需求和規格等分析</text:span><text:span text:style-name="a864" text:class-names=""/></text:p>
                      </text:list-item>
                    </text:list>
                  </text:list-item>
                </text:list>
              </text:list-item>
            </text:list>
            <text:list text:style-name="a869">
              <text:list-item>
                <text:list text:style-name="a869">
                  <text:list-item>
                    <text:p text:style-name="a868" text:class-names="" text:cond-style-name=""><text:span text:style-name="a867" text:class-names="">技術發展里程碑及商業發展里程碑，包括各階段目標與時程</text:span></text:p>
                  </text:list-item>
                </text:list>
              </text:list-item>
            </text:list>
            <text:list text:style-name="a872">
              <text:list-item>
                <text:list text:style-name="a872">
                  <text:list-item>
                    <text:list text:style-name="a872">
                      <text:list-item>
                        <text:p text:style-name="a871" text:class-names="" text:cond-style-name=""><text:span text:style-name="a870" text:class-names="">技術或服務的發展進程里程碑</text:span></text:p>
                      </text:list-item>
                    </text:list>
                  </text:list-item>
                </text:list>
              </text:list-item>
            </text:list>
            <text:list text:style-name="a875">
              <text:list-item>
                <text:list text:style-name="a875">
                  <text:list-item>
                    <text:list text:style-name="a875">
                      <text:list-item>
                        <text:p text:style-name="a874" text:class-names="" text:cond-style-name=""><text:span text:style-name="a873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878">
              <text:list-item>
                <text:list text:style-name="a878">
                  <text:list-item>
                    <text:list text:style-name="a878">
                      <text:list-item>
                        <text:p text:style-name="a877" text:class-names="" text:cond-style-name=""><text:span text:style-name="a876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881">
              <text:list-item>
                <text:list text:style-name="a881">
                  <text:list-item>
                    <text:p text:style-name="a880" text:class-names="" text:cond-style-name=""><text:span text:style-name="a879" text:class-names="">補助期間預計進行商化工作項和產品里程碑，包括</text:span></text:p>
                  </text:list-item>
                </text:list>
              </text:list-item>
            </text:list>
            <text:list text:style-name="a894">
              <text:list-item>
                <text:list text:style-name="a894">
                  <text:list-item>
                    <text:list text:style-name="a894">
                      <text:list-item>
                        <text:p text:style-name="a893" text:class-names="" text:cond-style-name=""><text:span text:style-name="a882" text:class-names="">技術可行性驗證及風險管控規劃</text:span><text:span text:style-name="a883" text:class-names=""><text:s text:c="1"/></text:span><text:span text:style-name="a884" text:class-names="">(</text:span><text:span text:style-name="a885" text:class-names="">萌芽案</text:span><text:span text:style-name="a886" text:class-names="">TRL4-6</text:span><text:span text:style-name="a887" text:class-names="">：</text:span><text:span text:style-name="a888" text:class-names="">α-test</text:span><text:span text:style-name="a889" text:class-names="">、拔尖案</text:span><text:span text:style-name="a890" text:class-names="">TRL6-8</text:span><text:span text:style-name="a891" text:class-names="">：</text:span><text:span text:style-name="a892" text:class-names="">β-test)<text:s text:c="1"/></text:span></text:p>
                      </text:list-item>
                    </text:list>
                  </text:list-item>
                </text:list>
              </text:list-item>
            </text:list>
            <text:list text:style-name="a901">
              <text:list-item>
                <text:list text:style-name="a901">
                  <text:list-item>
                    <text:list text:style-name="a901">
                      <text:list-item>
                        <text:p text:style-name="a900" text:class-names="" text:cond-style-name=""><text:span text:style-name="a895" text:class-names="">原型機發展階段規劃</text:span><text:span text:style-name="a896" text:class-names=""><text:s text:c="1"/>(</text:span><text:span text:style-name="a897" text:class-names="">醫材類請說明醫材比對品與預期用途</text:span><text:span text:style-name="a898" text:class-names="">)</text:span><text:span text:style-name="a899" text:class-names=""/></text:p>
                      </text:list-item>
                    </text:list>
                  </text:list-item>
                </text:list>
              </text:list-item>
            </text:list>
            <text:list text:style-name="a908">
              <text:list-item>
                <text:list text:style-name="a908">
                  <text:list-item>
                    <text:list text:style-name="a908">
                      <text:list-item>
                        <text:p text:style-name="a907" text:class-names="" text:cond-style-name=""><text:span text:style-name="a902" text:class-names="">相關法規驗證等執行規劃</text:span><text:span text:style-name="a903" text:class-names=""><text:s text:c="1"/>(</text:span><text:span text:style-name="a904" text:class-names="">醫材類含取證所需之實驗臨床規劃</text:span><text:span text:style-name="a905" text:class-names="">)</text:span><text:span text:style-name="a906" text:class-names=""/></text:p>
                      </text:list-item>
                    </text:list>
                  </text:list-item>
                </text:list>
              </text:list-item>
            </text:list>
            <text:list text:style-name="a914">
              <text:list-item>
                <text:list text:style-name="a914">
                  <text:list-item>
                    <text:p text:style-name="a913" text:class-names="" text:cond-style-name=""><text:span text:style-name="a909" text:class-names="">(</text:span><text:span text:style-name="a910" text:class-names="">三</text:span><text:span text:style-name="a911" text:class-names="">)</text:span><text:span text:style-name="a912" text:class-names="">創業團隊組成</text:span></text:p>
                  </text:list-item>
                </text:list>
              </text:list-item>
            </text:list>
            <text:list text:style-name="a917">
              <text:list-item>
                <text:list text:style-name="a917">
                  <text:list-item>
                    <text:p text:style-name="a916" text:class-names="" text:cond-style-name=""><text:span text:style-name="a915" text:class-names="">團隊創業準備度與成員組成完整性</text:span></text:p>
                  </text:list-item>
                </text:list>
              </text:list-item>
            </text:list>
            <text:list text:style-name="a921">
              <text:list-item>
                <text:list text:style-name="a921">
                  <text:list-item>
                    <text:list text:style-name="a921">
                      <text:list-item>
                        <text:p text:style-name="a920" text:class-names="" text:cond-style-name=""><text:span text:style-name="a918" text:class-names="">PI</text:span><text:span text:style-name="a919" text:class-names="">創業決心及校內外團隊組成之規劃</text:span></text:p>
                      </text:list-item>
                    </text:list>
                  </text:list-item>
                </text:list>
              </text:list-item>
            </text:list>
            <text:list text:style-name="a929">
              <text:list-item>
                <text:list text:style-name="a929">
                  <text:list-item>
                    <text:list text:style-name="a929">
                      <text:list-item>
                        <text:p text:style-name="a928" text:class-names="" text:cond-style-name=""><text:span text:style-name="a922" text:class-names="">萌芽案：團隊組成及</text:span><text:span text:style-name="a923" text:class-names="">3</text:span><text:span text:style-name="a924" text:class-names="">個月聘用</text:span><text:span text:style-name="a925" text:class-names="">BD</text:span><text:span text:style-name="a926" text:class-names="">人選規劃</text:span><text:span text:style-name="a927" text:class-names=""/></text:p>
                      </text:list-item>
                    </text:list>
                  </text:list-item>
                </text:list>
              </text:list-item>
            </text:list>
            <text:list text:style-name="a938">
              <text:list-item>
                <text:list text:style-name="a938">
                  <text:list-item>
                    <text:list text:style-name="a938">
                      <text:list-item>
                        <text:p text:style-name="a937" text:class-names="" text:cond-style-name=""><text:span text:style-name="a930" text:class-names="">尖案：團隊組成及</text:span><text:span text:style-name="a931" text:class-names="">3</text:span><text:span text:style-name="a932" text:class-names="">個月聘用專任</text:span><text:span text:style-name="a933" text:class-names="">CEO</text:span><text:span text:style-name="a934" text:class-names="">或</text:span><text:span text:style-name="a935" text:class-names="">COO</text:span><text:span text:style-name="a936" text:class-names="">人選規劃</text:span></text:p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6" draw:style-name="a942" draw:name="Google Shape;118;p2" svg:x="11.55556in" svg:y="6.95139in" svg:width="1.11111in" svg:height="0.39931in">
          <draw:text-box>
            <text:p text:style-name="a941" text:class-names="" text:cond-style-name=""><text:span text:style-name="a940" text:class-names=""><text:page-number style:num-format="1" text:fixed="false"/></text:span></text:p>
          </draw:text-box>
          <svg:title/>
          <svg:desc/>
        </draw:frame>
        <presentation:notes draw:style-name="a945">
          <draw:frame draw:id="id177" presentation:style-name="a943" draw:name="Google Shape;113;p2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2" svg:x="0.46007in" svg:y="1.35764in" svg:width="6.51389in" svg:height="3.66319in" presentation:class="page" draw:id="id178" presentation:style-name="a944" draw:name="Google Shape;114;p2:notes">
            <svg:title/>
            <svg:desc/>
          </draw:page-thumbnail>
        </presentation:notes>
      </draw:page>
      <draw:page draw:name="Slide3" draw:style-name="a947" draw:master-page-name="Master1-Layout2-obj-OBJECT" presentation:presentation-page-layout-name="Master1-PPL2" draw:id="Slide-258">
        <draw:frame draw:id="id179" presentation:style-name="a954" draw:name="Google Shape;124;p3" svg:x="0.66667in" svg:y="0.46841in" svg:width="12in" svg:height="1.25in" presentation:class="title" presentation:placeholder="false">
          <draw:text-box>
            <text:p text:style-name="a953" text:class-names="" text:cond-style-name=""><text:span text:style-name="a948" text:class-names="">(</text:span><text:span text:style-name="a949" text:class-names="">一</text:span><text:span text:style-name="a950" text:class-names="">)</text:span><text:span text:style-name="a951" text:class-names="">核心技術原創性及技術發展里程碑</text:span><text:span text:style-name="a952" text:class-names=""/></text:p>
          </draw:text-box>
          <svg:title/>
          <svg:desc/>
        </draw:frame>
        <draw:frame draw:id="id180" presentation:style-name="a990" draw:name="Google Shape;125;p3" svg:x="0.66667in" svg:y="2.11667in" svg:width="12in" svg:height="4.8in" presentation:class="outline" presentation:placeholder="false">
          <draw:text-box>
            <text:list text:style-name="a959">
              <text:list-item>
                <text:p text:style-name="a958" text:class-names="" text:cond-style-name=""><text:span text:style-name="a955" text:class-names="">本計畫「</text:span><text:span text:style-name="a956" text:class-names="">具原創性之重大研發成果</text:span><text:span text:style-name="a957" text:class-names="">」之說明</text:span></text:p>
              </text:list-item>
            </text:list>
            <text:list text:style-name="a970">
              <text:list-item>
                <text:p text:style-name="a969" text:class-names="" text:cond-style-name=""><text:span text:style-name="a960" text:class-names=""><text:s text:c="2"/>-</text:span><text:span text:style-name="a961" text:class-names="">原創性核心技術說明、重大研發成果證明</text:span><text:span text:style-name="a962" text:class-names=""><text:s text:c="1"/>(</text:span><text:span text:style-name="a963" text:class-names="">請提出</text:span><text:span text:style-name="a964" text:class-names="">相關實驗數據</text:span><text:span text:style-name="a965" text:class-names="">，並填寫</text:span><text:span text:style-name="a966" text:class-names="">附件智財與論文說明</text:span><text:span text:style-name="a967" text:class-names="">)</text:span><text:span text:style-name="a968" text:class-names=""/></text:p>
              </text:list-item>
            </text:list>
            <text:list text:style-name="a974">
              <text:list-item>
                <text:p text:style-name="a973" text:class-names="" text:cond-style-name=""><text:span text:style-name="a971" text:class-names=""><text:s text:c="2"/>-</text:span><text:span text:style-name="a972" text:class-names="">可形成先期產業或重塑原有產業價值鏈之分析與說明</text:span></text:p>
              </text:list-item>
            </text:list>
            <text:list text:style-name="a978">
              <text:list-item>
                <text:p text:style-name="a977" text:class-names="" text:cond-style-name=""><text:span text:style-name="a975" text:class-names="">本計畫運用之創業技術內容，須為政府補助計畫產出之研發成果，依科技基本法規定歸屬於執行機構所有者。</text:span><text:span text:style-name="a976" text:class-names=""/></text:p>
              </text:list-item>
            </text:list>
            <text:list text:style-name="a982">
              <text:list-item>
                <text:p text:style-name="a981" text:class-names="" text:cond-style-name=""><text:span text:style-name="a979" text:class-names="">請說明核心技術內容及相關實驗數據，並請列出已發表之關鍵期刊論文、研討會議、榮獲知名獎座等。</text:span><text:span text:style-name="a980" text:class-names=""/></text:p>
              </text:list-item>
            </text:list>
            <text:list text:style-name="a986">
              <text:list-item>
                <text:p text:style-name="a985" text:class-names="" text:cond-style-name=""><text:span text:style-name="a983" text:class-names="">請說明將運用於創業之技術內容智財布局規劃，包括專利、營業秘密等。</text:span><text:span text:style-name="a984" text:class-names=""/></text:p>
              </text:list-item>
            </text:list>
            <text:list text:style-name="a989">
              <text:list-item>
                <text:p text:style-name="a988" text:class-names="" text:cond-style-name=""><text:span text:style-name="a987" text:class-names=""/></text:p>
              </text:list-item>
            </text:list>
          </draw:text-box>
          <svg:title/>
          <svg:desc/>
        </draw:frame>
        <draw:frame draw:id="id181" draw:style-name="a993" draw:name="Google Shape;126;p3" svg:x="11.55556in" svg:y="6.95139in" svg:width="1.11111in" svg:height="0.39931in">
          <draw:text-box>
            <text:p text:style-name="a992" text:class-names="" text:cond-style-name=""><text:span text:style-name="a991" text:class-names=""><text:page-number style:num-format="1" text:fixed="false"/></text:span></text:p>
          </draw:text-box>
          <svg:title/>
          <svg:desc/>
        </draw:frame>
        <presentation:notes draw:style-name="a999">
          <draw:page-thumbnail draw:page-number="3" svg:x="0.46007in" svg:y="1.35764in" svg:width="6.51389in" svg:height="3.66319in" presentation:class="page" draw:id="id182" presentation:style-name="a994" draw:name="Google Shape;120;p3:notes">
            <svg:title/>
            <svg:desc/>
          </draw:page-thumbnail>
          <draw:frame draw:id="id183" presentation:style-name="a995" draw:name="Google Shape;121;p3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84" draw:style-name="a998" draw:name="Google Shape;122;p3:notes" svg:x="4.2109in" svg:y="10.31287in" svg:width="3.22141in" svg:height="0.54477in">
            <draw:text-box>
              <text:p text:style-name="a997" text:class-names="" text:cond-style-name=""><text:span text:style-name="a996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4" draw:style-name="a1001" draw:master-page-name="Master1-Layout2-obj-OBJECT" presentation:presentation-page-layout-name="Master1-PPL2" draw:id="Slide-259">
        <draw:frame draw:id="id185" presentation:style-name="a1008" draw:name="Google Shape;132;p4" svg:x="0.66667in" svg:y="0.46841in" svg:width="12in" svg:height="1.25in" presentation:class="title" presentation:placeholder="false">
          <draw:text-box>
            <text:p text:style-name="a1007" text:class-names="" text:cond-style-name=""><text:span text:style-name="a1002" text:class-names="">(</text:span><text:span text:style-name="a1003" text:class-names="">一</text:span><text:span text:style-name="a1004" text:class-names="">)</text:span><text:span text:style-name="a1005" text:class-names="">核心技術原創性及技術發展里程碑</text:span><text:span text:style-name="a1006" text:class-names=""/></text:p>
          </draw:text-box>
          <svg:title/>
          <svg:desc/>
        </draw:frame>
        <draw:frame draw:id="id186" presentation:style-name="a1069" draw:name="Google Shape;133;p4" svg:x="0.66667in" svg:y="2.11667in" svg:width="12in" svg:height="5.38333in" presentation:class="outline" presentation:placeholder="false">
          <draw:text-box>
            <text:list text:style-name="a1013">
              <text:list-item>
                <text:p text:style-name="a1012" text:class-names="" text:cond-style-name=""><text:span text:style-name="a1009" text:class-names="">本計畫若為執行中之種子案或萌芽案，需針對「</text:span><text:span text:style-name="a1010" text:class-names="">前期執行狀況</text:span><text:span text:style-name="a1011" text:class-names="">」進行說明</text:span></text:p>
              </text:list-item>
            </text:list>
            <text:list text:style-name="a1017">
              <text:list-item>
                <text:p text:style-name="a1016" text:class-names="" text:cond-style-name=""><text:span text:style-name="a1014" text:class-names=""><text:s text:c="2"/>-</text:span><text:span text:style-name="a1015" text:class-names="">請提出技術及商業發展里程碑之驗證結果及相關產出</text:span></text:p>
              </text:list-item>
            </text:list>
            <text:list text:style-name="a1021">
              <text:list-item>
                <text:p text:style-name="a1020" text:class-names="" text:cond-style-name=""><text:span text:style-name="a1018" text:class-names=""><text:s text:c="2"/>-</text:span><text:span text:style-name="a1019" text:class-names="">目前技術發展之成果，包括但不限於</text:span></text:p>
              </text:list-item>
            </text:list>
            <text:list text:style-name="a1026">
              <text:list-item>
                <text:list text:style-name="a1026">
                  <text:list-item>
                    <text:list text:style-name="a1026">
                      <text:list-item>
                        <text:p text:style-name="a1025" text:class-names="" text:cond-style-name=""><text:span text:style-name="a1022" text:class-names="">技術可行性驗證及風險管控規劃</text:span><text:span text:style-name="a1023" text:class-names=""><text:s text:c="1"/></text:span><text:span text:style-name="a1024" text:class-names=""/></text:p>
                      </text:list-item>
                    </text:list>
                  </text:list-item>
                </text:list>
              </text:list-item>
            </text:list>
            <text:list text:style-name="a1033">
              <text:list-item>
                <text:list text:style-name="a1033">
                  <text:list-item>
                    <text:list text:style-name="a1033">
                      <text:list-item>
                        <text:p text:style-name="a1032" text:class-names="" text:cond-style-name=""><text:span text:style-name="a1027" text:class-names="">原型機發展階段規劃</text:span><text:span text:style-name="a1028" text:class-names=""><text:s text:c="1"/>(</text:span><text:span text:style-name="a1029" text:class-names="">醫材類請說明醫材比對品與預期用途</text:span><text:span text:style-name="a1030" text:class-names="">)</text:span><text:span text:style-name="a1031" text:class-names=""/></text:p>
                      </text:list-item>
                    </text:list>
                  </text:list-item>
                </text:list>
              </text:list-item>
            </text:list>
            <text:list text:style-name="a1039">
              <text:list-item>
                <text:list text:style-name="a1039">
                  <text:list-item>
                    <text:list text:style-name="a1039">
                      <text:list-item>
                        <text:p text:style-name="a1038" text:class-names="" text:cond-style-name=""><text:span text:style-name="a1034" text:class-names="">相關法規驗證等執行規劃</text:span><text:span text:style-name="a1035" text:class-names=""><text:s text:c="1"/>(</text:span><text:span text:style-name="a1036" text:class-names="">醫材類含取證所需之實驗臨床規劃</text:span><text:span text:style-name="a1037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043">
              <text:list-item>
                <text:list text:style-name="a1043">
                  <text:list-item>
                    <text:p text:style-name="a1042" text:class-names="" text:cond-style-name=""><text:span text:style-name="a1040" text:class-names="">-</text:span><text:span text:style-name="a1041" text:class-names="">目前商業發展之成果，包括但不限於</text:span></text:p>
                  </text:list-item>
                </text:list>
              </text:list-item>
            </text:list>
            <text:list text:style-name="a1046">
              <text:list-item>
                <text:list text:style-name="a1046">
                  <text:list-item>
                    <text:list text:style-name="a1046">
                      <text:list-item>
                        <text:p text:style-name="a1045" text:class-names="" text:cond-style-name=""><text:span text:style-name="a1044" text:class-names="">市場分析結果、競爭者分析之產出</text:span></text:p>
                      </text:list-item>
                    </text:list>
                  </text:list-item>
                </text:list>
              </text:list-item>
            </text:list>
            <text:list text:style-name="a1050">
              <text:list-item>
                <text:list text:style-name="a1050">
                  <text:list-item>
                    <text:list text:style-name="a1050">
                      <text:list-item>
                        <text:p text:style-name="a1049" text:class-names="" text:cond-style-name=""><text:span text:style-name="a1047" text:class-names="">風險管控規劃</text:span><text:span text:style-name="a1048" text:class-names=""><text:s text:c="1"/></text:span></text:p>
                      </text:list-item>
                    </text:list>
                  </text:list-item>
                </text:list>
              </text:list-item>
            </text:list>
            <text:list text:style-name="a1056">
              <text:list-item>
                <text:list text:style-name="a1056">
                  <text:list-item>
                    <text:list text:style-name="a1056">
                      <text:list-item>
                        <text:p text:style-name="a1055" text:class-names="" text:cond-style-name=""><text:span text:style-name="a1051" text:class-names="">產品設計發展之規劃</text:span><text:span text:style-name="a1052" text:class-names=""><text:s text:c="1"/>(</text:span><text:span text:style-name="a1053" text:class-names="">醫材類請說明醫材比對品與預期用途</text:span><text:span text:style-name="a1054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062">
              <text:list-item>
                <text:list text:style-name="a1062">
                  <text:list-item>
                    <text:list text:style-name="a1062">
                      <text:list-item>
                        <text:p text:style-name="a1061" text:class-names="" text:cond-style-name=""><text:span text:style-name="a1057" text:class-names="">相關法規驗證等執行規劃</text:span><text:span text:style-name="a1058" text:class-names=""><text:s text:c="1"/>(</text:span><text:span text:style-name="a1059" text:class-names="">醫材類含取證所需之實驗臨床規劃</text:span><text:span text:style-name="a1060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065">
              <text:list-item>
                <text:p text:style-name="a1064" text:class-names="" text:cond-style-name=""><text:span text:style-name="a1063" text:class-names=""/></text:p>
              </text:list-item>
            </text:list>
            <text:list text:style-name="a1068">
              <text:list-item>
                <text:p text:style-name="a1067" text:class-names="" text:cond-style-name=""><text:span text:style-name="a1066" text:class-names=""/></text:p>
              </text:list-item>
            </text:list>
          </draw:text-box>
          <svg:title/>
          <svg:desc/>
        </draw:frame>
        <draw:frame draw:id="id187" draw:style-name="a1072" draw:name="Google Shape;134;p4" svg:x="11.55556in" svg:y="6.95139in" svg:width="1.11111in" svg:height="0.39931in">
          <draw:text-box>
            <text:p text:style-name="a1071" text:class-names="" text:cond-style-name=""><text:span text:style-name="a1070" text:class-names=""><text:page-number style:num-format="1" text:fixed="false"/></text:span></text:p>
          </draw:text-box>
          <svg:title/>
          <svg:desc/>
        </draw:frame>
        <presentation:notes draw:style-name="a1078">
          <draw:page-thumbnail draw:page-number="4" svg:x="0.46007in" svg:y="1.35764in" svg:width="6.51389in" svg:height="3.66319in" presentation:class="page" draw:id="id188" presentation:style-name="a1073" draw:name="Google Shape;128;p4:notes">
            <svg:title/>
            <svg:desc/>
          </draw:page-thumbnail>
          <draw:frame draw:id="id189" presentation:style-name="a1074" draw:name="Google Shape;129;p4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90" draw:style-name="a1077" draw:name="Google Shape;130;p4:notes" svg:x="4.2109in" svg:y="10.31287in" svg:width="3.22141in" svg:height="0.54477in">
            <draw:text-box>
              <text:p text:style-name="a1076" text:class-names="" text:cond-style-name=""><text:span text:style-name="a107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8" draw:style-name="a1080" draw:master-page-name="Master1-Layout2-obj-OBJECT" presentation:presentation-page-layout-name="Master1-PPL2" draw:id="Slide-273">
        <draw:frame draw:id="id191" presentation:style-name="a1087" draw:name="Google Shape;132;p4" svg:x="0.66667in" svg:y="0.46841in" svg:width="12in" svg:height="1.25in" presentation:class="title" presentation:placeholder="false">
          <draw:text-box>
            <text:p text:style-name="a1086" text:class-names="" text:cond-style-name=""><text:span text:style-name="a1081" text:class-names="">(</text:span><text:span text:style-name="a1082" text:class-names="">一</text:span><text:span text:style-name="a1083" text:class-names="">)</text:span><text:span text:style-name="a1084" text:class-names="">核心技術原創性及技術發展里程碑</text:span><text:span text:style-name="a1085" text:class-names=""/></text:p>
          </draw:text-box>
          <svg:title/>
          <svg:desc/>
        </draw:frame>
        <draw:frame draw:id="id192" presentation:style-name="a1143" draw:name="Google Shape;133;p4" svg:x="0.66667in" svg:y="2.11667in" svg:width="12in" svg:height="5.38333in" presentation:class="outline" presentation:placeholder="false">
          <draw:text-box>
            <text:list text:style-name="a1092">
              <text:list-item>
                <text:p text:style-name="a1091" text:class-names="" text:cond-style-name=""><text:span text:style-name="a1088" text:class-names="">本計畫「</text:span><text:span text:style-name="a1089" text:class-names="">研發成果商品化規劃</text:span><text:span text:style-name="a1090" text:class-names="">」之說明</text:span></text:p>
              </text:list-item>
            </text:list>
            <text:list text:style-name="a1096">
              <text:list-item>
                <text:p text:style-name="a1095" text:class-names="" text:cond-style-name=""><text:span text:style-name="a1093" text:class-names=""><text:s text:c="2"/>-</text:span><text:span text:style-name="a1094" text:class-names="">請提出技術發展里程碑，例如：核心技術可行性驗證</text:span></text:p>
              </text:list-item>
            </text:list>
            <text:list text:style-name="a1100">
              <text:list-item>
                <text:p text:style-name="a1099" text:class-names="" text:cond-style-name=""><text:span text:style-name="a1097" text:class-names=""><text:s text:c="2"/>-</text:span><text:span text:style-name="a1098" text:class-names="">原型機發展與相關法規認證等執行規劃</text:span></text:p>
              </text:list-item>
            </text:list>
            <text:list text:style-name="a1103">
              <text:list-item>
                <text:list text:style-name="a1103">
                  <text:list-item>
                    <text:p text:style-name="a1102" text:class-names="" text:cond-style-name=""><text:span text:style-name="a1101" text:class-names="">技術發展里程碑包括各階段目標與時程</text:span></text:p>
                  </text:list-item>
                </text:list>
              </text:list-item>
            </text:list>
            <text:list text:style-name="a1106">
              <text:list-item>
                <text:list text:style-name="a1106">
                  <text:list-item>
                    <text:list text:style-name="a1106">
                      <text:list-item>
                        <text:p text:style-name="a1105" text:class-names="" text:cond-style-name=""><text:span text:style-name="a1104" text:class-names="">技術或服務的發展進程里程碑</text:span></text:p>
                      </text:list-item>
                    </text:list>
                  </text:list-item>
                </text:list>
              </text:list-item>
            </text:list>
            <text:list text:style-name="a1109">
              <text:list-item>
                <text:list text:style-name="a1109">
                  <text:list-item>
                    <text:p text:style-name="a1108" text:class-names="" text:cond-style-name=""><text:span text:style-name="a1107" text:class-names="">補助期間預計進行產品技術里程碑，包括</text:span></text:p>
                  </text:list-item>
                </text:list>
              </text:list-item>
            </text:list>
            <text:list text:style-name="a1122">
              <text:list-item>
                <text:list text:style-name="a1122">
                  <text:list-item>
                    <text:list text:style-name="a1122">
                      <text:list-item>
                        <text:p text:style-name="a1121" text:class-names="" text:cond-style-name=""><text:span text:style-name="a1110" text:class-names="">技術可行性驗證</text:span><text:span text:style-name="a1111" text:class-names=""><text:s text:c="1"/></text:span><text:span text:style-name="a1112" text:class-names="">(</text:span><text:span text:style-name="a1113" text:class-names="">萌芽案</text:span><text:span text:style-name="a1114" text:class-names="">TRL4-6</text:span><text:span text:style-name="a1115" text:class-names="">：</text:span><text:span text:style-name="a1116" text:class-names="">α-test</text:span><text:span text:style-name="a1117" text:class-names="">、拔尖案</text:span><text:span text:style-name="a1118" text:class-names="">TRL6-8</text:span><text:span text:style-name="a1119" text:class-names="">：</text:span><text:span text:style-name="a1120" text:class-names="">β-test)<text:s text:c="1"/></text:span></text:p>
                      </text:list-item>
                    </text:list>
                  </text:list-item>
                </text:list>
              </text:list-item>
            </text:list>
            <text:list text:style-name="a1129">
              <text:list-item>
                <text:list text:style-name="a1129">
                  <text:list-item>
                    <text:list text:style-name="a1129">
                      <text:list-item>
                        <text:p text:style-name="a1128" text:class-names="" text:cond-style-name=""><text:span text:style-name="a1123" text:class-names="">原型機規格之發展</text:span><text:span text:style-name="a1124" text:class-names=""><text:s text:c="1"/>(</text:span><text:span text:style-name="a1125" text:class-names="">醫材類請說明醫材比對品與預期用途</text:span><text:span text:style-name="a1126" text:class-names="">)</text:span><text:span text:style-name="a1127" text:class-names=""/></text:p>
                      </text:list-item>
                    </text:list>
                  </text:list-item>
                </text:list>
              </text:list-item>
            </text:list>
            <text:list text:style-name="a1136">
              <text:list-item>
                <text:list text:style-name="a1136">
                  <text:list-item>
                    <text:list text:style-name="a1136">
                      <text:list-item>
                        <text:p text:style-name="a1135" text:class-names="" text:cond-style-name=""><text:span text:style-name="a1130" text:class-names="">相關法規驗證等驗證指標</text:span><text:span text:style-name="a1131" text:class-names=""><text:s text:c="1"/>(</text:span><text:span text:style-name="a1132" text:class-names="">醫材類含取證所需之實驗臨床規劃</text:span><text:span text:style-name="a1133" text:class-names="">)</text:span><text:span text:style-name="a1134" text:class-names=""/></text:p>
                      </text:list-item>
                    </text:list>
                  </text:list-item>
                </text:list>
              </text:list-item>
            </text:list>
            <text:list text:style-name="a1139">
              <text:list-item>
                <text:p text:style-name="a1138" text:class-names="" text:cond-style-name=""><text:span text:style-name="a1137" text:class-names=""/></text:p>
              </text:list-item>
            </text:list>
            <text:list text:style-name="a1142">
              <text:list-item>
                <text:p text:style-name="a1141" text:class-names="" text:cond-style-name=""><text:span text:style-name="a1140" text:class-names=""/></text:p>
              </text:list-item>
            </text:list>
          </draw:text-box>
          <svg:title/>
          <svg:desc/>
        </draw:frame>
        <draw:frame draw:id="id193" draw:style-name="a1146" draw:name="Google Shape;134;p4" svg:x="11.55556in" svg:y="6.95139in" svg:width="1.11111in" svg:height="0.39931in">
          <draw:text-box>
            <text:p text:style-name="a1145" text:class-names="" text:cond-style-name=""><text:span text:style-name="a1144" text:class-names=""><text:page-number style:num-format="1" text:fixed="false"/></text:span></text:p>
          </draw:text-box>
          <svg:title/>
          <svg:desc/>
        </draw:frame>
        <presentation:notes draw:style-name="a1152">
          <draw:page-thumbnail draw:page-number="5" svg:x="0.46007in" svg:y="1.35764in" svg:width="6.51389in" svg:height="3.66319in" presentation:class="page" draw:id="id194" presentation:style-name="a1147" draw:name="Google Shape;128;p4:notes">
            <svg:title/>
            <svg:desc/>
          </draw:page-thumbnail>
          <draw:frame draw:id="id195" presentation:style-name="a1148" draw:name="Google Shape;129;p4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96" draw:style-name="a1151" draw:name="Google Shape;130;p4:notes" svg:x="4.2109in" svg:y="10.31287in" svg:width="3.22141in" svg:height="0.54477in">
            <draw:text-box>
              <text:p text:style-name="a1150" text:class-names="" text:cond-style-name=""><text:span text:style-name="a114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5" draw:style-name="a1154" draw:master-page-name="Master1-Layout2-obj-OBJECT" presentation:presentation-page-layout-name="Master1-PPL2" draw:id="Slide-260">
        <draw:frame draw:id="id197" presentation:style-name="a1162" draw:name="Google Shape;140;p5" svg:x="0.66667in" svg:y="0.50016in" svg:width="12in" svg:height="1.25in" presentation:class="title" presentation:placeholder="false">
          <draw:text-box>
            <text:p text:style-name="a1161" text:class-names="" text:cond-style-name=""><text:span text:style-name="a1155" text:class-names="">(</text:span><text:span text:style-name="a1156" text:class-names="">二</text:span><text:span text:style-name="a1157" text:class-names="">)</text:span><text:span text:style-name="a1158" text:class-names="">商業發展規劃</text:span><text:span text:style-name="a1159" text:class-names=""><text:s text:c="1"/></text:span><text:span text:style-name="a1160" text:class-names=""/></text:p>
          </draw:text-box>
          <svg:title/>
          <svg:desc/>
        </draw:frame>
        <draw:frame draw:id="id198" presentation:style-name="a1226" draw:name="Google Shape;141;p5" svg:x="0.66667in" svg:y="2.11667in" svg:width="12.48958in" svg:height="4.8in" presentation:class="outline" presentation:placeholder="false">
          <draw:text-box>
            <text:list text:style-name="a1167">
              <text:list-item>
                <text:p text:style-name="a1166" text:class-names="" text:cond-style-name=""><text:span text:style-name="a1163" text:class-names="">本計畫「</text:span><text:span text:style-name="a1164" text:class-names="">產品市場供應鏈上下游分析與商品化</text:span><text:span text:style-name="a1165" text:class-names="">」之說明</text:span></text:p>
              </text:list-item>
            </text:list>
            <text:list text:style-name="a1177">
              <text:list-item>
                <text:p text:style-name="a1176" text:class-names="" text:cond-style-name=""><text:span text:style-name="a1168" text:class-names=""><text:s text:c="2"/>-</text:span><text:span text:style-name="a1169" text:class-names="">請說明產品市場供應鏈上下游、競爭者分析及產品競爭優勢等</text:span><text:span text:style-name="a1170" text:class-names="">(</text:span><text:span text:style-name="a1171" text:class-names="">含產品發展、市場進入</text:span><text:span text:style-name="a1172" text:class-names="">/</text:span><text:span text:style-name="a1173" text:class-names="">布局規劃</text:span><text:span text:style-name="a1174" text:class-names="">)</text:span><text:span text:style-name="a1175" text:class-names=""/></text:p>
              </text:list-item>
            </text:list>
            <text:list text:style-name="a1185">
              <text:list-item>
                <text:p text:style-name="a1184" text:class-names="" text:cond-style-name=""><text:span text:style-name="a1178" text:class-names=""><text:s text:c="2"/>-</text:span><text:span text:style-name="a1179" text:class-names="">請說明先期使用者</text:span><text:span text:style-name="a1180" text:class-names="">(early adopter)</text:span><text:span text:style-name="a1181" text:class-names="">或前瞻使用者</text:span><text:span text:style-name="a1182" text:class-names="">(lead user)</text:span><text:span text:style-name="a1183" text:class-names="">使用意願分析與商業模式</text:span></text:p>
              </text:list-item>
            </text:list>
            <text:list text:style-name="a1188">
              <text:list-item>
                <text:list text:style-name="a1188">
                  <text:list-item>
                    <text:p text:style-name="a1187" text:class-names="" text:cond-style-name=""><text:span text:style-name="a1186" text:class-names="">可形成先期產業或重塑原有產業價值鏈之分析與說明，包括</text:span></text:p>
                  </text:list-item>
                </text:list>
              </text:list-item>
            </text:list>
            <text:list text:style-name="a1197">
              <text:list-item>
                <text:list text:style-name="a1197">
                  <text:list-item>
                    <text:list text:style-name="a1197">
                      <text:list-item>
                        <text:p text:style-name="a1196" text:class-names="" text:cond-style-name=""><text:span text:style-name="a1189" text:class-names="">市場未被滿足的需求</text:span><text:span text:style-name="a1190" text:class-names=""><text:s text:c="1"/>(Unmet needs</text:span><text:span text:style-name="a1191" text:class-names=""><text:s text:c="1"/></text:span><text:span text:style-name="a1192" text:class-names="">，生醫類為</text:span><text:span text:style-name="a1193" text:class-names=""><text:s text:c="1"/>Unmet Clinical needs</text:span><text:span text:style-name="a1194" text:class-names="">以及通路策略</text:span><text:span text:style-name="a1195" text:class-names="">)<text:s text:c="1"/></text:span></text:p>
                      </text:list-item>
                    </text:list>
                  </text:list-item>
                </text:list>
              </text:list-item>
            </text:list>
            <text:list text:style-name="a1201">
              <text:list-item>
                <text:list text:style-name="a1201">
                  <text:list-item>
                    <text:list text:style-name="a1201">
                      <text:list-item>
                        <text:p text:style-name="a1200" text:class-names="" text:cond-style-name=""><text:span text:style-name="a1198" text:class-names="">市場定位及規模預估</text:span><text:span text:style-name="a1199" text:class-names=""/></text:p>
                      </text:list-item>
                    </text:list>
                  </text:list-item>
                </text:list>
              </text:list-item>
            </text:list>
            <text:list text:style-name="a1204">
              <text:list-item>
                <text:list text:style-name="a1204">
                  <text:list-item>
                    <text:p text:style-name="a1203" text:class-names="" text:cond-style-name=""><text:span text:style-name="a1202" text:class-names="">早期商業發展策略</text:span></text:p>
                  </text:list-item>
                </text:list>
              </text:list-item>
            </text:list>
            <text:list text:style-name="a1212">
              <text:list-item>
                <text:list text:style-name="a1212">
                  <text:list-item>
                    <text:list text:style-name="a1212">
                      <text:list-item>
                        <text:p text:style-name="a1211" text:class-names="" text:cond-style-name=""><text:span text:style-name="a1205" text:class-names="">產品市場供應鏈上下游、競爭者分析及優勢等</text:span><text:span text:style-name="a1206" text:class-names=""><text:s text:c="1"/>(</text:span><text:span text:style-name="a1207" text:class-names="">含產品發展、市場進入</text:span><text:span text:style-name="a1208" text:class-names="">/</text:span><text:span text:style-name="a1209" text:class-names="">布局規劃</text:span><text:span text:style-name="a1210" text:class-names="">)<text:s text:c="1"/></text:span></text:p>
                      </text:list-item>
                    </text:list>
                  </text:list-item>
                </text:list>
              </text:list-item>
            </text:list>
            <text:list text:style-name="a1220">
              <text:list-item>
                <text:list text:style-name="a1220">
                  <text:list-item>
                    <text:list text:style-name="a1220">
                      <text:list-item>
                        <text:p text:style-name="a1219" text:class-names="" text:cond-style-name=""><text:span text:style-name="a1213" text:class-names="">供應鏈下游先期使用者</text:span><text:span text:style-name="a1214" text:class-names="">(early adopter)<text:s text:c="1"/></text:span><text:span text:style-name="a1215" text:class-names="">或前瞻使用者</text:span><text:span text:style-name="a1216" text:class-names=""><text:s text:c="1"/>(lead user)<text:s text:c="1"/></text:span><text:span text:style-name="a1217" text:class-names="">使用意願及其需求和規格等分析</text:span><text:span text:style-name="a1218" text:class-names=""/></text:p>
                      </text:list-item>
                    </text:list>
                  </text:list-item>
                </text:list>
              </text:list-item>
            </text:list>
            <text:list text:style-name="a1225">
              <text:list-item>
                <text:p text:style-name="a1224" text:class-names="" text:cond-style-name=""><text:span text:style-name="a1221" text:class-names=""><text:s text:c="2"/></text:span><text:span text:style-name="a1222" text:class-names=""><text:line-break/></text:span><text:span text:style-name="a1223" text:class-names=""/></text:p>
              </text:list-item>
            </text:list>
          </draw:text-box>
          <svg:title/>
          <svg:desc/>
        </draw:frame>
        <draw:frame draw:id="id199" draw:style-name="a1229" draw:name="Google Shape;142;p5" svg:x="11.55556in" svg:y="6.95139in" svg:width="1.11111in" svg:height="0.39931in">
          <draw:text-box>
            <text:p text:style-name="a1228" text:class-names="" text:cond-style-name=""><text:span text:style-name="a1227" text:class-names=""><text:page-number style:num-format="1" text:fixed="false"/></text:span></text:p>
          </draw:text-box>
          <svg:title/>
          <svg:desc/>
        </draw:frame>
        <presentation:notes draw:style-name="a1235">
          <draw:page-thumbnail draw:page-number="6" svg:x="0.46007in" svg:y="1.35764in" svg:width="6.51389in" svg:height="3.66319in" presentation:class="page" draw:id="id200" presentation:style-name="a1230" draw:name="Google Shape;136;p5:notes">
            <svg:title/>
            <svg:desc/>
          </draw:page-thumbnail>
          <draw:frame draw:id="id201" presentation:style-name="a1231" draw:name="Google Shape;137;p5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02" draw:style-name="a1234" draw:name="Google Shape;138;p5:notes" svg:x="4.2109in" svg:y="10.31287in" svg:width="3.22141in" svg:height="0.54477in">
            <draw:text-box>
              <text:p text:style-name="a1233" text:class-names="" text:cond-style-name=""><text:span text:style-name="a123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6" draw:style-name="a1237" draw:master-page-name="Master1-Layout2-obj-OBJECT" presentation:presentation-page-layout-name="Master1-PPL2" draw:id="Slide-261">
        <draw:frame draw:id="id203" presentation:style-name="a1293" draw:name="Google Shape;148;p6" svg:x="0.66667in" svg:y="2.11667in" svg:width="12in" svg:height="4.8in" presentation:class="outline" presentation:placeholder="false">
          <draw:text-box>
            <text:list text:style-name="a1242">
              <text:list-item>
                <text:p text:style-name="a1241" text:class-names="" text:cond-style-name=""><text:span text:style-name="a1238" text:class-names="">本計畫「</text:span><text:span text:style-name="a1239" text:class-names="">商業發展里程碑</text:span><text:span text:style-name="a1240" text:class-names="">」之說明</text:span></text:p>
              </text:list-item>
            </text:list>
            <text:list text:style-name="a1247">
              <text:list-item>
                <text:p text:style-name="a1246" text:class-names="" text:cond-style-name=""><text:span text:style-name="a1243" text:class-names=""><text:s text:c="2"/>-</text:span><text:span text:style-name="a1244" text:class-names="">請說明商業發展里程碑及階段性各階段預期完成之目標</text:span><text:span text:style-name="a1245" text:class-names=""/></text:p>
              </text:list-item>
            </text:list>
            <text:list text:style-name="a1250">
              <text:list-item>
                <text:list text:style-name="a1250">
                  <text:list-item>
                    <text:p text:style-name="a1249" text:class-names="" text:cond-style-name=""><text:span text:style-name="a1248" text:class-names="">商業發展里程碑，包括各階段目標與時程</text:span></text:p>
                  </text:list-item>
                </text:list>
              </text:list-item>
            </text:list>
            <text:list text:style-name="a1253">
              <text:list-item>
                <text:list text:style-name="a1253">
                  <text:list-item>
                    <text:list text:style-name="a1253">
                      <text:list-item>
                        <text:p text:style-name="a1252" text:class-names="" text:cond-style-name=""><text:span text:style-name="a1251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1256">
              <text:list-item>
                <text:list text:style-name="a1256">
                  <text:list-item>
                    <text:list text:style-name="a1256">
                      <text:list-item>
                        <text:p text:style-name="a1255" text:class-names="" text:cond-style-name=""><text:span text:style-name="a1254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1259">
              <text:list-item>
                <text:list text:style-name="a1259">
                  <text:list-item>
                    <text:p text:style-name="a1258" text:class-names="" text:cond-style-name=""><text:span text:style-name="a1257" text:class-names="">補助期間預計進行商化工作項，包括</text:span></text:p>
                  </text:list-item>
                </text:list>
              </text:list-item>
            </text:list>
            <text:list text:style-name="a1272">
              <text:list-item>
                <text:list text:style-name="a1272">
                  <text:list-item>
                    <text:list text:style-name="a1272">
                      <text:list-item>
                        <text:p text:style-name="a1271" text:class-names="" text:cond-style-name=""><text:span text:style-name="a1260" text:class-names="">風險管控規劃</text:span><text:span text:style-name="a1261" text:class-names=""><text:s text:c="1"/></text:span><text:span text:style-name="a1262" text:class-names="">(</text:span><text:span text:style-name="a1263" text:class-names="">萌芽案</text:span><text:span text:style-name="a1264" text:class-names="">TRL4-6</text:span><text:span text:style-name="a1265" text:class-names="">：</text:span><text:span text:style-name="a1266" text:class-names="">α-test</text:span><text:span text:style-name="a1267" text:class-names="">、拔尖案</text:span><text:span text:style-name="a1268" text:class-names="">TRL6-8</text:span><text:span text:style-name="a1269" text:class-names="">：</text:span><text:span text:style-name="a1270" text:class-names="">β-test)<text:s text:c="1"/></text:span></text:p>
                      </text:list-item>
                    </text:list>
                  </text:list-item>
                </text:list>
              </text:list-item>
            </text:list>
            <text:list text:style-name="a1279">
              <text:list-item>
                <text:list text:style-name="a1279">
                  <text:list-item>
                    <text:list text:style-name="a1279">
                      <text:list-item>
                        <text:p text:style-name="a1278" text:class-names="" text:cond-style-name=""><text:span text:style-name="a1273" text:class-names="">產品設計發展之規劃</text:span><text:span text:style-name="a1274" text:class-names=""><text:s text:c="1"/>(</text:span><text:span text:style-name="a1275" text:class-names="">醫材類請說明醫材比對品與預期用途</text:span><text:span text:style-name="a1276" text:class-names="">)</text:span><text:span text:style-name="a1277" text:class-names=""/></text:p>
                      </text:list-item>
                    </text:list>
                  </text:list-item>
                </text:list>
              </text:list-item>
            </text:list>
            <text:list text:style-name="a1286">
              <text:list-item>
                <text:list text:style-name="a1286">
                  <text:list-item>
                    <text:list text:style-name="a1286">
                      <text:list-item>
                        <text:p text:style-name="a1285" text:class-names="" text:cond-style-name=""><text:span text:style-name="a1280" text:class-names="">相關法規驗證等執行規劃</text:span><text:span text:style-name="a1281" text:class-names=""><text:s text:c="1"/>(</text:span><text:span text:style-name="a1282" text:class-names="">醫材類含取證所需之實驗臨床規劃</text:span><text:span text:style-name="a1283" text:class-names="">)</text:span><text:span text:style-name="a1284" text:class-names=""/></text:p>
                      </text:list-item>
                    </text:list>
                  </text:list-item>
                </text:list>
              </text:list-item>
            </text:list>
            <text:list text:style-name="a1289">
              <text:list-item>
                <text:p text:style-name="a1288" text:class-names="" text:cond-style-name=""><text:span text:style-name="a1287" text:class-names=""/></text:p>
              </text:list-item>
            </text:list>
            <text:list text:style-name="a1292">
              <text:list-item>
                <text:p text:style-name="a1291" text:class-names="" text:cond-style-name=""><text:span text:style-name="a1290" text:class-names=""><text:s text:c="1"/></text:span></text:p>
              </text:list-item>
            </text:list>
          </draw:text-box>
          <svg:title/>
          <svg:desc/>
        </draw:frame>
        <draw:frame draw:id="id204" presentation:style-name="a1301" draw:name="Google Shape;149;p6" svg:x="0.66667in" svg:y="0.50016in" svg:width="12in" svg:height="1.25in" presentation:class="title" presentation:placeholder="false">
          <draw:text-box>
            <text:p text:style-name="a1300" text:class-names="" text:cond-style-name=""><text:span text:style-name="a1294" text:class-names="">(</text:span><text:span text:style-name="a1295" text:class-names="">二</text:span><text:span text:style-name="a1296" text:class-names="">)</text:span><text:span text:style-name="a1297" text:class-names="">商業發展規劃</text:span><text:span text:style-name="a1298" text:class-names=""><text:s text:c="1"/></text:span><text:span text:style-name="a1299" text:class-names=""/></text:p>
          </draw:text-box>
          <svg:title/>
          <svg:desc/>
        </draw:frame>
        <draw:frame draw:id="id205" draw:style-name="a1304" draw:name="Google Shape;150;p6" svg:x="11.55556in" svg:y="6.95139in" svg:width="1.11111in" svg:height="0.39931in">
          <draw:text-box>
            <text:p text:style-name="a1303" text:class-names="" text:cond-style-name=""><text:span text:style-name="a1302" text:class-names=""><text:page-number style:num-format="1" text:fixed="false"/></text:span></text:p>
          </draw:text-box>
          <svg:title/>
          <svg:desc/>
        </draw:frame>
        <presentation:notes draw:style-name="a1310">
          <draw:page-thumbnail draw:page-number="7" svg:x="0.46007in" svg:y="1.35764in" svg:width="6.51389in" svg:height="3.66319in" presentation:class="page" draw:id="id206" presentation:style-name="a1305" draw:name="Google Shape;144;p6:notes">
            <svg:title/>
            <svg:desc/>
          </draw:page-thumbnail>
          <draw:frame draw:id="id207" presentation:style-name="a1306" draw:name="Google Shape;145;p6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08" draw:style-name="a1309" draw:name="Google Shape;146;p6:notes" svg:x="4.2109in" svg:y="10.31287in" svg:width="3.22141in" svg:height="0.54477in">
            <draw:text-box>
              <text:p text:style-name="a1308" text:class-names="" text:cond-style-name=""><text:span text:style-name="a1307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7" draw:style-name="a1312" draw:master-page-name="Master1-Layout2-obj-OBJECT" presentation:presentation-page-layout-name="Master1-PPL2" draw:id="Slide-262">
        <draw:frame draw:id="id209" presentation:style-name="a1319" draw:name="Google Shape;155;p7" svg:x="0.66667in" svg:y="0.77in" svg:width="12in" svg:height="1.25in" presentation:class="title" presentation:placeholder="false">
          <draw:text-box>
            <text:p text:style-name="a1318" text:class-names="" text:cond-style-name=""><text:span text:style-name="a1313" text:class-names="">(</text:span><text:span text:style-name="a1314" text:class-names="">三</text:span><text:span text:style-name="a1315" text:class-names="">)</text:span><text:span text:style-name="a1316" text:class-names="">創業團隊組成</text:span><text:span text:style-name="a1317" text:class-names=""/></text:p>
          </draw:text-box>
          <svg:title/>
          <svg:desc/>
        </draw:frame>
        <draw:frame draw:id="id210" presentation:style-name="a1339" draw:name="Google Shape;156;p7" svg:x="0.66667in" svg:y="2.11667in" svg:width="12in" svg:height="4.8in" presentation:class="outline" presentation:placeholder="false">
          <draw:text-box>
            <text:list text:style-name="a1322">
              <text:list-item>
                <text:p text:style-name="a1321" text:class-names="" text:cond-style-name=""><text:span text:style-name="a1320" text:class-names="">請說明預計新創團隊之成員與職掌（務必包括計畫主持人、技術開發人員、具業界經驗商業發展人員）</text:span></text:p>
              </text:list-item>
            </text:list>
            <text:list text:style-name="a1325">
              <text:list-item>
                <text:list text:style-name="a1325">
                  <text:list-item>
                    <text:p text:style-name="a1324" text:class-names="" text:cond-style-name=""><text:span text:style-name="a1323" text:class-names="">團隊創業準備度與成員組成完整性</text:span></text:p>
                  </text:list-item>
                </text:list>
              </text:list-item>
            </text:list>
            <text:list text:style-name="a1329">
              <text:list-item>
                <text:list text:style-name="a1329">
                  <text:list-item>
                    <text:list text:style-name="a1329">
                      <text:list-item>
                        <text:p text:style-name="a1328" text:class-names="" text:cond-style-name=""><text:span text:style-name="a1326" text:class-names="">PI</text:span><text:span text:style-name="a1327" text:class-names="">創業決心及校內外團隊組成之規劃</text:span></text:p>
                      </text:list-item>
                    </text:list>
                  </text:list-item>
                </text:list>
              </text:list-item>
            </text:list>
            <text:list text:style-name="a1335">
              <text:list-item>
                <text:list text:style-name="a1335">
                  <text:list-item>
                    <text:list text:style-name="a1335">
                      <text:list-item>
                        <text:p text:style-name="a1334" text:class-names="" text:cond-style-name=""><text:span text:style-name="a1330" text:class-names="">萌芽案：團隊組成及</text:span><text:span text:style-name="a1331" text:class-names="">BD</text:span><text:span text:style-name="a1332" text:class-names="">人選</text:span><text:span text:style-name="a1333" text:class-names=""/></text:p>
                      </text:list-item>
                    </text:list>
                  </text:list-item>
                </text:list>
              </text:list-item>
            </text:list>
            <text:list text:style-name="a1338">
              <text:list-item>
                <text:p text:style-name="a1337" text:class-names="" text:cond-style-name=""><text:span text:style-name="a1336" text:class-names=""/></text:p>
              </text:list-item>
            </text:list>
          </draw:text-box>
          <svg:title/>
          <svg:desc/>
        </draw:frame>
        <draw:frame draw:id="id211" draw:style-name="a1342" draw:name="Google Shape;157;p7" svg:x="11.55556in" svg:y="6.95139in" svg:width="1.11111in" svg:height="0.39931in">
          <draw:text-box>
            <text:p text:style-name="a1341" text:class-names="" text:cond-style-name=""><text:span text:style-name="a1340" text:class-names=""><text:page-number style:num-format="1" text:fixed="false"/></text:span></text:p>
          </draw:text-box>
          <svg:title/>
          <svg:desc/>
        </draw:frame>
        <presentation:notes draw:style-name="a1345">
          <draw:frame draw:id="id212" presentation:style-name="a1343" draw:name="Google Shape;152;p7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8" svg:x="0.46007in" svg:y="1.35764in" svg:width="6.51389in" svg:height="3.66319in" presentation:class="page" draw:id="id213" presentation:style-name="a1344" draw:name="Google Shape;153;p7:notes">
            <svg:title/>
            <svg:desc/>
          </draw:page-thumbnail>
        </presentation:notes>
      </draw:page>
      <draw:page draw:name="Slide8" draw:style-name="a1347" draw:master-page-name="Master1-Layout2-obj-OBJECT" presentation:presentation-page-layout-name="Master1-PPL2" draw:id="Slide-263">
        <draw:frame draw:id="id214" presentation:style-name="a1354" draw:name="Google Shape;163;p8" svg:x="0.66667in" svg:y="2.11667in" svg:width="12in" svg:height="4.8in" presentation:class="outline" presentation:placeholder="false">
          <draw:text-box>
            <text:list text:style-name="a1350">
              <text:list-item>
                <text:p text:style-name="a1349" text:class-names="" text:cond-style-name=""><text:span text:style-name="a1348" text:class-names=""/></text:p>
              </text:list-item>
            </text:list>
            <text:list text:style-name="a1353">
              <text:list-item>
                <text:p text:style-name="a1352" text:class-names="" text:cond-style-name=""><text:span text:style-name="a1351" text:class-names=""/></text:p>
              </text:list-item>
            </text:list>
          </draw:text-box>
          <svg:title/>
          <svg:desc/>
        </draw:frame>
        <draw:frame draw:id="id215" draw:name="Google Shape;164;p8" svg:x="0.66667in" svg:y="1.20085in" svg:width="12in" svg:height="4.15707in">
          <table:table table:style-name="a1355" table:template-name="{840AB88C-B92C-4BD4-BFFE-2BD4FF04B372}" table:use-banding-columns-styles="false" table:use-banding-rows-styles="false" table:use-first-column-styles="false" table:use-first-row-styles="false" table:use-last-column-styles="false" table:use-last-row-styles="false">
            <table:table-column table:style-name="a1356" table:default-cell-style-name=""/>
            <table:table-column table:style-name="a1357" table:default-cell-style-name=""/>
            <table:table-column table:style-name="a1358" table:default-cell-style-name=""/>
            <table:table-column table:style-name="a1359" table:default-cell-style-name=""/>
            <table:table-row table:style-name="a1360" table:default-cell-style-name="">
              <table:table-cell table:style-name="a1363">
                <text:p text:style-name="a1362" text:class-names="" text:cond-style-name=""><text:span text:style-name="a1361" text:class-names="">關鍵技術項目</text:span></text:p>
              </table:table-cell>
              <table:table-cell table:style-name="a1367">
                <text:p text:style-name="a1366" text:class-names="" text:cond-style-name=""><text:span text:style-name="a1364" text:class-names="">團隊現行技術進度</text:span><text:span text:style-name="a1365" text:class-names=""/></text:p>
              </table:table-cell>
              <table:table-cell table:style-name="a1372">
                <text:p text:style-name="a1369" text:class-names="" text:cond-style-name=""><text:span text:style-name="a1368" text:class-names="">本計劃預計完成之</text:span></text:p>
                <text:p text:style-name="a1371" text:class-names="" text:cond-style-name=""><text:span text:style-name="a1370" text:class-names="">技術目標及指標</text:span></text:p>
              </table:table-cell>
              <table:table-cell table:style-name="a1375">
                <text:p text:style-name="a1374" text:class-names="" text:cond-style-name=""><text:span text:style-name="a1373" text:class-names="">重要性說明與預估經費</text:span></text:p>
              </table:table-cell>
            </table:table-row>
            <table:table-row table:style-name="a1376" table:default-cell-style-name="">
              <table:table-cell table:style-name="a1379">
                <text:p text:style-name="a1378" text:class-names="" text:cond-style-name=""><text:span text:style-name="a1377" text:class-names=""/></text:p>
              </table:table-cell>
              <table:table-cell table:style-name="a1382">
                <text:p text:style-name="a1381" text:class-names="" text:cond-style-name=""><text:span text:style-name="a1380" text:class-names=""> </text:span></text:p>
              </table:table-cell>
              <table:table-cell table:style-name="a1385">
                <text:p text:style-name="a1384" text:class-names="" text:cond-style-name=""><text:span text:style-name="a1383" text:class-names=""> </text:span></text:p>
              </table:table-cell>
              <table:table-cell table:style-name="a1388">
                <text:p text:style-name="a1387" text:class-names="" text:cond-style-name=""><text:span text:style-name="a1386" text:class-names=""/></text:p>
              </table:table-cell>
            </table:table-row>
            <table:table-row table:style-name="a1389" table:default-cell-style-name="">
              <table:table-cell table:style-name="a1392">
                <text:p text:style-name="a1391" text:class-names="" text:cond-style-name=""><text:span text:style-name="a1390" text:class-names=""/></text:p>
              </table:table-cell>
              <table:table-cell table:style-name="a1395">
                <text:p text:style-name="a1394" text:class-names="" text:cond-style-name=""><text:span text:style-name="a1393" text:class-names=""/></text:p>
              </table:table-cell>
              <table:table-cell table:style-name="a1398">
                <text:p text:style-name="a1397" text:class-names="" text:cond-style-name=""><text:span text:style-name="a1396" text:class-names=""/></text:p>
              </table:table-cell>
              <table:table-cell table:style-name="a1401">
                <text:p text:style-name="a1400" text:class-names="" text:cond-style-name=""><text:span text:style-name="a1399" text:class-names=""/></text:p>
              </table:table-cell>
            </table:table-row>
            <table:table-row table:style-name="a1402" table:default-cell-style-name="">
              <table:table-cell table:style-name="a1405">
                <text:p text:style-name="a1404" text:class-names="" text:cond-style-name=""><text:span text:style-name="a1403" text:class-names=""/></text:p>
              </table:table-cell>
              <table:table-cell table:style-name="a1408">
                <text:p text:style-name="a1407" text:class-names="" text:cond-style-name=""><text:span text:style-name="a1406" text:class-names=""/></text:p>
              </table:table-cell>
              <table:table-cell table:style-name="a1411">
                <text:p text:style-name="a1410" text:class-names="" text:cond-style-name=""><text:span text:style-name="a1409" text:class-names=""/></text:p>
              </table:table-cell>
              <table:table-cell table:style-name="a1414">
                <text:p text:style-name="a1413" text:class-names="" text:cond-style-name=""><text:span text:style-name="a1412" text:class-names=""/></text:p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216" presentation:style-name="a1422" draw:name="Google Shape;165;p8" svg:x="0.66667in" svg:y="0.35849in" svg:width="12in" svg:height="0.58491in" presentation:class="title" presentation:placeholder="false">
          <draw:text-box>
            <text:p text:style-name="a1421" text:class-names="" text:cond-style-name=""><text:span text:style-name="a1415" text:class-names="">產品化關鍵技術研發進度</text:span><text:span text:style-name="a1416" text:class-names=""><text:s text:c="1"/></text:span><text:span text:style-name="a1417" text:class-names="">(</text:span><text:span text:style-name="a1418" text:class-names="">需對應查核點項目</text:span><text:span text:style-name="a1419" text:class-names="">)</text:span><text:span text:style-name="a1420" text:class-names=""/></text:p>
          </draw:text-box>
          <svg:title/>
          <svg:desc/>
        </draw:frame>
        <draw:frame draw:id="id217" draw:style-name="a1439" draw:name="Google Shape;166;p8" svg:x="0.92738in" svg:y="5.75238in" svg:width="11.81548in" svg:height="1.61563in">
          <draw:text-box>
            <text:p text:style-name="a1434" text:class-names="" text:cond-style-name=""><text:span text:style-name="a1423" text:class-names="">註：本頁應說明團隊現行所掌握之關鍵技術進度，以及為利研發成果商業化，本計劃預計完成之具體、可驗證之技術目標及指標，如功能</text:span><text:span text:style-name="a1424" text:class-names="">/spec</text:span><text:span text:style-name="a1425" text:class-names="">精進、產率</text:span><text:span text:style-name="a1426" text:class-names="">/</text:span><text:span text:style-name="a1427" text:class-names="">良率提升、完成</text:span><text:span text:style-name="a1428" text:class-names="">xxx</text:span><text:span text:style-name="a1429" text:class-names="">測試</text:span><text:span text:style-name="a1430" text:class-names="">/</text:span><text:span text:style-name="a1431" text:class-names="">試驗、完成系統雛形、完成</text:span><text:span text:style-name="a1432" text:class-names="">xxx</text:span><text:span text:style-name="a1433" text:class-names="">試量產等。</text:span></text:p>
            <text:p text:style-name="a1436" text:class-names="" text:cond-style-name=""><text:span text:style-name="a1435" text:class-names="">所列技術目標及指標應對應技術查核點。</text:span></text:p>
            <text:p text:style-name="a1438" text:class-names="" text:cond-style-name=""><text:span text:style-name="a1437" text:class-names="">延續案應對照補充說明與前期之關鍵技術差異，以及這些差異對商業化之必要性。</text:span></text:p>
          </draw:text-box>
          <svg:title/>
          <svg:desc/>
        </draw:frame>
        <presentation:notes draw:style-name="a1445">
          <draw:page-thumbnail draw:page-number="9" svg:x="0.46181in" svg:y="1.35764in" svg:width="6.51042in" svg:height="3.66319in" presentation:class="page" draw:id="id218" presentation:style-name="a1440" draw:name="Google Shape;159;p8:notes">
            <svg:title/>
            <svg:desc/>
          </draw:page-thumbnail>
          <draw:frame draw:id="id219" presentation:style-name="a1441" draw:name="Google Shape;160;p8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20" draw:style-name="a1444" draw:name="Google Shape;161;p8:notes" svg:x="4.2109in" svg:y="10.31287in" svg:width="3.22141in" svg:height="0.54477in">
            <draw:text-box>
              <text:p text:style-name="a1443" text:class-names="" text:cond-style-name=""><text:span text:style-name="a144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9" draw:style-name="a1447" draw:master-page-name="Master1-Layout2-obj-OBJECT" presentation:presentation-page-layout-name="Master1-PPL2" draw:id="Slide-264">
        <draw:frame draw:id="id221" presentation:style-name="a1454" draw:name="Google Shape;172;p9" svg:x="0.66667in" svg:y="2.11667in" svg:width="12in" svg:height="4.8in" presentation:class="outline" presentation:placeholder="false">
          <draw:text-box>
            <text:list text:style-name="a1450">
              <text:list-item>
                <text:p text:style-name="a1449" text:class-names="" text:cond-style-name=""><text:span text:style-name="a1448" text:class-names=""/></text:p>
              </text:list-item>
            </text:list>
            <text:list text:style-name="a1453">
              <text:list-item>
                <text:p text:style-name="a1452" text:class-names="" text:cond-style-name=""><text:span text:style-name="a1451" text:class-names=""/></text:p>
              </text:list-item>
            </text:list>
          </draw:text-box>
          <svg:title/>
          <svg:desc/>
        </draw:frame>
        <draw:frame draw:id="id222" draw:name="Google Shape;173;p9" svg:x="0.66667in" svg:y="1.20085in" svg:width="12in" svg:height="4.15707in">
          <table:table table:style-name="a1455" table:template-name="{840AB88C-B92C-4BD4-BFFE-2BD4FF04B372}" table:use-banding-columns-styles="false" table:use-banding-rows-styles="false" table:use-first-column-styles="false" table:use-first-row-styles="false" table:use-last-column-styles="false" table:use-last-row-styles="false">
            <table:table-column table:style-name="a1456" table:default-cell-style-name=""/>
            <table:table-column table:style-name="a1457" table:default-cell-style-name=""/>
            <table:table-column table:style-name="a1458" table:default-cell-style-name=""/>
            <table:table-row table:style-name="a1459" table:default-cell-style-name="">
              <table:table-cell table:style-name="a1462">
                <text:p text:style-name="a1461" text:class-names="" text:cond-style-name=""><text:span text:style-name="a1460" text:class-names="">工作項目</text:span></text:p>
              </table:table-cell>
              <table:table-cell table:style-name="a1466">
                <text:p text:style-name="a1465" text:class-names="" text:cond-style-name=""><text:span text:style-name="a1463" text:class-names="">本計劃預計完成之成果</text:span><text:span text:style-name="a1464" text:class-names=""/></text:p>
              </table:table-cell>
              <table:table-cell table:style-name="a1469">
                <text:p text:style-name="a1468" text:class-names="" text:cond-style-name=""><text:span text:style-name="a1467" text:class-names="">重要性說明與預估經費</text:span></text:p>
              </table:table-cell>
            </table:table-row>
            <table:table-row table:style-name="a1470" table:default-cell-style-name="">
              <table:table-cell table:style-name="a1473">
                <text:p text:style-name="a1472" text:class-names="" text:cond-style-name=""><text:span text:style-name="a1471" text:class-names=""/></text:p>
              </table:table-cell>
              <table:table-cell table:style-name="a1476">
                <text:p text:style-name="a1475" text:class-names="" text:cond-style-name=""><text:span text:style-name="a1474" text:class-names=""> </text:span></text:p>
              </table:table-cell>
              <table:table-cell table:style-name="a1479">
                <text:p text:style-name="a1478" text:class-names="" text:cond-style-name=""><text:span text:style-name="a1477" text:class-names=""> </text:span></text:p>
              </table:table-cell>
            </table:table-row>
            <table:table-row table:style-name="a1480" table:default-cell-style-name="">
              <table:table-cell table:style-name="a1483">
                <text:p text:style-name="a1482" text:class-names="" text:cond-style-name=""><text:span text:style-name="a1481" text:class-names=""/></text:p>
              </table:table-cell>
              <table:table-cell table:style-name="a1486">
                <text:p text:style-name="a1485" text:class-names="" text:cond-style-name=""><text:span text:style-name="a1484" text:class-names=""/></text:p>
              </table:table-cell>
              <table:table-cell table:style-name="a1489">
                <text:p text:style-name="a1488" text:class-names="" text:cond-style-name=""><text:span text:style-name="a1487" text:class-names=""/></text:p>
              </table:table-cell>
            </table:table-row>
            <table:table-row table:style-name="a1490" table:default-cell-style-name="">
              <table:table-cell table:style-name="a1493">
                <text:p text:style-name="a1492" text:class-names="" text:cond-style-name=""><text:span text:style-name="a1491" text:class-names=""/></text:p>
              </table:table-cell>
              <table:table-cell table:style-name="a1496">
                <text:p text:style-name="a1495" text:class-names="" text:cond-style-name=""><text:span text:style-name="a1494" text:class-names=""/></text:p>
              </table:table-cell>
              <table:table-cell table:style-name="a1499">
                <text:p text:style-name="a1498" text:class-names="" text:cond-style-name=""><text:span text:style-name="a1497" text:class-names=""/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frame draw:id="id223" presentation:style-name="a1507" draw:name="Google Shape;174;p9" svg:x="0.66667in" svg:y="0.35849in" svg:width="12in" svg:height="0.58491in" presentation:class="title" presentation:placeholder="false">
          <draw:text-box>
            <text:p text:style-name="a1506" text:class-names="" text:cond-style-name=""><text:span text:style-name="a1500" text:class-names="">科研成果之商品化進度</text:span><text:span text:style-name="a1501" text:class-names=""><text:s text:c="1"/></text:span><text:span text:style-name="a1502" text:class-names="">(</text:span><text:span text:style-name="a1503" text:class-names="">需對應查核點項目</text:span><text:span text:style-name="a1504" text:class-names="">)</text:span><text:span text:style-name="a1505" text:class-names=""/></text:p>
          </draw:text-box>
          <svg:title/>
          <svg:desc/>
        </draw:frame>
        <draw:frame draw:id="id224" draw:style-name="a1532" draw:name="Google Shape;175;p9" svg:x="0.90833in" svg:y="5.61542in" svg:width="11.55833in" svg:height="1.61563in">
          <draw:text-box>
            <text:p text:style-name="a1527" text:class-names="" text:cond-style-name=""><text:span text:style-name="a1508" text:class-names="">註：本頁應說明為利研發成果商業化，本計劃預計完成之進度，如完成多少潛在客戶</text:span><text:span text:style-name="a1509" text:class-names="">/</text:span><text:span text:style-name="a1510" text:class-names="">合作夥伴洽談、簽訂多少</text:span><text:span text:style-name="a1511" text:class-names="">MOU/</text:span><text:span text:style-name="a1512" text:class-names="">訂單、開發</text:span><text:span text:style-name="a1513" text:class-names="">xxx</text:span><text:span text:style-name="a1514" text:class-names="">客戶、完成</text:span><text:span text:style-name="a1515" text:class-names="">xxx</text:span><text:span text:style-name="a1516" text:class-names="">法規驗證或諮詢、完成</text:span><text:span text:style-name="a1517" text:class-names="">xxx</text:span><text:span text:style-name="a1518" text:class-names="">取證</text:span><text:span text:style-name="a1519" text:class-names="">(</text:span><text:span text:style-name="a1520" text:class-names="">或申請送件</text:span><text:span text:style-name="a1521" text:class-names="">)</text:span><text:span text:style-name="a1522" text:class-names="">、完成</text:span><text:span text:style-name="a1523" text:class-names="">xxx</text:span><text:span text:style-name="a1524" text:class-names="">智財評估、完成</text:span><text:span text:style-name="a1525" text:class-names="">xxx</text:span><text:span text:style-name="a1526" text:class-names="">參展等。</text:span></text:p>
            <text:p text:style-name="a1529" text:class-names="" text:cond-style-name=""><text:span text:style-name="a1528" text:class-names="">所列工作項目與成果應對應商業查核點。</text:span></text:p>
            <text:p text:style-name="a1531" text:class-names="" text:cond-style-name=""><text:span text:style-name="a1530" text:class-names="">延續案應對照補充說明與前期之工作項目差異，以及這些差異對商業化之必要性。</text:span></text:p>
          </draw:text-box>
          <svg:title/>
          <svg:desc/>
        </draw:frame>
        <presentation:notes draw:style-name="a1538">
          <draw:page-thumbnail draw:page-number="10" svg:x="0.46181in" svg:y="1.35764in" svg:width="6.51042in" svg:height="3.66319in" presentation:class="page" draw:id="id225" presentation:style-name="a1533" draw:name="Google Shape;168;p9:notes">
            <svg:title/>
            <svg:desc/>
          </draw:page-thumbnail>
          <draw:frame draw:id="id226" presentation:style-name="a1534" draw:name="Google Shape;169;p9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27" draw:style-name="a1537" draw:name="Google Shape;170;p9:notes" svg:x="4.2109in" svg:y="10.31287in" svg:width="3.22141in" svg:height="0.54477in">
            <draw:text-box>
              <text:p text:style-name="a1536" text:class-names="" text:cond-style-name=""><text:span text:style-name="a153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0" draw:style-name="a1540" draw:master-page-name="Master1-Layout2-obj-OBJECT" presentation:presentation-page-layout-name="Master1-PPL2" draw:id="Slide-265">
        <draw:frame draw:id="id228" presentation:style-name="a1554" draw:name="Google Shape;181;p10" svg:x="0.45935in" svg:y="0.1493in" svg:width="12in" svg:height="0.77439in" presentation:class="title" presentation:placeholder="false">
          <draw:text-box>
            <text:p text:style-name="a1553" text:class-names="" text:cond-style-name=""><text:span text:style-name="a1541" text:class-names="">(</text:span><text:span text:style-name="a1542" text:class-names="">四</text:span><text:span text:style-name="a1543" text:class-names="">)</text:span><text:span text:style-name="a1544" text:class-names="">自提查核點</text:span><text:span text:style-name="a1545" text:class-names="">(</text:span><text:span text:style-name="a1546" text:class-names="">萌芽</text:span><text:span text:style-name="a1547" text:class-names="">)</text:span><text:span text:style-name="a1548" text:class-names=""><text:s text:c="1"/></text:span><text:span text:style-name="a1549" text:class-names="">(</text:span><text:span text:style-name="a1550" text:class-names="">預估申請經費總和需為個案經費表之總和</text:span><text:span text:style-name="a1551" text:class-names="">)</text:span><text:span text:style-name="a1552" text:class-names=""/></text:p>
          </draw:text-box>
          <svg:title/>
          <svg:desc/>
        </draw:frame>
        <draw:frame draw:id="id229" draw:name="Google Shape;182;p10" svg:x="0.13009in" svg:y="1.05035in" svg:width="13.11317in" svg:height="6.3003in">
          <table:table table:style-name="a1555" table:template-name="{93296810-A885-4BE3-A3E7-6D5BEEA58F35}" table:use-banding-columns-styles="false" table:use-banding-rows-styles="true" table:use-first-column-styles="false" table:use-first-row-styles="true" table:use-last-column-styles="false" table:use-last-row-styles="false">
            <table:table-column table:style-name="a1556" table:default-cell-style-name=""/>
            <table:table-column table:style-name="a1557" table:default-cell-style-name=""/>
            <table:table-column table:style-name="a1558" table:default-cell-style-name=""/>
            <table:table-column table:style-name="a1559" table:default-cell-style-name=""/>
            <table:table-column table:style-name="a1560" table:default-cell-style-name=""/>
            <table:table-row table:style-name="a1561" table:default-cell-style-name="">
              <table:table-cell table:style-name="a1567">
                <text:p text:style-name="a1566" text:class-names="" text:cond-style-name=""><text:span text:style-name="a1562" text:class-names="">時<text:s text:c="1"/></text:span><text:span text:style-name="a1563" text:class-names=""><text:s text:c="2"/></text:span><text:span text:style-name="a1564" text:class-names="">間</text:span><text:span text:style-name="a1565" text:class-names=""/></text:p>
              </table:table-cell>
              <table:table-cell table:style-name="a1571">
                <text:p text:style-name="a1570" text:class-names="" text:cond-style-name=""><text:span text:style-name="a1568" text:class-names="">查核點</text:span><text:span text:style-name="a1569" text:class-names=""/></text:p>
              </table:table-cell>
              <table:table-cell table:style-name="a1575">
                <text:p text:style-name="a1574" text:class-names="" text:cond-style-name=""><text:span text:style-name="a1572" text:class-names="">項目</text:span><text:span text:style-name="a1573" text:class-names=""/></text:p>
              </table:table-cell>
              <table:table-cell table:style-name="a1579">
                <text:p text:style-name="a1578" text:class-names="" text:cond-style-name=""><text:span text:style-name="a1576" text:class-names="">辦理事項</text:span><text:span text:style-name="a1577" text:class-names=""/></text:p>
              </table:table-cell>
              <table:table-cell table:style-name="a1583">
                <text:p text:style-name="a1582" text:class-names="" text:cond-style-name=""><text:span text:style-name="a1580" text:class-names="">預估申請經費</text:span><text:span text:style-name="a1581" text:class-names=""/></text:p>
              </table:table-cell>
            </table:table-row>
            <table:table-row table:style-name="a1584" table:default-cell-style-name="">
              <table:table-cell table:style-name="a1600" table:number-rows-spanned="4">
                <text:p text:style-name="a1586" text:class-names="" text:cond-style-name=""><text:span text:style-name="a1585" text:class-names="">期中前</text:span></text:p>
                <text:p text:style-name="a1588" text:class-names="" text:cond-style-name=""><text:span text:style-name="a1587" text:class-names="">須完成之</text:span></text:p>
                <text:p text:style-name="a1590" text:class-names="" text:cond-style-name=""><text:span text:style-name="a1589" text:class-names="">查核點</text:span></text:p>
                <text:p text:style-name="a1599" text:class-names="" text:cond-style-name=""><text:span text:style-name="a1591" text:class-names="">(</text:span><text:span text:style-name="a1592" text:class-names="">預計</text:span><text:span text:style-name="a1593" text:class-names="">115</text:span><text:span text:style-name="a1594" text:class-names="">年</text:span><text:span text:style-name="a1595" text:class-names="">6</text:span><text:span text:style-name="a1596" text:class-names="">月</text:span><text:span text:style-name="a1597" text:class-names="">)</text:span><text:span text:style-name="a1598" text:class-names=""/></text:p>
              </table:table-cell>
              <table:table-cell table:style-name="a1604" table:number-rows-spanned="2">
                <text:p text:style-name="a1603" text:class-names="" text:cond-style-name=""><text:span text:style-name="a1601" text:class-names="">商業查核點</text:span><text:span text:style-name="a1602" text:class-names=""/></text:p>
              </table:table-cell>
              <table:table-cell table:style-name="a1610">
                <text:p text:style-name="a1609" text:class-names="" text:cond-style-name=""><text:span text:style-name="a1605" text:class-names="">EX</text:span><text:span text:style-name="a1606" text:class-names="">：市場規模與板塊分析報告一份</text:span><text:span text:style-name="a1607" text:class-names=""><text:s text:c="1"/></text:span><text:span text:style-name="a1608" text:class-names=""/></text:p>
              </table:table-cell>
              <table:table-cell table:style-name="a1613">
                <text:p text:style-name="a1612" text:class-names="" text:cond-style-name=""><text:span text:style-name="a1611" text:class-names=""/></text:p>
              </table:table-cell>
              <table:table-cell table:style-name="a1616">
                <text:p text:style-name="a1615" text:class-names="" text:cond-style-name=""><text:span text:style-name="a1614" text:class-names=""/></text:p>
              </table:table-cell>
            </table:table-row>
            <table:table-row table:style-name="a1617" table:default-cell-style-name="">
              <table:covered-table-cell table:style-name=""/>
              <table:covered-table-cell table:style-name=""/>
              <table:table-cell table:style-name="a1625">
                <text:p text:style-name="a1624" text:class-names="" text:cond-style-name=""><text:span text:style-name="a1618" text:class-names="">EX</text:span><text:span text:style-name="a1619" text:class-names="">：</text:span><text:span text:style-name="a1620" text:class-names="">TA</text:span><text:span text:style-name="a1621" text:class-names="">擬定與產品定位分析報告一份</text:span><text:span text:style-name="a1622" text:class-names=""><text:s text:c="1"/></text:span><text:span text:style-name="a1623" text:class-names=""/></text:p>
              </table:table-cell>
              <table:table-cell table:style-name="a1628">
                <text:p text:style-name="a1627" text:class-names="" text:cond-style-name=""><text:span text:style-name="a1626" text:class-names=""/></text:p>
              </table:table-cell>
              <table:table-cell table:style-name="a1631">
                <text:p text:style-name="a1630" text:class-names="" text:cond-style-name=""><text:span text:style-name="a1629" text:class-names=""/></text:p>
              </table:table-cell>
            </table:table-row>
            <table:table-row table:style-name="a1632" table:default-cell-style-name="">
              <table:covered-table-cell table:style-name=""/>
              <table:table-cell table:style-name="a1636" table:number-rows-spanned="2">
                <text:p text:style-name="a1635" text:class-names="" text:cond-style-name=""><text:span text:style-name="a1633" text:class-names="">技術查核點</text:span><text:span text:style-name="a1634" text:class-names=""/></text:p>
              </table:table-cell>
              <table:table-cell table:style-name="a1642">
                <text:p text:style-name="a1641" text:class-names="" text:cond-style-name=""><text:span text:style-name="a1637" text:class-names="">EX</text:span><text:span text:style-name="a1638" text:class-names="">：完成原型機設計</text:span><text:span text:style-name="a1639" text:class-names=""><text:s text:c="1"/></text:span><text:span text:style-name="a1640" text:class-names=""/></text:p>
              </table:table-cell>
              <table:table-cell table:style-name="a1647">
                <text:p text:style-name="a1646" text:class-names="" text:cond-style-name=""><text:span text:style-name="a1643" text:class-names="">制訂及完成原型機規格設計（包含設計圖與相關零組件之明確規格，並清楚定義原型機功能規格）</text:span><text:span text:style-name="a1644" text:class-names=""><text:s text:c="1"/></text:span><text:span text:style-name="a1645" text:class-names=""/></text:p>
              </table:table-cell>
              <table:table-cell table:style-name="a1650">
                <text:p text:style-name="a1649" text:class-names="" text:cond-style-name=""><text:span text:style-name="a1648" text:class-names=""/></text:p>
              </table:table-cell>
            </table:table-row>
            <table:table-row table:style-name="a1651" table:default-cell-style-name="">
              <table:covered-table-cell table:style-name=""/>
              <table:covered-table-cell table:style-name=""/>
              <table:table-cell table:style-name="a1659">
                <text:p text:style-name="a1654" text:class-names="" text:cond-style-name=""><text:span text:style-name="a1652" text:class-names="">EX</text:span><text:span text:style-name="a1653" text:class-names="">：完成原型機功能</text:span></text:p>
                <text:p text:style-name="a1658" text:class-names="" text:cond-style-name=""><text:span text:style-name="a1655" text:class-names="">規格驗證</text:span><text:span text:style-name="a1656" text:class-names=""><text:s text:c="1"/></text:span><text:span text:style-name="a1657" text:class-names=""/></text:p>
              </table:table-cell>
              <table:table-cell table:style-name="a1668">
                <text:p text:style-name="a1667" text:class-names="" text:cond-style-name=""><text:span text:style-name="a1660" text:class-names="">完成原型機預期用途之功能驗證</text:span><text:span text:style-name="a1661" text:class-names="">(</text:span><text:span text:style-name="a1662" text:class-names="">驗證試驗須包含至少三次獨立測試及具代表性之功能比對，相關功能驗證需有明確之允收標準，並註記是否由第三方具</text:span><text:span text:style-name="a1663" text:class-names="">TOF</text:span><text:span text:style-name="a1664" text:class-names="">認證實驗室來執行相關驗證報告產出</text:span><text:span text:style-name="a1665" text:class-names="">)</text:span><text:span text:style-name="a1666" text:class-names=""/></text:p>
              </table:table-cell>
              <table:table-cell table:style-name="a1671">
                <text:p text:style-name="a1670" text:class-names="" text:cond-style-name=""><text:span text:style-name="a1669" text:class-names=""/></text:p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230" draw:style-name="a1674" draw:name="Google Shape;183;p10" svg:x="11.55556in" svg:y="6.95139in" svg:width="1.11111in" svg:height="0.39931in">
          <draw:text-box>
            <text:p text:style-name="a1673" text:class-names="" text:cond-style-name=""><text:span text:style-name="a1672" text:class-names=""><text:page-number style:num-format="1" text:fixed="false"/></text:span></text:p>
          </draw:text-box>
          <svg:title/>
          <svg:desc/>
        </draw:frame>
        <presentation:notes draw:style-name="a1680">
          <draw:page-thumbnail draw:page-number="11" svg:x="0.46007in" svg:y="1.35764in" svg:width="6.51389in" svg:height="3.66319in" presentation:class="page" draw:id="id231" presentation:style-name="a1675" draw:name="Google Shape;177;p10:notes">
            <svg:title/>
            <svg:desc/>
          </draw:page-thumbnail>
          <draw:frame draw:id="id232" presentation:style-name="a1676" draw:name="Google Shape;178;p10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33" draw:style-name="a1679" draw:name="Google Shape;179;p10:notes" svg:x="4.2109in" svg:y="10.31287in" svg:width="3.22141in" svg:height="0.54477in">
            <draw:text-box>
              <text:p text:style-name="a1678" text:class-names="" text:cond-style-name=""><text:span text:style-name="a1677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1" draw:style-name="a1682" draw:master-page-name="Master1-Layout2-obj-OBJECT" presentation:presentation-page-layout-name="Master1-PPL2" draw:id="Slide-266">
        <draw:frame draw:id="id234" presentation:style-name="a1696" draw:name="Google Shape;189;p11" svg:x="0.45935in" svg:y="0.1493in" svg:width="12in" svg:height="0.77439in" presentation:class="title" presentation:placeholder="false">
          <draw:text-box>
            <text:p text:style-name="a1695" text:class-names="" text:cond-style-name=""><text:span text:style-name="a1683" text:class-names="">(</text:span><text:span text:style-name="a1684" text:class-names="">四</text:span><text:span text:style-name="a1685" text:class-names="">)</text:span><text:span text:style-name="a1686" text:class-names="">自提查核點</text:span><text:span text:style-name="a1687" text:class-names="">(</text:span><text:span text:style-name="a1688" text:class-names="">萌芽</text:span><text:span text:style-name="a1689" text:class-names="">)</text:span><text:span text:style-name="a1690" text:class-names=""><text:s text:c="1"/></text:span><text:span text:style-name="a1691" text:class-names="">(</text:span><text:span text:style-name="a1692" text:class-names="">預估申請經費總和需為個案經費表之總和</text:span><text:span text:style-name="a1693" text:class-names="">)</text:span><text:span text:style-name="a1694" text:class-names=""/></text:p>
          </draw:text-box>
          <svg:title/>
          <svg:desc/>
        </draw:frame>
        <draw:frame draw:id="id235" draw:name="Google Shape;190;p11" svg:x="0.13009in" svg:y="1.05035in" svg:width="13.11317in" svg:height="6.3003in">
          <table:table table:style-name="a1697" table:template-name="{93296810-A885-4BE3-A3E7-6D5BEEA58F35}" table:use-banding-columns-styles="false" table:use-banding-rows-styles="true" table:use-first-column-styles="false" table:use-first-row-styles="true" table:use-last-column-styles="false" table:use-last-row-styles="false">
            <table:table-column table:style-name="a1698" table:default-cell-style-name=""/>
            <table:table-column table:style-name="a1699" table:default-cell-style-name=""/>
            <table:table-column table:style-name="a1700" table:default-cell-style-name=""/>
            <table:table-column table:style-name="a1701" table:default-cell-style-name=""/>
            <table:table-column table:style-name="a1702" table:default-cell-style-name=""/>
            <table:table-row table:style-name="a1703" table:default-cell-style-name="">
              <table:table-cell table:style-name="a1709">
                <text:p text:style-name="a1708" text:class-names="" text:cond-style-name=""><text:span text:style-name="a1704" text:class-names="">時<text:s text:c="1"/></text:span><text:span text:style-name="a1705" text:class-names=""><text:s text:c="2"/></text:span><text:span text:style-name="a1706" text:class-names="">間</text:span><text:span text:style-name="a1707" text:class-names=""/></text:p>
              </table:table-cell>
              <table:table-cell table:style-name="a1713">
                <text:p text:style-name="a1712" text:class-names="" text:cond-style-name=""><text:span text:style-name="a1710" text:class-names="">查核點</text:span><text:span text:style-name="a1711" text:class-names=""/></text:p>
              </table:table-cell>
              <table:table-cell table:style-name="a1717">
                <text:p text:style-name="a1716" text:class-names="" text:cond-style-name=""><text:span text:style-name="a1714" text:class-names="">項目</text:span><text:span text:style-name="a1715" text:class-names=""/></text:p>
              </table:table-cell>
              <table:table-cell table:style-name="a1721">
                <text:p text:style-name="a1720" text:class-names="" text:cond-style-name=""><text:span text:style-name="a1718" text:class-names="">辦理事項</text:span><text:span text:style-name="a1719" text:class-names=""/></text:p>
              </table:table-cell>
              <table:table-cell table:style-name="a1725">
                <text:p text:style-name="a1724" text:class-names="" text:cond-style-name=""><text:span text:style-name="a1722" text:class-names="">預估申請經費</text:span><text:span text:style-name="a1723" text:class-names=""/></text:p>
              </table:table-cell>
            </table:table-row>
            <table:table-row table:style-name="a1726" table:default-cell-style-name="">
              <table:table-cell table:style-name="a1742" table:number-rows-spanned="4">
                <text:p text:style-name="a1728" text:class-names="" text:cond-style-name=""><text:span text:style-name="a1727" text:class-names="">期末前</text:span></text:p>
                <text:p text:style-name="a1730" text:class-names="" text:cond-style-name=""><text:span text:style-name="a1729" text:class-names="">須完成之</text:span></text:p>
                <text:p text:style-name="a1732" text:class-names="" text:cond-style-name=""><text:span text:style-name="a1731" text:class-names="">查核點</text:span></text:p>
                <text:p text:style-name="a1741" text:class-names="" text:cond-style-name=""><text:span text:style-name="a1733" text:class-names="">(</text:span><text:span text:style-name="a1734" text:class-names="">預計</text:span><text:span text:style-name="a1735" text:class-names="">115</text:span><text:span text:style-name="a1736" text:class-names="">年</text:span><text:span text:style-name="a1737" text:class-names="">12</text:span><text:span text:style-name="a1738" text:class-names="">月</text:span><text:span text:style-name="a1739" text:class-names="">)</text:span><text:span text:style-name="a1740" text:class-names=""/></text:p>
              </table:table-cell>
              <table:table-cell table:style-name="a1746" table:number-rows-spanned="2">
                <text:p text:style-name="a1745" text:class-names="" text:cond-style-name=""><text:span text:style-name="a1743" text:class-names="">商業查核點</text:span><text:span text:style-name="a1744" text:class-names=""/></text:p>
              </table:table-cell>
              <table:table-cell table:style-name="a1757">
                <text:p text:style-name="a1756" text:class-names="" text:cond-style-name=""><text:span text:style-name="a1747" text:class-names="">EX</text:span><text:span text:style-name="a1748" text:class-names="">：競爭者分析與智財佈局</text:span><text:span text:style-name="a1749" text:class-names=""><text:s text:c="1"/>(</text:span><text:span text:style-name="a1750" text:class-names="">含</text:span><text:span text:style-name="a1751" text:class-names="">FTO</text:span><text:span text:style-name="a1752" text:class-names="">報告</text:span><text:span text:style-name="a1753" text:class-names="">)<text:s text:c="1"/></text:span><text:span text:style-name="a1754" text:class-names="">報告一份</text:span><text:span text:style-name="a1755" text:class-names=""/></text:p>
              </table:table-cell>
              <table:table-cell table:style-name="a1760">
                <text:p text:style-name="a1759" text:class-names="" text:cond-style-name=""><text:span text:style-name="a1758" text:class-names=""/></text:p>
              </table:table-cell>
              <table:table-cell table:style-name="a1763">
                <text:p text:style-name="a1762" text:class-names="" text:cond-style-name=""><text:span text:style-name="a1761" text:class-names=""/></text:p>
              </table:table-cell>
            </table:table-row>
            <table:table-row table:style-name="a1764" table:default-cell-style-name="">
              <table:covered-table-cell table:style-name=""/>
              <table:covered-table-cell table:style-name=""/>
              <table:table-cell table:style-name="a1770">
                <text:p text:style-name="a1769" text:class-names="" text:cond-style-name=""><text:span text:style-name="a1765" text:class-names="">EX</text:span><text:span text:style-name="a1766" text:class-names="">：完整的商業營運計畫書一份</text:span><text:span text:style-name="a1767" text:class-names=""><text:s text:c="1"/></text:span><text:span text:style-name="a1768" text:class-names=""/></text:p>
              </table:table-cell>
              <table:table-cell table:style-name="a1773">
                <text:p text:style-name="a1772" text:class-names="" text:cond-style-name=""><text:span text:style-name="a1771" text:class-names=""/></text:p>
              </table:table-cell>
              <table:table-cell table:style-name="a1776">
                <text:p text:style-name="a1775" text:class-names="" text:cond-style-name=""><text:span text:style-name="a1774" text:class-names=""/></text:p>
              </table:table-cell>
            </table:table-row>
            <table:table-row table:style-name="a1777" table:default-cell-style-name="">
              <table:covered-table-cell table:style-name=""/>
              <table:table-cell table:style-name="a1781" table:number-rows-spanned="2">
                <text:p text:style-name="a1780" text:class-names="" text:cond-style-name=""><text:span text:style-name="a1778" text:class-names="">技術查核點</text:span><text:span text:style-name="a1779" text:class-names=""/></text:p>
              </table:table-cell>
              <table:table-cell table:style-name="a1787">
                <text:p text:style-name="a1786" text:class-names="" text:cond-style-name=""><text:span text:style-name="a1782" text:class-names="">EX</text:span><text:span text:style-name="a1783" text:class-names="">：完成原型機試量產</text:span><text:span text:style-name="a1784" text:class-names=""><text:s text:c="1"/></text:span><text:span text:style-name="a1785" text:class-names=""/></text:p>
              </table:table-cell>
              <table:table-cell table:style-name="a1792">
                <text:p text:style-name="a1791" text:class-names="" text:cond-style-name=""><text:span text:style-name="a1788" text:class-names="">完成原型機試量產一批（共計ＸＸ個原型機）</text:span><text:span text:style-name="a1789" text:class-names=""><text:s text:c="1"/></text:span><text:span text:style-name="a1790" text:class-names=""/></text:p>
              </table:table-cell>
              <table:table-cell table:style-name="a1795">
                <text:p text:style-name="a1794" text:class-names="" text:cond-style-name=""><text:span text:style-name="a1793" text:class-names=""/></text:p>
              </table:table-cell>
            </table:table-row>
            <table:table-row table:style-name="a1796" table:default-cell-style-name="">
              <table:covered-table-cell table:style-name=""/>
              <table:covered-table-cell table:style-name=""/>
              <table:table-cell table:style-name="a1804">
                <text:p text:style-name="a1803" text:class-names="" text:cond-style-name=""><text:span text:style-name="a1797" text:class-names="">EX</text:span><text:span text:style-name="a1798" text:class-names="">：</text:span><text:span text:style-name="a1799" text:class-names="">FDA 513(g)</text:span><text:span text:style-name="a1800" text:class-names="">送件申請</text:span><text:span text:style-name="a1801" text:class-names=""><text:s text:c="1"/></text:span><text:span text:style-name="a1802" text:class-names=""/></text:p>
              </table:table-cell>
              <table:table-cell table:style-name="a1811">
                <text:p text:style-name="a1810" text:class-names="" text:cond-style-name=""><text:span text:style-name="a1805" text:class-names="">完成</text:span><text:span text:style-name="a1806" text:class-names="">513(g)</text:span><text:span text:style-name="a1807" text:class-names="">送件申請</text:span><text:span text:style-name="a1808" text:class-names=""><text:s text:c="1"/></text:span><text:span text:style-name="a1809" text:class-names=""/></text:p>
              </table:table-cell>
              <table:table-cell table:style-name="a1814">
                <text:p text:style-name="a1813" text:class-names="" text:cond-style-name=""><text:span text:style-name="a1812" text:class-names=""/></text:p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frame draw:id="id236" draw:style-name="a1817" draw:name="Google Shape;191;p11" svg:x="11.55556in" svg:y="6.95139in" svg:width="1.11111in" svg:height="0.39931in">
          <draw:text-box>
            <text:p text:style-name="a1816" text:class-names="" text:cond-style-name=""><text:span text:style-name="a1815" text:class-names=""><text:page-number style:num-format="1" text:fixed="false"/></text:span></text:p>
          </draw:text-box>
          <svg:title/>
          <svg:desc/>
        </draw:frame>
        <presentation:notes draw:style-name="a1823">
          <draw:page-thumbnail draw:page-number="12" svg:x="0.46007in" svg:y="1.35764in" svg:width="6.51389in" svg:height="3.66319in" presentation:class="page" draw:id="id237" presentation:style-name="a1818" draw:name="Google Shape;185;p11:notes">
            <svg:title/>
            <svg:desc/>
          </draw:page-thumbnail>
          <draw:frame draw:id="id238" presentation:style-name="a1819" draw:name="Google Shape;186;p11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39" draw:style-name="a1822" draw:name="Google Shape;187;p11:notes" svg:x="4.2109in" svg:y="10.31287in" svg:width="3.22141in" svg:height="0.54477in">
            <draw:text-box>
              <text:p text:style-name="a1821" text:class-names="" text:cond-style-name=""><text:span text:style-name="a182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2" draw:style-name="a1825" draw:master-page-name="Master1-Layout2-obj-OBJECT" presentation:presentation-page-layout-name="Master1-PPL2" draw:id="Slide-267">
        <draw:custom-shape svg:x="0.53472in" svg:y="6.83128in" svg:width="12.26389in" svg:height="0.63952in" draw:id="id240" draw:style-name="a1830" draw:name="Google Shape;197;p12">
          <svg:title/>
          <svg:desc/>
          <text:p text:style-name="a1829" text:class-names="" text:cond-style-name=""><text:span text:style-name="a1826" text:class-names="">本計畫如同時有申請機構或其他單位（含國內外、大陸地區及港澳）補助項目，請務必於備註欄揭露配合單位名稱、補助項目、補助金額及配合年次等資訊，並請檢附相關證明文件（無配合補助項目者免填）</text:span><text:span text:style-name="a1827" text:class-names=""><text:s text:c="1"/></text:span><text:span text:style-name="a182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41" draw:style-name="a1833" draw:name="Google Shape;198;p12" svg:x="11.55556in" svg:y="6.95139in" svg:width="1.11111in" svg:height="0.39931in">
          <draw:text-box>
            <text:p text:style-name="a1832" text:class-names="" text:cond-style-name=""><text:span text:style-name="a1831" text:class-names=""><text:page-number style:num-format="1" text:fixed="false"/></text:span></text:p>
          </draw:text-box>
          <svg:title/>
          <svg:desc/>
        </draw:frame>
        <draw:frame draw:id="id242" presentation:style-name="a1845" draw:name="Google Shape;199;p12" svg:x="0.08974in" svg:y="0.14392in" svg:width="13.15384in" svg:height="0.80741in" presentation:class="title" presentation:placeholder="false">
          <draw:text-box>
            <text:p text:style-name="a1844" text:class-names="" text:cond-style-name=""><text:span text:style-name="a1834" text:class-names="">(</text:span><text:span text:style-name="a1835" text:class-names="">五</text:span><text:span text:style-name="a1836" text:class-names="">)</text:span><text:span text:style-name="a1837" text:class-names="">個案經費表</text:span><text:span text:style-name="a1838" text:class-names="">(</text:span><text:span text:style-name="a1839" text:class-names="">經費請詳述工作項目及預估經費，萌芽案總額以</text:span><text:span text:style-name="a1840" text:class-names="">800</text:span><text:span text:style-name="a1841" text:class-names="">萬為原則</text:span><text:span text:style-name="a1842" text:class-names="">)<text:s text:c="1"/></text:span><text:span text:style-name="a1843" text:class-names=""/></text:p>
          </draw:text-box>
          <svg:title/>
          <svg:desc/>
        </draw:frame>
        <draw:frame draw:id="id243" draw:style-name="a1848" draw:name="Google Shape;200;p12" svg:x="2.67033in" svg:y="6.58242in" svg:width="0.20202in" svg:height="0.40391in">
          <draw:text-box>
            <text:p text:style-name="a1847" text:class-names="" text:cond-style-name=""><text:span text:style-name="a1846" text:class-names=""/></text:p>
          </draw:text-box>
          <svg:title/>
          <svg:desc/>
        </draw:frame>
        <draw:frame draw:id="id244" draw:name="Google Shape;201;p12" svg:x="0.08974in" svg:y="0.95133in" svg:width="13.15384in" svg:height="5.74615in">
          <table:table table:style-name="a1849" table:template-name="{93296810-A885-4BE3-A3E7-6D5BEEA58F35}" table:use-banding-columns-styles="false" table:use-banding-rows-styles="true" table:use-first-column-styles="false" table:use-first-row-styles="true" table:use-last-column-styles="false" table:use-last-row-styles="false">
            <table:table-column table:style-name="a1850" table:default-cell-style-name=""/>
            <table:table-column table:style-name="a1851" table:default-cell-style-name=""/>
            <table:table-column table:style-name="a1852" table:default-cell-style-name=""/>
            <table:table-row table:style-name="a1853" table:default-cell-style-name="">
              <table:table-cell table:style-name="a1859">
                <text:p text:style-name="a1858" text:class-names="" text:cond-style-name=""><text:span text:style-name="a1854" text:class-names="">補助項目</text:span><text:span text:style-name="a1855" text:class-names=""><text:s text:c="1"/>\<text:s text:c="1"/></text:span><text:span text:style-name="a1856" text:class-names="">執行年次</text:span><text:span text:style-name="a1857" text:class-names=""/></text:p>
              </table:table-cell>
              <table:table-cell table:style-name="a1870">
                <text:p text:style-name="a1869" text:class-names="" text:cond-style-name=""><text:span text:style-name="a1860" text:class-names="">115</text:span><text:span text:style-name="a1861" text:class-names="">年</text:span><text:span text:style-name="a1862" text:class-names="">1</text:span><text:span text:style-name="a1863" text:class-names="">月至</text:span><text:span text:style-name="a1864" text:class-names="">115</text:span><text:span text:style-name="a1865" text:class-names="">年</text:span><text:span text:style-name="a1866" text:class-names="">12</text:span><text:span text:style-name="a1867" text:class-names="">月</text:span><text:span text:style-name="a1868" text:class-names=""/></text:p>
              </table:table-cell>
              <table:table-cell table:style-name="a1874">
                <text:p text:style-name="a1873" text:class-names="" text:cond-style-name=""><text:span text:style-name="a1871" text:class-names="">備註：請將相關支用項目做說明</text:span><text:span text:style-name="a1872" text:class-names=""/></text:p>
              </table:table-cell>
            </table:table-row>
            <table:table-row table:style-name="a1875" table:default-cell-style-name="">
              <table:table-cell table:style-name="a1880">
                <text:p text:style-name="a1879" text:class-names="" text:cond-style-name=""><text:span text:style-name="a1876" text:class-names="">1.</text:span><text:span text:style-name="a1877" text:class-names="">業務費</text:span><text:span text:style-name="a1878" text:class-names=""/></text:p>
              </table:table-cell>
              <table:table-cell table:style-name="a1884">
                <text:p text:style-name="a1883" text:class-names="" text:cond-style-name=""><text:span text:style-name="a1881" text:class-names="">0</text:span><text:span text:style-name="a1882" text:class-names=""/></text:p>
              </table:table-cell>
              <table:table-cell table:style-name="a1887">
                <text:p text:style-name="a1886" text:class-names="" text:cond-style-name=""><text:span text:style-name="a1885" text:class-names=""/></text:p>
              </table:table-cell>
            </table:table-row>
            <table:table-row table:style-name="a1888" table:default-cell-style-name="">
              <table:table-cell table:style-name="a1893">
                <text:p text:style-name="a1892" text:class-names="" text:cond-style-name=""><text:span text:style-name="a1889" text:class-names="">(1)</text:span><text:span text:style-name="a1890" text:class-names="">研究人力費</text:span><text:span text:style-name="a1891" text:class-names=""/></text:p>
              </table:table-cell>
              <table:table-cell table:style-name="a1897">
                <text:p text:style-name="a1896" text:class-names="" text:cond-style-name=""><text:span text:style-name="a1894" text:class-names="">0</text:span><text:span text:style-name="a1895" text:class-names=""/></text:p>
              </table:table-cell>
              <table:table-cell table:style-name="a1904">
                <text:p text:style-name="a1903" text:class-names="" text:cond-style-name=""><text:span text:style-name="a1898" text:class-names="">例如：專任人員○名、兼任人員 ○名、國外顧問○名</text:span><text:span text:style-name="a1899" text:class-names="">(○○○/○○</text:span><text:span text:style-name="a1900" text:class-names="">單位</text:span><text:span text:style-name="a1901" text:class-names="">)</text:span><text:span text:style-name="a1902" text:class-names=""/></text:p>
              </table:table-cell>
            </table:table-row>
            <table:table-row table:style-name="a1905" table:default-cell-style-name="">
              <table:table-cell table:style-name="a1912">
                <text:p text:style-name="a1908" text:class-names="" text:cond-style-name=""><text:span text:style-name="a1906" text:class-names="">(2)</text:span><text:span text:style-name="a1907" text:class-names="">耗材、物品、圖書、</text:span></text:p>
                <text:p text:style-name="a1911" text:class-names="" text:cond-style-name=""><text:span text:style-name="a1909" text:class-names="">研究設備使用費及雜項費用</text:span><text:span text:style-name="a1910" text:class-names=""/></text:p>
              </table:table-cell>
              <table:table-cell table:style-name="a1916">
                <text:p text:style-name="a1915" text:class-names="" text:cond-style-name=""><text:span text:style-name="a1913" text:class-names="">0</text:span><text:span text:style-name="a1914" text:class-names=""/></text:p>
              </table:table-cell>
              <table:table-cell table:style-name="a1924">
                <text:p text:style-name="a1923" text:class-names="" text:cond-style-name=""><text:span text:style-name="a1917" text:class-names="">請配合</text:span><text:span text:style-name="a1918" text:class-names="">(</text:span><text:span text:style-name="a1919" text:class-names="">四</text:span><text:span text:style-name="a1920" text:class-names="">)</text:span><text:span text:style-name="a1921" text:class-names="">自提查核點，合理編列經費項目</text:span><text:span text:style-name="a1922" text:class-names=""/></text:p>
              </table:table-cell>
            </table:table-row>
            <table:table-row table:style-name="a1925" table:default-cell-style-name="">
              <table:table-cell table:style-name="a1930">
                <text:p text:style-name="a1929" text:class-names="" text:cond-style-name=""><text:span text:style-name="a1926" text:class-names="">2.</text:span><text:span text:style-name="a1927" text:class-names="">研究設備費</text:span><text:span text:style-name="a1928" text:class-names=""/></text:p>
              </table:table-cell>
              <table:table-cell table:style-name="a1934">
                <text:p text:style-name="a1933" text:class-names="" text:cond-style-name=""><text:span text:style-name="a1931" text:class-names="">0</text:span><text:span text:style-name="a1932" text:class-names=""/></text:p>
              </table:table-cell>
              <table:table-cell table:style-name="a1940">
                <text:p text:style-name="a1939" text:class-names="" text:cond-style-name=""><text:span text:style-name="a1935" text:class-names="">(</text:span><text:span text:style-name="a1936" text:class-names="">原則不予編列，有特殊需求請於會議審時提出，經委員審查同意方可例外編列</text:span><text:span text:style-name="a1937" text:class-names="">)</text:span><text:span text:style-name="a1938" text:class-names=""/></text:p>
              </table:table-cell>
            </table:table-row>
            <table:table-row table:style-name="a1941" table:default-cell-style-name="">
              <table:table-cell table:style-name="a1946">
                <text:p text:style-name="a1945" text:class-names="" text:cond-style-name=""><text:span text:style-name="a1942" text:class-names="">3.</text:span><text:span text:style-name="a1943" text:class-names="">國外差旅費</text:span><text:span text:style-name="a1944" text:class-names=""/></text:p>
              </table:table-cell>
              <table:table-cell table:style-name="a1950">
                <text:p text:style-name="a1949" text:class-names="" text:cond-style-name=""><text:span text:style-name="a1947" text:class-names="">0</text:span><text:span text:style-name="a1948" text:class-names=""/></text:p>
              </table:table-cell>
              <table:table-cell table:style-name="a1956" table:number-rows-spanned="4">
                <text:p text:style-name="a1955" text:class-names="" text:cond-style-name=""><text:span text:style-name="a1951" text:class-names="">(</text:span><text:span text:style-name="a1952" text:class-names="">本項若為團隊發展新創必要需求，請詳述規劃地點與內容及執行效益，且必須列為查核點項目</text:span><text:span text:style-name="a1953" text:class-names="">)</text:span><text:span text:style-name="a1954" text:class-names=""/></text:p>
              </table:table-cell>
            </table:table-row>
            <table:table-row table:style-name="a1957" table:default-cell-style-name="">
              <table:table-cell table:style-name="a1963">
                <text:p text:style-name="a1962" text:class-names="" text:cond-style-name=""><text:span text:style-name="a1958" text:class-names="">(1).</text:span><text:span text:style-name="a1959" text:class-names="">參與國際展覽</text:span><text:span text:style-name="a1960" text:class-names=""><text:s text:c="1"/></text:span><text:span text:style-name="a1961" text:class-names=""/></text:p>
              </table:table-cell>
              <table:table-cell table:style-name="a1967">
                <text:p text:style-name="a1966" text:class-names="" text:cond-style-name=""><text:span text:style-name="a1964" text:class-names="">0</text:span><text:span text:style-name="a1965" text:class-names=""/></text:p>
              </table:table-cell>
              <table:covered-table-cell table:style-name=""/>
            </table:table-row>
            <table:table-row table:style-name="a1968" table:default-cell-style-name="">
              <table:table-cell table:style-name="a1974">
                <text:p text:style-name="a1973" text:class-names="" text:cond-style-name=""><text:span text:style-name="a1969" text:class-names="">(2).</text:span><text:span text:style-name="a1970" text:class-names="">出席國際會議</text:span><text:span text:style-name="a1971" text:class-names=""><text:s text:c="1"/></text:span><text:span text:style-name="a1972" text:class-names=""/></text:p>
              </table:table-cell>
              <table:table-cell table:style-name="a1978">
                <text:p text:style-name="a1977" text:class-names="" text:cond-style-name=""><text:span text:style-name="a1975" text:class-names="">0</text:span><text:span text:style-name="a1976" text:class-names=""/></text:p>
              </table:table-cell>
              <table:covered-table-cell table:style-name=""/>
            </table:table-row>
            <table:table-row table:style-name="a1979" table:default-cell-style-name="">
              <table:table-cell table:style-name="a1984">
                <text:p text:style-name="a1983" text:class-names="" text:cond-style-name=""><text:span text:style-name="a1980" text:class-names="">(3).</text:span><text:span text:style-name="a1981" text:class-names="">出國參訪及考察</text:span><text:span text:style-name="a1982" text:class-names=""/></text:p>
              </table:table-cell>
              <table:table-cell table:style-name="a1988">
                <text:p text:style-name="a1987" text:class-names="" text:cond-style-name=""><text:span text:style-name="a1985" text:class-names="">0</text:span><text:span text:style-name="a1986" text:class-names=""/></text:p>
              </table:table-cell>
              <table:covered-table-cell table:style-name=""/>
            </table:table-row>
            <table:table-row table:style-name="a1989" table:default-cell-style-name="">
              <table:table-cell table:style-name="a1994">
                <text:p text:style-name="a1993" text:class-names="" text:cond-style-name=""><text:span text:style-name="a1990" text:class-names="">4.</text:span><text:span text:style-name="a1991" text:class-names="">管理費</text:span><text:span text:style-name="a1992" text:class-names=""/></text:p>
              </table:table-cell>
              <table:table-cell table:style-name="a1998">
                <text:p text:style-name="a1997" text:class-names="" text:cond-style-name=""><text:span text:style-name="a1995" text:class-names="">0</text:span><text:span text:style-name="a1996" text:class-names=""/></text:p>
              </table:table-cell>
              <table:table-cell table:style-name="a2010">
                <text:p text:style-name="a2009" text:class-names="" text:cond-style-name=""><text:span text:style-name="a1999" text:class-names="">以</text:span><text:span text:style-name="a2000" text:class-names="">(</text:span><text:span text:style-name="a2001" text:class-names="">業務費</text:span><text:span text:style-name="a2002" text:class-names="">-</text:span><text:span text:style-name="a2003" text:class-names="">主持人費</text:span><text:span text:style-name="a2004" text:class-names="">-</text:span><text:span text:style-name="a2005" text:class-names="">國外差旅費</text:span><text:span text:style-name="a2006" text:class-names="">)X15%</text:span><text:span text:style-name="a2007" text:class-names="">為上限。</text:span><text:span text:style-name="a2008" text:class-names=""/></text:p>
              </table:table-cell>
            </table:table-row>
            <table:table-row table:style-name="a2011" table:default-cell-style-name="">
              <table:table-cell table:style-name="a2017">
                <text:p text:style-name="a2016" text:class-names="" text:cond-style-name=""><text:span text:style-name="a2012" text:class-names="">合</text:span><text:span text:style-name="a2013" text:class-names=""><text:tab/></text:span><text:span text:style-name="a2014" text:class-names="">計</text:span><text:span text:style-name="a2015" text:class-names=""/></text:p>
              </table:table-cell>
              <table:table-cell table:style-name="a2021">
                <text:p text:style-name="a2020" text:class-names="" text:cond-style-name=""><text:span text:style-name="a2018" text:class-names="">0</text:span><text:span text:style-name="a2019" text:class-names=""/></text:p>
              </table:table-cell>
              <table:table-cell table:style-name="a2027">
                <text:p text:style-name="a2026" text:class-names="" text:cond-style-name=""><text:span text:style-name="a2022" text:class-names="">＊經費編列請參閱國科會補助科創計畫第</text:span><text:span text:style-name="a2023" text:class-names="">6</text:span><text:span text:style-name="a2024" text:class-names="">點</text:span><text:span text:style-name="a2025" text:class-names=""/></text:p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presentation:notes draw:style-name="a2033">
          <draw:page-thumbnail draw:page-number="13" svg:x="0.46007in" svg:y="1.35764in" svg:width="6.51389in" svg:height="3.66319in" presentation:class="page" draw:id="id245" presentation:style-name="a2028" draw:name="Google Shape;193;p12:notes">
            <svg:title/>
            <svg:desc/>
          </draw:page-thumbnail>
          <draw:frame draw:id="id246" presentation:style-name="a2029" draw:name="Google Shape;194;p12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47" draw:style-name="a2032" draw:name="Google Shape;195;p12:notes" svg:x="4.2109in" svg:y="10.31287in" svg:width="3.22141in" svg:height="0.54477in">
            <draw:text-box>
              <text:p text:style-name="a2031" text:class-names="" text:cond-style-name=""><text:span text:style-name="a203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3" draw:style-name="a2035" draw:master-page-name="Master1-Layout2-obj-OBJECT" presentation:presentation-page-layout-name="Master1-PPL2" draw:id="Slide-268">
        <draw:frame draw:id="id248" presentation:style-name="a2039" draw:name="Google Shape;207;p13" svg:x="0.66667in" svg:y="0.57258in" svg:width="12in" svg:height="0.82929in" presentation:class="title" presentation:placeholder="false">
          <draw:text-box>
            <text:p text:style-name="a2038" text:class-names="" text:cond-style-name=""><text:span text:style-name="a2036" text:class-names="">二、本計畫「智財清單」</text:span><text:span text:style-name="a2037" text:class-names=""/></text:p>
          </draw:text-box>
          <svg:title/>
          <svg:desc/>
        </draw:frame>
        <draw:frame draw:id="id249" presentation:style-name="a2043" draw:name="Google Shape;208;p13" svg:x="0.52789in" svg:y="1.57162in" svg:width="12.22917in" svg:height="0.73569in" presentation:class="outline" presentation:placeholder="false">
          <draw:text-box>
            <text:list text:style-name="a2042">
              <text:list-item>
                <text:p text:style-name="a2041" text:class-names="" text:cond-style-name=""><text:span text:style-name="a2040" text:class-names="">本計畫「專利布局」之說明</text:span></text:p>
              </text:list-item>
            </text:list>
          </draw:text-box>
          <svg:title/>
          <svg:desc/>
        </draw:frame>
        <draw:frame draw:id="id250" draw:style-name="a2046" draw:name="Google Shape;209;p13" svg:x="11.55556in" svg:y="6.95139in" svg:width="1.11111in" svg:height="0.39931in">
          <draw:text-box>
            <text:p text:style-name="a2045" text:class-names="" text:cond-style-name=""><text:span text:style-name="a2044" text:class-names=""><text:page-number style:num-format="1" text:fixed="false"/></text:span></text:p>
          </draw:text-box>
          <svg:title/>
          <svg:desc/>
        </draw:frame>
        <draw:frame draw:id="id251" draw:name="Google Shape;210;p13" svg:x="0.55208in" svg:y="2.60242in" svg:width="12.46044in" svg:height="2.00734in">
          <table:table table:style-name="a2047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048" table:default-cell-style-name=""/>
            <table:table-column table:style-name="a2049" table:default-cell-style-name=""/>
            <table:table-column table:style-name="a2050" table:default-cell-style-name=""/>
            <table:table-column table:style-name="a2051" table:default-cell-style-name=""/>
            <table:table-column table:style-name="a2052" table:default-cell-style-name=""/>
            <table:table-column table:style-name="a2053" table:default-cell-style-name=""/>
            <table:table-column table:style-name="a2054" table:default-cell-style-name=""/>
            <table:table-column table:style-name="a2055" table:default-cell-style-name=""/>
            <table:table-column table:style-name="a2056" table:default-cell-style-name=""/>
            <table:table-column table:style-name="a2057" table:default-cell-style-name=""/>
            <table:table-row table:style-name="a2058" table:default-cell-style-name="">
              <table:table-cell table:style-name="a2062">
                <text:p text:style-name="a2061" text:class-names="" text:cond-style-name=""><text:span text:style-name="a2059" text:class-names="">專利類別</text:span><text:span text:style-name="a2060" text:class-names=""/></text:p>
              </table:table-cell>
              <table:table-cell table:style-name="a2066">
                <text:p text:style-name="a2065" text:class-names="" text:cond-style-name=""><text:span text:style-name="a2063" text:class-names="">專利名稱</text:span><text:span text:style-name="a2064" text:class-names=""/></text:p>
              </table:table-cell>
              <table:table-cell table:style-name="a2070">
                <text:p text:style-name="a2069" text:class-names="" text:cond-style-name=""><text:span text:style-name="a2067" text:class-names="">證書號</text:span><text:span text:style-name="a2068" text:class-names=""/></text:p>
              </table:table-cell>
              <table:table-cell table:style-name="a2074">
                <text:p text:style-name="a2073" text:class-names="" text:cond-style-name=""><text:span text:style-name="a2071" text:class-names="">有效日期</text:span><text:span text:style-name="a2072" text:class-names=""/></text:p>
              </table:table-cell>
              <table:table-cell table:style-name="a2078">
                <text:p text:style-name="a2077" text:class-names="" text:cond-style-name=""><text:span text:style-name="a2075" text:class-names="">申請人</text:span><text:span text:style-name="a2076" text:class-names=""/></text:p>
              </table:table-cell>
              <table:table-cell table:style-name="a2082">
                <text:p text:style-name="a2081" text:class-names="" text:cond-style-name=""><text:span text:style-name="a2079" text:class-names="">申請國家</text:span><text:span text:style-name="a2080" text:class-names=""/></text:p>
              </table:table-cell>
              <table:table-cell table:style-name="a2086">
                <text:p text:style-name="a2085" text:class-names="" text:cond-style-name=""><text:span text:style-name="a2083" text:class-names="">專利發明人</text:span><text:span text:style-name="a2084" text:class-names=""/></text:p>
              </table:table-cell>
              <table:table-cell table:style-name="a2095">
                <text:p text:style-name="a2089" text:class-names="" text:cond-style-name=""><text:span text:style-name="a2087" text:class-names="">計畫補助經費來源</text:span><text:span text:style-name="a2088" text:class-names=""/></text:p>
                <text:p text:style-name="a2094" text:class-names="" text:cond-style-name=""><text:span text:style-name="a2090" text:class-names="">(</text:span><text:span text:style-name="a2091" text:class-names="">部會、計畫名稱及計畫編號</text:span><text:span text:style-name="a2092" text:class-names="">)</text:span><text:span text:style-name="a2093" text:class-names=""/></text:p>
              </table:table-cell>
              <table:table-cell table:style-name="a2102">
                <text:p text:style-name="a2098" text:class-names="" text:cond-style-name=""><text:span text:style-name="a2096" text:class-names="">專利授權狀態</text:span><text:span text:style-name="a2097" text:class-names=""/></text:p>
                <text:p text:style-name="a2101" text:class-names="" text:cond-style-name=""><text:span text:style-name="a2099" text:class-names="">若已授權需說明專屬或非專屬授權、授權範圍、地區、金額</text:span><text:span text:style-name="a2100" text:class-names=""/></text:p>
              </table:table-cell>
              <table:table-cell table:style-name="a2107">
                <text:p text:style-name="a2106" text:class-names="" text:cond-style-name=""><text:span text:style-name="a2103" text:class-names="">佔此計畫申請標的之技術佔比</text:span><text:span text:style-name="a2104" text:class-names="">(%)</text:span><text:span text:style-name="a2105" text:class-names=""/></text:p>
              </table:table-cell>
            </table:table-row>
            <table:table-row table:style-name="a2108" table:default-cell-style-name="">
              <table:table-cell table:style-name="a2112">
                <text:p text:style-name="a2111" text:class-names="" text:cond-style-name=""><text:span text:style-name="a2109" text:class-names="">發明專利</text:span><text:span text:style-name="a2110" text:class-names=""/></text:p>
              </table:table-cell>
              <table:table-cell table:style-name="a2116">
                <text:p text:style-name="a2115" text:class-names="" text:cond-style-name=""><text:span text:style-name="a2113" text:class-names="">xxxxxxxxx</text:span><text:span text:style-name="a2114" text:class-names=""/></text:p>
              </table:table-cell>
              <table:table-cell table:style-name="a2120">
                <text:p text:style-name="a2119" text:class-names="" text:cond-style-name=""><text:span text:style-name="a2117" text:class-names="">xxxxxxxxx</text:span><text:span text:style-name="a2118" text:class-names=""/></text:p>
              </table:table-cell>
              <table:table-cell table:style-name="a2126">
                <text:p text:style-name="a2125" text:class-names="" text:cond-style-name=""><text:span text:style-name="a2121" text:class-names="">年月日</text:span><text:span text:style-name="a2122" text:class-names="">~</text:span><text:span text:style-name="a2123" text:class-names="">年月日</text:span><text:span text:style-name="a2124" text:class-names=""/></text:p>
              </table:table-cell>
              <table:table-cell table:style-name="a2131">
                <text:p text:style-name="a2130" text:class-names="" text:cond-style-name=""><text:span text:style-name="a2127" text:class-names="">xx</text:span><text:span text:style-name="a2128" text:class-names="">大學</text:span><text:span text:style-name="a2129" text:class-names=""/></text:p>
              </table:table-cell>
              <table:table-cell table:style-name="a2135">
                <text:p text:style-name="a2134" text:class-names="" text:cond-style-name=""><text:span text:style-name="a2132" text:class-names="">台灣</text:span><text:span text:style-name="a2133" text:class-names=""/></text:p>
              </table:table-cell>
              <table:table-cell table:style-name="a2139">
                <text:p text:style-name="a2138" text:class-names="" text:cond-style-name=""><text:span text:style-name="a2136" text:class-names="">王小明</text:span><text:span text:style-name="a2137" text:class-names=""/></text:p>
              </table:table-cell>
              <table:table-cell table:style-name="a2142">
                <text:p text:style-name="a2141" text:class-names="" text:cond-style-name=""><text:span text:style-name="a2140" text:class-names=""/></text:p>
              </table:table-cell>
              <table:table-cell table:style-name="a2146">
                <text:p text:style-name="a2145" text:class-names="" text:cond-style-name=""><text:span text:style-name="a2143" text:class-names="">尚未授權予任何人使用</text:span><text:span text:style-name="a2144" text:class-names=""/></text:p>
              </table:table-cell>
              <table:table-cell table:style-name="a2149">
                <text:p text:style-name="a2148" text:class-names="" text:cond-style-name=""><text:span text:style-name="a2147" text:class-names=""/></text:p>
              </table:table-cell>
            </table:table-row>
            <table:table-row table:style-name="a2150" table:default-cell-style-name="">
              <table:table-cell table:style-name="a2153">
                <text:p text:style-name="a2152" text:class-names="" text:cond-style-name=""><text:span text:style-name="a2151" text:class-names=""/></text:p>
              </table:table-cell>
              <table:table-cell table:style-name="a2156">
                <text:p text:style-name="a2155" text:class-names="" text:cond-style-name=""><text:span text:style-name="a2154" text:class-names=""/></text:p>
              </table:table-cell>
              <table:table-cell table:style-name="a2159">
                <text:p text:style-name="a2158" text:class-names="" text:cond-style-name=""><text:span text:style-name="a2157" text:class-names=""/></text:p>
              </table:table-cell>
              <table:table-cell table:style-name="a2162">
                <text:p text:style-name="a2161" text:class-names="" text:cond-style-name=""><text:span text:style-name="a2160" text:class-names=""/></text:p>
              </table:table-cell>
              <table:table-cell table:style-name="a2165">
                <text:p text:style-name="a2164" text:class-names="" text:cond-style-name=""><text:span text:style-name="a2163" text:class-names=""/></text:p>
              </table:table-cell>
              <table:table-cell table:style-name="a2168">
                <text:p text:style-name="a2167" text:class-names="" text:cond-style-name=""><text:span text:style-name="a2166" text:class-names=""/></text:p>
              </table:table-cell>
              <table:table-cell table:style-name="a2171">
                <text:p text:style-name="a2170" text:class-names="" text:cond-style-name=""><text:span text:style-name="a2169" text:class-names=""/></text:p>
              </table:table-cell>
              <table:table-cell table:style-name="a2174">
                <text:p text:style-name="a2173" text:class-names="" text:cond-style-name=""><text:span text:style-name="a2172" text:class-names=""/></text:p>
              </table:table-cell>
              <table:table-cell table:style-name="a2177">
                <text:p text:style-name="a2176" text:class-names="" text:cond-style-name=""><text:span text:style-name="a2175" text:class-names=""/></text:p>
              </table:table-cell>
              <table:table-cell table:style-name="a2180">
                <text:p text:style-name="a2179" text:class-names="" text:cond-style-name=""><text:span text:style-name="a2178" text:class-names=""/></text:p>
              </table:table-cell>
            </table:table-row>
            <table:table-row table:style-name="a2181" table:default-cell-style-name="">
              <table:table-cell table:style-name="a2184">
                <text:p text:style-name="a2183" text:class-names="" text:cond-style-name=""><text:span text:style-name="a2182" text:class-names=""/></text:p>
              </table:table-cell>
              <table:table-cell table:style-name="a2187">
                <text:p text:style-name="a2186" text:class-names="" text:cond-style-name=""><text:span text:style-name="a2185" text:class-names=""/></text:p>
              </table:table-cell>
              <table:table-cell table:style-name="a2190">
                <text:p text:style-name="a2189" text:class-names="" text:cond-style-name=""><text:span text:style-name="a2188" text:class-names=""/></text:p>
              </table:table-cell>
              <table:table-cell table:style-name="a2193">
                <text:p text:style-name="a2192" text:class-names="" text:cond-style-name=""><text:span text:style-name="a2191" text:class-names=""/></text:p>
              </table:table-cell>
              <table:table-cell table:style-name="a2196">
                <text:p text:style-name="a2195" text:class-names="" text:cond-style-name=""><text:span text:style-name="a2194" text:class-names=""/></text:p>
              </table:table-cell>
              <table:table-cell table:style-name="a2199">
                <text:p text:style-name="a2198" text:class-names="" text:cond-style-name=""><text:span text:style-name="a2197" text:class-names=""/></text:p>
              </table:table-cell>
              <table:table-cell table:style-name="a2202">
                <text:p text:style-name="a2201" text:class-names="" text:cond-style-name=""><text:span text:style-name="a2200" text:class-names=""/></text:p>
              </table:table-cell>
              <table:table-cell table:style-name="a2205">
                <text:p text:style-name="a2204" text:class-names="" text:cond-style-name=""><text:span text:style-name="a2203" text:class-names=""/></text:p>
              </table:table-cell>
              <table:table-cell table:style-name="a2208">
                <text:p text:style-name="a2207" text:class-names="" text:cond-style-name=""><text:span text:style-name="a2206" text:class-names=""/></text:p>
              </table:table-cell>
              <table:table-cell table:style-name="a2211">
                <text:p text:style-name="a2210" text:class-names="" text:cond-style-name=""><text:span text:style-name="a2209" text:class-names=""/></text:p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frame draw:id="id252" draw:style-name="a2214" draw:name="Google Shape;211;p13" svg:x="10.09858in" svg:y="2.1473in" svg:width="2.91395in" svg:height="0.37025in">
          <draw:text-box>
            <text:p text:style-name="a2213" text:class-names="" text:cond-style-name=""><text:span text:style-name="a2212" text:class-names="">*所有智財比例總和為100%</text:span></text:p>
          </draw:text-box>
          <svg:title/>
          <svg:desc/>
        </draw:frame>
        <draw:frame draw:id="id253" draw:name="Google Shape;212;p13" svg:x="0.56351in" svg:y="5.2952in" svg:width="12.449in" svg:height="2.00734in">
          <table:table table:style-name="a2215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216" table:default-cell-style-name=""/>
            <table:table-column table:style-name="a2217" table:default-cell-style-name=""/>
            <table:table-column table:style-name="a2218" table:default-cell-style-name=""/>
            <table:table-column table:style-name="a2219" table:default-cell-style-name=""/>
            <table:table-column table:style-name="a2220" table:default-cell-style-name=""/>
            <table:table-column table:style-name="a2221" table:default-cell-style-name=""/>
            <table:table-column table:style-name="a2222" table:default-cell-style-name=""/>
            <table:table-column table:style-name="a2223" table:default-cell-style-name=""/>
            <table:table-column table:style-name="a2224" table:default-cell-style-name=""/>
            <table:table-column table:style-name="a2225" table:default-cell-style-name=""/>
            <table:table-row table:style-name="a2226" table:default-cell-style-name="">
              <table:table-cell table:style-name="a2230">
                <text:p text:style-name="a2229" text:class-names="" text:cond-style-name=""><text:span text:style-name="a2227" text:class-names="">專利類別</text:span><text:span text:style-name="a2228" text:class-names=""/></text:p>
              </table:table-cell>
              <table:table-cell table:style-name="a2234">
                <text:p text:style-name="a2233" text:class-names="" text:cond-style-name=""><text:span text:style-name="a2231" text:class-names="">專利名稱</text:span><text:span text:style-name="a2232" text:class-names=""/></text:p>
              </table:table-cell>
              <table:table-cell table:style-name="a2238">
                <text:p text:style-name="a2237" text:class-names="" text:cond-style-name=""><text:span text:style-name="a2235" text:class-names="">申請號</text:span><text:span text:style-name="a2236" text:class-names=""/></text:p>
              </table:table-cell>
              <table:table-cell table:style-name="a2242">
                <text:p text:style-name="a2241" text:class-names="" text:cond-style-name=""><text:span text:style-name="a2239" text:class-names="">申請日期</text:span><text:span text:style-name="a2240" text:class-names=""/></text:p>
              </table:table-cell>
              <table:table-cell table:style-name="a2246">
                <text:p text:style-name="a2245" text:class-names="" text:cond-style-name=""><text:span text:style-name="a2243" text:class-names="">申請人</text:span><text:span text:style-name="a2244" text:class-names=""/></text:p>
              </table:table-cell>
              <table:table-cell table:style-name="a2250">
                <text:p text:style-name="a2249" text:class-names="" text:cond-style-name=""><text:span text:style-name="a2247" text:class-names="">申請國家</text:span><text:span text:style-name="a2248" text:class-names=""/></text:p>
              </table:table-cell>
              <table:table-cell table:style-name="a2254">
                <text:p text:style-name="a2253" text:class-names="" text:cond-style-name=""><text:span text:style-name="a2251" text:class-names="">專利發明人</text:span><text:span text:style-name="a2252" text:class-names=""/></text:p>
              </table:table-cell>
              <table:table-cell table:style-name="a2263">
                <text:p text:style-name="a2257" text:class-names="" text:cond-style-name=""><text:span text:style-name="a2255" text:class-names="">計畫補助經費來源</text:span><text:span text:style-name="a2256" text:class-names=""/></text:p>
                <text:p text:style-name="a2262" text:class-names="" text:cond-style-name=""><text:span text:style-name="a2258" text:class-names="">(</text:span><text:span text:style-name="a2259" text:class-names="">部會、計畫名稱及計畫編號</text:span><text:span text:style-name="a2260" text:class-names="">)</text:span><text:span text:style-name="a2261" text:class-names=""/></text:p>
              </table:table-cell>
              <table:table-cell table:style-name="a2270">
                <text:p text:style-name="a2266" text:class-names="" text:cond-style-name=""><text:span text:style-name="a2264" text:class-names="">專利授權狀態</text:span><text:span text:style-name="a2265" text:class-names=""/></text:p>
                <text:p text:style-name="a2269" text:class-names="" text:cond-style-name=""><text:span text:style-name="a2267" text:class-names="">若已授權需說明專屬或非專屬授權、授權範圍、地區、金額</text:span><text:span text:style-name="a2268" text:class-names=""/></text:p>
              </table:table-cell>
              <table:table-cell table:style-name="a2275">
                <text:p text:style-name="a2274" text:class-names="" text:cond-style-name=""><text:span text:style-name="a2271" text:class-names="">佔此計畫申請標的之技術佔比</text:span><text:span text:style-name="a2272" text:class-names="">(%)</text:span><text:span text:style-name="a2273" text:class-names=""/></text:p>
              </table:table-cell>
            </table:table-row>
            <table:table-row table:style-name="a2276" table:default-cell-style-name="">
              <table:table-cell table:style-name="a2280">
                <text:p text:style-name="a2279" text:class-names="" text:cond-style-name=""><text:span text:style-name="a2277" text:class-names="">發明專利</text:span><text:span text:style-name="a2278" text:class-names=""/></text:p>
              </table:table-cell>
              <table:table-cell table:style-name="a2284">
                <text:p text:style-name="a2283" text:class-names="" text:cond-style-name=""><text:span text:style-name="a2281" text:class-names="">xxxxxxxxx</text:span><text:span text:style-name="a2282" text:class-names=""/></text:p>
              </table:table-cell>
              <table:table-cell table:style-name="a2288">
                <text:p text:style-name="a2287" text:class-names="" text:cond-style-name=""><text:span text:style-name="a2285" text:class-names="">xxxxxxxxx</text:span><text:span text:style-name="a2286" text:class-names=""/></text:p>
              </table:table-cell>
              <table:table-cell table:style-name="a2292">
                <text:p text:style-name="a2291" text:class-names="" text:cond-style-name=""><text:span text:style-name="a2289" text:class-names="">年月日</text:span><text:span text:style-name="a2290" text:class-names=""/></text:p>
              </table:table-cell>
              <table:table-cell table:style-name="a2297">
                <text:p text:style-name="a2296" text:class-names="" text:cond-style-name=""><text:span text:style-name="a2293" text:class-names="">xx</text:span><text:span text:style-name="a2294" text:class-names="">大學</text:span><text:span text:style-name="a2295" text:class-names=""/></text:p>
              </table:table-cell>
              <table:table-cell table:style-name="a2301">
                <text:p text:style-name="a2300" text:class-names="" text:cond-style-name=""><text:span text:style-name="a2298" text:class-names="">台灣</text:span><text:span text:style-name="a2299" text:class-names=""/></text:p>
              </table:table-cell>
              <table:table-cell table:style-name="a2305">
                <text:p text:style-name="a2304" text:class-names="" text:cond-style-name=""><text:span text:style-name="a2302" text:class-names="">王小明</text:span><text:span text:style-name="a2303" text:class-names=""/></text:p>
              </table:table-cell>
              <table:table-cell table:style-name="a2308">
                <text:p text:style-name="a2307" text:class-names="" text:cond-style-name=""><text:span text:style-name="a2306" text:class-names=""/></text:p>
              </table:table-cell>
              <table:table-cell table:style-name="a2312">
                <text:p text:style-name="a2311" text:class-names="" text:cond-style-name=""><text:span text:style-name="a2309" text:class-names="">尚未授權予任何人使用</text:span><text:span text:style-name="a2310" text:class-names=""/></text:p>
              </table:table-cell>
              <table:table-cell table:style-name="a2315">
                <text:p text:style-name="a2314" text:class-names="" text:cond-style-name=""><text:span text:style-name="a2313" text:class-names=""/></text:p>
              </table:table-cell>
            </table:table-row>
            <table:table-row table:style-name="a2316" table:default-cell-style-name="">
              <table:table-cell table:style-name="a2319">
                <text:p text:style-name="a2318" text:class-names="" text:cond-style-name=""><text:span text:style-name="a2317" text:class-names=""/></text:p>
              </table:table-cell>
              <table:table-cell table:style-name="a2322">
                <text:p text:style-name="a2321" text:class-names="" text:cond-style-name=""><text:span text:style-name="a2320" text:class-names=""/></text:p>
              </table:table-cell>
              <table:table-cell table:style-name="a2325">
                <text:p text:style-name="a2324" text:class-names="" text:cond-style-name=""><text:span text:style-name="a2323" text:class-names=""/></text:p>
              </table:table-cell>
              <table:table-cell table:style-name="a2328">
                <text:p text:style-name="a2327" text:class-names="" text:cond-style-name=""><text:span text:style-name="a2326" text:class-names=""/></text:p>
              </table:table-cell>
              <table:table-cell table:style-name="a2331">
                <text:p text:style-name="a2330" text:class-names="" text:cond-style-name=""><text:span text:style-name="a2329" text:class-names=""/></text:p>
              </table:table-cell>
              <table:table-cell table:style-name="a2334">
                <text:p text:style-name="a2333" text:class-names="" text:cond-style-name=""><text:span text:style-name="a2332" text:class-names=""/></text:p>
              </table:table-cell>
              <table:table-cell table:style-name="a2337">
                <text:p text:style-name="a2336" text:class-names="" text:cond-style-name=""><text:span text:style-name="a2335" text:class-names=""/></text:p>
              </table:table-cell>
              <table:table-cell table:style-name="a2340">
                <text:p text:style-name="a2339" text:class-names="" text:cond-style-name=""><text:span text:style-name="a2338" text:class-names=""/></text:p>
              </table:table-cell>
              <table:table-cell table:style-name="a2343">
                <text:p text:style-name="a2342" text:class-names="" text:cond-style-name=""><text:span text:style-name="a2341" text:class-names=""/></text:p>
              </table:table-cell>
              <table:table-cell table:style-name="a2346">
                <text:p text:style-name="a2345" text:class-names="" text:cond-style-name=""><text:span text:style-name="a2344" text:class-names=""/></text:p>
              </table:table-cell>
            </table:table-row>
            <table:table-row table:style-name="a2347" table:default-cell-style-name="">
              <table:table-cell table:style-name="a2350">
                <text:p text:style-name="a2349" text:class-names="" text:cond-style-name=""><text:span text:style-name="a2348" text:class-names=""/></text:p>
              </table:table-cell>
              <table:table-cell table:style-name="a2353">
                <text:p text:style-name="a2352" text:class-names="" text:cond-style-name=""><text:span text:style-name="a2351" text:class-names=""/></text:p>
              </table:table-cell>
              <table:table-cell table:style-name="a2356">
                <text:p text:style-name="a2355" text:class-names="" text:cond-style-name=""><text:span text:style-name="a2354" text:class-names=""/></text:p>
              </table:table-cell>
              <table:table-cell table:style-name="a2359">
                <text:p text:style-name="a2358" text:class-names="" text:cond-style-name=""><text:span text:style-name="a2357" text:class-names=""/></text:p>
              </table:table-cell>
              <table:table-cell table:style-name="a2362">
                <text:p text:style-name="a2361" text:class-names="" text:cond-style-name=""><text:span text:style-name="a2360" text:class-names=""/></text:p>
              </table:table-cell>
              <table:table-cell table:style-name="a2365">
                <text:p text:style-name="a2364" text:class-names="" text:cond-style-name=""><text:span text:style-name="a2363" text:class-names=""/></text:p>
              </table:table-cell>
              <table:table-cell table:style-name="a2368">
                <text:p text:style-name="a2367" text:class-names="" text:cond-style-name=""><text:span text:style-name="a2366" text:class-names=""/></text:p>
              </table:table-cell>
              <table:table-cell table:style-name="a2371">
                <text:p text:style-name="a2370" text:class-names="" text:cond-style-name=""><text:span text:style-name="a2369" text:class-names=""/></text:p>
              </table:table-cell>
              <table:table-cell table:style-name="a2374">
                <text:p text:style-name="a2373" text:class-names="" text:cond-style-name=""><text:span text:style-name="a2372" text:class-names=""/></text:p>
              </table:table-cell>
              <table:table-cell table:style-name="a2377">
                <text:p text:style-name="a2376" text:class-names="" text:cond-style-name=""><text:span text:style-name="a2375" text:class-names=""/></text:p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custom-shape svg:x="0.52789in" svg:y="4.81586in" svg:width="11.58322in" svg:height="0.49969in" draw:id="id254" draw:style-name="a2381" draw:name="Google Shape;213;p13">
          <svg:title/>
          <svg:desc/>
          <text:p text:style-name="a2380" text:class-names="" text:cond-style-name=""><text:span text:style-name="a2378" text:class-names="">已申請未核准之專利清單</text:span><text:span text:style-name="a237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55537in" draw:id="id255" draw:style-name="a2385" draw:name="Google Shape;214;p13">
          <svg:title/>
          <svg:desc/>
          <text:p text:style-name="a2384" text:class-names="" text:cond-style-name=""><text:span text:style-name="a2382" text:class-names="">已核准之專利清單</text:span><text:span text:style-name="a23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391">
          <draw:page-thumbnail draw:page-number="14" svg:x="0.46007in" svg:y="1.35764in" svg:width="6.51389in" svg:height="3.66319in" presentation:class="page" draw:id="id256" presentation:style-name="a2386" draw:name="Google Shape;203;p13:notes">
            <svg:title/>
            <svg:desc/>
          </draw:page-thumbnail>
          <draw:frame draw:id="id257" presentation:style-name="a2387" draw:name="Google Shape;204;p13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58" draw:style-name="a2390" draw:name="Google Shape;205;p13:notes" svg:x="4.2109in" svg:y="10.31287in" svg:width="3.22141in" svg:height="0.54477in">
            <draw:text-box>
              <text:p text:style-name="a2389" text:class-names="" text:cond-style-name=""><text:span text:style-name="a238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4" draw:style-name="a2393" draw:master-page-name="Master1-Layout2-obj-OBJECT" presentation:presentation-page-layout-name="Master1-PPL2" draw:id="Slide-269">
        <draw:frame draw:id="id259" presentation:style-name="a2397" draw:name="Google Shape;220;p14" svg:x="0.66667in" svg:y="0.57258in" svg:width="12in" svg:height="0.82929in" presentation:class="title" presentation:placeholder="false">
          <draw:text-box>
            <text:p text:style-name="a2396" text:class-names="" text:cond-style-name=""><text:span text:style-name="a2394" text:class-names="">二、本計畫「智財清單」</text:span><text:span text:style-name="a2395" text:class-names=""/></text:p>
          </draw:text-box>
          <svg:title/>
          <svg:desc/>
        </draw:frame>
        <draw:frame draw:id="id260" presentation:style-name="a2401" draw:name="Google Shape;221;p14" svg:x="0.52789in" svg:y="1.57162in" svg:width="12.22917in" svg:height="0.73569in" presentation:class="outline" presentation:placeholder="false">
          <draw:text-box>
            <text:list text:style-name="a2400">
              <text:list-item>
                <text:p text:style-name="a2399" text:class-names="" text:cond-style-name=""><text:span text:style-name="a2398" text:class-names="">本計畫「營業秘密」、「專利申請」之說明</text:span></text:p>
              </text:list-item>
            </text:list>
          </draw:text-box>
          <svg:title/>
          <svg:desc/>
        </draw:frame>
        <draw:frame draw:id="id261" draw:style-name="a2404" draw:name="Google Shape;222;p14" svg:x="11.55556in" svg:y="6.95139in" svg:width="1.11111in" svg:height="0.39931in">
          <draw:text-box>
            <text:p text:style-name="a2403" text:class-names="" text:cond-style-name=""><text:span text:style-name="a2402" text:class-names=""><text:page-number style:num-format="1" text:fixed="false"/></text:span></text:p>
          </draw:text-box>
          <svg:title/>
          <svg:desc/>
        </draw:frame>
        <draw:frame draw:id="id262" draw:name="Google Shape;223;p14" svg:x="0.55208in" svg:y="2.60242in" svg:width="12.37587in" svg:height="2.26193in">
          <table:table table:style-name="a2405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406" table:default-cell-style-name=""/>
            <table:table-column table:style-name="a2407" table:default-cell-style-name=""/>
            <table:table-column table:style-name="a2408" table:default-cell-style-name=""/>
            <table:table-column table:style-name="a2409" table:default-cell-style-name=""/>
            <table:table-column table:style-name="a2410" table:default-cell-style-name=""/>
            <table:table-row table:style-name="a2411" table:default-cell-style-name="">
              <table:table-cell table:style-name="a2415">
                <text:p text:style-name="a2414" text:class-names="" text:cond-style-name=""><text:span text:style-name="a2412" text:class-names="">營業秘密名稱</text:span><text:span text:style-name="a2413" text:class-names=""/></text:p>
              </table:table-cell>
              <table:table-cell table:style-name="a2419">
                <text:p text:style-name="a2418" text:class-names="" text:cond-style-name=""><text:span text:style-name="a2416" text:class-names="">技術內容開發人員</text:span><text:span text:style-name="a2417" text:class-names=""/></text:p>
              </table:table-cell>
              <table:table-cell table:style-name="a2423">
                <text:p text:style-name="a2422" text:class-names="" text:cond-style-name=""><text:span text:style-name="a2420" text:class-names="">營業秘密已採取合理之保密措施自評</text:span><text:span text:style-name="a2421" text:class-names=""/></text:p>
              </table:table-cell>
              <table:table-cell table:style-name="a2432">
                <text:p text:style-name="a2426" text:class-names="" text:cond-style-name=""><text:span text:style-name="a2424" text:class-names="">計畫補助經費來源</text:span><text:span text:style-name="a2425" text:class-names=""/></text:p>
                <text:p text:style-name="a2431" text:class-names="" text:cond-style-name=""><text:span text:style-name="a2427" text:class-names="">(</text:span><text:span text:style-name="a2428" text:class-names="">部會、計畫名稱及計畫編號</text:span><text:span text:style-name="a2429" text:class-names="">)</text:span><text:span text:style-name="a2430" text:class-names=""/></text:p>
              </table:table-cell>
              <table:table-cell table:style-name="a2437">
                <text:p text:style-name="a2436" text:class-names="" text:cond-style-name=""><text:span text:style-name="a2433" text:class-names="">佔此計畫申請標的之技術佔比</text:span><text:span text:style-name="a2434" text:class-names="">(%)</text:span><text:span text:style-name="a2435" text:class-names=""/></text:p>
              </table:table-cell>
            </table:table-row>
            <table:table-row table:style-name="a2438" table:default-cell-style-name="">
              <table:table-cell table:style-name="a2441">
                <text:p text:style-name="a2440" text:class-names="" text:cond-style-name=""><text:span text:style-name="a2439" text:class-names=""/></text:p>
              </table:table-cell>
              <table:table-cell table:style-name="a2444">
                <text:p text:style-name="a2443" text:class-names="" text:cond-style-name=""><text:span text:style-name="a2442" text:class-names=""/></text:p>
              </table:table-cell>
              <table:table-cell table:style-name="a2455">
                <text:p text:style-name="a2454" text:class-names="" text:cond-style-name=""><text:span text:style-name="a2445" text:class-names="">例：限制可接觸營業秘密人員身份、文件標明『機密』或『限閱』等註記、營業秘密存放地點及妥善管理措施</text:span><text:span text:style-name="a2446" text:class-names=""><text:s text:c="1"/>(</text:span><text:span text:style-name="a2447" text:class-names="">上鎖</text:span><text:span text:style-name="a2448" text:class-names="">/</text:span><text:span text:style-name="a2449" text:class-names="">設定密碼</text:span><text:span text:style-name="a2450" text:class-names="">/</text:span><text:span text:style-name="a2451" text:class-names="">非通常可接觸地點等</text:span><text:span text:style-name="a2452" text:class-names="">)</text:span><text:span text:style-name="a2453" text:class-names=""/></text:p>
              </table:table-cell>
              <table:table-cell table:style-name="a2458">
                <text:p text:style-name="a2457" text:class-names="" text:cond-style-name=""><text:span text:style-name="a2456" text:class-names=""/></text:p>
              </table:table-cell>
              <table:table-cell table:style-name="a2461">
                <text:p text:style-name="a2460" text:class-names="" text:cond-style-name=""><text:span text:style-name="a2459" text:class-names=""/></text:p>
              </table:table-cell>
            </table:table-row>
            <table:table-row table:style-name="a2462" table:default-cell-style-name="">
              <table:table-cell table:style-name="a2465">
                <text:p text:style-name="a2464" text:class-names="" text:cond-style-name=""><text:span text:style-name="a2463" text:class-names=""/></text:p>
              </table:table-cell>
              <table:table-cell table:style-name="a2468">
                <text:p text:style-name="a2467" text:class-names="" text:cond-style-name=""><text:span text:style-name="a2466" text:class-names=""/></text:p>
              </table:table-cell>
              <table:table-cell table:style-name="a2471">
                <text:p text:style-name="a2470" text:class-names="" text:cond-style-name=""><text:span text:style-name="a2469" text:class-names=""/></text:p>
              </table:table-cell>
              <table:table-cell table:style-name="a2474">
                <text:p text:style-name="a2473" text:class-names="" text:cond-style-name=""><text:span text:style-name="a2472" text:class-names=""/></text:p>
              </table:table-cell>
              <table:table-cell table:style-name="a2477">
                <text:p text:style-name="a2476" text:class-names="" text:cond-style-name=""><text:span text:style-name="a2475" text:class-names=""/></text:p>
              </table:table-cell>
            </table:table-row>
            <table:table-row table:style-name="a2478" table:default-cell-style-name="">
              <table:table-cell table:style-name="a2481">
                <text:p text:style-name="a2480" text:class-names="" text:cond-style-name=""><text:span text:style-name="a2479" text:class-names=""/></text:p>
              </table:table-cell>
              <table:table-cell table:style-name="a2484">
                <text:p text:style-name="a2483" text:class-names="" text:cond-style-name=""><text:span text:style-name="a2482" text:class-names=""/></text:p>
              </table:table-cell>
              <table:table-cell table:style-name="a2487">
                <text:p text:style-name="a2486" text:class-names="" text:cond-style-name=""><text:span text:style-name="a2485" text:class-names=""/></text:p>
              </table:table-cell>
              <table:table-cell table:style-name="a2490">
                <text:p text:style-name="a2489" text:class-names="" text:cond-style-name=""><text:span text:style-name="a2488" text:class-names=""/></text:p>
              </table:table-cell>
              <table:table-cell table:style-name="a2493">
                <text:p text:style-name="a2492" text:class-names="" text:cond-style-name=""><text:span text:style-name="a2491" text:class-names=""/></text:p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263" draw:style-name="a2496" draw:name="Google Shape;224;p14" svg:x="10.09858in" svg:y="2.1473in" svg:width="2.91395in" svg:height="0.37025in">
          <draw:text-box>
            <text:p text:style-name="a2495" text:class-names="" text:cond-style-name=""><text:span text:style-name="a2494" text:class-names="">*所有智財比例總和為100%</text:span></text:p>
          </draw:text-box>
          <svg:title/>
          <svg:desc/>
        </draw:frame>
        <draw:frame draw:id="id264" draw:name="Google Shape;225;p14" svg:x="0.56351in" svg:y="5.42157in" svg:width="12.36439in" svg:height="1.75974in">
          <table:table table:style-name="a2497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498" table:default-cell-style-name=""/>
            <table:table-column table:style-name="a2499" table:default-cell-style-name=""/>
            <table:table-column table:style-name="a2500" table:default-cell-style-name=""/>
            <table:table-column table:style-name="a2501" table:default-cell-style-name=""/>
            <table:table-column table:style-name="a2502" table:default-cell-style-name=""/>
            <table:table-column table:style-name="a2503" table:default-cell-style-name=""/>
            <table:table-column table:style-name="a2504" table:default-cell-style-name=""/>
            <table:table-column table:style-name="a2505" table:default-cell-style-name=""/>
            <table:table-row table:style-name="a2506" table:default-cell-style-name="">
              <table:table-cell table:style-name="a2510">
                <text:p text:style-name="a2509" text:class-names="" text:cond-style-name=""><text:span text:style-name="a2507" text:class-names="">專利類別</text:span><text:span text:style-name="a2508" text:class-names=""/></text:p>
              </table:table-cell>
              <table:table-cell table:style-name="a2514">
                <text:p text:style-name="a2513" text:class-names="" text:cond-style-name=""><text:span text:style-name="a2511" text:class-names="">預計專利申請名稱</text:span><text:span text:style-name="a2512" text:class-names=""/></text:p>
              </table:table-cell>
              <table:table-cell table:style-name="a2518">
                <text:p text:style-name="a2517" text:class-names="" text:cond-style-name=""><text:span text:style-name="a2515" text:class-names="">預計申請日期</text:span><text:span text:style-name="a2516" text:class-names=""/></text:p>
              </table:table-cell>
              <table:table-cell table:style-name="a2522">
                <text:p text:style-name="a2521" text:class-names="" text:cond-style-name=""><text:span text:style-name="a2519" text:class-names="">申請人</text:span><text:span text:style-name="a2520" text:class-names=""/></text:p>
              </table:table-cell>
              <table:table-cell table:style-name="a2526">
                <text:p text:style-name="a2525" text:class-names="" text:cond-style-name=""><text:span text:style-name="a2523" text:class-names="">預計申請國家</text:span><text:span text:style-name="a2524" text:class-names=""/></text:p>
              </table:table-cell>
              <table:table-cell table:style-name="a2530">
                <text:p text:style-name="a2529" text:class-names="" text:cond-style-name=""><text:span text:style-name="a2527" text:class-names="">預計認列發明人</text:span><text:span text:style-name="a2528" text:class-names=""/></text:p>
              </table:table-cell>
              <table:table-cell table:style-name="a2539">
                <text:p text:style-name="a2533" text:class-names="" text:cond-style-name=""><text:span text:style-name="a2531" text:class-names="">計畫補助經費來源</text:span><text:span text:style-name="a2532" text:class-names=""/></text:p>
                <text:p text:style-name="a2538" text:class-names="" text:cond-style-name=""><text:span text:style-name="a2534" text:class-names="">(</text:span><text:span text:style-name="a2535" text:class-names="">部會、計畫名稱及計畫編號</text:span><text:span text:style-name="a2536" text:class-names="">)</text:span><text:span text:style-name="a2537" text:class-names=""/></text:p>
              </table:table-cell>
              <table:table-cell table:style-name="a2544">
                <text:p text:style-name="a2543" text:class-names="" text:cond-style-name=""><text:span text:style-name="a2540" text:class-names="">佔此計畫申請標的之技術佔比</text:span><text:span text:style-name="a2541" text:class-names="">(%)</text:span><text:span text:style-name="a2542" text:class-names=""/></text:p>
              </table:table-cell>
            </table:table-row>
            <table:table-row table:style-name="a2545" table:default-cell-style-name="">
              <table:table-cell table:style-name="a2549">
                <text:p text:style-name="a2548" text:class-names="" text:cond-style-name=""><text:span text:style-name="a2546" text:class-names="">發明專利</text:span><text:span text:style-name="a2547" text:class-names=""/></text:p>
              </table:table-cell>
              <table:table-cell table:style-name="a2553">
                <text:p text:style-name="a2552" text:class-names="" text:cond-style-name=""><text:span text:style-name="a2550" text:class-names="">xxxxxxxxx</text:span><text:span text:style-name="a2551" text:class-names=""/></text:p>
              </table:table-cell>
              <table:table-cell table:style-name="a2557">
                <text:p text:style-name="a2556" text:class-names="" text:cond-style-name=""><text:span text:style-name="a2554" text:class-names="">年月日</text:span><text:span text:style-name="a2555" text:class-names=""/></text:p>
              </table:table-cell>
              <table:table-cell table:style-name="a2560">
                <text:p text:style-name="a2559" text:class-names="" text:cond-style-name=""><text:span text:style-name="a2558" text:class-names=""/></text:p>
              </table:table-cell>
              <table:table-cell table:style-name="a2563">
                <text:p text:style-name="a2562" text:class-names="" text:cond-style-name=""><text:span text:style-name="a2561" text:class-names=""/></text:p>
              </table:table-cell>
              <table:table-cell table:style-name="a2566">
                <text:p text:style-name="a2565" text:class-names="" text:cond-style-name=""><text:span text:style-name="a2564" text:class-names=""/></text:p>
              </table:table-cell>
              <table:table-cell table:style-name="a2569">
                <text:p text:style-name="a2568" text:class-names="" text:cond-style-name=""><text:span text:style-name="a2567" text:class-names=""/></text:p>
              </table:table-cell>
              <table:table-cell table:style-name="a2572">
                <text:p text:style-name="a2571" text:class-names="" text:cond-style-name=""><text:span text:style-name="a2570" text:class-names=""/></text:p>
              </table:table-cell>
            </table:table-row>
            <table:table-row table:style-name="a2573" table:default-cell-style-name="">
              <table:table-cell table:style-name="a2576">
                <text:p text:style-name="a2575" text:class-names="" text:cond-style-name=""><text:span text:style-name="a2574" text:class-names=""/></text:p>
              </table:table-cell>
              <table:table-cell table:style-name="a2579">
                <text:p text:style-name="a2578" text:class-names="" text:cond-style-name=""><text:span text:style-name="a2577" text:class-names=""/></text:p>
              </table:table-cell>
              <table:table-cell table:style-name="a2582">
                <text:p text:style-name="a2581" text:class-names="" text:cond-style-name=""><text:span text:style-name="a2580" text:class-names=""/></text:p>
              </table:table-cell>
              <table:table-cell table:style-name="a2585">
                <text:p text:style-name="a2584" text:class-names="" text:cond-style-name=""><text:span text:style-name="a2583" text:class-names=""/></text:p>
              </table:table-cell>
              <table:table-cell table:style-name="a2588">
                <text:p text:style-name="a2587" text:class-names="" text:cond-style-name=""><text:span text:style-name="a2586" text:class-names=""/></text:p>
              </table:table-cell>
              <table:table-cell table:style-name="a2591">
                <text:p text:style-name="a2590" text:class-names="" text:cond-style-name=""><text:span text:style-name="a2589" text:class-names=""/></text:p>
              </table:table-cell>
              <table:table-cell table:style-name="a2594">
                <text:p text:style-name="a2593" text:class-names="" text:cond-style-name=""><text:span text:style-name="a2592" text:class-names=""/></text:p>
              </table:table-cell>
              <table:table-cell table:style-name="a2597">
                <text:p text:style-name="a2596" text:class-names="" text:cond-style-name=""><text:span text:style-name="a2595" text:class-names=""/></text:p>
              </table:table-cell>
            </table:table-row>
            <table:table-row table:style-name="a2598" table:default-cell-style-name="">
              <table:table-cell table:style-name="a2601">
                <text:p text:style-name="a2600" text:class-names="" text:cond-style-name=""><text:span text:style-name="a2599" text:class-names=""/></text:p>
              </table:table-cell>
              <table:table-cell table:style-name="a2604">
                <text:p text:style-name="a2603" text:class-names="" text:cond-style-name=""><text:span text:style-name="a2602" text:class-names=""/></text:p>
              </table:table-cell>
              <table:table-cell table:style-name="a2607">
                <text:p text:style-name="a2606" text:class-names="" text:cond-style-name=""><text:span text:style-name="a2605" text:class-names=""/></text:p>
              </table:table-cell>
              <table:table-cell table:style-name="a2610">
                <text:p text:style-name="a2609" text:class-names="" text:cond-style-name=""><text:span text:style-name="a2608" text:class-names=""/></text:p>
              </table:table-cell>
              <table:table-cell table:style-name="a2613">
                <text:p text:style-name="a2612" text:class-names="" text:cond-style-name=""><text:span text:style-name="a2611" text:class-names=""/></text:p>
              </table:table-cell>
              <table:table-cell table:style-name="a2616">
                <text:p text:style-name="a2615" text:class-names="" text:cond-style-name=""><text:span text:style-name="a2614" text:class-names=""/></text:p>
              </table:table-cell>
              <table:table-cell table:style-name="a2619">
                <text:p text:style-name="a2618" text:class-names="" text:cond-style-name=""><text:span text:style-name="a2617" text:class-names=""/></text:p>
              </table:table-cell>
              <table:table-cell table:style-name="a2622">
                <text:p text:style-name="a2621" text:class-names="" text:cond-style-name=""><text:span text:style-name="a2620" text:class-names=""/></text:p>
              </table:table-cell>
            </table:table-row>
          </table:table>
          <draw:image xlink:href="media/image9.png" xlink:type="simple" xlink:show="embed" xlink:actuate="onLoad"/>
          <svg:title/>
          <svg:desc/>
        </draw:frame>
        <draw:custom-shape svg:x="0.52789in" svg:y="4.94223in" svg:width="11.58322in" svg:height="0.49969in" draw:id="id265" draw:style-name="a2626" draw:name="Google Shape;226;p14">
          <svg:title/>
          <svg:desc/>
          <text:p text:style-name="a2625" text:class-names="" text:cond-style-name=""><text:span text:style-name="a2623" text:class-names="">尚未申請，但計畫執行期間內將會申請之專利清單</text:span><text:span text:style-name="a262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49969in" draw:id="id266" draw:style-name="a2633" draw:name="Google Shape;227;p14">
          <svg:title/>
          <svg:desc/>
          <text:p text:style-name="a2632" text:class-names="" text:cond-style-name=""><text:span text:style-name="a2627" text:class-names="">營業秘密自評</text:span><text:span text:style-name="a2628" text:class-names="">(</text:span><text:span text:style-name="a2629" text:class-names="">若無則免</text:span><text:span text:style-name="a2630" text:class-names="">)</text:span><text:span text:style-name="a26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639">
          <draw:page-thumbnail draw:page-number="15" svg:x="0.46007in" svg:y="1.35764in" svg:width="6.51389in" svg:height="3.66319in" presentation:class="page" draw:id="id267" presentation:style-name="a2634" draw:name="Google Shape;216;p14:notes">
            <svg:title/>
            <svg:desc/>
          </draw:page-thumbnail>
          <draw:frame draw:id="id268" presentation:style-name="a2635" draw:name="Google Shape;217;p14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69" draw:style-name="a2638" draw:name="Google Shape;218;p14:notes" svg:x="4.2109in" svg:y="10.31287in" svg:width="3.22141in" svg:height="0.54477in">
            <draw:text-box>
              <text:p text:style-name="a2637" text:class-names="" text:cond-style-name=""><text:span text:style-name="a2636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5" draw:style-name="a2641" draw:master-page-name="Master1-Layout2-obj-OBJECT" presentation:presentation-page-layout-name="Master1-PPL2" draw:id="Slide-270">
        <draw:frame draw:id="id270" presentation:style-name="a2644" draw:name="Google Shape;233;p15" svg:x="0.66667in" svg:y="0.34033in" svg:width="12in" svg:height="0.80526in" presentation:class="title" presentation:placeholder="false">
          <draw:text-box>
            <text:p text:style-name="a2643" text:class-names="" text:cond-style-name=""><text:span text:style-name="a2642" text:class-names="">附件一、計畫主持人過往研究成果</text:span></text:p>
          </draw:text-box>
          <svg:title/>
          <svg:desc/>
        </draw:frame>
        <draw:frame draw:id="id271" presentation:style-name="a2648" draw:name="Google Shape;234;p15" svg:x="0.46779in" svg:y="1.15276in" svg:width="12.22917in" svg:height="0.6649in" presentation:class="outline" presentation:placeholder="false">
          <draw:text-box>
            <text:list text:style-name="a2647">
              <text:list-item>
                <text:p text:style-name="a2646" text:class-names="" text:cond-style-name=""><text:span text:style-name="a2645" text:class-names="">過往相關計畫補助狀況</text:span></text:p>
              </text:list-item>
            </text:list>
          </draw:text-box>
          <svg:title/>
          <svg:desc/>
        </draw:frame>
        <draw:frame draw:id="id272" draw:style-name="a2651" draw:name="Google Shape;235;p15" svg:x="11.55556in" svg:y="6.95139in" svg:width="1.11111in" svg:height="0.39931in">
          <draw:text-box>
            <text:p text:style-name="a2650" text:class-names="" text:cond-style-name=""><text:span text:style-name="a2649" text:class-names=""><text:page-number style:num-format="1" text:fixed="false"/></text:span></text:p>
          </draw:text-box>
          <svg:title/>
          <svg:desc/>
        </draw:frame>
        <draw:frame draw:id="id273" draw:name="Google Shape;236;p15" svg:x="0.21687in" svg:y="2.50898in" svg:width="12.91273in" svg:height="4.26619in">
          <table:table table:style-name="a2652" table:template-name="{93296810-A885-4BE3-A3E7-6D5BEEA58F35}" table:use-banding-columns-styles="false" table:use-banding-rows-styles="false" table:use-first-column-styles="false" table:use-first-row-styles="false" table:use-last-column-styles="false" table:use-last-row-styles="false">
            <table:table-column table:style-name="a2653" table:default-cell-style-name=""/>
            <table:table-column table:style-name="a2654" table:default-cell-style-name=""/>
            <table:table-column table:style-name="a2655" table:default-cell-style-name=""/>
            <table:table-column table:style-name="a2656" table:default-cell-style-name=""/>
            <table:table-column table:style-name="a2657" table:default-cell-style-name=""/>
            <table:table-column table:style-name="a2658" table:default-cell-style-name=""/>
            <table:table-column table:style-name="a2659" table:default-cell-style-name=""/>
            <table:table-column table:style-name="a2660" table:default-cell-style-name=""/>
            <table:table-row table:style-name="a2661" table:default-cell-style-name="">
              <table:table-cell table:style-name="a2668">
                <text:p text:style-name="a2664" text:class-names="" text:cond-style-name=""><text:span text:style-name="a2662" text:class-names="">計畫名稱</text:span><text:span text:style-name="a2663" text:class-names=""/></text:p>
                <text:p text:style-name="a2667" text:class-names="" text:cond-style-name=""><text:span text:style-name="a2665" text:class-names="">（本部補助者請註明編號）</text:span><text:span text:style-name="a2666" text:class-names=""/></text:p>
              </table:table-cell>
              <table:table-cell table:style-name="a2675">
                <text:p text:style-name="a2671" text:class-names="" text:cond-style-name=""><text:span text:style-name="a2669" text:class-names="">計畫內擔</text:span><text:span text:style-name="a2670" text:class-names=""/></text:p>
                <text:p text:style-name="a2674" text:class-names="" text:cond-style-name=""><text:span text:style-name="a2672" text:class-names="">任之工作</text:span><text:span text:style-name="a2673" text:class-names=""/></text:p>
              </table:table-cell>
              <table:table-cell table:style-name="a2679">
                <text:p text:style-name="a2678" text:class-names="" text:cond-style-name=""><text:span text:style-name="a2676" text:class-names="">起迄年月</text:span><text:span text:style-name="a2677" text:class-names=""/></text:p>
              </table:table-cell>
              <table:table-cell table:style-name="a2685">
                <text:p text:style-name="a2681" text:class-names="" text:cond-style-name=""><text:span text:style-name="a2680" text:class-names="">補助或</text:span></text:p>
                <text:p text:style-name="a2684" text:class-names="" text:cond-style-name=""><text:span text:style-name="a2682" text:class-names="">委託機構</text:span><text:span text:style-name="a2683" text:class-names=""/></text:p>
              </table:table-cell>
              <table:table-cell table:style-name="a2689">
                <text:p text:style-name="a2688" text:class-names="" text:cond-style-name=""><text:span text:style-name="a2686" text:class-names="">執行情形</text:span><text:span text:style-name="a2687" text:class-names=""/></text:p>
              </table:table-cell>
              <table:table-cell table:style-name="a2699">
                <text:p text:style-name="a2693" text:class-names="" text:cond-style-name=""><text:span text:style-name="a2690" text:class-names="">預期</text:span><text:span text:style-name="a2691" text:class-names="">KPI</text:span><text:span text:style-name="a2692" text:class-names="">設定</text:span></text:p>
                <text:p text:style-name="a2698" text:class-names="" text:cond-style-name=""><text:span text:style-name="a2694" text:class-names="">(</text:span><text:span text:style-name="a2695" text:class-names="">若無則填寫無</text:span><text:span text:style-name="a2696" text:class-names="">)</text:span><text:span text:style-name="a2697" text:class-names=""/></text:p>
              </table:table-cell>
              <table:table-cell table:style-name="a2707">
                <text:p text:style-name="a2703" text:class-names="" text:cond-style-name=""><text:span text:style-name="a2700" text:class-names="">實際</text:span><text:span text:style-name="a2701" text:class-names="">KPI</text:span><text:span text:style-name="a2702" text:class-names=""/></text:p>
                <text:p text:style-name="a2706" text:class-names="" text:cond-style-name=""><text:span text:style-name="a2704" text:class-names="">達成情形</text:span><text:span text:style-name="a2705" text:class-names=""/></text:p>
              </table:table-cell>
              <table:table-cell table:style-name="a2714">
                <text:p text:style-name="a2710" text:class-names="" text:cond-style-name=""><text:span text:style-name="a2708" text:class-names="">核定經費</text:span><text:span text:style-name="a2709" text:class-names=""/></text:p>
                <text:p text:style-name="a2713" text:class-names="" text:cond-style-name=""><text:span text:style-name="a2711" text:class-names="">總額</text:span><text:span text:style-name="a2712" text:class-names=""/></text:p>
              </table:table-cell>
            </table:table-row>
            <table:table-row table:style-name="a2715" table:default-cell-style-name="">
              <table:table-cell table:style-name="a2722">
                <text:p text:style-name="a2718" text:class-names="" text:cond-style-name=""><text:span text:style-name="a2716" text:class-names=""><text:s text:c="2"/></text:span><text:span text:style-name="a2717" text:class-names="">○○○○○○○○○個案</text:span></text:p>
                <text:p text:style-name="a2721" text:class-names="" text:cond-style-name=""><text:span text:style-name="a2719" text:class-names=""><text:s text:c="1"/>(106-○○○-○-○○○-○○○-)</text:span><text:span text:style-name="a2720" text:class-names=""/></text:p>
              </table:table-cell>
              <table:table-cell table:style-name="a2726">
                <text:p text:style-name="a2725" text:class-names="" text:cond-style-name=""><text:span text:style-name="a2723" text:class-names="">主持人</text:span><text:span text:style-name="a2724" text:class-names=""/></text:p>
              </table:table-cell>
              <table:table-cell table:style-name="a2731">
                <text:p text:style-name="a2730" text:class-names="" text:cond-style-name=""><text:span text:style-name="a2727" text:class-names="">○</text:span><text:span text:style-name="a2728" text:class-names="">/○/○-○/○/○</text:span><text:span text:style-name="a2729" text:class-names=""/></text:p>
              </table:table-cell>
              <table:table-cell table:style-name="a2735">
                <text:p text:style-name="a2734" text:class-names="" text:cond-style-name=""><text:span text:style-name="a2732" text:class-names="">國科會</text:span><text:span text:style-name="a2733" text:class-names=""/></text:p>
              </table:table-cell>
              <table:table-cell table:style-name="a2741">
                <text:p text:style-name="a2740" text:class-names="" text:cond-style-name=""><text:span text:style-name="a2736" text:class-names="">已結案</text:span><text:span text:style-name="a2737" text:class-names="">/</text:span><text:span text:style-name="a2738" text:class-names="">執行中</text:span><text:span text:style-name="a2739" text:class-names=""/></text:p>
              </table:table-cell>
              <table:table-cell table:style-name="a2744">
                <text:p text:style-name="a2743" text:class-names="" text:cond-style-name=""><text:span text:style-name="a2742" text:class-names=""/></text:p>
              </table:table-cell>
              <table:table-cell table:style-name="a2747">
                <text:p text:style-name="a2746" text:class-names="" text:cond-style-name=""><text:span text:style-name="a2745" text:class-names=""/></text:p>
              </table:table-cell>
              <table:table-cell table:style-name="a2751">
                <text:p text:style-name="a2750" text:class-names="" text:cond-style-name=""><text:span text:style-name="a2748" text:class-names="">000,000</text:span><text:span text:style-name="a2749" text:class-names=""/></text:p>
              </table:table-cell>
            </table:table-row>
            <table:table-row table:style-name="a2752" table:default-cell-style-name="">
              <table:table-cell table:style-name="a2755">
                <text:p text:style-name="a2754" text:class-names="" text:cond-style-name=""><text:span text:style-name="a2753" text:class-names=""/></text:p>
              </table:table-cell>
              <table:table-cell table:style-name="a2758">
                <text:p text:style-name="a2757" text:class-names="" text:cond-style-name=""><text:span text:style-name="a2756" text:class-names=""/></text:p>
              </table:table-cell>
              <table:table-cell table:style-name="a2761">
                <text:p text:style-name="a2760" text:class-names="" text:cond-style-name=""><text:span text:style-name="a2759" text:class-names=""/></text:p>
              </table:table-cell>
              <table:table-cell table:style-name="a2764">
                <text:p text:style-name="a2763" text:class-names="" text:cond-style-name=""><text:span text:style-name="a2762" text:class-names=""/></text:p>
              </table:table-cell>
              <table:table-cell table:style-name="a2767">
                <text:p text:style-name="a2766" text:class-names="" text:cond-style-name=""><text:span text:style-name="a2765" text:class-names=""/></text:p>
              </table:table-cell>
              <table:table-cell table:style-name="a2770">
                <text:p text:style-name="a2769" text:class-names="" text:cond-style-name=""><text:span text:style-name="a2768" text:class-names=""/></text:p>
              </table:table-cell>
              <table:table-cell table:style-name="a2773">
                <text:p text:style-name="a2772" text:class-names="" text:cond-style-name=""><text:span text:style-name="a2771" text:class-names=""/></text:p>
              </table:table-cell>
              <table:table-cell table:style-name="a2776">
                <text:p text:style-name="a2775" text:class-names="" text:cond-style-name=""><text:span text:style-name="a2774" text:class-names=""/></text:p>
              </table:table-cell>
            </table:table-row>
            <table:table-row table:style-name="a2777" table:default-cell-style-name="">
              <table:table-cell table:style-name="a2780">
                <text:p text:style-name="a2779" text:class-names="" text:cond-style-name=""><text:span text:style-name="a2778" text:class-names=""/></text:p>
              </table:table-cell>
              <table:table-cell table:style-name="a2783">
                <text:p text:style-name="a2782" text:class-names="" text:cond-style-name=""><text:span text:style-name="a2781" text:class-names=""/></text:p>
              </table:table-cell>
              <table:table-cell table:style-name="a2786">
                <text:p text:style-name="a2785" text:class-names="" text:cond-style-name=""><text:span text:style-name="a2784" text:class-names=""/></text:p>
              </table:table-cell>
              <table:table-cell table:style-name="a2789">
                <text:p text:style-name="a2788" text:class-names="" text:cond-style-name=""><text:span text:style-name="a2787" text:class-names=""/></text:p>
              </table:table-cell>
              <table:table-cell table:style-name="a2792">
                <text:p text:style-name="a2791" text:class-names="" text:cond-style-name=""><text:span text:style-name="a2790" text:class-names=""/></text:p>
              </table:table-cell>
              <table:table-cell table:style-name="a2795">
                <text:p text:style-name="a2794" text:class-names="" text:cond-style-name=""><text:span text:style-name="a2793" text:class-names=""/></text:p>
              </table:table-cell>
              <table:table-cell table:style-name="a2798">
                <text:p text:style-name="a2797" text:class-names="" text:cond-style-name=""><text:span text:style-name="a2796" text:class-names=""/></text:p>
              </table:table-cell>
              <table:table-cell table:style-name="a2801">
                <text:p text:style-name="a2800" text:class-names="" text:cond-style-name=""><text:span text:style-name="a2799" text:class-names=""/></text:p>
              </table:table-cell>
            </table:table-row>
            <table:table-row table:style-name="a2802" table:default-cell-style-name="">
              <table:table-cell table:style-name="a2805">
                <text:p text:style-name="a2804" text:class-names="" text:cond-style-name=""><text:span text:style-name="a2803" text:class-names=""/></text:p>
              </table:table-cell>
              <table:table-cell table:style-name="a2808">
                <text:p text:style-name="a2807" text:class-names="" text:cond-style-name=""><text:span text:style-name="a2806" text:class-names=""/></text:p>
              </table:table-cell>
              <table:table-cell table:style-name="a2811">
                <text:p text:style-name="a2810" text:class-names="" text:cond-style-name=""><text:span text:style-name="a2809" text:class-names=""/></text:p>
              </table:table-cell>
              <table:table-cell table:style-name="a2814">
                <text:p text:style-name="a2813" text:class-names="" text:cond-style-name=""><text:span text:style-name="a2812" text:class-names=""/></text:p>
              </table:table-cell>
              <table:table-cell table:style-name="a2817">
                <text:p text:style-name="a2816" text:class-names="" text:cond-style-name=""><text:span text:style-name="a2815" text:class-names=""/></text:p>
              </table:table-cell>
              <table:table-cell table:style-name="a2820">
                <text:p text:style-name="a2819" text:class-names="" text:cond-style-name=""><text:span text:style-name="a2818" text:class-names=""/></text:p>
              </table:table-cell>
              <table:table-cell table:style-name="a2823">
                <text:p text:style-name="a2822" text:class-names="" text:cond-style-name=""><text:span text:style-name="a2821" text:class-names=""/></text:p>
              </table:table-cell>
              <table:table-cell table:style-name="a2826">
                <text:p text:style-name="a2825" text:class-names="" text:cond-style-name=""><text:span text:style-name="a2824" text:class-names=""/></text:p>
              </table:table-cell>
            </table:table-row>
            <table:table-row table:style-name="a2827" table:default-cell-style-name="">
              <table:table-cell table:style-name="a2830">
                <text:p text:style-name="a2829" text:class-names="" text:cond-style-name=""><text:span text:style-name="a2828" text:class-names=""/></text:p>
              </table:table-cell>
              <table:table-cell table:style-name="a2833">
                <text:p text:style-name="a2832" text:class-names="" text:cond-style-name=""><text:span text:style-name="a2831" text:class-names=""/></text:p>
              </table:table-cell>
              <table:table-cell table:style-name="a2836">
                <text:p text:style-name="a2835" text:class-names="" text:cond-style-name=""><text:span text:style-name="a2834" text:class-names=""/></text:p>
              </table:table-cell>
              <table:table-cell table:style-name="a2839">
                <text:p text:style-name="a2838" text:class-names="" text:cond-style-name=""><text:span text:style-name="a2837" text:class-names=""/></text:p>
              </table:table-cell>
              <table:table-cell table:style-name="a2842">
                <text:p text:style-name="a2841" text:class-names="" text:cond-style-name=""><text:span text:style-name="a2840" text:class-names=""/></text:p>
              </table:table-cell>
              <table:table-cell table:style-name="a2845">
                <text:p text:style-name="a2844" text:class-names="" text:cond-style-name=""><text:span text:style-name="a2843" text:class-names=""/></text:p>
              </table:table-cell>
              <table:table-cell table:style-name="a2848">
                <text:p text:style-name="a2847" text:class-names="" text:cond-style-name=""><text:span text:style-name="a2846" text:class-names=""/></text:p>
              </table:table-cell>
              <table:table-cell table:style-name="a2851">
                <text:p text:style-name="a2850" text:class-names="" text:cond-style-name=""><text:span text:style-name="a2849" text:class-names=""/></text:p>
              </table:table-cell>
            </table:table-row>
            <table:table-row table:style-name="a2852" table:default-cell-style-name="">
              <table:table-cell table:style-name="a2855">
                <text:p text:style-name="a2854" text:class-names="" text:cond-style-name=""><text:span text:style-name="a2853" text:class-names=""/></text:p>
              </table:table-cell>
              <table:table-cell table:style-name="a2858">
                <text:p text:style-name="a2857" text:class-names="" text:cond-style-name=""><text:span text:style-name="a2856" text:class-names=""/></text:p>
              </table:table-cell>
              <table:table-cell table:style-name="a2861">
                <text:p text:style-name="a2860" text:class-names="" text:cond-style-name=""><text:span text:style-name="a2859" text:class-names=""/></text:p>
              </table:table-cell>
              <table:table-cell table:style-name="a2864">
                <text:p text:style-name="a2863" text:class-names="" text:cond-style-name=""><text:span text:style-name="a2862" text:class-names=""/></text:p>
              </table:table-cell>
              <table:table-cell table:style-name="a2867">
                <text:p text:style-name="a2866" text:class-names="" text:cond-style-name=""><text:span text:style-name="a2865" text:class-names=""/></text:p>
              </table:table-cell>
              <table:table-cell table:style-name="a2870">
                <text:p text:style-name="a2869" text:class-names="" text:cond-style-name=""><text:span text:style-name="a2868" text:class-names=""/></text:p>
              </table:table-cell>
              <table:table-cell table:style-name="a2873">
                <text:p text:style-name="a2872" text:class-names="" text:cond-style-name=""><text:span text:style-name="a2871" text:class-names=""/></text:p>
              </table:table-cell>
              <table:table-cell table:style-name="a2876">
                <text:p text:style-name="a2875" text:class-names="" text:cond-style-name=""><text:span text:style-name="a2874" text:class-names=""/></text:p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  <draw:frame draw:id="id274" draw:style-name="a2881" draw:name="Google Shape;237;p15" svg:x="8.53409in" svg:y="1.30608in" svg:width="4.5954in" svg:height="0.46752in">
          <draw:text-box>
            <text:p text:style-name="a2880" text:class-names="" text:cond-style-name=""><text:span text:style-name="a2877" text:class-names="">註：各學門自由型計畫無須填寫</text:span><text:span text:style-name="a2878" text:class-names="">KPI</text:span><text:span text:style-name="a2879" text:class-names=""/></text:p>
          </draw:text-box>
          <svg:title/>
          <svg:desc/>
        </draw:frame>
        <draw:frame draw:id="id275" draw:style-name="a2889" draw:name="Google Shape;238;p15" svg:x="0.48549in" svg:y="1.82633in" svg:width="12.33396in" svg:height="0.70684in">
          <draw:text-box>
            <text:p text:style-name="a2888" text:class-names="" text:cond-style-name=""><text:span text:style-name="a2882" text:class-names="">請務必詳實填寫所有與本計畫相關之研究計畫</text:span><text:span text:style-name="a2883" text:class-names="">(</text:span><text:span text:style-name="a2884" text:class-names="">含國內外、大陸地區及港澳</text:span><text:span text:style-name="a2885" text:class-names="">)</text:span><text:span text:style-name="a2886" text:class-names="">，不限於本會計畫。若涉及國外、大陸地區及港澳，請依各該主管機關相關法令規定辦理</text:span><text:span text:style-name="a2887" text:class-names=""/></text:p>
          </draw:text-box>
          <svg:title/>
          <svg:desc/>
        </draw:frame>
        <draw:frame draw:id="id276" draw:style-name="a2893" draw:name="Google Shape;239;p15" svg:x="0.63826in" svg:y="6.88287in" svg:width="10.32007in" svg:height="0.40391in">
          <draw:text-box>
            <text:p text:style-name="a2892" text:class-names="" text:cond-style-name=""><text:span text:style-name="a2890" text:class-names="">註：上表計畫補助狀況請務必同步於本會學術研發服務網更新，以利查對</text:span><text:span text:style-name="a2891" text:class-names=""/></text:p>
          </draw:text-box>
          <svg:title/>
          <svg:desc/>
        </draw:frame>
        <presentation:notes draw:style-name="a2899">
          <draw:page-thumbnail draw:page-number="16" svg:x="0.46007in" svg:y="1.35764in" svg:width="6.51389in" svg:height="3.66319in" presentation:class="page" draw:id="id277" presentation:style-name="a2894" draw:name="Google Shape;229;p15:notes">
            <svg:title/>
            <svg:desc/>
          </draw:page-thumbnail>
          <draw:frame draw:id="id278" presentation:style-name="a2895" draw:name="Google Shape;230;p15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79" draw:style-name="a2898" draw:name="Google Shape;231;p15:notes" svg:x="4.2109in" svg:y="10.31287in" svg:width="3.22141in" svg:height="0.54477in">
            <draw:text-box>
              <text:p text:style-name="a2897" text:class-names="" text:cond-style-name=""><text:span text:style-name="a2896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6" draw:style-name="a2901" draw:master-page-name="Master1-Layout2-obj-OBJECT" presentation:presentation-page-layout-name="Master1-PPL2" draw:id="Slide-271">
        <draw:frame draw:id="id280" presentation:style-name="a2908" draw:name="Google Shape;245;p16" svg:x="0.66667in" svg:y="0.57258in" svg:width="12in" svg:height="1.25in" presentation:class="title" presentation:placeholder="false">
          <draw:text-box>
            <text:p text:style-name="a2907" text:class-names="" text:cond-style-name=""><text:span text:style-name="a2902" text:class-names="">附件一、計畫主持人過往研究成果</text:span><text:span text:style-name="a2903" text:class-names="">(</text:span><text:span text:style-name="a2904" text:class-names="">續</text:span><text:span text:style-name="a2905" text:class-names="">)</text:span><text:span text:style-name="a2906" text:class-names=""/></text:p>
          </draw:text-box>
          <svg:title/>
          <svg:desc/>
        </draw:frame>
        <draw:frame draw:id="id281" presentation:style-name="a2912" draw:name="Google Shape;246;p16" svg:x="0.66667in" svg:y="2.00135in" svg:width="12.22917in" svg:height="0.74775in" presentation:class="outline" presentation:placeholder="false">
          <draw:text-box>
            <text:list text:style-name="a2911">
              <text:list-item>
                <text:p text:style-name="a2910" text:class-names="" text:cond-style-name=""><text:span text:style-name="a2909" text:class-names="">本計畫核心技術相關「關鍵論文」，請條列說明</text:span></text:p>
              </text:list-item>
            </text:list>
          </draw:text-box>
          <svg:title/>
          <svg:desc/>
        </draw:frame>
        <draw:frame draw:id="id282" draw:name="Google Shape;247;p16" svg:x="0.76958in" svg:y="3.27786in" svg:width="11.89709in" svg:height="3.00772in">
          <table:table table:style-name="a2913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914" table:default-cell-style-name=""/>
            <table:table-column table:style-name="a2915" table:default-cell-style-name=""/>
            <table:table-column table:style-name="a2916" table:default-cell-style-name=""/>
            <table:table-column table:style-name="a2917" table:default-cell-style-name=""/>
            <table:table-column table:style-name="a2918" table:default-cell-style-name=""/>
            <table:table-column table:style-name="a2919" table:default-cell-style-name=""/>
            <table:table-row table:style-name="a2920" table:default-cell-style-name="">
              <table:table-cell table:style-name="a2924">
                <text:p text:style-name="a2923" text:class-names="" text:cond-style-name=""><text:span text:style-name="a2921" text:class-names="">論文名稱</text:span><text:span text:style-name="a2922" text:class-names=""/></text:p>
              </table:table-cell>
              <table:table-cell table:style-name="a2930">
                <text:p text:style-name="a2926" text:class-names="" text:cond-style-name=""><text:span text:style-name="a2925" text:class-names="">論文主要作者</text:span></text:p>
                <text:p text:style-name="a2929" text:class-names="" text:cond-style-name=""><text:span text:style-name="a2927" text:class-names="">（按原出版之次序，通訊作者請加註*）</text:span><text:span text:style-name="a2928" text:class-names=""/></text:p>
              </table:table-cell>
              <table:table-cell table:style-name="a2934">
                <text:p text:style-name="a2933" text:class-names="" text:cond-style-name=""><text:span text:style-name="a2931" text:class-names="">出版年、月份</text:span><text:span text:style-name="a2932" text:class-names=""/></text:p>
              </table:table-cell>
              <table:table-cell table:style-name="a2942">
                <text:p text:style-name="a2938" text:class-names="" text:cond-style-name=""><text:span text:style-name="a2935" text:class-names="">期刊</text:span><text:span text:style-name="a2936" text:class-names="">/</text:span><text:span text:style-name="a2937" text:class-names="">會議名稱</text:span></text:p>
                <text:p text:style-name="a2941" text:class-names="" text:cond-style-name=""><text:span text:style-name="a2939" text:class-names="">（專書出版社，起迄頁數）</text:span><text:span text:style-name="a2940" text:class-names=""/></text:p>
              </table:table-cell>
              <table:table-cell table:style-name="a2946">
                <text:p text:style-name="a2945" text:class-names="" text:cond-style-name=""><text:span text:style-name="a2943" text:class-names="">重點摘要說明</text:span><text:span text:style-name="a2944" text:class-names=""/></text:p>
              </table:table-cell>
              <table:table-cell table:style-name="a2955">
                <text:p text:style-name="a2949" text:class-names="" text:cond-style-name=""><text:span text:style-name="a2947" text:class-names="">計畫補助經費來源</text:span><text:span text:style-name="a2948" text:class-names=""/></text:p>
                <text:p text:style-name="a2954" text:class-names="" text:cond-style-name=""><text:span text:style-name="a2950" text:class-names="">(</text:span><text:span text:style-name="a2951" text:class-names="">部會、計畫名稱及計畫編號</text:span><text:span text:style-name="a2952" text:class-names="">)</text:span><text:span text:style-name="a2953" text:class-names=""/></text:p>
              </table:table-cell>
            </table:table-row>
            <table:table-row table:style-name="a2956" table:default-cell-style-name="">
              <table:table-cell table:style-name="a2959">
                <text:p text:style-name="a2958" text:class-names="" text:cond-style-name=""><text:span text:style-name="a2957" text:class-names=""/></text:p>
              </table:table-cell>
              <table:table-cell table:style-name="a2962">
                <text:p text:style-name="a2961" text:class-names="" text:cond-style-name=""><text:span text:style-name="a2960" text:class-names=""/></text:p>
              </table:table-cell>
              <table:table-cell table:style-name="a2965">
                <text:p text:style-name="a2964" text:class-names="" text:cond-style-name=""><text:span text:style-name="a2963" text:class-names=""/></text:p>
              </table:table-cell>
              <table:table-cell table:style-name="a2968">
                <text:p text:style-name="a2967" text:class-names="" text:cond-style-name=""><text:span text:style-name="a2966" text:class-names=""/></text:p>
              </table:table-cell>
              <table:table-cell table:style-name="a2971">
                <text:p text:style-name="a2970" text:class-names="" text:cond-style-name=""><text:span text:style-name="a2969" text:class-names=""/></text:p>
              </table:table-cell>
              <table:table-cell table:style-name="a2974">
                <text:p text:style-name="a2973" text:class-names="" text:cond-style-name=""><text:span text:style-name="a2972" text:class-names=""/></text:p>
              </table:table-cell>
            </table:table-row>
            <table:table-row table:style-name="a2975" table:default-cell-style-name="">
              <table:table-cell table:style-name="a2978">
                <text:p text:style-name="a2977" text:class-names="" text:cond-style-name=""><text:span text:style-name="a2976" text:class-names=""/></text:p>
              </table:table-cell>
              <table:table-cell table:style-name="a2981">
                <text:p text:style-name="a2980" text:class-names="" text:cond-style-name=""><text:span text:style-name="a2979" text:class-names=""/></text:p>
              </table:table-cell>
              <table:table-cell table:style-name="a2984">
                <text:p text:style-name="a2983" text:class-names="" text:cond-style-name=""><text:span text:style-name="a2982" text:class-names=""/></text:p>
              </table:table-cell>
              <table:table-cell table:style-name="a2987">
                <text:p text:style-name="a2986" text:class-names="" text:cond-style-name=""><text:span text:style-name="a2985" text:class-names=""/></text:p>
              </table:table-cell>
              <table:table-cell table:style-name="a2990">
                <text:p text:style-name="a2989" text:class-names="" text:cond-style-name=""><text:span text:style-name="a2988" text:class-names=""/></text:p>
              </table:table-cell>
              <table:table-cell table:style-name="a2993">
                <text:p text:style-name="a2992" text:class-names="" text:cond-style-name=""><text:span text:style-name="a2991" text:class-names=""/></text:p>
              </table:table-cell>
            </table:table-row>
            <table:table-row table:style-name="a2994" table:default-cell-style-name="">
              <table:table-cell table:style-name="a2997">
                <text:p text:style-name="a2996" text:class-names="" text:cond-style-name=""><text:span text:style-name="a2995" text:class-names=""/></text:p>
              </table:table-cell>
              <table:table-cell table:style-name="a3000">
                <text:p text:style-name="a2999" text:class-names="" text:cond-style-name=""><text:span text:style-name="a2998" text:class-names=""/></text:p>
              </table:table-cell>
              <table:table-cell table:style-name="a3003">
                <text:p text:style-name="a3002" text:class-names="" text:cond-style-name=""><text:span text:style-name="a3001" text:class-names=""/></text:p>
              </table:table-cell>
              <table:table-cell table:style-name="a3006">
                <text:p text:style-name="a3005" text:class-names="" text:cond-style-name=""><text:span text:style-name="a3004" text:class-names=""/></text:p>
              </table:table-cell>
              <table:table-cell table:style-name="a3009">
                <text:p text:style-name="a3008" text:class-names="" text:cond-style-name=""><text:span text:style-name="a3007" text:class-names=""/></text:p>
              </table:table-cell>
              <table:table-cell table:style-name="a3012">
                <text:p text:style-name="a3011" text:class-names="" text:cond-style-name=""><text:span text:style-name="a3010" text:class-names=""/></text:p>
              </table:table-cell>
            </table:table-row>
            <table:table-row table:style-name="a3013" table:default-cell-style-name="">
              <table:table-cell table:style-name="a3016">
                <text:p text:style-name="a3015" text:class-names="" text:cond-style-name=""><text:span text:style-name="a3014" text:class-names=""/></text:p>
              </table:table-cell>
              <table:table-cell table:style-name="a3019">
                <text:p text:style-name="a3018" text:class-names="" text:cond-style-name=""><text:span text:style-name="a3017" text:class-names=""/></text:p>
              </table:table-cell>
              <table:table-cell table:style-name="a3022">
                <text:p text:style-name="a3021" text:class-names="" text:cond-style-name=""><text:span text:style-name="a3020" text:class-names=""/></text:p>
              </table:table-cell>
              <table:table-cell table:style-name="a3025">
                <text:p text:style-name="a3024" text:class-names="" text:cond-style-name=""><text:span text:style-name="a3023" text:class-names=""/></text:p>
              </table:table-cell>
              <table:table-cell table:style-name="a3028">
                <text:p text:style-name="a3027" text:class-names="" text:cond-style-name=""><text:span text:style-name="a3026" text:class-names=""/></text:p>
              </table:table-cell>
              <table:table-cell table:style-name="a3031">
                <text:p text:style-name="a3030" text:class-names="" text:cond-style-name=""><text:span text:style-name="a3029" text:class-names=""/></text:p>
              </table:table-cell>
            </table:table-row>
            <table:table-row table:style-name="a3032" table:default-cell-style-name="">
              <table:table-cell table:style-name="a3035">
                <text:p text:style-name="a3034" text:class-names="" text:cond-style-name=""><text:span text:style-name="a3033" text:class-names=""/></text:p>
              </table:table-cell>
              <table:table-cell table:style-name="a3038">
                <text:p text:style-name="a3037" text:class-names="" text:cond-style-name=""><text:span text:style-name="a3036" text:class-names=""/></text:p>
              </table:table-cell>
              <table:table-cell table:style-name="a3041">
                <text:p text:style-name="a3040" text:class-names="" text:cond-style-name=""><text:span text:style-name="a3039" text:class-names=""/></text:p>
              </table:table-cell>
              <table:table-cell table:style-name="a3044">
                <text:p text:style-name="a3043" text:class-names="" text:cond-style-name=""><text:span text:style-name="a3042" text:class-names=""/></text:p>
              </table:table-cell>
              <table:table-cell table:style-name="a3047">
                <text:p text:style-name="a3046" text:class-names="" text:cond-style-name=""><text:span text:style-name="a3045" text:class-names=""/></text:p>
              </table:table-cell>
              <table:table-cell table:style-name="a3050">
                <text:p text:style-name="a3049" text:class-names="" text:cond-style-name=""><text:span text:style-name="a3048" text:class-names=""/></text:p>
              </table:table-cell>
            </table:table-row>
          </table:table>
          <draw:image xlink:href="media/image11.png" xlink:type="simple" xlink:show="embed" xlink:actuate="onLoad"/>
          <svg:title/>
          <svg:desc/>
        </draw:frame>
        <draw:frame draw:id="id283" draw:style-name="a3053" draw:name="Google Shape;248;p16" svg:x="11.55556in" svg:y="6.95139in" svg:width="1.11111in" svg:height="0.39931in">
          <draw:text-box>
            <text:p text:style-name="a3052" text:class-names="" text:cond-style-name=""><text:span text:style-name="a3051" text:class-names=""><text:page-number style:num-format="1" text:fixed="false"/></text:span></text:p>
          </draw:text-box>
          <svg:title/>
          <svg:desc/>
        </draw:frame>
        <draw:custom-shape svg:x="0.98964in" svg:y="2.58089in" svg:width="11.58322in" svg:height="0.55537in" draw:id="id284" draw:style-name="a3056" draw:name="Google Shape;249;p16">
          <svg:title/>
          <svg:desc/>
          <text:p text:style-name="a3055" text:class-names="" text:cond-style-name=""><text:span text:style-name="a3054" text:class-names="">包括已發表之相關期刊論文、研討會議、榮獲知名獎座等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3062">
          <draw:page-thumbnail draw:page-number="17" svg:x="0.46007in" svg:y="1.35764in" svg:width="6.51389in" svg:height="3.66319in" presentation:class="page" draw:id="id285" presentation:style-name="a3057" draw:name="Google Shape;241;p16:notes">
            <svg:title/>
            <svg:desc/>
          </draw:page-thumbnail>
          <draw:frame draw:id="id286" presentation:style-name="a3058" draw:name="Google Shape;242;p16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87" draw:style-name="a3061" draw:name="Google Shape;243;p16:notes" svg:x="4.2109in" svg:y="10.31287in" svg:width="3.22141in" svg:height="0.54477in">
            <draw:text-box>
              <text:p text:style-name="a3060" text:class-names="" text:cond-style-name=""><text:span text:style-name="a305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7" draw:style-name="a3064" draw:master-page-name="Master1-Layout2-obj-OBJECT" presentation:presentation-page-layout-name="Master1-PPL2" draw:id="Slide-272">
        <draw:frame draw:id="id288" presentation:style-name="a3068" draw:name="Google Shape;254;p17" svg:x="0.66667in" svg:y="0.22431in" svg:width="12in" svg:height="1.25in" presentation:class="title" presentation:placeholder="false">
          <draw:text-box>
            <text:p text:style-name="a3067" text:class-names="" text:cond-style-name=""><text:span text:style-name="a3065" text:class-names="">附件二、本計畫「智財調查」</text:span><text:span text:style-name="a3066" text:class-names=""/></text:p>
          </draw:text-box>
          <svg:title/>
          <svg:desc/>
        </draw:frame>
        <draw:frame draw:id="id289" presentation:style-name="a3113" draw:name="Google Shape;255;p17" svg:x="0.72135in" svg:y="1.64792in" svg:width="12in" svg:height="5.56447in" presentation:class="outline" presentation:placeholder="false">
          <draw:text-box>
            <text:list text:style-name="a3071">
              <text:list-item>
                <text:p text:style-name="a3070" text:class-names="" text:cond-style-name=""><text:span text:style-name="a3069" text:class-names="">技術權利限制處理規劃</text:span></text:p>
              </text:list-item>
            </text:list>
            <text:list text:style-name="a3076">
              <text:list-item>
                <text:list text:style-name="a3076">
                  <text:list-item>
                    <text:p text:style-name="a3075" text:class-names="" text:cond-style-name=""><text:span text:style-name="a3072" text:class-names="">本計畫規劃運用於創業之技術內容，若有已授權第三方使用，或其他合約上限制等情事，請提出相關文件並說明後續處理之規劃，請參閱附件</text:span><text:span text:style-name="a3073" text:class-names="">X</text:span><text:span text:style-name="a3074" text:class-names="">。</text:span></text:p>
                  </text:list-item>
                </text:list>
              </text:list-item>
            </text:list>
            <text:list text:style-name="a3082">
              <text:list-item>
                <text:list text:style-name="a3082">
                  <text:list-item>
                    <text:p text:style-name="a3081" text:class-names="" text:cond-style-name=""><text:span text:style-name="a3077" text:class-names="">PI</text:span><text:span text:style-name="a3078" text:class-names="">或</text:span><text:span text:style-name="a3079" text:class-names="">CoPI</text:span><text:span text:style-name="a3080" text:class-names="">據實揭露義務</text:span></text:p>
                  </text:list-item>
                </text:list>
              </text:list-item>
            </text:list>
            <text:list text:style-name="a3091">
              <text:list-item>
                <text:list text:style-name="a3091">
                  <text:list-item>
                    <text:p text:style-name="a3090" text:class-names="" text:cond-style-name=""><text:span text:style-name="a3083" text:class-names="">曾向</text:span><text:span text:style-name="a3084" text:class-names="">(</text:span><text:span text:style-name="a3085" text:class-names="">含申請中</text:span><text:span text:style-name="a3086" text:class-names="">)</text:span><text:span text:style-name="a3087" text:class-names="">政府提出補助以成立新創公司為結案條件，或補助新創技術商業化為目標之計畫申請者，個案主持人須據實揭露，請參閱附件</text:span><text:span text:style-name="a3088" text:class-names="">X</text:span><text:span text:style-name="a3089" text:class-names="">。</text:span></text:p>
                  </text:list-item>
                </text:list>
              </text:list-item>
            </text:list>
            <text:list text:style-name="a3096">
              <text:list-item>
                <text:list text:style-name="a3096">
                  <text:list-item>
                    <text:p text:style-name="a3095" text:class-names="" text:cond-style-name=""><text:span text:style-name="a3092" text:class-names="">應詳細說明二者間之技術區分及競合關係， 若有共通性智財布局，其處理方案及運用規劃為何</text:span><text:span text:style-name="a3093" text:class-names="">?</text:span><text:span text:style-name="a3094" text:class-names=""/></text:p>
                  </text:list-item>
                </text:list>
              </text:list-item>
            </text:list>
            <text:list text:style-name="a3099">
              <text:list-item>
                <text:list text:style-name="a3099">
                  <text:list-item>
                    <text:p text:style-name="a3098" text:class-names="" text:cond-style-name=""><text:span text:style-name="a3097" text:class-names="">跨單位及共同發明人協議</text:span></text:p>
                  </text:list-item>
                </text:list>
              </text:list-item>
            </text:list>
            <text:list text:style-name="a3108">
              <text:list-item>
                <text:list text:style-name="a3108">
                  <text:list-item>
                    <text:p text:style-name="a3107" text:class-names="" text:cond-style-name=""><text:span text:style-name="a3100" text:class-names="">若有與其他單位智財共有情形，應取得通過補助個案需運用智財權所有發明人之權益分配協議，及共有單位之智財協議</text:span><text:span text:style-name="a3101" text:class-names="">(</text:span><text:span text:style-name="a3102" text:class-names="">包含同意由執行機構統籌處理技術作價、在執行機構技術股分配比例內約定雙方技術股占比等</text:span><text:span text:style-name="a3103" text:class-names="">)</text:span><text:span text:style-name="a3104" text:class-names="">，並提出證明文件，於個案出場時依前揭協議進行技術股分配事宜，請參閱附件</text:span><text:span text:style-name="a3105" text:class-names="">X</text:span><text:span text:style-name="a3106" text:class-names="">。</text:span></text:p>
                  </text:list-item>
                </text:list>
              </text:list-item>
            </text:list>
            <text:list text:style-name="a3112">
              <text:list-item>
                <text:list text:style-name="a3112">
                  <text:list-item>
                    <text:p text:style-name="a3111" text:class-names="" text:cond-style-name=""><text:span text:style-name="a3109" text:class-names="">此證明文件請上傳於申請系統中</text:span><text:span text:style-name="a3110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90" draw:style-name="a3116" draw:name="Google Shape;256;p17" svg:x="11.55556in" svg:y="6.95139in" svg:width="1.11111in" svg:height="0.39931in">
          <draw:text-box>
            <text:p text:style-name="a3115" text:class-names="" text:cond-style-name=""><text:span text:style-name="a3114" text:class-names=""><text:page-number style:num-format="1" text:fixed="false"/></text:span></text:p>
          </draw:text-box>
          <svg:title/>
          <svg:desc/>
        </draw:frame>
        <presentation:notes draw:style-name="a3119">
          <draw:frame draw:id="id291" presentation:style-name="a3117" draw:name="Google Shape;251;p17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18" svg:x="0.46007in" svg:y="1.35764in" svg:width="6.51389in" svg:height="3.66319in" presentation:class="page" draw:id="id292" presentation:style-name="a3118" draw:name="Google Shape;252;p17:notes">
            <svg:title/>
            <svg:desc/>
          </draw:page-thumbnail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OBJECT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SECTION_HEADER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TWO_OBJECTS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TWO_OBJECTS_WITH_TEXT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utline" svg:x="0.66667in" svg:y="2.75in" svg:width="5.8912in" svg:height="4.20573in"/>
      <presentation:placeholder presentation:object="object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TITLE_ONLY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BLANK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OBJECT_WITH_CAPTION_TEXT">
      <presentation:placeholder presentation:object="title" svg:x="1in" svg:y="0.5625in" svg:width="4in" svg:height="1.27083in"/>
      <presentation:placeholder presentation:object="outline" svg:x="5.21296in" svg:y="1.83333in" svg:width="7.4537in" svg:height="5in"/>
      <presentation:placeholder presentation:object="object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PICTURE_WITH_CAPTION_TEXT">
      <presentation:placeholder presentation:object="title" svg:x="0.88889in" svg:y="1.28718in" svg:width="3.22667in" svg:height="1.73078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VERTICAL_TEXT">
      <presentation:placeholder presentation:object="title" svg:x="0.66667in" svg:y="0.77in" svg:width="12in" svg:height="1.25in"/>
      <presentation:placeholder presentation:object="outline" svg:x="4.26667in" svg:y="-1.48333in" svg:width="4.8in" svg:height="12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VERTICAL_TITLE_AND_VERTICAL_TEXT">
      <presentation:placeholder presentation:object="title" svg:x="8.31685in" svg:y="2.34982in" svg:width="5.69965in" svg:height="3in"/>
      <presentation:placeholder presentation:object="outline" svg:x="2.20574in" svg:y="-0.53907in" svg:width="5.69965in" svg:height="8.7777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style style:family="table-cell" style:name="a700">
      <style:table-cell-properties fo:background-color="#d5e3cf"/>
    </style:style>
    <style:style style:family="table-cell" style:name="a649">
      <style:table-cell-properties/>
      <style:text-properties fo:font-family="" style:font-family-asian="" style:font-family-complex=""/>
    </style:style>
    <style:style style:family="table-cell" style:name="a692">
      <style:table-cell-properties fo:background-color="#ed7d31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01">
      <style:table-cell-properties fo:background-color="#70ad47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93">
      <style:table-cell-properties fo:background-color="#ffffff" fo:border-top="0.05556in double #ed7d31"/>
      <style:text-properties fo:font-family="" style:font-family-asian="" style:font-family-complex="" fo:font-weight="bold" style:font-weight-asian="bold" style:font-weight-complex="bold"/>
    </style:style>
    <style:style style:family="table-cell" style:name="a702">
      <style:table-cell-properties fo:background-color="#70ad47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94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03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9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96">
      <style:table-cell-properties fo:background-color="#ebf1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704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97">
      <style:table-cell-properties/>
    </style:style>
    <style:style style:family="table-cell" style:name="a705">
      <style:table-cell-properties fo:border-top="0.01389in solid #70ad47" fo:border-bottom="0.01389in solid #70ad47" fo:border-left="0.01389in solid #70ad47" fo:border-right="0.01389in solid #70ad47"/>
      <style:text-properties fo:color="#000000" fo:font-family="+mn-lt" style:font-family-asian="+mn-ea" style:font-family-complex="+mn-cs"/>
    </style:style>
    <style:style style:family="table-cell" style:name="a698">
      <style:table-cell-properties fo:background-color="#d5e3cf"/>
    </style:style>
    <style:style style:family="table-cell" style:name="a706">
      <style:table-cell-properties fo:background-color="#70ad47"/>
    </style:style>
    <style:style style:family="table-cell" style:name="a699">
      <style:table-cell-properties/>
    </style:style>
    <style:style style:family="table-cell" style:name="a707">
      <style:table-cell-properties fo:background-color="#70ad47"/>
    </style:style>
    <style:style style:family="table-cell" style:name="a708">
      <style:table-cell-properties fo:border-bottom="0.02778in solid #70ad47"/>
      <style:text-properties fo:font-family="" style:font-family-asian="" style:font-family-complex="" fo:font-weight="bold" style:font-weight-asian="bold" style:font-weight-complex="bold"/>
    </style:style>
    <style:style style:family="table-cell" style:name="a709">
      <style:table-cell-properties fo:border-top="0.05556in double #70ad47"/>
      <style:text-properties fo:font-family="" style:font-family-asian="" style:font-family-complex="" fo:font-weight="bold" style:font-weight-asian="bold" style:font-weight-complex="bold"/>
    </style:style>
    <style:style style:family="table-cell" style:name="a670">
      <style:table-cell-properties/>
      <style:text-properties fo:font-family="" style:font-family-asian="" style:font-family-complex=""/>
    </style:style>
    <style:style style:family="table-cell" style:name="a671">
      <style:table-cell-properties/>
      <style:text-properties fo:font-family="" style:font-family-asian="" style:font-family-complex=""/>
    </style:style>
    <style:style style:family="table-cell" style:name="a672">
      <style:table-cell-properties/>
      <style:text-properties fo:font-family="" style:font-family-asian="" style:font-family-complex=""/>
    </style:style>
    <style:style style:family="table-cell" style:name="a673">
      <style:table-cell-properties fo:background-color="#ffffff" fo:border-top="0.01389in solid #70ad47" fo:border-bottom="0.01389in solid #70ad47" fo:border-left="0.01389in solid #70ad47" fo:border-right="0.01389in solid #70ad47"/>
      <style:text-properties fo:color="#000000" fo:font-family="+mn-lt" style:font-family-asian="+mn-ea" style:font-family-complex="+mn-cs"/>
    </style:style>
    <style:style style:family="table-cell" style:name="a674">
      <style:table-cell-properties fo:background-color="#ebf1e9"/>
    </style:style>
    <style:style style:family="table-cell" style:name="a675">
      <style:table-cell-properties fo:background-color="#ebf1e9"/>
    </style:style>
    <style:style style:family="table-cell" style:name="a676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7">
      <style:table-cell-properties fo:background-color="#ffffff" fo:border-top="0.05556in double #70ad47"/>
      <style:text-properties fo:font-family="" style:font-family-asian="" style:font-family-complex="" fo:font-weight="bold" style:font-weight-asian="bold" style:font-weight-complex="bold"/>
    </style:style>
    <style:style style:family="table-cell" style:name="a678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79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30">
      <style:table-cell-properties/>
      <style:text-properties fo:font-family="" style:font-family-asian="" style:font-family-complex=""/>
    </style:style>
    <style:style style:family="table-cell" style:name="a731">
      <style:table-cell-properties fo:background-color="#cfdecc"/>
      <style:text-properties fo:font-family="" style:font-family-asian="" style:font-family-complex=""/>
    </style:style>
    <style:style style:family="table-cell" style:name="a732">
      <style:table-cell-properties fo:background-color="#5b9bd5" fo:border-bottom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733">
      <style:table-cell-properties fo:background-color="#5b9bd5" fo:border-top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50">
      <style:table-cell-properties fo:background-color="#a5a5a5"/>
      <style:text-properties fo:font-family="" style:font-family-asian="" style:font-family-complex=""/>
    </style:style>
    <style:style style:family="table-cell" style:name="a734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51">
      <style:table-cell-properties fo:background-color="#ffffff" fo:border-bottom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735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52">
      <style:table-cell-properties fo:background-color="#ffffff" fo:border-top="0.05556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653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54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55">
      <style:table-cell-properties fo:background-color="#e9ebf5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656">
      <style:table-cell-properties/>
    </style:style>
    <style:style style:family="table-cell" style:name="a657">
      <style:table-cell-properties fo:background-color="#cfd5ea"/>
    </style:style>
    <style:style style:family="table-cell" style:name="a658">
      <style:table-cell-properties/>
    </style:style>
    <style:style style:family="table-cell" style:name="a659">
      <style:table-cell-properties fo:background-color="#cfd5ea"/>
    </style:style>
    <style:style style:family="table-cell" style:name="a710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11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12">
      <style:table-cell-properties fo:background-color="#ffffff" fo:border-top="0.01389in solid #5b9bd5" fo:border-bottom="0.01389in solid #5b9bd5" fo:border-left="0.01389in solid #5b9bd5" fo:border-right="0.01389in solid #5b9bd5"/>
      <style:text-properties fo:color="#000000" fo:font-family="+mn-lt" style:font-family-asian="+mn-ea" style:font-family-complex="+mn-cs"/>
    </style:style>
    <style:style style:family="table-cell" style:name="a713">
      <style:table-cell-properties fo:background-color="#eaeff7"/>
    </style:style>
    <style:style style:family="table-cell" style:name="a714">
      <style:table-cell-properties fo:background-color="#eaeff7"/>
    </style:style>
    <style:style style:family="table-cell" style:name="a715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16">
      <style:table-cell-properties fo:background-color="#ffffff" fo:border-top="0.05556in double #5b9bd5"/>
      <style:text-properties fo:font-family="" style:font-family-asian="" style:font-family-complex="" fo:font-weight="bold" style:font-weight-asian="bold" style:font-weight-complex="bold"/>
    </style:style>
    <style:style style:family="table-cell" style:name="a717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18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19">
      <style:table-cell-properties fo:border-top="0.00347in solid #70ad47" fo:border-bottom="0.00347in solid #70ad47" fo:border-left="0.00347in solid #70ad47" fo:border-right="0.00347in solid #70ad47"/>
      <style:text-properties fo:color="#000000" fo:font-family="+mn-lt" style:font-family-asian="+mn-ea" style:font-family-complex="+mn-cs"/>
    </style:style>
    <style:style style:family="table-cell" style:name="a680">
      <style:table-cell-properties fo:background-color="#e7e7e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681">
      <style:table-cell-properties/>
    </style:style>
    <style:style style:family="table-cell" style:name="a682">
      <style:table-cell-properties fo:background-color="#cbcbcb"/>
    </style:style>
    <style:style style:family="table-cell" style:name="a683">
      <style:table-cell-properties/>
    </style:style>
    <style:style style:family="table-cell" style:name="a684">
      <style:table-cell-properties fo:background-color="#cbcbcb"/>
    </style:style>
    <style:style style:family="table-cell" style:name="a685">
      <style:table-cell-properties fo:background-color="#000000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6">
      <style:table-cell-properties fo:background-color="#000000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7">
      <style:table-cell-properties fo:background-color="#0000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8">
      <style:table-cell-properties fo:background-color="#0000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9">
      <style:table-cell-properties fo:background-color="#ffffff" fo:border-top="0.01389in solid #ed7d31" fo:border-bottom="0.01389in solid #ed7d31" fo:border-left="0.01389in solid #ed7d31" fo:border-right="0.01389in solid #ed7d31"/>
      <style:text-properties fo:color="#000000" fo:font-family="+mn-lt" style:font-family-asian="+mn-ea" style:font-family-complex="+mn-cs"/>
    </style:style>
    <style:style style:family="table-cell" style:name="a660">
      <style:table-cell-properties fo:background-color="#4472c4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61">
      <style:table-cell-properties fo:background-color="#4472c4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62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63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64">
      <style:table-cell-properties/>
      <style:text-properties fo:color="#000000" fo:font-family="Arial" style:font-family-asian="Arial" style:font-family-complex="Arial"/>
    </style:style>
    <style:style style:family="table-cell" style:name="a665">
      <style:table-cell-properties/>
      <style:text-properties fo:font-family="" style:font-family-asian="" style:font-family-complex=""/>
    </style:style>
    <style:style style:family="table-cell" style:name="a666">
      <style:table-cell-properties/>
      <style:text-properties fo:font-family="" style:font-family-asian="" style:font-family-complex=""/>
    </style:style>
    <style:style style:family="table-cell" style:name="a667">
      <style:table-cell-properties/>
      <style:text-properties fo:font-family="" style:font-family-asian="" style:font-family-complex=""/>
    </style:style>
    <style:style style:family="table-cell" style:name="a668">
      <style:table-cell-properties/>
      <style:text-properties fo:font-family="" style:font-family-asian="" style:font-family-complex=""/>
    </style:style>
    <style:style style:family="table-cell" style:name="a669">
      <style:table-cell-properties/>
      <style:text-properties fo:font-family="" style:font-family-asian="" style:font-family-complex=""/>
    </style:style>
    <style:style style:family="table-cell" style:name="a720">
      <style:table-cell-properties fo:border-left="0.00347in solid #70ad47" fo:border-right="0.00347in solid #70ad47"/>
    </style:style>
    <style:style style:family="table-cell" style:name="a721">
      <style:table-cell-properties fo:border-left="0.00347in solid #70ad47" fo:border-right="0.00347in solid #70ad47"/>
    </style:style>
    <style:style style:family="table-cell" style:name="a722">
      <style:table-cell-properties fo:border-top="0.00347in solid #70ad47" fo:border-bottom="0.00347in solid #70ad47"/>
    </style:style>
    <style:style style:family="table-cell" style:name="a723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24">
      <style:table-cell-properties fo:border-top="0.05556in double #70ad47"/>
      <style:text-properties fo:font-family="" style:font-family-asian="" style:font-family-complex="" fo:font-weight="bold" style:font-weight-asian="bold" style:font-weight-complex="bold"/>
    </style:style>
    <style:style style:family="table-cell" style:name="a72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26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727">
      <style:table-cell-properties fo:background-color="#e9efe7" fo:border-top="0.01389in solid #ffffff" fo:border-bottom="0.01389in solid #ffffff" fo:border-left="0.01389in solid #ffffff" fo:border-right="0.01389in solid #ffffff"/>
      <style:text-properties fo:color="#000000" fo:font-family="Palatino Linotype" style:font-family-asian="Palatino Linotype" style:font-family-complex="Palatino Linotype"/>
    </style:style>
    <style:style style:family="table-cell" style:name="a728">
      <style:table-cell-properties/>
      <style:text-properties fo:font-family="" style:font-family-asian="" style:font-family-complex=""/>
    </style:style>
    <style:style style:family="table-cell" style:name="a729">
      <style:table-cell-properties fo:background-color="#cfdecc"/>
      <style:text-properties fo:font-family="" style:font-family-asian="" style:font-family-complex=""/>
    </style:style>
    <style:style style:family="table-cell" style:name="a646">
      <style:table-cell-properties fo:background-color="#ffffff" fo:border-top="0.01389in solid #a5a5a5" fo:border-bottom="0.01389in solid #a5a5a5" fo:border-left="0.01389in solid #a5a5a5" fo:border-right="0.01389in solid #a5a5a5"/>
      <style:text-properties fo:color="#000000" fo:font-family="Palatino Linotype" style:font-family-asian="Palatino Linotype" style:font-family-complex="Palatino Linotype"/>
    </style:style>
    <style:style style:family="table-cell" style:name="a690">
      <style:table-cell-properties fo:background-color="#fcece8"/>
    </style:style>
    <style:style style:family="table-cell" style:name="a647">
      <style:table-cell-properties/>
      <style:text-properties fo:font-family="" style:font-family-asian="" style:font-family-complex=""/>
    </style:style>
    <style:style style:family="table-cell" style:name="a691">
      <style:table-cell-properties fo:background-color="#fcece8"/>
    </style:style>
    <style:style style:family="table-cell" style:name="a648">
      <style:table-cell-properties fo:background-color="#a5a5a5"/>
      <style:text-properties fo:font-family="" style:font-family-asian="" style:font-family-complex="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523" draw:style="linear" draw:angle="0" draw:start-color="#99a719" draw:end-color="#80b814" draw:start-intensity="29.411%" draw:end-intensity="44.313%"/>
    <draw:gradient draw:name="a565" draw:style="linear" draw:angle="0" draw:start-color="#668f1b" draw:end-color="#cae00e" draw:start-intensity="44.313%" draw:end-intensity="54.509%"/>
    <draw:gradient draw:name="a197" draw:style="linear" draw:angle="0" draw:start-color="#668f1b" draw:end-color="#cae00e" draw:start-intensity="44.313%" draw:end-intensity="54.509%"/>
    <draw:gradient draw:name="a569" draw:style="linear" draw:angle="0" draw:start-color="#99a719" draw:end-color="#80b814" draw:start-intensity="29.411%" draw:end-intensity="44.313%"/>
    <draw:gradient draw:name="a145" draw:style="linear" draw:angle="0" draw:start-color="#668f1b" draw:end-color="#cae00e" draw:start-intensity="44.313%" draw:end-intensity="54.509%"/>
    <draw:gradient draw:name="a621" draw:style="linear" draw:angle="0" draw:start-color="#99a719" draw:end-color="#80b814" draw:start-intensity="29.411%" draw:end-intensity="44.313%"/>
    <draw:gradient draw:name="a320" draw:style="linear" draw:angle="0" draw:start-color="#99a719" draw:end-color="#80b814" draw:start-intensity="29.411%" draw:end-intensity="44.313%"/>
    <draw:gradient draw:name="a409" draw:style="linear" draw:angle="0" draw:start-color="#668f1b" draw:end-color="#cae00e" draw:start-intensity="44.313%" draw:end-intensity="54.509%"/>
    <draw:gradient draw:name="a253" draw:style="linear" draw:angle="0" draw:start-color="#668f1b" draw:end-color="#cae00e" draw:start-intensity="44.313%" draw:end-intensity="54.509%"/>
    <draw:gradient draw:name="a149" draw:style="linear" draw:angle="0" draw:start-color="#99a719" draw:end-color="#80b814" draw:start-intensity="29.411%" draw:end-intensity="44.313%"/>
    <draw:gradient draw:name="a519" draw:style="linear" draw:angle="0" draw:start-color="#668f1b" draw:end-color="#cae00e" draw:start-intensity="44.313%" draw:end-intensity="54.509%"/>
    <draw:gradient draw:name="a257" draw:style="linear" draw:angle="0" draw:start-color="#99a719" draw:end-color="#80b814" draw:start-intensity="29.411%" draw:end-intensity="44.313%"/>
    <draw:gradient draw:name="a364" draw:style="linear" draw:angle="0" draw:start-color="#668f1b" draw:end-color="#cae00e" draw:start-intensity="44.313%" draw:end-intensity="54.509%"/>
    <draw:gradient draw:name="a201" draw:style="linear" draw:angle="0" draw:start-color="#99a719" draw:end-color="#80b814" draw:start-intensity="29.411%" draw:end-intensity="44.313%"/>
    <draw:gradient draw:name="a93" draw:style="linear" draw:angle="0" draw:start-color="#668f1b" draw:end-color="#cae00e" draw:start-intensity="44.313%" draw:end-intensity="54.509%"/>
    <draw:gradient draw:name="a368" draw:style="linear" draw:angle="0" draw:start-color="#99a719" draw:end-color="#80b814" draw:start-intensity="29.411%" draw:end-intensity="44.313%"/>
    <draw:gradient draw:name="a97" draw:style="linear" draw:angle="0" draw:start-color="#99a719" draw:end-color="#80b814" draw:start-intensity="29.411%" draw:end-intensity="44.313%"/>
    <draw:gradient draw:name="a40" draw:style="linear" draw:angle="0" draw:start-color="#99a719" draw:end-color="#80b814" draw:start-intensity="29.411%" draw:end-intensity="44.313%"/>
    <draw:gradient draw:name="a316" draw:style="linear" draw:angle="0" draw:start-color="#668f1b" draw:end-color="#cae00e" draw:start-intensity="44.313%" draw:end-intensity="54.509%"/>
    <draw:gradient draw:name="a617" draw:style="linear" draw:angle="0" draw:start-color="#668f1b" draw:end-color="#cae00e" draw:start-intensity="44.313%" draw:end-intensity="54.509%"/>
    <draw:gradient draw:name="a464" draw:style="linear" draw:angle="0" draw:start-color="#668f1b" draw:end-color="#cae00e" draw:start-intensity="44.313%" draw:end-intensity="54.509%"/>
    <draw:gradient draw:name="a85" draw:style="linear" draw:angle="0" draw:start-color="#dce5a3" draw:end-color="#d6e095" draw:start-intensity="100%" draw:end-intensity="100%"/>
    <draw:gradient draw:name="a468" draw:style="linear" draw:angle="0" draw:start-color="#99a719" draw:end-color="#80b814" draw:start-intensity="29.411%" draw:end-intensity="44.313%"/>
    <draw:gradient draw:name="a413" draw:style="linear" draw:angle="0" draw:start-color="#99a719" draw:end-color="#80b814" draw:start-intensity="29.411%" draw:end-intensity="44.313%"/>
    <draw:gradient draw:name="a36" draw:style="linear" draw:angle="0" draw:start-color="#668f1b" draw:end-color="#cae00e" draw:start-intensity="44.313%" draw:end-intensity="54.509%"/>
    <draw:fill-image draw:name="a493" xlink:href="media/image12.png" xlink:show="embed" xlink:actuate="onLoad"/>
    <draw:fill-image draw:name="a226" xlink:href="media/image12.png" xlink:show="embed" xlink:actuate="onLoad"/>
    <draw:fill-image draw:name="a799" xlink:href="media/image12.png" xlink:show="embed" xlink:actuate="onLoad"/>
    <draw:fill-image draw:name="a1000" xlink:href="media/image12.png" xlink:show="embed" xlink:actuate="onLoad"/>
    <draw:fill-image draw:name="a1236" xlink:href="media/image12.png" xlink:show="embed" xlink:actuate="onLoad"/>
    <draw:fill-image draw:name="a1681" xlink:href="media/image12.png" xlink:show="embed" xlink:actuate="onLoad"/>
    <draw:fill-image draw:name="a1539" xlink:href="media/image12.png" xlink:show="embed" xlink:actuate="onLoad"/>
    <draw:fill-image draw:name="a2034" xlink:href="media/image12.png" xlink:show="embed" xlink:actuate="onLoad"/>
    <draw:fill-image draw:name="a3063" xlink:href="media/image12.png" xlink:show="embed" xlink:actuate="onLoad"/>
    <draw:fill-image draw:name="a1346" xlink:href="media/image12.png" xlink:show="embed" xlink:actuate="onLoad"/>
    <draw:fill-image draw:name="a594" xlink:href="media/image12.png" xlink:show="embed" xlink:actuate="onLoad"/>
    <draw:fill-image draw:name="a1824" xlink:href="media/image12.png" xlink:show="embed" xlink:actuate="onLoad"/>
    <draw:fill-image draw:name="a1153" xlink:href="media/image12.png" xlink:show="embed" xlink:actuate="onLoad"/>
    <draw:fill-image draw:name="a542" xlink:href="media/image12.png" xlink:show="embed" xlink:actuate="onLoad"/>
    <draw:fill-image draw:name="a0" xlink:href="media/image12.png" xlink:show="embed" xlink:actuate="onLoad"/>
    <draw:fill-image draw:name="a438" xlink:href="media/image12.png" xlink:show="embed" xlink:actuate="onLoad"/>
    <draw:fill-image draw:name="a174" xlink:href="media/image12.png" xlink:show="embed" xlink:actuate="onLoad"/>
    <draw:fill-image draw:name="a282" xlink:href="media/image12.png" xlink:show="embed" xlink:actuate="onLoad"/>
    <draw:fill-image draw:name="a122" xlink:href="media/image12.png" xlink:show="embed" xlink:actuate="onLoad"/>
    <draw:fill-image draw:name="a1446" xlink:href="media/image12.png" xlink:show="embed" xlink:actuate="onLoad"/>
    <draw:fill-image draw:name="a393" xlink:href="media/image12.png" xlink:show="embed" xlink:actuate="onLoad"/>
    <draw:fill-image draw:name="a1079" xlink:href="media/image12.png" xlink:show="embed" xlink:actuate="onLoad"/>
    <draw:fill-image draw:name="a2392" xlink:href="media/image12.png" xlink:show="embed" xlink:actuate="onLoad"/>
    <draw:fill-image draw:name="a2900" xlink:href="media/image12.png" xlink:show="embed" xlink:actuate="onLoad"/>
    <draw:fill-image draw:name="a946" xlink:href="media/image12.png" xlink:show="embed" xlink:actuate="onLoad"/>
    <draw:fill-image draw:name="a345" xlink:href="media/image12.png" xlink:show="embed" xlink:actuate="onLoad"/>
    <draw:fill-image draw:name="a1311" xlink:href="media/image12.png" xlink:show="embed" xlink:actuate="onLoad"/>
    <draw:fill-image draw:name="a2640" xlink:href="media/image12.png" xlink:show="embed" xlink:actuate="onLoad"/>
    <table:table-template table:name="{BCE7C4E1-289A-4DD3-BD26-F94F9DED3B34}">
      <table:first-row table:style-name="a651" table:paragraph-style-name=""/>
      <table:last-row table:style-name="a652" table:paragraph-style-name=""/>
      <table:first-column table:style-name="a653" table:paragraph-style-name=""/>
      <table:last-column table:style-name="a654" table:paragraph-style-name=""/>
      <table:body table:style-name="a646" table:paragraph-style-name=""/>
      <table:even-rows table:style-name="a649" table:paragraph-style-name=""/>
      <table:odd-rows table:style-name="a650" table:paragraph-style-name=""/>
      <table:even-columns table:style-name="a647" table:paragraph-style-name=""/>
      <table:odd-columns table:style-name="a648" table:paragraph-style-name=""/>
    </table:table-template>
    <table:table-template table:name="{5C22544A-7EE6-4342-B048-85BDC9FD1C3A}">
      <table:first-row table:style-name="a660" table:paragraph-style-name=""/>
      <table:last-row table:style-name="a661" table:paragraph-style-name=""/>
      <table:first-column table:style-name="a662" table:paragraph-style-name=""/>
      <table:last-column table:style-name="a663" table:paragraph-style-name=""/>
      <table:body table:style-name="a655" table:paragraph-style-name=""/>
      <table:even-rows table:style-name="a658" table:paragraph-style-name=""/>
      <table:odd-rows table:style-name="a659" table:paragraph-style-name=""/>
      <table:even-columns table:style-name="a656" table:paragraph-style-name=""/>
      <table:odd-columns table:style-name="a657" table:paragraph-style-name=""/>
    </table:table-template>
    <table:table-template table:name="{840AB88C-B92C-4BD4-BFFE-2BD4FF04B372}">
      <table:first-row table:style-name="a669" table:paragraph-style-name=""/>
      <table:last-row table:style-name="a670" table:paragraph-style-name=""/>
      <table:first-column table:style-name="a671" table:paragraph-style-name=""/>
      <table:last-column table:style-name="a672" table:paragraph-style-name=""/>
      <table:body table:style-name="a664" table:paragraph-style-name=""/>
      <table:even-rows table:style-name="a667" table:paragraph-style-name=""/>
      <table:odd-rows table:style-name="a668" table:paragraph-style-name=""/>
      <table:even-columns table:style-name="a665" table:paragraph-style-name=""/>
      <table:odd-columns table:style-name="a666" table:paragraph-style-name=""/>
    </table:table-template>
    <table:table-template table:name="{10A1B5D5-9B99-4C35-A422-299274C87663}">
      <table:first-row table:style-name="a676" table:paragraph-style-name=""/>
      <table:last-row table:style-name="a677" table:paragraph-style-name=""/>
      <table:first-column table:style-name="a678" table:paragraph-style-name=""/>
      <table:last-column table:style-name="a679" table:paragraph-style-name=""/>
      <table:body table:style-name="a673" table:paragraph-style-name=""/>
      <table:odd-rows table:style-name="a675" table:paragraph-style-name=""/>
      <table:odd-columns table:style-name="a674" table:paragraph-style-name=""/>
    </table:table-template>
    <table:table-template table:name="{93296810-A885-4BE3-A3E7-6D5BEEA58F35}">
      <table:first-row table:style-name="a701" table:paragraph-style-name=""/>
      <table:last-row table:style-name="a702" table:paragraph-style-name=""/>
      <table:first-column table:style-name="a703" table:paragraph-style-name=""/>
      <table:last-column table:style-name="a704" table:paragraph-style-name=""/>
      <table:body table:style-name="a696" table:paragraph-style-name=""/>
      <table:even-rows table:style-name="a699" table:paragraph-style-name=""/>
      <table:odd-rows table:style-name="a700" table:paragraph-style-name=""/>
      <table:even-columns table:style-name="a697" table:paragraph-style-name=""/>
      <table:odd-columns table:style-name="a698" table:paragraph-style-name=""/>
    </table:table-template>
    <table:table-template table:name="{9DCAF9ED-07DC-4A11-8D7F-57B35C25682E}">
      <table:first-row table:style-name="a692" table:paragraph-style-name=""/>
      <table:last-row table:style-name="a693" table:paragraph-style-name=""/>
      <table:first-column table:style-name="a694" table:paragraph-style-name=""/>
      <table:last-column table:style-name="a695" table:paragraph-style-name=""/>
      <table:body table:style-name="a689" table:paragraph-style-name=""/>
      <table:odd-rows table:style-name="a691" table:paragraph-style-name=""/>
      <table:odd-columns table:style-name="a690" table:paragraph-style-name=""/>
    </table:table-template>
    <table:table-template table:name="{073A0DAA-6AF3-43AB-8588-CEC1D06C72B9}">
      <table:first-row table:style-name="a685" table:paragraph-style-name=""/>
      <table:last-row table:style-name="a686" table:paragraph-style-name=""/>
      <table:first-column table:style-name="a687" table:paragraph-style-name=""/>
      <table:last-column table:style-name="a688" table:paragraph-style-name=""/>
      <table:body table:style-name="a680" table:paragraph-style-name=""/>
      <table:even-rows table:style-name="a683" table:paragraph-style-name=""/>
      <table:odd-rows table:style-name="a684" table:paragraph-style-name=""/>
      <table:even-columns table:style-name="a681" table:paragraph-style-name=""/>
      <table:odd-columns table:style-name="a682" table:paragraph-style-name=""/>
    </table:table-template>
    <table:table-template table:name="{E8B1032C-EA38-4F05-BA0D-38AFFFC7BED3}">
      <table:first-row table:style-name="a708" table:paragraph-style-name=""/>
      <table:last-row table:style-name="a709" table:paragraph-style-name=""/>
      <table:first-column table:style-name="a710" table:paragraph-style-name=""/>
      <table:last-column table:style-name="a711" table:paragraph-style-name=""/>
      <table:body table:style-name="a705" table:paragraph-style-name=""/>
      <table:odd-rows table:style-name="a707" table:paragraph-style-name=""/>
      <table:odd-columns table:style-name="a706" table:paragraph-style-name=""/>
    </table:table-template>
    <table:table-template table:name="{FABFCF23-3B69-468F-B69F-88F6DE6A72F2}">
      <table:first-row table:style-name="a715" table:paragraph-style-name=""/>
      <table:last-row table:style-name="a716" table:paragraph-style-name=""/>
      <table:first-column table:style-name="a717" table:paragraph-style-name=""/>
      <table:last-column table:style-name="a718" table:paragraph-style-name=""/>
      <table:body table:style-name="a712" table:paragraph-style-name=""/>
      <table:odd-rows table:style-name="a714" table:paragraph-style-name=""/>
      <table:odd-columns table:style-name="a713" table:paragraph-style-name=""/>
    </table:table-template>
    <table:table-template table:name="{912C8C85-51F0-491E-9774-3900AFEF0FD7}">
      <table:first-row table:style-name="a723" table:paragraph-style-name=""/>
      <table:last-row table:style-name="a724" table:paragraph-style-name=""/>
      <table:first-column table:style-name="a725" table:paragraph-style-name=""/>
      <table:last-column table:style-name="a726" table:paragraph-style-name=""/>
      <table:body table:style-name="a719" table:paragraph-style-name=""/>
      <table:odd-rows table:style-name="a722" table:paragraph-style-name=""/>
      <table:even-columns table:style-name="a720" table:paragraph-style-name=""/>
      <table:odd-columns table:style-name="a721" table:paragraph-style-name=""/>
    </table:table-template>
    <table:table-template table:name="{E2624082-5ED3-4EEC-AAD7-2751436BFAF0}">
      <table:first-row table:style-name="a732" table:paragraph-style-name=""/>
      <table:last-row table:style-name="a733" table:paragraph-style-name=""/>
      <table:first-column table:style-name="a734" table:paragraph-style-name=""/>
      <table:last-column table:style-name="a735" table:paragraph-style-name=""/>
      <table:body table:style-name="a727" table:paragraph-style-name=""/>
      <table:even-rows table:style-name="a730" table:paragraph-style-name=""/>
      <table:odd-rows table:style-name="a731" table:paragraph-style-name=""/>
      <table:even-columns table:style-name="a728" table:paragraph-style-name=""/>
      <table:odd-columns table:style-name="a729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right" style:tab-stop-distance="1in" fo:margin-left="0.5in" fo:margin-right="0.05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1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4">
      <style:paragraph-properties fo:line-height="100%" fo:text-align="left" style:tab-stop-distance="1in" fo:margin-left="0.5in" fo:margin-right="0in" fo:text-indent="-0.43472in" fo:margin-top="0.0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.5in" fo:margin-right="0in" fo:text-indent="-0.25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9">
      <style:graphic-properties fo:wrap-option="wrap" fo:padding-top="0.04998in" fo:padding-bottom="0.04998in" fo:padding-left="0.01999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4998in" fo:padding-bottom="0.04998in" fo:padding-left="0.09998in" fo:padding-right="0.09998in" draw:textarea-vertical-align="middle" draw:textarea-horizontal-align="center" draw:fill="gradient" draw:fill-gradient-name="a85" draw:stroke="none" draw:auto-grow-width="false" draw:auto-grow-height="false"/>
      <style:paragraph-properties style:font-independent-line-spacing="true" style:writing-mode="lr-tb"/>
    </style:style>
    <style:style style:family="paragraph" style:name="a4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7">
      <style:drawing-page-properties draw:fill="bitmap" draw:fill-image-name="a22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7">
      <style:graphic-properties draw:fill="none" draw:stroke="solid" svg:stroke-width="0.01389in" svg:stroke-color="#455f51" svg:stroke-opacity="100%" draw:stroke-linejoin="miter" svg:stroke-linecap="butt"/>
    </style:style>
    <style:style style:family="presentation" style:name="a4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3" draw:stroke="none" draw:auto-grow-width="false" draw:auto-grow-height="false"/>
      <style:paragraph-properties style:font-independent-line-spacing="true" style:writing-mode="lr-tb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7" draw:stroke="none" draw:auto-grow-width="false" draw:auto-grow-height="false"/>
      <style:paragraph-properties style:font-independent-line-spacing="true" style:writing-mode="lr-tb"/>
    </style:style>
    <style:style style:family="paragraph" style:name="a4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64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68" draw:stroke="none" draw:auto-grow-width="false" draw:auto-grow-height="false"/>
      <style:paragraph-properties style:font-independent-line-spacing="true" style:writing-mode="lr-tb"/>
    </style:style>
    <style:style style:family="paragraph" style:name="a2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53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57" draw:stroke="none" draw:auto-grow-width="false" draw:auto-grow-height="false"/>
      <style:paragraph-properties style:font-independent-line-spacing="true" style:writing-mode="lr-tb"/>
    </style:style>
    <style:style style:family="presentation" style:name="a482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4">
      <style:drawing-page-properties draw:fill="bitmap" draw:fill-image-name="a4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042in" svg:stroke-color="#c0c0c0" svg:stroke-opacity="100%" draw:stroke-linejoin="miter" svg:stroke-linecap="round" draw:shadow="visible" draw:shadow-offset-x="-0.02415in" draw:shadow-offset-y="0.03449in" draw:shadow-color="#000000" draw:shadow-opacity="24.313%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6.274%" draw:auto-grow-width="false" draw:auto-grow-height="false"/>
      <style:paragraph-properties style:font-independent-line-spacing="true" style:writing-mode="lr-tb"/>
    </style:style>
    <style:style style:family="paragraph" style:name="a2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4998in" fo:padding-bottom="0.04998in" fo:padding-left="0.04998in" fo:padding-right="0.04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0.5in" fo:margin-right="0in" fo:text-indent="-0.25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.04998in" fo:padding-bottom="0.04998in" fo:padding-left="0.06999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3">
      <style:drawing-page-properties draw:fill="bitmap" draw:fill-image-name="a28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8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0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6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7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19" draw:stroke="none" draw:auto-grow-width="false" draw:auto-grow-height="fals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23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1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30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1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16" draw:stroke="none" draw:auto-grow-width="false" draw:auto-grow-height="false"/>
      <style:paragraph-properties style:font-independent-line-spacing="true" style:writing-mode="lr-tb"/>
    </style:style>
    <style:style style:family="drawing-page" style:name="a5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43">
      <style:drawing-page-properties draw:fill="bitmap" draw:fill-image-name="a54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20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2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65" draw:stroke="none" draw:auto-grow-width="false" draw:auto-grow-height="false"/>
      <style:paragraph-properties style:font-independent-line-spacing="true" style:writing-mode="lr-tb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6">
      <style:drawing-page-properties draw:fill="bitmap" draw:fill-image-name="a345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7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69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9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7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3">
      <style:drawing-page-properties draw:fill="bitmap" draw:fill-image-name="a12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4" draw:stroke="none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8" draw:stroke="none" draw:auto-grow-width="false" draw:auto-grow-height="false"/>
      <style:paragraph-properties style:font-independent-line-spacing="true" style:writing-mode="lr-tb"/>
    </style:style>
    <style:style style:family="drawing-page" style:name="a5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95">
      <style:drawing-page-properties draw:fill="bitmap" draw:fill-image-name="a59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45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0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49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3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17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6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4">
      <style:drawing-page-properties draw:fill="bitmap" draw:fill-image-name="a3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21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5">
      <style:drawing-page-properties draw:fill="bitmap" draw:fill-image-name="a17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3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6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fo:text-align="left" style:tab-stop-distance="1in" fo:margin-left="0.5in" fo:margin-right="0in" fo:text-indent="-0.25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4998in" fo:padding-bottom="0.04998in" fo:padding-left="0.04998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0" draw:stroke="none" draw:auto-grow-width="false" draw:auto-grow-height="false"/>
      <style:paragraph-properties style:font-independent-line-spacing="true" style:writing-mode="lr-tb"/>
    </style:style>
    <style:style style:family="presentation" style:name="a1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1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09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13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64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42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97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7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01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4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draw:fill="none" draw:stroke="solid" svg:stroke-width="0.01042in" svg:stroke-color="#549e39" svg:stroke-opacity="100%" draw:stroke-linejoin="miter" svg:stroke-linecap="butt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67">
      <style:graphic-properties draw:fill="none" draw:stroke="solid" svg:stroke-width="0.01042in" svg:stroke-color="#549e39" svg:stroke-opacity="100%" draw:stroke-linejoin="miter" svg:stroke-linecap="butt"/>
    </style:style>
    <style:style style:family="paragraph" style:name="a4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3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39">
      <style:drawing-page-properties draw:fill="bitmap" draw:fill-image-name="a438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text:list-style style:name="a13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1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293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289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33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54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300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181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3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445">
      <text:list-level-style-bullet text:level="1" text:bullet-char="⚫">
        <style:list-level-properties text:space-before="0.06528in" text:min-label-width="0.43472in"/>
        <style:text-properties fo:color="#626a19" fo:font-family="Noto Sans Symbols" fo:font-size="0.36944in"/>
      </text:list-level-style-bullet>
      <text:list-level-style-bullet text:level="2" text:bullet-char="⚫">
        <style:list-level-properties text:space-before="0.31528in" text:min-label-width="0.43472in"/>
        <style:text-properties fo:color="#626a19" fo:font-family="Noto Sans Symbols" fo:font-size="0.36944in"/>
      </text:list-level-style-bullet>
      <text:list-level-style-bullet text:level="3" text:bullet-char="⚫">
        <style:list-level-properties text:space-before="0.81528in" text:min-label-width="0.43472in"/>
        <style:text-properties fo:color="#626a19" fo:font-family="Noto Sans Symbols" fo:font-size="0.36944in"/>
      </text:list-level-style-bullet>
      <text:list-level-style-bullet text:level="4" text:bullet-char="⚫">
        <style:list-level-properties text:space-before="1.31528in" text:min-label-width="0.43472in"/>
        <style:text-properties fo:color="#626a19" fo:font-family="Noto Sans Symbols" fo:font-size="0.36944in"/>
      </text:list-level-style-bullet>
      <text:list-level-style-bullet text:level="5" text:bullet-char="⚫">
        <style:list-level-properties text:space-before="1.81528in" text:min-label-width="0.43472in"/>
        <style:text-properties fo:color="#626a19" fo:font-family="Noto Sans Symbols" fo:font-size="0.36944in"/>
      </text:list-level-style-bullet>
      <text:list-level-style-bullet text:level="6" text:bullet-char="⚫">
        <style:list-level-properties text:space-before="2.31528in" text:min-label-width="0.43472in"/>
        <style:text-properties fo:color="#626a19" fo:font-family="Noto Sans Symbols" fo:font-size="0.36944in"/>
      </text:list-level-style-bullet>
      <text:list-level-style-bullet text:level="7" text:bullet-char="⚫">
        <style:list-level-properties text:space-before="2.81528in" text:min-label-width="0.43472in"/>
        <style:text-properties fo:color="#626a19" fo:font-family="Noto Sans Symbols" fo:font-size="0.36944in"/>
      </text:list-level-style-bullet>
      <text:list-level-style-bullet text:level="8" text:bullet-char="⚫">
        <style:list-level-properties text:space-before="3.31528in" text:min-label-width="0.43472in"/>
        <style:text-properties fo:color="#626a19" fo:font-family="Noto Sans Symbols" fo:font-size="0.36944in"/>
      </text:list-level-style-bullet>
      <text:list-level-style-bullet text:level="9" text:bullet-char="⚫">
        <style:list-level-properties text:space-before="3.81528in" text:min-label-width="0.43472in"/>
        <style:text-properties fo:color="#626a19" fo:font-family="Noto Sans Symbols" fo:font-size="0.36944in"/>
      </text:list-level-style-bullet>
    </text:list-style>
    <text:list-style style:name="a50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Google Shape;10;p18" draw:id="id0">
        <svg:title/>
        <svg:desc/>
        <draw:custom-shape svg:x="0.00285in" svg:y="0.01587in" svg:width="13.33in" svg:height="7.5in" draw:id="id6" draw:style-name="a33" draw:name="Google Shape;11;p18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7">
          <svg:title/>
          <svg:desc/>
          <draw:custom-shape svg:x="-0.0179in" svg:y="-0.00781in" svg:width="13.36111in" svg:height="1.13889in" draw:id="id8" draw:style-name="a37" draw:name="Google Shape;13;p18">
            <svg:title/>
            <svg:desc/>
            <text:p text:style-name="a35" text:class-names="" text:cond-style-name=""><text:span text:style-name="a3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9" draw:style-name="a41" draw:name="Google Shape;14;p18">
            <svg:title/>
            <svg:desc/>
            <text:p text:style-name="a39" text:class-names="" text:cond-style-name=""><text:span text:style-name="a3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0">
            <svg:title/>
            <svg:desc/>
            <draw:custom-shape svg:width="13.36111in" svg:height="0.71in" draw:id="id11" draw:style-name="a44" draw:transform="translate(-6.68055in -0.355in) rotate(-6.23539) translate(6.6488in 0.57636in)" draw:name="Google Shape;16;p18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" draw:style-name="a47" draw:transform="translate(-6.68986in -0.29in) rotate(-6.23539) translate(6.66502in 0.59169in)" draw:name="Google Shape;17;p18">
              <svg:title/>
              <svg:desc/>
              <text:p text:style-name="a46" text:class-names="" text:cond-style-name=""><text:span text:style-name="a4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" presentation:style-name="a4" draw:name="Google Shape;18;p18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/></text:p>
        </draw:text-box>
        <svg:title/>
        <svg:desc/>
      </draw:frame>
      <draw:frame draw:id="id2" presentation:style-name="a21" draw:name="Google Shape;19;p18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Google Shape;20;p18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2" text:class-names=""/></text:p>
        </draw:text-box>
        <svg:title/>
        <svg:desc/>
      </draw:frame>
      <draw:frame draw:id="id4" presentation:style-name="a27" draw:name="Google Shape;21;p18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5" presentation:style-name="a30" draw:name="Google Shape;22;p18" svg:x="11.55556in" svg:y="6.95139in" svg:width="1.11111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64">
        <draw:frame draw:id="id13" presentation:style-name="a50" draw:name="Google Shape;3;n" svg:x="0in" svg:y="0in" svg:width="3.22141in" svg:height="0.5447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14" presentation:style-name="a53" draw:name="Google Shape;4;n" svg:x="4.2109in" svg:y="0in" svg:width="3.22141in" svg:height="0.54477in" presentation:class="date-time" presentation:placeholder="false">
          <draw:text-box>
            <text:p text:style-name="a52" text:class-names="" text:cond-style-name=""><text:span text:style-name="a51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4" draw:name="Google Shape;5;n">
          <svg:title/>
          <svg:desc/>
        </draw:page-thumbnail>
        <draw:frame draw:id="id16" presentation:style-name="a57" draw:name="Google Shape;6;n" svg:x="0.7434in" svg:y="5.22524in" svg:width="5.94722in" svg:height="4.2752in" presentation:class="notes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7" presentation:style-name="a60" draw:name="Google Shape;7;n" svg:x="0in" svg:y="10.31287in" svg:width="3.22141in" svg:height="0.54477in" presentation:class="footer" presentation:placeholder="false">
          <draw:text-box>
            <text:p text:style-name="a59" text:class-names="" text:cond-style-name=""><text:span text:style-name="a58" text:class-names=""/></text:p>
          </draw:text-box>
          <svg:title/>
          <svg:desc/>
        </draw:frame>
        <draw:frame draw:id="id18" presentation:style-name="a63" draw:name="Google Shape;8;n" svg:x="4.2109in" svg:y="10.31287in" svg:width="3.22141in" svg:height="0.54477in" presentation:class="page-number" presentation:placeholder="false">
          <draw:text-box>
            <text:p text:style-name="a62" text:class-names="" text:cond-style-name=""><text:span text:style-name="a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" style:page-layout-name="pageLayout1" draw:style-name="a65">
      <draw:g draw:name="Google Shape;10;p18" draw:id="id19">
        <svg:title/>
        <svg:desc/>
        <draw:custom-shape svg:x="0.00285in" svg:y="0.01587in" svg:width="13.33in" svg:height="7.5in" draw:id="id30" draw:layer="Master1-bg" draw:style-name="a90" draw:name="Google Shape;11;p18">
          <svg:title/>
          <svg:desc/>
          <text:p text:style-name="a89" text:class-names="" text:cond-style-name=""><text:span text:style-name="a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31">
          <svg:title/>
          <svg:desc/>
          <draw:custom-shape svg:x="-0.0179in" svg:y="-0.00781in" svg:width="13.36111in" svg:height="1.13889in" draw:id="id32" draw:layer="Master1-bg" draw:style-name="a94" draw:name="Google Shape;13;p18">
            <svg:title/>
            <svg:desc/>
            <text:p text:style-name="a92" text:class-names="" text:cond-style-name=""><text:span text:style-name="a91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33" draw:layer="Master1-bg" draw:style-name="a98" draw:name="Google Shape;14;p18">
            <svg:title/>
            <svg:desc/>
            <text:p text:style-name="a96" text:class-names="" text:cond-style-name=""><text:span text:style-name="a95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34">
            <svg:title/>
            <svg:desc/>
            <draw:custom-shape svg:width="13.36111in" svg:height="0.71in" draw:id="id35" draw:layer="Master1-bg" draw:style-name="a101" draw:transform="translate(-6.68055in -0.355in) rotate(-6.23539) translate(6.6488in 0.57636in)" draw:name="Google Shape;16;p18">
              <svg:title/>
              <svg:desc/>
              <text:p text:style-name="a100" text:class-names="" text:cond-style-name=""><text:span text:style-name="a99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36" draw:layer="Master1-bg" draw:style-name="a104" draw:transform="translate(-6.68986in -0.29in) rotate(-6.23539) translate(6.66502in 0.59169in)" draw:name="Google Shape;17;p18">
              <svg:title/>
              <svg:desc/>
              <text:p text:style-name="a103" text:class-names="" text:cond-style-name=""><text:span text:style-name="a102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g draw:name="Google Shape;24;p19" draw:id="id20">
        <svg:title/>
        <svg:desc/>
        <draw:custom-shape svg:x="0.00333in" svg:y="6.80247in" svg:width="13.33in" svg:height="0.69753in" draw:id="id28" draw:style-name="a86" draw:name="Google Shape;25;p19">
          <svg:title/>
          <svg:desc/>
          <text:p text:style-name="a84" text:class-names="" text:cond-style-name=""><text:span text:style-name="a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87" draw:name="Google Shape;26;p19">
          <svg:title/>
          <svg:desc/>
        </draw:connector>
      </draw:g>
      <draw:connector draw:type="line" svg:x1="0.01235in" svg:y1="6.49381in" svg:x2="0.00333in" svg:y2="6.49998in" draw:id="id21" draw:style-name="a66" draw:transform="translate(-0.00784in -6.49689in) rotate(-3.14159) translate(0.00784in 6.49689in)" draw:name="Google Shape;27;p19">
        <svg:title/>
        <svg:desc/>
      </draw:connector>
      <draw:connector draw:type="line" svg:x1="0.01235in" svg:y1="6.49381in" svg:x2="0.00333in" svg:y2="6.49998in" draw:id="id22" draw:style-name="a67" draw:transform="translate(-0.00784in -6.49689in) rotate(-3.14159) translate(0.00784in 6.49689in)" draw:name="Google Shape;28;p19">
        <svg:title/>
        <svg:desc/>
      </draw:connector>
      <draw:frame draw:id="id23" presentation:style-name="a70" draw:name="Google Shape;29;p19" svg:x="0.77778in" svg:y="1.5in" svg:width="11.44889in" svg:height="2in" presentation:class="title" presentation:placeholder="false">
        <draw:text-box>
          <text:p text:style-name="a69" text:class-names="" text:cond-style-name=""><text:span text:style-name="a68" text:class-names=""/></text:p>
        </draw:text-box>
        <svg:title/>
        <svg:desc/>
      </draw:frame>
      <draw:frame draw:id="id24" presentation:style-name="a73" draw:name="Google Shape;30;p19" svg:x="0.77778in" svg:y="3.53077in" svg:width="11.45333in" svg:height="1.91667in" presentation:class="subtitle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25" presentation:style-name="a76" draw:name="Google Shape;31;p19" svg:x="0.66667in" svg:y="6.95139in" svg:width="3.11111in" svg:height="0.39931in" presentation:class="date-time" presentation:placeholder="false">
        <draw:text-box>
          <text:p text:style-name="a75" text:class-names="" text:cond-style-name=""><text:span text:style-name="a74" text:class-names=""/></text:p>
        </draw:text-box>
        <svg:title/>
        <svg:desc/>
      </draw:frame>
      <draw:frame draw:id="id26" presentation:style-name="a79" draw:name="Google Shape;32;p19" svg:x="3.88889in" svg:y="6.95139in" svg:width="4.88889in" svg:height="0.39931in" presentation:class="footer" presentation:placeholder="false">
        <draw:text-box>
          <text:p text:style-name="a78" text:class-names="" text:cond-style-name=""><text:span text:style-name="a77" text:class-names=""/></text:p>
        </draw:text-box>
        <svg:title/>
        <svg:desc/>
      </draw:frame>
      <draw:frame draw:id="id27" presentation:style-name="a82" draw:name="Google Shape;33;p19" svg:x="11.55556in" svg:y="6.95139in" svg:width="1.11111in" svg:height="0.39931in" presentation:class="page-number" presentation:placeholder="false">
        <draw:text-box>
          <text:p text:style-name="a81" text:class-names="" text:cond-style-name=""><text:span text:style-name="a80" text:class-names=""><text:page-number style:num-format="1" text:fixed="false"/></text:span></text:p>
        </draw:text-box>
        <svg:title/>
        <svg:desc/>
      </draw:frame>
      <presentation:notes style:page-layout-name="pageLayout2" draw:style-name="a121">
        <draw:frame draw:id="id13" presentation:style-name="a107" draw:name="Google Shape;3;n" svg:x="0in" svg:y="0in" svg:width="3.22141in" svg:height="0.54477in" presentation:class="header" presentation:placeholder="false">
          <draw:text-box>
            <text:p text:style-name="a106" text:class-names="" text:cond-style-name=""><text:span text:style-name="a105" text:class-names=""/></text:p>
          </draw:text-box>
          <svg:title/>
          <svg:desc/>
        </draw:frame>
        <draw:frame draw:id="id14" presentation:style-name="a110" draw:name="Google Shape;4;n" svg:x="4.2109in" svg:y="0in" svg:width="3.22141in" svg:height="0.54477in" presentation:class="date-time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11" draw:name="Google Shape;5;n">
          <svg:title/>
          <svg:desc/>
        </draw:page-thumbnail>
        <draw:frame draw:id="id16" presentation:style-name="a114" draw:name="Google Shape;6;n" svg:x="0.7434in" svg:y="5.22524in" svg:width="5.94722in" svg:height="4.2752in" presentation:class="notes" presentation:placeholder="false">
          <draw:text-box>
            <text:p text:style-name="a113" text:class-names="" text:cond-style-name=""><text:span text:style-name="a112" text:class-names=""/></text:p>
          </draw:text-box>
          <svg:title/>
          <svg:desc/>
        </draw:frame>
        <draw:frame draw:id="id17" presentation:style-name="a117" draw:name="Google Shape;7;n" svg:x="0in" svg:y="10.31287in" svg:width="3.22141in" svg:height="0.54477in" presentation:class="footer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18" presentation:style-name="a120" draw:name="Google Shape;8;n" svg:x="4.2109in" svg:y="10.31287in" svg:width="3.22141in" svg:height="0.54477in" presentation:class="page-number" presentation:placeholder="false">
          <draw:text-box>
            <text:p text:style-name="a119" text:class-names="" text:cond-style-name=""><text:span text:style-name="a1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OBJECT" style:page-layout-name="pageLayout1" draw:style-name="a123">
      <draw:g draw:name="Google Shape;10;p18" draw:id="id37">
        <svg:title/>
        <svg:desc/>
        <draw:custom-shape svg:x="0.00285in" svg:y="0.01587in" svg:width="13.33in" svg:height="7.5in" draw:id="id43" draw:layer="Master1-bg" draw:style-name="a142" draw:name="Google Shape;11;p18">
          <svg:title/>
          <svg:desc/>
          <text:p text:style-name="a141" text:class-names="" text:cond-style-name=""><text:span text:style-name="a1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44">
          <svg:title/>
          <svg:desc/>
          <draw:custom-shape svg:x="-0.0179in" svg:y="-0.00781in" svg:width="13.36111in" svg:height="1.13889in" draw:id="id45" draw:layer="Master1-bg" draw:style-name="a146" draw:name="Google Shape;13;p18">
            <svg:title/>
            <svg:desc/>
            <text:p text:style-name="a144" text:class-names="" text:cond-style-name=""><text:span text:style-name="a14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46" draw:layer="Master1-bg" draw:style-name="a150" draw:name="Google Shape;14;p18">
            <svg:title/>
            <svg:desc/>
            <text:p text:style-name="a148" text:class-names="" text:cond-style-name=""><text:span text:style-name="a14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47">
            <svg:title/>
            <svg:desc/>
            <draw:custom-shape svg:width="13.36111in" svg:height="0.71in" draw:id="id48" draw:layer="Master1-bg" draw:style-name="a153" draw:transform="translate(-6.68055in -0.355in) rotate(-6.23539) translate(6.6488in 0.57636in)" draw:name="Google Shape;16;p18">
              <svg:title/>
              <svg:desc/>
              <text:p text:style-name="a152" text:class-names="" text:cond-style-name=""><text:span text:style-name="a15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49" draw:layer="Master1-bg" draw:style-name="a156" draw:transform="translate(-6.68986in -0.29in) rotate(-6.23539) translate(6.66502in 0.59169in)" draw:name="Google Shape;17;p18">
              <svg:title/>
              <svg:desc/>
              <text:p text:style-name="a155" text:class-names="" text:cond-style-name=""><text:span text:style-name="a15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38" presentation:style-name="a126" draw:name="Google Shape;35;p20" svg:x="0.66667in" svg:y="0.77in" svg:width="12in" svg:height="1.25in" presentation:class="title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9" presentation:style-name="a130" draw:name="Google Shape;36;p20" svg:x="0.66667in" svg:y="2.11667in" svg:width="12in" svg:height="4.8in" presentation:class="object" presentation:placeholder="false">
        <draw:text-box>
          <text:list text:style-name="a129">
            <text:list-item>
              <text:p text:style-name="a128" text:class-names="" text:cond-style-name=""><text:span text:style-name="a127" text:class-names=""/></text:p>
            </text:list-item>
          </text:list>
        </draw:text-box>
        <svg:title/>
        <svg:desc/>
      </draw:frame>
      <draw:frame draw:id="id40" presentation:style-name="a133" draw:name="Google Shape;37;p20" svg:x="0.66667in" svg:y="6.95139in" svg:width="3.11111in" svg:height="0.39931in" presentation:class="date-time" presentation:placeholder="false">
        <draw:text-box>
          <text:p text:style-name="a132" text:class-names="" text:cond-style-name=""><text:span text:style-name="a131" text:class-names=""/></text:p>
        </draw:text-box>
        <svg:title/>
        <svg:desc/>
      </draw:frame>
      <draw:frame draw:id="id41" presentation:style-name="a136" draw:name="Google Shape;38;p20" svg:x="3.88889in" svg:y="6.95139in" svg:width="4.88889in" svg:height="0.39931in" presentation:class="footer" presentation:placeholder="false">
        <draw:text-box>
          <text:p text:style-name="a135" text:class-names="" text:cond-style-name=""><text:span text:style-name="a134" text:class-names=""/></text:p>
        </draw:text-box>
        <svg:title/>
        <svg:desc/>
      </draw:frame>
      <draw:frame draw:id="id42" presentation:style-name="a139" draw:name="Google Shape;39;p20" svg:x="11.55556in" svg:y="6.95139in" svg:width="1.11111in" svg:height="0.39931in" presentation:class="page-number" presentation:placeholder="false">
        <draw:text-box>
          <text:p text:style-name="a138" text:class-names="" text:cond-style-name=""><text:span text:style-name="a137" text:class-names=""><text:page-number style:num-format="1" text:fixed="false"/></text:span></text:p>
        </draw:text-box>
        <svg:title/>
        <svg:desc/>
      </draw:frame>
      <presentation:notes style:page-layout-name="pageLayout2" draw:style-name="a173">
        <draw:frame draw:id="id13" presentation:style-name="a159" draw:name="Google Shape;3;n" svg:x="0in" svg:y="0in" svg:width="3.22141in" svg:height="0.54477in" presentation:class="header" presentation:placeholder="false">
          <draw:text-box>
            <text:p text:style-name="a158" text:class-names="" text:cond-style-name=""><text:span text:style-name="a157" text:class-names=""/></text:p>
          </draw:text-box>
          <svg:title/>
          <svg:desc/>
        </draw:frame>
        <draw:frame draw:id="id14" presentation:style-name="a162" draw:name="Google Shape;4;n" svg:x="4.2109in" svg:y="0in" svg:width="3.22141in" svg:height="0.54477in" presentation:class="date-time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63" draw:name="Google Shape;5;n">
          <svg:title/>
          <svg:desc/>
        </draw:page-thumbnail>
        <draw:frame draw:id="id16" presentation:style-name="a166" draw:name="Google Shape;6;n" svg:x="0.7434in" svg:y="5.22524in" svg:width="5.94722in" svg:height="4.2752in" presentation:class="notes" presentation:placeholder="false">
          <draw:text-box>
            <text:p text:style-name="a165" text:class-names="" text:cond-style-name=""><text:span text:style-name="a164" text:class-names=""/></text:p>
          </draw:text-box>
          <svg:title/>
          <svg:desc/>
        </draw:frame>
        <draw:frame draw:id="id17" presentation:style-name="a169" draw:name="Google Shape;7;n" svg:x="0in" svg:y="10.31287in" svg:width="3.22141in" svg:height="0.54477in" presentation:class="footer" presentation:placeholder="false">
          <draw:text-box>
            <text:p text:style-name="a168" text:class-names="" text:cond-style-name=""><text:span text:style-name="a167" text:class-names=""/></text:p>
          </draw:text-box>
          <svg:title/>
          <svg:desc/>
        </draw:frame>
        <draw:frame draw:id="id18" presentation:style-name="a172" draw:name="Google Shape;8;n" svg:x="4.2109in" svg:y="10.31287in" svg:width="3.22141in" svg:height="0.54477in" presentation:class="page-number" presentation:placeholder="false">
          <draw:text-box>
            <text:p text:style-name="a171" text:class-names="" text:cond-style-name=""><text:span text:style-name="a1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_HEADER" style:page-layout-name="pageLayout1" draw:style-name="a175">
      <draw:g draw:name="Google Shape;10;p18" draw:id="id50">
        <svg:title/>
        <svg:desc/>
        <draw:custom-shape svg:x="0.00285in" svg:y="0.01587in" svg:width="13.33in" svg:height="7.5in" draw:id="id56" draw:layer="Master1-bg" draw:style-name="a194" draw:name="Google Shape;11;p18">
          <svg:title/>
          <svg:desc/>
          <text:p text:style-name="a193" text:class-names="" text:cond-style-name=""><text:span text:style-name="a19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57">
          <svg:title/>
          <svg:desc/>
          <draw:custom-shape svg:x="-0.0179in" svg:y="-0.00781in" svg:width="13.36111in" svg:height="1.13889in" draw:id="id58" draw:layer="Master1-bg" draw:style-name="a198" draw:name="Google Shape;13;p18">
            <svg:title/>
            <svg:desc/>
            <text:p text:style-name="a196" text:class-names="" text:cond-style-name=""><text:span text:style-name="a19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59" draw:layer="Master1-bg" draw:style-name="a202" draw:name="Google Shape;14;p18">
            <svg:title/>
            <svg:desc/>
            <text:p text:style-name="a200" text:class-names="" text:cond-style-name=""><text:span text:style-name="a19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60">
            <svg:title/>
            <svg:desc/>
            <draw:custom-shape svg:width="13.36111in" svg:height="0.71in" draw:id="id61" draw:layer="Master1-bg" draw:style-name="a205" draw:transform="translate(-6.68055in -0.355in) rotate(-6.23539) translate(6.6488in 0.57636in)" draw:name="Google Shape;16;p18">
              <svg:title/>
              <svg:desc/>
              <text:p text:style-name="a204" text:class-names="" text:cond-style-name=""><text:span text:style-name="a20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62" draw:layer="Master1-bg" draw:style-name="a208" draw:transform="translate(-6.68986in -0.29in) rotate(-6.23539) translate(6.66502in 0.59169in)" draw:name="Google Shape;17;p18">
              <svg:title/>
              <svg:desc/>
              <text:p text:style-name="a207" text:class-names="" text:cond-style-name=""><text:span text:style-name="a20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51" presentation:style-name="a178" draw:name="Google Shape;41;p21" svg:x="0.77333in" svg:y="1.44in" svg:width="11.33333in" svg:height="1.49in" presentation:class="title" presentation:placeholder="false">
        <draw:text-box>
          <text:p text:style-name="a177" text:class-names="" text:cond-style-name=""><text:span text:style-name="a176" text:class-names=""/></text:p>
        </draw:text-box>
        <svg:title/>
        <svg:desc/>
      </draw:frame>
      <draw:frame draw:id="id52" presentation:style-name="a182" draw:name="Google Shape;42;p21" svg:x="0.77333in" svg:y="2.95786in" svg:width="11.33333in" svg:height="1.65104in" presentation:class="outline" presentation:placeholder="false">
        <draw:text-box>
          <text:list text:style-name="a181">
            <text:list-item>
              <text:p text:style-name="a180" text:class-names="" text:cond-style-name=""><text:span text:style-name="a179" text:class-names=""/></text:p>
            </text:list-item>
          </text:list>
        </draw:text-box>
        <svg:title/>
        <svg:desc/>
      </draw:frame>
      <draw:frame draw:id="id53" presentation:style-name="a185" draw:name="Google Shape;43;p21" svg:x="0.66667in" svg:y="6.95139in" svg:width="3.11111in" svg:height="0.39931in" presentation:class="date-time" presentation:placeholder="false">
        <draw:text-box>
          <text:p text:style-name="a184" text:class-names="" text:cond-style-name=""><text:span text:style-name="a183" text:class-names=""/></text:p>
        </draw:text-box>
        <svg:title/>
        <svg:desc/>
      </draw:frame>
      <draw:frame draw:id="id54" presentation:style-name="a188" draw:name="Google Shape;44;p21" svg:x="3.88889in" svg:y="6.95139in" svg:width="4.88889in" svg:height="0.39931in" presentation:class="footer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draw:frame draw:id="id55" presentation:style-name="a191" draw:name="Google Shape;45;p21" svg:x="11.55556in" svg:y="6.95139in" svg:width="1.11111in" svg:height="0.39931in" presentation:class="page-number" presentation:placeholder="false">
        <draw:text-box>
          <text:p text:style-name="a190" text:class-names="" text:cond-style-name=""><text:span text:style-name="a189" text:class-names=""><text:page-number style:num-format="1" text:fixed="false"/></text:span></text:p>
        </draw:text-box>
        <svg:title/>
        <svg:desc/>
      </draw:frame>
      <presentation:notes style:page-layout-name="pageLayout2" draw:style-name="a225">
        <draw:frame draw:id="id13" presentation:style-name="a211" draw:name="Google Shape;3;n" svg:x="0in" svg:y="0in" svg:width="3.22141in" svg:height="0.54477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14" presentation:style-name="a214" draw:name="Google Shape;4;n" svg:x="4.2109in" svg:y="0in" svg:width="3.22141in" svg:height="0.54477in" presentation:class="date-time" presentation:placeholder="false">
          <draw:text-box>
            <text:p text:style-name="a213" text:class-names="" text:cond-style-name=""><text:span text:style-name="a21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15" draw:name="Google Shape;5;n">
          <svg:title/>
          <svg:desc/>
        </draw:page-thumbnail>
        <draw:frame draw:id="id16" presentation:style-name="a218" draw:name="Google Shape;6;n" svg:x="0.7434in" svg:y="5.22524in" svg:width="5.94722in" svg:height="4.2752in" presentation:class="notes" presentation:placeholder="false">
          <draw:text-box>
            <text:p text:style-name="a217" text:class-names="" text:cond-style-name=""><text:span text:style-name="a216" text:class-names=""/></text:p>
          </draw:text-box>
          <svg:title/>
          <svg:desc/>
        </draw:frame>
        <draw:frame draw:id="id17" presentation:style-name="a221" draw:name="Google Shape;7;n" svg:x="0in" svg:y="10.31287in" svg:width="3.22141in" svg:height="0.54477in" presentation:class="footer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frame draw:id="id18" presentation:style-name="a224" draw:name="Google Shape;8;n" svg:x="4.2109in" svg:y="10.31287in" svg:width="3.22141in" svg:height="0.54477in" presentation:class="page-number" presentation:placeholder="false">
          <draw:text-box>
            <text:p text:style-name="a223" text:class-names="" text:cond-style-name=""><text:span text:style-name="a2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_OBJECTS" style:page-layout-name="pageLayout1" draw:style-name="a227">
      <draw:g draw:name="Google Shape;10;p18" draw:id="id63">
        <svg:title/>
        <svg:desc/>
        <draw:custom-shape svg:x="0.00285in" svg:y="0.01587in" svg:width="13.33in" svg:height="7.5in" draw:id="id70" draw:layer="Master1-bg" draw:style-name="a250" draw:name="Google Shape;11;p18">
          <svg:title/>
          <svg:desc/>
          <text:p text:style-name="a249" text:class-names="" text:cond-style-name=""><text:span text:style-name="a2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71">
          <svg:title/>
          <svg:desc/>
          <draw:custom-shape svg:x="-0.0179in" svg:y="-0.00781in" svg:width="13.36111in" svg:height="1.13889in" draw:id="id72" draw:layer="Master1-bg" draw:style-name="a254" draw:name="Google Shape;13;p18">
            <svg:title/>
            <svg:desc/>
            <text:p text:style-name="a252" text:class-names="" text:cond-style-name=""><text:span text:style-name="a251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73" draw:layer="Master1-bg" draw:style-name="a258" draw:name="Google Shape;14;p18">
            <svg:title/>
            <svg:desc/>
            <text:p text:style-name="a256" text:class-names="" text:cond-style-name=""><text:span text:style-name="a255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74">
            <svg:title/>
            <svg:desc/>
            <draw:custom-shape svg:width="13.36111in" svg:height="0.71in" draw:id="id75" draw:layer="Master1-bg" draw:style-name="a261" draw:transform="translate(-6.68055in -0.355in) rotate(-6.23539) translate(6.6488in 0.57636in)" draw:name="Google Shape;16;p18">
              <svg:title/>
              <svg:desc/>
              <text:p text:style-name="a260" text:class-names="" text:cond-style-name=""><text:span text:style-name="a259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76" draw:layer="Master1-bg" draw:style-name="a264" draw:transform="translate(-6.68986in -0.29in) rotate(-6.23539) translate(6.66502in 0.59169in)" draw:name="Google Shape;17;p18">
              <svg:title/>
              <svg:desc/>
              <text:p text:style-name="a263" text:class-names="" text:cond-style-name=""><text:span text:style-name="a262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64" presentation:style-name="a230" draw:name="Google Shape;47;p22" svg:x="0.66667in" svg:y="0.77in" svg:width="12in" svg:height="1.25in" presentation:class="title" presentation:placeholder="false">
        <draw:text-box>
          <text:p text:style-name="a229" text:class-names="" text:cond-style-name=""><text:span text:style-name="a228" text:class-names=""/></text:p>
        </draw:text-box>
        <svg:title/>
        <svg:desc/>
      </draw:frame>
      <draw:frame draw:id="id65" presentation:style-name="a234" draw:name="Google Shape;48;p22" svg:x="0.66667in" svg:y="2.09983in" svg:width="5.88889in" svg:height="4.85in" presentation:class="object" presentation:placeholder="false">
        <draw:text-box>
          <text:list text:style-name="a233">
            <text:list-item>
              <text:p text:style-name="a232" text:class-names="" text:cond-style-name=""><text:span text:style-name="a231" text:class-names=""/></text:p>
            </text:list-item>
          </text:list>
        </draw:text-box>
        <svg:title/>
        <svg:desc/>
      </draw:frame>
      <draw:frame draw:id="id66" presentation:style-name="a238" draw:name="Google Shape;49;p22" svg:x="6.77778in" svg:y="2.09983in" svg:width="5.88889in" svg:height="4.85in" presentation:class="object" presentation:placeholder="false">
        <draw:text-box>
          <text:list text:style-name="a237">
            <text:list-item>
              <text:p text:style-name="a236" text:class-names="" text:cond-style-name=""><text:span text:style-name="a235" text:class-names=""/></text:p>
            </text:list-item>
          </text:list>
        </draw:text-box>
        <svg:title/>
        <svg:desc/>
      </draw:frame>
      <draw:frame draw:id="id67" presentation:style-name="a241" draw:name="Google Shape;50;p22" svg:x="0.66667in" svg:y="6.95139in" svg:width="3.11111in" svg:height="0.39931in" presentation:class="date-time" presentation:placeholder="false">
        <draw:text-box>
          <text:p text:style-name="a240" text:class-names="" text:cond-style-name=""><text:span text:style-name="a239" text:class-names=""/></text:p>
        </draw:text-box>
        <svg:title/>
        <svg:desc/>
      </draw:frame>
      <draw:frame draw:id="id68" presentation:style-name="a244" draw:name="Google Shape;51;p22" svg:x="3.88889in" svg:y="6.95139in" svg:width="4.88889in" svg:height="0.39931in" presentation:class="footer" presentation:placeholder="false">
        <draw:text-box>
          <text:p text:style-name="a243" text:class-names="" text:cond-style-name=""><text:span text:style-name="a242" text:class-names=""/></text:p>
        </draw:text-box>
        <svg:title/>
        <svg:desc/>
      </draw:frame>
      <draw:frame draw:id="id69" presentation:style-name="a247" draw:name="Google Shape;52;p22" svg:x="11.55556in" svg:y="6.95139in" svg:width="1.11111in" svg:height="0.39931in" presentation:class="page-number" presentation:placeholder="false">
        <draw:text-box>
          <text:p text:style-name="a246" text:class-names="" text:cond-style-name=""><text:span text:style-name="a245" text:class-names=""><text:page-number style:num-format="1" text:fixed="false"/></text:span></text:p>
        </draw:text-box>
        <svg:title/>
        <svg:desc/>
      </draw:frame>
      <presentation:notes style:page-layout-name="pageLayout2" draw:style-name="a281">
        <draw:frame draw:id="id13" presentation:style-name="a267" draw:name="Google Shape;3;n" svg:x="0in" svg:y="0in" svg:width="3.22141in" svg:height="0.54477in" presentation:class="header" presentation:placeholder="false">
          <draw:text-box>
            <text:p text:style-name="a266" text:class-names="" text:cond-style-name=""><text:span text:style-name="a265" text:class-names=""/></text:p>
          </draw:text-box>
          <svg:title/>
          <svg:desc/>
        </draw:frame>
        <draw:frame draw:id="id14" presentation:style-name="a270" draw:name="Google Shape;4;n" svg:x="4.2109in" svg:y="0in" svg:width="3.22141in" svg:height="0.54477in" presentation:class="date-time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71" draw:name="Google Shape;5;n">
          <svg:title/>
          <svg:desc/>
        </draw:page-thumbnail>
        <draw:frame draw:id="id16" presentation:style-name="a274" draw:name="Google Shape;6;n" svg:x="0.7434in" svg:y="5.22524in" svg:width="5.94722in" svg:height="4.2752in" presentation:class="notes" presentation:placeholder="false">
          <draw:text-box>
            <text:p text:style-name="a273" text:class-names="" text:cond-style-name=""><text:span text:style-name="a272" text:class-names=""/></text:p>
          </draw:text-box>
          <svg:title/>
          <svg:desc/>
        </draw:frame>
        <draw:frame draw:id="id17" presentation:style-name="a277" draw:name="Google Shape;7;n" svg:x="0in" svg:y="10.31287in" svg:width="3.22141in" svg:height="0.54477in" presentation:class="footer" presentation:placeholder="false">
          <draw:text-box>
            <text:p text:style-name="a276" text:class-names="" text:cond-style-name=""><text:span text:style-name="a275" text:class-names=""/></text:p>
          </draw:text-box>
          <svg:title/>
          <svg:desc/>
        </draw:frame>
        <draw:frame draw:id="id18" presentation:style-name="a280" draw:name="Google Shape;8;n" svg:x="4.2109in" svg:y="10.31287in" svg:width="3.22141in" svg:height="0.54477in" presentation:class="page-number" presentation:placeholder="false">
          <draw:text-box>
            <text:p text:style-name="a279" text:class-names="" text:cond-style-name=""><text:span text:style-name="a2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TWO_OBJECTS_WITH_TEXT" style:page-layout-name="pageLayout1" draw:style-name="a283">
      <draw:g draw:name="Google Shape;10;p18" draw:id="id77">
        <svg:title/>
        <svg:desc/>
        <draw:custom-shape svg:x="0.00285in" svg:y="0.01587in" svg:width="13.33in" svg:height="7.5in" draw:id="id86" draw:layer="Master1-bg" draw:style-name="a313" draw:name="Google Shape;11;p18">
          <svg:title/>
          <svg:desc/>
          <text:p text:style-name="a312" text:class-names="" text:cond-style-name=""><text:span text:style-name="a31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87">
          <svg:title/>
          <svg:desc/>
          <draw:custom-shape svg:x="-0.0179in" svg:y="-0.00781in" svg:width="13.36111in" svg:height="1.13889in" draw:id="id88" draw:layer="Master1-bg" draw:style-name="a317" draw:name="Google Shape;13;p18">
            <svg:title/>
            <svg:desc/>
            <text:p text:style-name="a315" text:class-names="" text:cond-style-name=""><text:span text:style-name="a31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89" draw:layer="Master1-bg" draw:style-name="a321" draw:name="Google Shape;14;p18">
            <svg:title/>
            <svg:desc/>
            <text:p text:style-name="a319" text:class-names="" text:cond-style-name=""><text:span text:style-name="a31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90">
            <svg:title/>
            <svg:desc/>
            <draw:custom-shape svg:width="13.36111in" svg:height="0.71in" draw:id="id91" draw:layer="Master1-bg" draw:style-name="a324" draw:transform="translate(-6.68055in -0.355in) rotate(-6.23539) translate(6.6488in 0.57636in)" draw:name="Google Shape;16;p18">
              <svg:title/>
              <svg:desc/>
              <text:p text:style-name="a323" text:class-names="" text:cond-style-name=""><text:span text:style-name="a32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92" draw:layer="Master1-bg" draw:style-name="a327" draw:transform="translate(-6.68986in -0.29in) rotate(-6.23539) translate(6.66502in 0.59169in)" draw:name="Google Shape;17;p18">
              <svg:title/>
              <svg:desc/>
              <text:p text:style-name="a326" text:class-names="" text:cond-style-name=""><text:span text:style-name="a32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78" presentation:style-name="a286" draw:name="Google Shape;54;p23" svg:x="0.66667in" svg:y="0.77in" svg:width="12in" svg:height="1.25in" presentation:class="title" presentation:placeholder="false">
        <draw:text-box>
          <text:p text:style-name="a285" text:class-names="" text:cond-style-name=""><text:span text:style-name="a284" text:class-names=""/></text:p>
        </draw:text-box>
        <svg:title/>
        <svg:desc/>
      </draw:frame>
      <draw:frame draw:id="id79" presentation:style-name="a290" draw:name="Google Shape;55;p23" svg:x="0.66667in" svg:y="2.02892in" svg:width="5.8912in" svg:height="0.72108in" presentation:class="outline" presentation:placeholder="false">
        <draw:text-box>
          <text:list text:style-name="a289">
            <text:list-item>
              <text:p text:style-name="a288" text:class-names="" text:cond-style-name=""><text:span text:style-name="a287" text:class-names=""/></text:p>
            </text:list-item>
          </text:list>
        </draw:text-box>
        <svg:title/>
        <svg:desc/>
      </draw:frame>
      <draw:frame draw:id="id80" presentation:style-name="a294" draw:name="Google Shape;56;p23" svg:x="0.66667in" svg:y="2.75in" svg:width="5.8912in" svg:height="4.20573in" presentation:class="outline" presentation:placeholder="false">
        <draw:text-box>
          <text:list text:style-name="a293">
            <text:list-item>
              <text:p text:style-name="a292" text:class-names="" text:cond-style-name=""><text:span text:style-name="a291" text:class-names=""/></text:p>
            </text:list-item>
          </text:list>
        </draw:text-box>
        <svg:title/>
        <svg:desc/>
      </draw:frame>
      <draw:frame draw:id="id81" presentation:style-name="a297" draw:name="Google Shape;57;p23" svg:x="6.77315in" svg:y="2.03386in" svg:width="5.89352in" svg:height="0.71615in" presentation:class="object" presentation:placeholder="false">
        <draw:text-box>
          <text:p text:style-name="a296" text:class-names="" text:cond-style-name=""><text:span text:style-name="a295" text:class-names=""/></text:p>
        </draw:text-box>
        <svg:title/>
        <svg:desc/>
      </draw:frame>
      <draw:frame draw:id="id82" presentation:style-name="a301" draw:name="Google Shape;58;p23" svg:x="6.77315in" svg:y="2.75in" svg:width="5.89352in" svg:height="4.20573in" presentation:class="object" presentation:placeholder="false">
        <draw:text-box>
          <text:list text:style-name="a300">
            <text:list-item>
              <text:p text:style-name="a299" text:class-names="" text:cond-style-name=""><text:span text:style-name="a298" text:class-names=""/></text:p>
            </text:list-item>
          </text:list>
        </draw:text-box>
        <svg:title/>
        <svg:desc/>
      </draw:frame>
      <draw:frame draw:id="id83" presentation:style-name="a304" draw:name="Google Shape;59;p23" svg:x="0.66667in" svg:y="6.95139in" svg:width="3.11111in" svg:height="0.39931in" presentation:class="date-tim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84" presentation:style-name="a307" draw:name="Google Shape;60;p23" svg:x="3.88889in" svg:y="6.95139in" svg:width="4.88889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85" presentation:style-name="a310" draw:name="Google Shape;61;p23" svg:x="11.55556in" svg:y="6.95139in" svg:width="1.11111in" svg:height="0.39931in" presentation:class="page-number" presentation:placeholder="false">
        <draw:text-box>
          <text:p text:style-name="a309" text:class-names="" text:cond-style-name=""><text:span text:style-name="a308" text:class-names=""><text:page-number style:num-format="1" text:fixed="false"/></text:span></text:p>
        </draw:text-box>
        <svg:title/>
        <svg:desc/>
      </draw:frame>
      <presentation:notes style:page-layout-name="pageLayout2" draw:style-name="a344">
        <draw:frame draw:id="id13" presentation:style-name="a330" draw:name="Google Shape;3;n" svg:x="0in" svg:y="0in" svg:width="3.22141in" svg:height="0.54477in" presentation:class="header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14" presentation:style-name="a333" draw:name="Google Shape;4;n" svg:x="4.2109in" svg:y="0in" svg:width="3.22141in" svg:height="0.54477in" presentation:class="date-time" presentation:placeholder="false">
          <draw:text-box>
            <text:p text:style-name="a332" text:class-names="" text:cond-style-name=""><text:span text:style-name="a331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34" draw:name="Google Shape;5;n">
          <svg:title/>
          <svg:desc/>
        </draw:page-thumbnail>
        <draw:frame draw:id="id16" presentation:style-name="a337" draw:name="Google Shape;6;n" svg:x="0.7434in" svg:y="5.22524in" svg:width="5.94722in" svg:height="4.2752in" presentation:class="notes" presentation:placeholder="false">
          <draw:text-box>
            <text:p text:style-name="a336" text:class-names="" text:cond-style-name=""><text:span text:style-name="a335" text:class-names=""/></text:p>
          </draw:text-box>
          <svg:title/>
          <svg:desc/>
        </draw:frame>
        <draw:frame draw:id="id17" presentation:style-name="a340" draw:name="Google Shape;7;n" svg:x="0in" svg:y="10.31287in" svg:width="3.22141in" svg:height="0.54477in" presentation:class="footer" presentation:placeholder="false">
          <draw:text-box>
            <text:p text:style-name="a339" text:class-names="" text:cond-style-name=""><text:span text:style-name="a338" text:class-names=""/></text:p>
          </draw:text-box>
          <svg:title/>
          <svg:desc/>
        </draw:frame>
        <draw:frame draw:id="id18" presentation:style-name="a343" draw:name="Google Shape;8;n" svg:x="4.2109in" svg:y="10.31287in" svg:width="3.22141in" svg:height="0.54477in" presentation:class="page-number" presentation:placeholder="false">
          <draw:text-box>
            <text:p text:style-name="a342" text:class-names="" text:cond-style-name=""><text:span text:style-name="a3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_ONLY" style:page-layout-name="pageLayout1" draw:style-name="a346">
      <draw:g draw:name="Google Shape;10;p18" draw:id="id93">
        <svg:title/>
        <svg:desc/>
        <draw:custom-shape svg:x="0.00285in" svg:y="0.01587in" svg:width="13.33in" svg:height="7.5in" draw:id="id98" draw:layer="Master1-bg" draw:style-name="a361" draw:name="Google Shape;11;p18">
          <svg:title/>
          <svg:desc/>
          <text:p text:style-name="a360" text:class-names="" text:cond-style-name=""><text:span text:style-name="a3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99">
          <svg:title/>
          <svg:desc/>
          <draw:custom-shape svg:x="-0.0179in" svg:y="-0.00781in" svg:width="13.36111in" svg:height="1.13889in" draw:id="id100" draw:layer="Master1-bg" draw:style-name="a365" draw:name="Google Shape;13;p18">
            <svg:title/>
            <svg:desc/>
            <text:p text:style-name="a363" text:class-names="" text:cond-style-name=""><text:span text:style-name="a36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01" draw:layer="Master1-bg" draw:style-name="a369" draw:name="Google Shape;14;p18">
            <svg:title/>
            <svg:desc/>
            <text:p text:style-name="a367" text:class-names="" text:cond-style-name=""><text:span text:style-name="a36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02">
            <svg:title/>
            <svg:desc/>
            <draw:custom-shape svg:width="13.36111in" svg:height="0.71in" draw:id="id103" draw:layer="Master1-bg" draw:style-name="a372" draw:transform="translate(-6.68055in -0.355in) rotate(-6.23539) translate(6.6488in 0.57636in)" draw:name="Google Shape;16;p18">
              <svg:title/>
              <svg:desc/>
              <text:p text:style-name="a371" text:class-names="" text:cond-style-name=""><text:span text:style-name="a37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04" draw:layer="Master1-bg" draw:style-name="a375" draw:transform="translate(-6.68986in -0.29in) rotate(-6.23539) translate(6.66502in 0.59169in)" draw:name="Google Shape;17;p18">
              <svg:title/>
              <svg:desc/>
              <text:p text:style-name="a374" text:class-names="" text:cond-style-name=""><text:span text:style-name="a37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94" presentation:style-name="a349" draw:name="Google Shape;63;p24" svg:x="0.66667in" svg:y="0.77in" svg:width="12.11111in" svg:height="1.25in" presentation:class="title" presentation:placeholder="false">
        <draw:text-box>
          <text:p text:style-name="a348" text:class-names="" text:cond-style-name=""><text:span text:style-name="a347" text:class-names=""/></text:p>
        </draw:text-box>
        <svg:title/>
        <svg:desc/>
      </draw:frame>
      <draw:frame draw:id="id95" presentation:style-name="a352" draw:name="Google Shape;64;p24" svg:x="0.66667in" svg:y="6.95139in" svg:width="3.11111in" svg:height="0.39931in" presentation:class="date-time" presentation:placeholder="false">
        <draw:text-box>
          <text:p text:style-name="a351" text:class-names="" text:cond-style-name=""><text:span text:style-name="a350" text:class-names=""/></text:p>
        </draw:text-box>
        <svg:title/>
        <svg:desc/>
      </draw:frame>
      <draw:frame draw:id="id96" presentation:style-name="a355" draw:name="Google Shape;65;p24" svg:x="3.88889in" svg:y="6.95139in" svg:width="4.88889in" svg:height="0.39931in" presentation:class="footer" presentation:placeholder="false">
        <draw:text-box>
          <text:p text:style-name="a354" text:class-names="" text:cond-style-name=""><text:span text:style-name="a353" text:class-names=""/></text:p>
        </draw:text-box>
        <svg:title/>
        <svg:desc/>
      </draw:frame>
      <draw:frame draw:id="id97" presentation:style-name="a358" draw:name="Google Shape;66;p24" svg:x="11.55556in" svg:y="6.95139in" svg:width="1.11111in" svg:height="0.39931in" presentation:class="page-number" presentation:placeholder="false">
        <draw:text-box>
          <text:p text:style-name="a357" text:class-names="" text:cond-style-name=""><text:span text:style-name="a356" text:class-names=""><text:page-number style:num-format="1" text:fixed="false"/></text:span></text:p>
        </draw:text-box>
        <svg:title/>
        <svg:desc/>
      </draw:frame>
      <presentation:notes style:page-layout-name="pageLayout2" draw:style-name="a392">
        <draw:frame draw:id="id13" presentation:style-name="a378" draw:name="Google Shape;3;n" svg:x="0in" svg:y="0in" svg:width="3.22141in" svg:height="0.54477in" presentation:class="header" presentation:placeholder="false">
          <draw:text-box>
            <text:p text:style-name="a377" text:class-names="" text:cond-style-name=""><text:span text:style-name="a376" text:class-names=""/></text:p>
          </draw:text-box>
          <svg:title/>
          <svg:desc/>
        </draw:frame>
        <draw:frame draw:id="id14" presentation:style-name="a381" draw:name="Google Shape;4;n" svg:x="4.2109in" svg:y="0in" svg:width="3.22141in" svg:height="0.54477in" presentation:class="date-time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82" draw:name="Google Shape;5;n">
          <svg:title/>
          <svg:desc/>
        </draw:page-thumbnail>
        <draw:frame draw:id="id16" presentation:style-name="a385" draw:name="Google Shape;6;n" svg:x="0.7434in" svg:y="5.22524in" svg:width="5.94722in" svg:height="4.2752in" presentation:class="notes" presentation:placeholder="false">
          <draw:text-box>
            <text:p text:style-name="a384" text:class-names="" text:cond-style-name=""><text:span text:style-name="a383" text:class-names=""/></text:p>
          </draw:text-box>
          <svg:title/>
          <svg:desc/>
        </draw:frame>
        <draw:frame draw:id="id17" presentation:style-name="a388" draw:name="Google Shape;7;n" svg:x="0in" svg:y="10.31287in" svg:width="3.22141in" svg:height="0.54477in" presentation:class="footer" presentation:placeholder="false">
          <draw:text-box>
            <text:p text:style-name="a387" text:class-names="" text:cond-style-name=""><text:span text:style-name="a386" text:class-names=""/></text:p>
          </draw:text-box>
          <svg:title/>
          <svg:desc/>
        </draw:frame>
        <draw:frame draw:id="id18" presentation:style-name="a391" draw:name="Google Shape;8;n" svg:x="4.2109in" svg:y="10.31287in" svg:width="3.22141in" svg:height="0.54477in" presentation:class="page-number" presentation:placeholder="false">
          <draw:text-box>
            <text:p text:style-name="a390" text:class-names="" text:cond-style-name=""><text:span text:style-name="a3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394">
      <draw:g draw:name="Google Shape;10;p18" draw:id="id105">
        <svg:title/>
        <svg:desc/>
        <draw:custom-shape svg:x="0.00285in" svg:y="0.01587in" svg:width="13.33in" svg:height="7.5in" draw:id="id109" draw:layer="Master1-bg" draw:style-name="a406" draw:name="Google Shape;11;p18">
          <svg:title/>
          <svg:desc/>
          <text:p text:style-name="a405" text:class-names="" text:cond-style-name=""><text:span text:style-name="a4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110">
          <svg:title/>
          <svg:desc/>
          <draw:custom-shape svg:x="-0.0179in" svg:y="-0.00781in" svg:width="13.36111in" svg:height="1.13889in" draw:id="id111" draw:layer="Master1-bg" draw:style-name="a410" draw:name="Google Shape;13;p18">
            <svg:title/>
            <svg:desc/>
            <text:p text:style-name="a408" text:class-names="" text:cond-style-name=""><text:span text:style-name="a40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12" draw:layer="Master1-bg" draw:style-name="a414" draw:name="Google Shape;14;p18">
            <svg:title/>
            <svg:desc/>
            <text:p text:style-name="a412" text:class-names="" text:cond-style-name=""><text:span text:style-name="a41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13">
            <svg:title/>
            <svg:desc/>
            <draw:custom-shape svg:width="13.36111in" svg:height="0.71in" draw:id="id114" draw:layer="Master1-bg" draw:style-name="a417" draw:transform="translate(-6.68055in -0.355in) rotate(-6.23539) translate(6.6488in 0.57636in)" draw:name="Google Shape;16;p18">
              <svg:title/>
              <svg:desc/>
              <text:p text:style-name="a416" text:class-names="" text:cond-style-name=""><text:span text:style-name="a41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15" draw:layer="Master1-bg" draw:style-name="a420" draw:transform="translate(-6.68986in -0.29in) rotate(-6.23539) translate(6.66502in 0.59169in)" draw:name="Google Shape;17;p18">
              <svg:title/>
              <svg:desc/>
              <text:p text:style-name="a419" text:class-names="" text:cond-style-name=""><text:span text:style-name="a41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06" presentation:style-name="a397" draw:name="Google Shape;68;p25" svg:x="0.66667in" svg:y="6.95139in" svg:width="3.11111in" svg:height="0.39931in" presentation:class="date-time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107" presentation:style-name="a400" draw:name="Google Shape;69;p25" svg:x="3.88889in" svg:y="6.95139in" svg:width="4.88889in" svg:height="0.39931in" presentation:class="footer" presentation:placeholder="false">
        <draw:text-box>
          <text:p text:style-name="a399" text:class-names="" text:cond-style-name=""><text:span text:style-name="a398" text:class-names=""/></text:p>
        </draw:text-box>
        <svg:title/>
        <svg:desc/>
      </draw:frame>
      <draw:frame draw:id="id108" presentation:style-name="a403" draw:name="Google Shape;70;p25" svg:x="11.55556in" svg:y="6.95139in" svg:width="1.11111in" svg:height="0.39931in" presentation:class="page-number" presentation:placeholder="false">
        <draw:text-box>
          <text:p text:style-name="a402" text:class-names="" text:cond-style-name=""><text:span text:style-name="a401" text:class-names=""><text:page-number style:num-format="1" text:fixed="false"/></text:span></text:p>
        </draw:text-box>
        <svg:title/>
        <svg:desc/>
      </draw:frame>
      <presentation:notes style:page-layout-name="pageLayout2" draw:style-name="a437">
        <draw:frame draw:id="id13" presentation:style-name="a423" draw:name="Google Shape;3;n" svg:x="0in" svg:y="0in" svg:width="3.22141in" svg:height="0.54477in" presentation:class="header" presentation:placeholder="false">
          <draw:text-box>
            <text:p text:style-name="a422" text:class-names="" text:cond-style-name=""><text:span text:style-name="a421" text:class-names=""/></text:p>
          </draw:text-box>
          <svg:title/>
          <svg:desc/>
        </draw:frame>
        <draw:frame draw:id="id14" presentation:style-name="a426" draw:name="Google Shape;4;n" svg:x="4.2109in" svg:y="0in" svg:width="3.22141in" svg:height="0.54477in" presentation:class="date-time" presentation:placeholder="false">
          <draw:text-box>
            <text:p text:style-name="a425" text:class-names="" text:cond-style-name=""><text:span text:style-name="a424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27" draw:name="Google Shape;5;n">
          <svg:title/>
          <svg:desc/>
        </draw:page-thumbnail>
        <draw:frame draw:id="id16" presentation:style-name="a430" draw:name="Google Shape;6;n" svg:x="0.7434in" svg:y="5.22524in" svg:width="5.94722in" svg:height="4.2752in" presentation:class="notes" presentation:placeholder="false">
          <draw:text-box>
            <text:p text:style-name="a429" text:class-names="" text:cond-style-name=""><text:span text:style-name="a428" text:class-names=""/></text:p>
          </draw:text-box>
          <svg:title/>
          <svg:desc/>
        </draw:frame>
        <draw:frame draw:id="id17" presentation:style-name="a433" draw:name="Google Shape;7;n" svg:x="0in" svg:y="10.31287in" svg:width="3.22141in" svg:height="0.54477in" presentation:class="footer" presentation:placeholder="false">
          <draw:text-box>
            <text:p text:style-name="a432" text:class-names="" text:cond-style-name=""><text:span text:style-name="a431" text:class-names=""/></text:p>
          </draw:text-box>
          <svg:title/>
          <svg:desc/>
        </draw:frame>
        <draw:frame draw:id="id18" presentation:style-name="a436" draw:name="Google Shape;8;n" svg:x="4.2109in" svg:y="10.31287in" svg:width="3.22141in" svg:height="0.54477in" presentation:class="page-number" presentation:placeholder="false">
          <draw:text-box>
            <text:p text:style-name="a435" text:class-names="" text:cond-style-name=""><text:span text:style-name="a4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OBJECT_WITH_CAPTION_TEXT" style:page-layout-name="pageLayout1" draw:style-name="a439">
      <draw:g draw:name="Google Shape;10;p18" draw:id="id116">
        <svg:title/>
        <svg:desc/>
        <draw:custom-shape svg:x="0.00285in" svg:y="0.01587in" svg:width="13.33in" svg:height="7.5in" draw:id="id123" draw:layer="Master1-bg" draw:style-name="a461" draw:name="Google Shape;11;p18">
          <svg:title/>
          <svg:desc/>
          <text:p text:style-name="a460" text:class-names="" text:cond-style-name=""><text:span text:style-name="a4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124">
          <svg:title/>
          <svg:desc/>
          <draw:custom-shape svg:x="-0.0179in" svg:y="-0.00781in" svg:width="13.36111in" svg:height="1.13889in" draw:id="id125" draw:layer="Master1-bg" draw:style-name="a465" draw:name="Google Shape;13;p18">
            <svg:title/>
            <svg:desc/>
            <text:p text:style-name="a463" text:class-names="" text:cond-style-name=""><text:span text:style-name="a46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26" draw:layer="Master1-bg" draw:style-name="a469" draw:name="Google Shape;14;p18">
            <svg:title/>
            <svg:desc/>
            <text:p text:style-name="a467" text:class-names="" text:cond-style-name=""><text:span text:style-name="a46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27">
            <svg:title/>
            <svg:desc/>
            <draw:custom-shape svg:width="13.36111in" svg:height="0.71in" draw:id="id128" draw:layer="Master1-bg" draw:style-name="a472" draw:transform="translate(-6.68055in -0.355in) rotate(-6.23539) translate(6.6488in 0.57636in)" draw:name="Google Shape;16;p18">
              <svg:title/>
              <svg:desc/>
              <text:p text:style-name="a471" text:class-names="" text:cond-style-name=""><text:span text:style-name="a47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9" draw:layer="Master1-bg" draw:style-name="a475" draw:transform="translate(-6.68986in -0.29in) rotate(-6.23539) translate(6.66502in 0.59169in)" draw:name="Google Shape;17;p18">
              <svg:title/>
              <svg:desc/>
              <text:p text:style-name="a474" text:class-names="" text:cond-style-name=""><text:span text:style-name="a47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17" presentation:style-name="a442" draw:name="Google Shape;72;p26" svg:x="1in" svg:y="0.5625in" svg:width="4in" svg:height="1.27083in" presentation:class="title" presentation:placeholder="false">
        <draw:text-box>
          <text:p text:style-name="a441" text:class-names="" text:cond-style-name=""><text:span text:style-name="a440" text:class-names=""/></text:p>
        </draw:text-box>
        <svg:title/>
        <svg:desc/>
      </draw:frame>
      <draw:frame draw:id="id118" presentation:style-name="a446" draw:name="Google Shape;73;p26" svg:x="5.21296in" svg:y="1.83333in" svg:width="7.4537in" svg:height="5in" presentation:class="outline" presentation:placeholder="false">
        <draw:text-box>
          <text:list text:style-name="a445">
            <text:list-item>
              <text:p text:style-name="a444" text:class-names="" text:cond-style-name=""><text:span text:style-name="a443" text:class-names=""/></text:p>
            </text:list-item>
          </text:list>
        </draw:text-box>
        <svg:title/>
        <svg:desc/>
      </draw:frame>
      <draw:frame draw:id="id119" presentation:style-name="a449" draw:name="Google Shape;74;p26" svg:x="1in" svg:y="1.83333in" svg:width="4in" svg:height="5in" presentation:class="object" presentation:placeholder="false">
        <draw:text-box>
          <text:p text:style-name="a448" text:class-names="" text:cond-style-name=""><text:span text:style-name="a447" text:class-names=""/></text:p>
        </draw:text-box>
        <svg:title/>
        <svg:desc/>
      </draw:frame>
      <draw:frame draw:id="id120" presentation:style-name="a452" draw:name="Google Shape;75;p26" svg:x="0.66667in" svg:y="6.95139in" svg:width="3.11111in" svg:height="0.39931in" presentation:class="date-time" presentation:placeholder="false">
        <draw:text-box>
          <text:p text:style-name="a451" text:class-names="" text:cond-style-name=""><text:span text:style-name="a450" text:class-names=""/></text:p>
        </draw:text-box>
        <svg:title/>
        <svg:desc/>
      </draw:frame>
      <draw:frame draw:id="id121" presentation:style-name="a455" draw:name="Google Shape;76;p26" svg:x="3.88889in" svg:y="6.95139in" svg:width="4.88889in" svg:height="0.39931in" presentation:class="footer" presentation:placeholder="false">
        <draw:text-box>
          <text:p text:style-name="a454" text:class-names="" text:cond-style-name=""><text:span text:style-name="a453" text:class-names=""/></text:p>
        </draw:text-box>
        <svg:title/>
        <svg:desc/>
      </draw:frame>
      <draw:frame draw:id="id122" presentation:style-name="a458" draw:name="Google Shape;77;p26" svg:x="11.55556in" svg:y="6.95139in" svg:width="1.11111in" svg:height="0.39931in" presentation:class="page-number" presentation:placeholder="false">
        <draw:text-box>
          <text:p text:style-name="a457" text:class-names="" text:cond-style-name=""><text:span text:style-name="a456" text:class-names=""><text:page-number style:num-format="1" text:fixed="false"/></text:span></text:p>
        </draw:text-box>
        <svg:title/>
        <svg:desc/>
      </draw:frame>
      <presentation:notes style:page-layout-name="pageLayout2" draw:style-name="a492">
        <draw:frame draw:id="id13" presentation:style-name="a478" draw:name="Google Shape;3;n" svg:x="0in" svg:y="0in" svg:width="3.22141in" svg:height="0.54477in" presentation:class="header" presentation:placeholder="false">
          <draw:text-box>
            <text:p text:style-name="a477" text:class-names="" text:cond-style-name=""><text:span text:style-name="a476" text:class-names=""/></text:p>
          </draw:text-box>
          <svg:title/>
          <svg:desc/>
        </draw:frame>
        <draw:frame draw:id="id14" presentation:style-name="a481" draw:name="Google Shape;4;n" svg:x="4.2109in" svg:y="0in" svg:width="3.22141in" svg:height="0.54477in" presentation:class="date-time" presentation:placeholder="false">
          <draw:text-box>
            <text:p text:style-name="a480" text:class-names="" text:cond-style-name=""><text:span text:style-name="a479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82" draw:name="Google Shape;5;n">
          <svg:title/>
          <svg:desc/>
        </draw:page-thumbnail>
        <draw:frame draw:id="id16" presentation:style-name="a485" draw:name="Google Shape;6;n" svg:x="0.7434in" svg:y="5.22524in" svg:width="5.94722in" svg:height="4.2752in" presentation:class="notes" presentation:placeholder="false">
          <draw:text-box>
            <text:p text:style-name="a484" text:class-names="" text:cond-style-name=""><text:span text:style-name="a483" text:class-names=""/></text:p>
          </draw:text-box>
          <svg:title/>
          <svg:desc/>
        </draw:frame>
        <draw:frame draw:id="id17" presentation:style-name="a488" draw:name="Google Shape;7;n" svg:x="0in" svg:y="10.31287in" svg:width="3.22141in" svg:height="0.54477in" presentation:class="footer" presentation:placeholder="false">
          <draw:text-box>
            <text:p text:style-name="a487" text:class-names="" text:cond-style-name=""><text:span text:style-name="a486" text:class-names=""/></text:p>
          </draw:text-box>
          <svg:title/>
          <svg:desc/>
        </draw:frame>
        <draw:frame draw:id="id18" presentation:style-name="a491" draw:name="Google Shape;8;n" svg:x="4.2109in" svg:y="10.31287in" svg:width="3.22141in" svg:height="0.54477in" presentation:class="page-number" presentation:placeholder="false">
          <draw:text-box>
            <text:p text:style-name="a490" text:class-names="" text:cond-style-name=""><text:span text:style-name="a4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_WITH_CAPTION_TEXT" style:page-layout-name="pageLayout1" draw:style-name="a494">
      <draw:custom-shape svg:width="7.66667in" svg:height="4.5in" draw:id="id130" draw:style-name="a497" draw:transform="translate(-3.83333in -2.25in) rotate(-3.01941) translate(8.44946in 3.46181in)" draw:name="Google Shape;79;p27">
        <svg:title/>
        <svg:desc/>
        <text:p text:style-name="a496" text:class-names="" text:cond-style-name=""><text:span text:style-name="a495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irror-horizont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500" draw:transform="translate(-0.11333in -0.085in) rotate(-3.01941) translate(11.78455in 5.94651in)" draw:name="Google Shape;80;p27">
        <svg:title/>
        <svg:desc/>
        <text:p text:style-name="a499" text:class-names="" text:cond-style-name=""><text:span text:style-name="a498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503" draw:name="Google Shape;81;p27" svg:x="0.88889in" svg:y="1.28718in" svg:width="3.22667in" svg:height="1.73078in" presentation:class="title" presentation:placeholder="false">
        <draw:text-box>
          <text:p text:style-name="a502" text:class-names="" text:cond-style-name=""><text:span text:style-name="a501" text:class-names=""/></text:p>
        </draw:text-box>
        <svg:title/>
        <svg:desc/>
      </draw:frame>
      <draw:frame draw:id="id133" presentation:style-name="a507" draw:name="Google Shape;83;p27" svg:x="0.88889in" svg:y="3.0936in" svg:width="3.22222in" svg:height="2.38333in" presentation:class="outline" presentation:placeholder="false">
        <draw:text-box>
          <text:list text:style-name="a506">
            <text:list-item>
              <text:p text:style-name="a505" text:class-names="" text:cond-style-name=""><text:span text:style-name="a504" text:class-names=""/></text:p>
            </text:list-item>
          </text:list>
        </draw:text-box>
        <svg:title/>
        <svg:desc/>
      </draw:frame>
      <draw:frame draw:id="id134" presentation:style-name="a510" draw:name="Google Shape;84;p27" svg:x="0.66667in" svg:y="6.95139in" svg:width="3.11111in" svg:height="0.39931in" presentation:class="date-time" presentation:placeholder="false">
        <draw:text-box>
          <text:p text:style-name="a509" text:class-names="" text:cond-style-name=""><text:span text:style-name="a508" text:class-names=""/></text:p>
        </draw:text-box>
        <svg:title/>
        <svg:desc/>
      </draw:frame>
      <draw:frame draw:id="id135" presentation:style-name="a513" draw:name="Google Shape;85;p27" svg:x="3.88889in" svg:y="6.95139in" svg:width="4.88889in" svg:height="0.39931in" presentation:class="footer" presentation:placeholder="false">
        <draw:text-box>
          <text:p text:style-name="a512" text:class-names="" text:cond-style-name=""><text:span text:style-name="a511" text:class-names=""/></text:p>
        </draw:text-box>
        <svg:title/>
        <svg:desc/>
      </draw:frame>
      <draw:frame draw:id="id136" presentation:style-name="a516" draw:name="Google Shape;86;p27" svg:x="11.77778in" svg:y="6.95139in" svg:width="0.88889in" svg:height="0.39931in" presentation:class="page-number" presentation:placeholder="false">
        <draw:text-box>
          <text:p text:style-name="a515" text:class-names="" text:cond-style-name=""><text:span text:style-name="a514" text:class-names=""><text:page-number style:num-format="1" text:fixed="false"/></text:span></text:p>
        </draw:text-box>
        <svg:title/>
        <svg:desc/>
      </draw:frame>
      <draw:custom-shape svg:width="13.36111in" svg:height="1.13889in" draw:id="id137" draw:style-name="a520" draw:transform="translate(-6.68055in -0.56944in) rotate(-3.14159) translate(6.66667in 6.93054in)" draw:name="Google Shape;87;p27">
        <svg:title/>
        <svg:desc/>
        <text:p text:style-name="a518" text:class-names="" text:cond-style-name=""><text:span text:style-name="a517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 draw:mirror-horizont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?f0 / ?f35"/>
          <draw:equation draw:name="f38" draw:formula="?f1 / ?f35"/>
          <draw:equation draw:name="f39" draw:formula="?f0 / ?f36"/>
          <draw:equation draw:name="f40" draw:formula="?f2 / ?f36"/>
        </draw:enhanced-geometry>
      </draw:custom-shape>
      <draw:custom-shape svg:width="6.94444in" svg:height="0.69792in" draw:id="id138" draw:style-name="a524" draw:transform="translate(-3.47222in -0.34896in) rotate(-3.14159) translate(9.86111in 7.15104in)" draw:name="Google Shape;88;p27">
        <svg:title/>
        <svg:desc/>
        <text:p text:style-name="a522" text:class-names="" text:cond-style-name=""><text:span text:style-name="a521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 draw:mirror-horizont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?f0 / ?f16"/>
          <draw:equation draw:name="f19" draw:formula="?f1 / ?f16"/>
          <draw:equation draw:name="f20" draw:formula="?f0 / ?f17"/>
          <draw:equation draw:name="f21" draw:formula="?f2 / ?f17"/>
        </draw:enhanced-geometry>
      </draw:custom-shape>
      <presentation:notes style:page-layout-name="pageLayout2" draw:style-name="a541">
        <draw:frame draw:id="id13" presentation:style-name="a527" draw:name="Google Shape;3;n" svg:x="0in" svg:y="0in" svg:width="3.22141in" svg:height="0.54477in" presentation:class="header" presentation:placeholder="false">
          <draw:text-box>
            <text:p text:style-name="a526" text:class-names="" text:cond-style-name=""><text:span text:style-name="a525" text:class-names=""/></text:p>
          </draw:text-box>
          <svg:title/>
          <svg:desc/>
        </draw:frame>
        <draw:frame draw:id="id14" presentation:style-name="a530" draw:name="Google Shape;4;n" svg:x="4.2109in" svg:y="0in" svg:width="3.22141in" svg:height="0.54477in" presentation:class="date-time" presentation:placeholder="false">
          <draw:text-box>
            <text:p text:style-name="a529" text:class-names="" text:cond-style-name=""><text:span text:style-name="a52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31" draw:name="Google Shape;5;n">
          <svg:title/>
          <svg:desc/>
        </draw:page-thumbnail>
        <draw:frame draw:id="id16" presentation:style-name="a534" draw:name="Google Shape;6;n" svg:x="0.7434in" svg:y="5.22524in" svg:width="5.94722in" svg:height="4.2752in" presentation:class="notes" presentation:placeholder="false">
          <draw:text-box>
            <text:p text:style-name="a533" text:class-names="" text:cond-style-name=""><text:span text:style-name="a532" text:class-names=""/></text:p>
          </draw:text-box>
          <svg:title/>
          <svg:desc/>
        </draw:frame>
        <draw:frame draw:id="id17" presentation:style-name="a537" draw:name="Google Shape;7;n" svg:x="0in" svg:y="10.31287in" svg:width="3.22141in" svg:height="0.54477in" presentation:class="footer" presentation:placeholder="false">
          <draw:text-box>
            <text:p text:style-name="a536" text:class-names="" text:cond-style-name=""><text:span text:style-name="a535" text:class-names=""/></text:p>
          </draw:text-box>
          <svg:title/>
          <svg:desc/>
        </draw:frame>
        <draw:frame draw:id="id18" presentation:style-name="a540" draw:name="Google Shape;8;n" svg:x="4.2109in" svg:y="10.31287in" svg:width="3.22141in" svg:height="0.54477in" presentation:class="page-number" presentation:placeholder="false">
          <draw:text-box>
            <text:p text:style-name="a539" text:class-names="" text:cond-style-name=""><text:span text:style-name="a53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VERTICAL_TEXT" style:page-layout-name="pageLayout1" draw:style-name="a543">
      <draw:g draw:name="Google Shape;10;p18" draw:id="id139">
        <svg:title/>
        <svg:desc/>
        <draw:custom-shape svg:x="0.00285in" svg:y="0.01587in" svg:width="13.33in" svg:height="7.5in" draw:id="id145" draw:layer="Master1-bg" draw:style-name="a562" draw:name="Google Shape;11;p18">
          <svg:title/>
          <svg:desc/>
          <text:p text:style-name="a561" text:class-names="" text:cond-style-name=""><text:span text:style-name="a5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146">
          <svg:title/>
          <svg:desc/>
          <draw:custom-shape svg:x="-0.0179in" svg:y="-0.00781in" svg:width="13.36111in" svg:height="1.13889in" draw:id="id147" draw:layer="Master1-bg" draw:style-name="a566" draw:name="Google Shape;13;p18">
            <svg:title/>
            <svg:desc/>
            <text:p text:style-name="a564" text:class-names="" text:cond-style-name=""><text:span text:style-name="a56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48" draw:layer="Master1-bg" draw:style-name="a570" draw:name="Google Shape;14;p18">
            <svg:title/>
            <svg:desc/>
            <text:p text:style-name="a568" text:class-names="" text:cond-style-name=""><text:span text:style-name="a56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49">
            <svg:title/>
            <svg:desc/>
            <draw:custom-shape svg:width="13.36111in" svg:height="0.71in" draw:id="id150" draw:layer="Master1-bg" draw:style-name="a573" draw:transform="translate(-6.68055in -0.355in) rotate(-6.23539) translate(6.6488in 0.57636in)" draw:name="Google Shape;16;p18">
              <svg:title/>
              <svg:desc/>
              <text:p text:style-name="a572" text:class-names="" text:cond-style-name=""><text:span text:style-name="a57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51" draw:layer="Master1-bg" draw:style-name="a576" draw:transform="translate(-6.68986in -0.29in) rotate(-6.23539) translate(6.66502in 0.59169in)" draw:name="Google Shape;17;p18">
              <svg:title/>
              <svg:desc/>
              <text:p text:style-name="a575" text:class-names="" text:cond-style-name=""><text:span text:style-name="a57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40" presentation:style-name="a546" draw:name="Google Shape;90;p28" svg:x="0.66667in" svg:y="0.77in" svg:width="12in" svg:height="1.25in" presentation:class="title" presentation:placeholder="false">
        <draw:text-box>
          <text:p text:style-name="a545" text:class-names="" text:cond-style-name=""><text:span text:style-name="a544" text:class-names=""/></text:p>
        </draw:text-box>
        <svg:title/>
        <svg:desc/>
      </draw:frame>
      <draw:frame draw:id="id141" presentation:style-name="a550" draw:transform="translate(-2.4in -6in) rotate(-1.5708) translate(6.66667in 4.51667in)" draw:name="Google Shape;91;p28" svg:width="4.8in" svg:height="12in" presentation:class="outline" presentation:placeholder="false">
        <draw:text-box>
          <text:list text:style-name="a549">
            <text:list-item>
              <text:p text:style-name="a548" text:class-names="" text:cond-style-name=""><text:span text:style-name="a547" text:class-names=""/></text:p>
            </text:list-item>
          </text:list>
        </draw:text-box>
        <svg:title/>
        <svg:desc/>
      </draw:frame>
      <draw:frame draw:id="id142" presentation:style-name="a553" draw:name="Google Shape;92;p28" svg:x="0.66667in" svg:y="6.95139in" svg:width="3.11111in" svg:height="0.39931in" presentation:class="date-time" presentation:placeholder="false">
        <draw:text-box>
          <text:p text:style-name="a552" text:class-names="" text:cond-style-name=""><text:span text:style-name="a551" text:class-names=""/></text:p>
        </draw:text-box>
        <svg:title/>
        <svg:desc/>
      </draw:frame>
      <draw:frame draw:id="id143" presentation:style-name="a556" draw:name="Google Shape;93;p28" svg:x="3.88889in" svg:y="6.95139in" svg:width="4.88889in" svg:height="0.39931in" presentation:class="footer" presentation:placeholder="false">
        <draw:text-box>
          <text:p text:style-name="a555" text:class-names="" text:cond-style-name=""><text:span text:style-name="a554" text:class-names=""/></text:p>
        </draw:text-box>
        <svg:title/>
        <svg:desc/>
      </draw:frame>
      <draw:frame draw:id="id144" presentation:style-name="a559" draw:name="Google Shape;94;p28" svg:x="11.55556in" svg:y="6.95139in" svg:width="1.11111in" svg:height="0.39931in" presentation:class="page-number" presentation:placeholder="false">
        <draw:text-box>
          <text:p text:style-name="a558" text:class-names="" text:cond-style-name=""><text:span text:style-name="a557" text:class-names=""><text:page-number style:num-format="1" text:fixed="false"/></text:span></text:p>
        </draw:text-box>
        <svg:title/>
        <svg:desc/>
      </draw:frame>
      <presentation:notes style:page-layout-name="pageLayout2" draw:style-name="a593">
        <draw:frame draw:id="id13" presentation:style-name="a579" draw:name="Google Shape;3;n" svg:x="0in" svg:y="0in" svg:width="3.22141in" svg:height="0.54477in" presentation:class="head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4" presentation:style-name="a582" draw:name="Google Shape;4;n" svg:x="4.2109in" svg:y="0in" svg:width="3.22141in" svg:height="0.54477in" presentation:class="date-time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83" draw:name="Google Shape;5;n">
          <svg:title/>
          <svg:desc/>
        </draw:page-thumbnail>
        <draw:frame draw:id="id16" presentation:style-name="a586" draw:name="Google Shape;6;n" svg:x="0.7434in" svg:y="5.22524in" svg:width="5.94722in" svg:height="4.2752in" presentation:class="notes" presentation:placeholder="false">
          <draw:text-box>
            <text:p text:style-name="a585" text:class-names="" text:cond-style-name=""><text:span text:style-name="a584" text:class-names=""/></text:p>
          </draw:text-box>
          <svg:title/>
          <svg:desc/>
        </draw:frame>
        <draw:frame draw:id="id17" presentation:style-name="a589" draw:name="Google Shape;7;n" svg:x="0in" svg:y="10.31287in" svg:width="3.22141in" svg:height="0.54477in" presentation:class="footer" presentation:placeholder="false">
          <draw:text-box>
            <text:p text:style-name="a588" text:class-names="" text:cond-style-name=""><text:span text:style-name="a587" text:class-names=""/></text:p>
          </draw:text-box>
          <svg:title/>
          <svg:desc/>
        </draw:frame>
        <draw:frame draw:id="id18" presentation:style-name="a592" draw:name="Google Shape;8;n" svg:x="4.2109in" svg:y="10.31287in" svg:width="3.22141in" svg:height="0.54477in" presentation:class="page-number" presentation:placeholder="false">
          <draw:text-box>
            <text:p text:style-name="a591" text:class-names="" text:cond-style-name=""><text:span text:style-name="a5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_TITLE_AND_VERTICAL_TEXT" style:page-layout-name="pageLayout1" draw:style-name="a595">
      <draw:g draw:name="Google Shape;10;p18" draw:id="id152">
        <svg:title/>
        <svg:desc/>
        <draw:custom-shape svg:x="0.00285in" svg:y="0.01587in" svg:width="13.33in" svg:height="7.5in" draw:id="id158" draw:layer="Master1-bg" draw:style-name="a614" draw:name="Google Shape;11;p18">
          <svg:title/>
          <svg:desc/>
          <text:p text:style-name="a613" text:class-names="" text:cond-style-name=""><text:span text:style-name="a6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159">
          <svg:title/>
          <svg:desc/>
          <draw:custom-shape svg:x="-0.0179in" svg:y="-0.00781in" svg:width="13.36111in" svg:height="1.13889in" draw:id="id160" draw:layer="Master1-bg" draw:style-name="a618" draw:name="Google Shape;13;p18">
            <svg:title/>
            <svg:desc/>
            <text:p text:style-name="a616" text:class-names="" text:cond-style-name=""><text:span text:style-name="a61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61" draw:layer="Master1-bg" draw:style-name="a622" draw:name="Google Shape;14;p18">
            <svg:title/>
            <svg:desc/>
            <text:p text:style-name="a620" text:class-names="" text:cond-style-name=""><text:span text:style-name="a61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62">
            <svg:title/>
            <svg:desc/>
            <draw:custom-shape svg:width="13.36111in" svg:height="0.71in" draw:id="id163" draw:layer="Master1-bg" draw:style-name="a625" draw:transform="translate(-6.68055in -0.355in) rotate(-6.23539) translate(6.6488in 0.57636in)" draw:name="Google Shape;16;p18">
              <svg:title/>
              <svg:desc/>
              <text:p text:style-name="a624" text:class-names="" text:cond-style-name=""><text:span text:style-name="a62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64" draw:layer="Master1-bg" draw:style-name="a628" draw:transform="translate(-6.68986in -0.29in) rotate(-6.23539) translate(6.66502in 0.59169in)" draw:name="Google Shape;17;p18">
              <svg:title/>
              <svg:desc/>
              <text:p text:style-name="a627" text:class-names="" text:cond-style-name=""><text:span text:style-name="a62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53" presentation:style-name="a598" draw:transform="translate(-2.84982in -1.5in) rotate(-1.5708) translate(11.16667in 3.84982in)" draw:name="Google Shape;96;p29" svg:width="5.69965in" svg:height="3in" presentation:class="title" presentation:placeholder="false">
        <draw:text-box>
          <text:p text:style-name="a597" text:class-names="" text:cond-style-name=""><text:span text:style-name="a596" text:class-names=""/></text:p>
        </draw:text-box>
        <svg:title/>
        <svg:desc/>
      </draw:frame>
      <draw:frame draw:id="id154" presentation:style-name="a602" draw:transform="translate(-2.84982in -4.38889in) rotate(-1.5708) translate(5.05556in 3.84982in)" draw:name="Google Shape;97;p29" svg:width="5.69965in" svg:height="8.77778in" presentation:class="outline" presentation:placeholder="false">
        <draw:text-box>
          <text:list text:style-name="a601">
            <text:list-item>
              <text:p text:style-name="a600" text:class-names="" text:cond-style-name=""><text:span text:style-name="a599" text:class-names=""/></text:p>
            </text:list-item>
          </text:list>
        </draw:text-box>
        <svg:title/>
        <svg:desc/>
      </draw:frame>
      <draw:frame draw:id="id155" presentation:style-name="a605" draw:name="Google Shape;98;p29" svg:x="0.66667in" svg:y="6.95139in" svg:width="3.11111in" svg:height="0.39931in" presentation:class="date-time" presentation:placeholder="false">
        <draw:text-box>
          <text:p text:style-name="a604" text:class-names="" text:cond-style-name=""><text:span text:style-name="a603" text:class-names=""/></text:p>
        </draw:text-box>
        <svg:title/>
        <svg:desc/>
      </draw:frame>
      <draw:frame draw:id="id156" presentation:style-name="a608" draw:name="Google Shape;99;p29" svg:x="3.88889in" svg:y="6.95139in" svg:width="4.88889in" svg:height="0.39931in" presentation:class="footer" presentation:placeholder="false">
        <draw:text-box>
          <text:p text:style-name="a607" text:class-names="" text:cond-style-name=""><text:span text:style-name="a606" text:class-names=""/></text:p>
        </draw:text-box>
        <svg:title/>
        <svg:desc/>
      </draw:frame>
      <draw:frame draw:id="id157" presentation:style-name="a611" draw:name="Google Shape;100;p29" svg:x="11.55556in" svg:y="6.95139in" svg:width="1.11111in" svg:height="0.39931in" presentation:class="page-number" presentation:placeholder="false">
        <draw:text-box>
          <text:p text:style-name="a610" text:class-names="" text:cond-style-name=""><text:span text:style-name="a609" text:class-names=""><text:page-number style:num-format="1" text:fixed="false"/></text:span></text:p>
        </draw:text-box>
        <svg:title/>
        <svg:desc/>
      </draw:frame>
      <presentation:notes style:page-layout-name="pageLayout2" draw:style-name="a645">
        <draw:frame draw:id="id13" presentation:style-name="a631" draw:name="Google Shape;3;n" svg:x="0in" svg:y="0in" svg:width="3.22141in" svg:height="0.54477in" presentation:class="header" presentation:placeholder="false">
          <draw:text-box>
            <text:p text:style-name="a630" text:class-names="" text:cond-style-name=""><text:span text:style-name="a629" text:class-names=""/></text:p>
          </draw:text-box>
          <svg:title/>
          <svg:desc/>
        </draw:frame>
        <draw:frame draw:id="id14" presentation:style-name="a634" draw:name="Google Shape;4;n" svg:x="4.2109in" svg:y="0in" svg:width="3.22141in" svg:height="0.54477in" presentation:class="date-time" presentation:placeholder="false">
          <draw:text-box>
            <text:p text:style-name="a633" text:class-names="" text:cond-style-name=""><text:span text:style-name="a63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35" draw:name="Google Shape;5;n">
          <svg:title/>
          <svg:desc/>
        </draw:page-thumbnail>
        <draw:frame draw:id="id16" presentation:style-name="a638" draw:name="Google Shape;6;n" svg:x="0.7434in" svg:y="5.22524in" svg:width="5.94722in" svg:height="4.2752in" presentation:class="notes" presentation:placeholder="false">
          <draw:text-box>
            <text:p text:style-name="a637" text:class-names="" text:cond-style-name=""><text:span text:style-name="a636" text:class-names=""/></text:p>
          </draw:text-box>
          <svg:title/>
          <svg:desc/>
        </draw:frame>
        <draw:frame draw:id="id17" presentation:style-name="a641" draw:name="Google Shape;7;n" svg:x="0in" svg:y="10.31287in" svg:width="3.22141in" svg:height="0.54477in" presentation:class="footer" presentation:placeholder="false">
          <draw:text-box>
            <text:p text:style-name="a640" text:class-names="" text:cond-style-name=""><text:span text:style-name="a639" text:class-names=""/></text:p>
          </draw:text-box>
          <svg:title/>
          <svg:desc/>
        </draw:frame>
        <draw:frame draw:id="id18" presentation:style-name="a644" draw:name="Google Shape;8;n" svg:x="4.2109in" svg:y="10.31287in" svg:width="3.22141in" svg:height="0.54477in" presentation:class="page-number" presentation:placeholder="false">
          <draw:text-box>
            <text:p text:style-name="a643" text:class-names="" text:cond-style-name=""><text:span text:style-name="a642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15年第1梯次科研創業計畫個案構想書(萌芽案)</dc:title>
    <meta:initial-creator>葉愷芸</meta:initial-creator>
    <dc:creator>user</dc:creator>
    <meta:creation-date>2018-06-20T05:53:52Z</meta:creation-date>
    <dc:date>2025-07-23T01:46:34Z</dc:date>
    <meta:print-date>2025-07-04T02:58:31Z</meta:print-date>
    <meta:editing-cycles>3</meta:editing-cycles>
    <meta:editing-duration>PT1461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328" meta:word-count="3010"/>
  </office:meta>
</office:document-meta>
</file>