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9.png" manifest:media-type="image/png"/>
  <manifest:file-entry manifest:full-path="media/image11.png" manifest:media-type="image/png"/>
  <manifest:file-entry manifest:full-path="media/image10.png" manifest:media-type="image/png"/>
  <manifest:file-entry manifest:full-path="media/image7.png" manifest:media-type="image/png"/>
  <manifest:file-entry manifest:full-path="media/image6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8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background-color="#FFFFFF" style:page-number="1"/>
    </style:style>
    <style:style style:name="T2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3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4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P5" style:parent-style-name="Textbody" style:family="paragraph">
      <style:paragraph-properties fo:margin-top="0.0833in" fo:background-color="#FFFFFF"/>
    </style:style>
    <style:style style:name="T6" style:parent-style-name="預設段落字型" style:family="text">
      <style:text-properties fo:color="#080809" fo:font-size="11.5pt" style:font-size-asian="11.5pt" style:font-size-complex="11.5pt" fo:background-color="#FFFFFF"/>
    </style:style>
    <style:style style:name="T7" style:parent-style-name="預設段落字型" style:family="text">
      <style:text-properties style:font-name="Arial Unicode MS" style:font-name-asian="Arial Unicode MS" style:font-name-complex="Arial Unicode MS" fo:font-weight="bold" style:font-weight-asian="bold" style:font-weight-complex="bold" fo:color="#080809" fo:font-size="11.5pt" style:font-size-asian="11.5pt" style:font-size-complex="11.5pt" fo:background-color="#FFFFFF"/>
    </style:style>
    <style:style style:name="T8" style:parent-style-name="預設段落字型" style:family="text">
      <style:text-properties style:font-name="Arial Unicode MS" style:font-name-asian="Arial Unicode MS" style:font-name-complex="Arial Unicode MS" fo:font-weight="bold" style:font-weight-asian="bold" style:font-weight-complex="bold" fo:color="#080809" fo:font-size="11.5pt" style:font-size-asian="11.5pt" style:font-size-complex="11.5pt" fo:background-color="#FFFFFF"/>
    </style:style>
    <style:style style:name="T9" style:parent-style-name="預設段落字型" style:family="text">
      <style:text-properties style:font-name="Arial Unicode MS" style:font-name-asian="Arial Unicode MS" style:font-name-complex="Arial Unicode MS" fo:font-weight="bold" style:font-weight-asian="bold" style:font-weight-complex="bold" fo:color="#080809" fo:font-size="11.5pt" style:font-size-asian="11.5pt" style:font-size-complex="11.5pt" fo:background-color="#FFFFFF"/>
    </style:style>
    <style:style style:name="P10" style:parent-style-name="Textbody" style:family="paragraph">
      <style:paragraph-properties fo:margin-top="0.0833in" fo:background-color="#FFFFFF"/>
    </style:style>
    <style:style style:name="T11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12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P13" style:parent-style-name="Textbody" style:family="paragraph">
      <style:paragraph-properties fo:margin-top="0.0833in" fo:background-color="#FFFFFF"/>
    </style:style>
    <style:style style:name="T14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P15" style:parent-style-name="Textbody" style:family="paragraph">
      <style:paragraph-properties fo:margin-top="0.0833in" fo:background-color="#FFFFFF"/>
    </style:style>
    <style:style style:name="T16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17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18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P19" style:parent-style-name="Textbody" style:family="paragraph">
      <style:paragraph-properties fo:margin-top="0.0833in" fo:background-color="#FFFFFF"/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P20" style:parent-style-name="Textbody" style:family="paragraph">
      <style:paragraph-properties fo:margin-top="0.0833in" fo:background-color="#FFFFFF"/>
      <style:text-properties fo:color="#080809" fo:font-size="11.5pt" style:font-size-asian="11.5pt" style:font-size-complex="11.5pt" fo:background-color="#FFFFFF"/>
    </style:style>
    <style:style style:name="P21" style:parent-style-name="Textbody" style:family="paragraph">
      <style:paragraph-properties fo:margin-top="0.0833in" fo:background-color="#FFFFFF"/>
    </style:style>
    <style:style style:name="T22" style:parent-style-name="預設段落字型" style:family="text">
      <style:text-properties fo:color="#080809" fo:font-size="11.5pt" style:font-size-asian="11.5pt" style:font-size-complex="11.5pt" fo:background-color="#FFFFFF"/>
    </style:style>
    <style:style style:name="T23" style:parent-style-name="預設段落字型" style:family="text">
      <style:text-properties style:font-name="Arial Unicode MS" style:font-name-asian="Arial Unicode MS" style:font-name-complex="Arial Unicode MS" fo:font-weight="bold" style:font-weight-asian="bold" style:font-weight-complex="bold" fo:color="#080809" fo:font-size="11.5pt" style:font-size-asian="11.5pt" style:font-size-complex="11.5pt" fo:background-color="#FFFFFF"/>
    </style:style>
    <style:style style:name="P24" style:parent-style-name="Textbody" style:family="paragraph">
      <style:paragraph-properties fo:margin-top="0.0833in" fo:background-color="#FFFFFF"/>
    </style:style>
    <style:style style:name="T25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26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27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28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29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30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P31" style:parent-style-name="Textbody" style:family="paragraph">
      <style:paragraph-properties fo:margin-top="0.0833in" fo:background-color="#FFFFFF"/>
    </style:style>
    <style:style style:name="T32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33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34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35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36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37" style:parent-style-name="預設段落字型" style:family="text">
      <style:text-properties fo:color="#080809" fo:font-size="11.5pt" style:font-size-asian="11.5pt" style:font-size-complex="11.5pt" fo:background-color="#FFFFFF"/>
    </style:style>
    <style:style style:name="P38" style:parent-style-name="Textbody" style:family="paragraph">
      <style:paragraph-properties fo:margin-top="0.0833in" fo:background-color="#FFFFFF"/>
      <style:text-properties fo:color="#080809" fo:font-size="11.5pt" style:font-size-asian="11.5pt" style:font-size-complex="11.5pt" fo:background-color="#FFFFFF"/>
    </style:style>
    <style:style style:name="P39" style:parent-style-name="Textbody" style:family="paragraph">
      <style:paragraph-properties fo:margin-top="0.0833in" fo:background-color="#FFFFFF"/>
    </style:style>
    <style:style style:name="T40" style:parent-style-name="預設段落字型" style:family="text">
      <style:text-properties fo:color="#080809" fo:font-size="11.5pt" style:font-size-asian="11.5pt" style:font-size-complex="11.5pt" fo:background-color="#FFFFFF"/>
    </style:style>
    <style:style style:name="T41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P42" style:parent-style-name="Textbody" style:family="paragraph">
      <style:paragraph-properties fo:margin-top="0.0833in" fo:background-color="#FFFFFF"/>
    </style:style>
    <style:style style:name="T43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44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45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P46" style:parent-style-name="Textbody" style:family="paragraph">
      <style:paragraph-properties fo:margin-top="0.0833in" fo:background-color="#FFFFFF"/>
    </style:style>
    <style:style style:name="T47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48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P49" style:parent-style-name="Textbody" style:family="paragraph">
      <style:paragraph-properties fo:margin-top="0.0833in" fo:background-color="#FFFFFF"/>
    </style:style>
    <style:style style:name="T50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51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P52" style:parent-style-name="Textbody" style:family="paragraph">
      <style:paragraph-properties fo:margin-top="0.0833in" fo:background-color="#FFFFFF"/>
    </style:style>
    <style:style style:name="T53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54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P55" style:parent-style-name="Textbody" style:family="paragraph">
      <style:paragraph-properties fo:margin-top="0.0833in" fo:background-color="#FFFFFF"/>
      <style:text-properties fo:color="#080809" fo:font-size="11.5pt" style:font-size-asian="11.5pt" style:font-size-complex="11.5pt" fo:background-color="#FFFFFF"/>
    </style:style>
    <style:style style:name="P56" style:parent-style-name="Textbody" style:family="paragraph">
      <style:paragraph-properties fo:margin-top="0.0833in" fo:background-color="#FFFFFF"/>
    </style:style>
    <style:style style:name="T57" style:parent-style-name="預設段落字型" style:family="text">
      <style:text-properties fo:color="#080809" fo:font-size="11.5pt" style:font-size-asian="11.5pt" style:font-size-complex="11.5pt" fo:background-color="#FFFFFF"/>
    </style:style>
    <style:style style:name="T58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P59" style:parent-style-name="Textbody" style:family="paragraph">
      <style:paragraph-properties fo:margin-top="0.0833in" fo:background-color="#FFFFFF"/>
    </style:style>
    <style:style style:name="T60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61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62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63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64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65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66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67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68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69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70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71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72" style:parent-style-name="預設段落字型" style:family="text">
      <style:text-properties fo:color="#080809" fo:font-size="11.5pt" style:font-size-asian="11.5pt" style:font-size-complex="11.5pt" fo:background-color="#FFFFFF"/>
    </style:style>
    <style:style style:name="T73" style:parent-style-name="預設段落字型" style:family="text">
      <style:text-properties fo:color="#0064D1" fo:font-size="11.5pt" style:font-size-asian="11.5pt" style:font-size-complex="11.5pt" fo:background-color="#FFFFFF"/>
    </style:style>
    <style:style style:name="P74" style:parent-style-name="Textbody" style:family="paragraph">
      <style:paragraph-properties fo:margin-top="0.0833in" fo:background-color="#FFFFFF"/>
    </style:style>
    <style:style style:name="T75" style:parent-style-name="預設段落字型" style:family="text">
      <style:text-properties fo:color="#0064D1" fo:font-size="11.5pt" style:font-size-asian="11.5pt" style:font-size-complex="11.5pt" fo:background-color="#FFFFFF"/>
    </style:style>
    <style:style style:name="T76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77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78" style:parent-style-name="預設段落字型" style:family="text">
      <style:text-properties fo:color="#0064D1" fo:font-size="11.5pt" style:font-size-asian="11.5pt" style:font-size-complex="11.5pt" fo:background-color="#FFFFFF"/>
    </style:style>
    <style:style style:name="P79" style:parent-style-name="Textbody" style:family="paragraph">
      <style:paragraph-properties fo:margin-top="0.0833in" fo:background-color="#FFFFFF"/>
    </style:style>
    <style:style style:name="T80" style:parent-style-name="預設段落字型" style:family="text">
      <style:text-properties fo:color="#0064D1" fo:font-size="11.5pt" style:font-size-asian="11.5pt" style:font-size-complex="11.5pt" fo:background-color="#FFFFFF"/>
    </style:style>
    <style:style style:name="T81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82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83" style:parent-style-name="預設段落字型" style:family="text">
      <style:text-properties fo:color="#0064D1" fo:font-size="11.5pt" style:font-size-asian="11.5pt" style:font-size-complex="11.5pt" fo:background-color="#FFFFFF"/>
    </style:style>
    <style:style style:name="P84" style:parent-style-name="Textbody" style:family="paragraph">
      <style:paragraph-properties fo:margin-top="0.0833in" fo:background-color="#FFFFFF"/>
    </style:style>
    <style:style style:name="T85" style:parent-style-name="預設段落字型" style:family="text">
      <style:text-properties fo:color="#0064D1" fo:font-size="11.5pt" style:font-size-asian="11.5pt" style:font-size-complex="11.5pt" fo:background-color="#FFFFFF"/>
    </style:style>
    <style:style style:name="T86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87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88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89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P90" style:parent-style-name="Textbody" style:family="paragraph">
      <style:paragraph-properties fo:margin-top="0.0833in" fo:background-color="#FFFFFF"/>
    </style:style>
    <style:style style:name="T91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92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93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94" style:parent-style-name="預設段落字型" style:family="text">
      <style:text-properties fo:color="#080809" fo:font-size="11.5pt" style:font-size-asian="11.5pt" style:font-size-complex="11.5pt" fo:background-color="#FFFFFF"/>
    </style:style>
    <style:style style:name="T95" style:parent-style-name="預設段落字型" style:family="text">
      <style:text-properties fo:color="#0064D1" fo:font-size="11.5pt" style:font-size-asian="11.5pt" style:font-size-complex="11.5pt" fo:background-color="#FFFFFF"/>
    </style:style>
    <style:style style:name="P96" style:parent-style-name="Textbody" style:family="paragraph">
      <style:paragraph-properties fo:margin-top="0.0833in" fo:background-color="#FFFFFF"/>
      <style:text-properties fo:color="#0064D1" fo:font-size="11.5pt" style:font-size-asian="11.5pt" style:font-size-complex="11.5pt" fo:background-color="#FFFFFF"/>
    </style:style>
    <style:style style:name="P97" style:parent-style-name="Textbody" style:family="paragraph">
      <style:paragraph-properties fo:margin-top="0.0833in" fo:background-color="#FFFFFF"/>
    </style:style>
    <style:style style:name="T98" style:parent-style-name="預設段落字型" style:family="text">
      <style:text-properties fo:color="#0064D1" fo:font-size="11.5pt" style:font-size-asian="11.5pt" style:font-size-complex="11.5pt" fo:background-color="#FFFFFF"/>
    </style:style>
    <style:style style:name="T99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100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P101" style:parent-style-name="Textbody" style:family="paragraph">
      <style:paragraph-properties fo:margin-top="0.0833in" fo:background-color="#FFFFFF"/>
    </style:style>
    <style:style style:name="T102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103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104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105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106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P107" style:parent-style-name="Textbody" style:family="paragraph">
      <style:paragraph-properties fo:margin-top="0.0833in" fo:background-color="#FFFFFF"/>
    </style:style>
    <style:style style:name="T108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109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110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111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P112" style:parent-style-name="Textbody" style:family="paragraph">
      <style:paragraph-properties fo:margin-top="0.0833in" fo:background-color="#FFFFFF"/>
      <style:text-properties fo:color="#080809" fo:font-size="11.5pt" style:font-size-asian="11.5pt" style:font-size-complex="11.5pt" fo:background-color="#FFFFFF"/>
    </style:style>
    <style:style style:name="P113" style:parent-style-name="Textbody" style:family="paragraph">
      <style:paragraph-properties fo:margin-top="0.0833in" fo:background-color="#FFFFFF"/>
    </style:style>
    <style:style style:name="T114" style:parent-style-name="預設段落字型" style:family="text">
      <style:text-properties fo:color="#080809" fo:font-size="11.5pt" style:font-size-asian="11.5pt" style:font-size-complex="11.5pt" fo:background-color="#FFFFFF"/>
    </style:style>
    <style:style style:name="T115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116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P117" style:parent-style-name="Textbody" style:family="paragraph">
      <style:paragraph-properties fo:margin-top="0.0833in" fo:background-color="#FFFFFF"/>
      <style:text-properties fo:color="#080809" fo:font-size="11.5pt" style:font-size-asian="11.5pt" style:font-size-complex="11.5pt" fo:background-color="#FFFFFF"/>
    </style:style>
    <style:style style:name="P118" style:parent-style-name="Textbody" style:family="paragraph">
      <style:paragraph-properties fo:margin-top="0.0833in" fo:background-color="#FFFFFF"/>
    </style:style>
    <style:style style:name="T119" style:parent-style-name="預設段落字型" style:family="text">
      <style:text-properties fo:color="#080809" fo:font-size="11.5pt" style:font-size-asian="11.5pt" style:font-size-complex="11.5pt" fo:background-color="#FFFFFF"/>
    </style:style>
    <style:style style:name="T120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T121" style:parent-style-name="預設段落字型" style:family="text">
      <style:text-properties style:font-name="Arial Unicode MS" style:font-name-asian="Arial Unicode MS" style:font-name-complex="Arial Unicode MS" fo:color="#080809" fo:font-size="11.5pt" style:font-size-asian="11.5pt" style:font-size-complex="11.5pt" fo:background-color="#FFFFFF"/>
    </style:style>
    <style:style style:name="P122" style:parent-style-name="Textbody" style:family="paragraph">
      <style:paragraph-properties fo:margin-top="0.0833in" fo:background-color="#FFFFFF"/>
    </style:style>
    <style:style style:name="T123" style:parent-style-name="預設段落字型" style:family="text">
      <style:text-properties fo:color="#0064D1" fo:font-size="11.5pt" style:font-size-asian="11.5pt" style:font-size-complex="11.5pt" fo:background-color="#FFFFFF"/>
    </style:style>
    <style:style style:name="T124" style:parent-style-name="預設段落字型" style:family="text">
      <style:text-properties fo:color="#0064D1" fo:font-size="11.5pt" style:font-size-asian="11.5pt" style:font-size-complex="11.5pt" fo:background-color="#FFFFFF"/>
    </style:style>
    <style:style style:name="T125" style:parent-style-name="預設段落字型" style:family="text">
      <style:text-properties fo:color="#080809" fo:font-size="11.5pt" style:font-size-asian="11.5pt" style:font-size-complex="11.5pt" fo:background-color="#FFFFFF"/>
    </style:style>
    <style:style style:name="T126" style:parent-style-name="預設段落字型" style:family="text">
      <style:text-properties fo:color="#0064D1" fo:font-size="11.5pt" style:font-size-asian="11.5pt" style:font-size-complex="11.5pt" fo:background-color="#FFFFFF"/>
    </style:style>
    <style:style style:name="T127" style:parent-style-name="預設段落字型" style:family="text">
      <style:text-properties fo:color="#0064D1" fo:font-size="11.5pt" style:font-size-asian="11.5pt" style:font-size-complex="11.5pt" fo:background-color="#FFFFFF"/>
    </style:style>
    <style:style style:name="T128" style:parent-style-name="預設段落字型" style:family="text">
      <style:text-properties fo:color="#080809" fo:font-size="11.5pt" style:font-size-asian="11.5pt" style:font-size-complex="11.5pt" fo:background-color="#FFFFFF"/>
    </style:style>
    <style:style style:name="T129" style:parent-style-name="預設段落字型" style:family="text">
      <style:text-properties fo:color="#0064D1" fo:font-size="11.5pt" style:font-size-asian="11.5pt" style:font-size-complex="11.5pt" fo:background-color="#FFFFFF"/>
    </style:style>
    <style:style style:name="T130" style:parent-style-name="預設段落字型" style:family="text">
      <style:text-properties fo:color="#0064D1" fo:font-size="11.5pt" style:font-size-asian="11.5pt" style:font-size-complex="11.5pt" fo:background-color="#FFFFFF"/>
    </style:style>
    <style:style style:name="T131" style:parent-style-name="預設段落字型" style:family="text">
      <style:text-properties fo:color="#080809" fo:font-size="11.5pt" style:font-size-asian="11.5pt" style:font-size-complex="11.5pt" fo:background-color="#FFFFFF"/>
    </style:style>
    <style:style style:name="T132" style:parent-style-name="預設段落字型" style:family="text">
      <style:text-properties fo:color="#0064D1" fo:font-size="11.5pt" style:font-size-asian="11.5pt" style:font-size-complex="11.5pt" fo:background-color="#FFFFFF"/>
    </style:style>
    <style:style style:name="T133" style:parent-style-name="預設段落字型" style:family="text">
      <style:text-properties fo:color="#0064D1" fo:font-size="11.5pt" style:font-size-asian="11.5pt" style:font-size-complex="11.5pt" fo:background-color="#FFFFFF"/>
    </style:style>
    <style:style style:name="T134" style:parent-style-name="預設段落字型" style:family="text">
      <style:text-properties fo:color="#080809" fo:font-size="11.5pt" style:font-size-asian="11.5pt" style:font-size-complex="11.5pt" fo:background-color="#FFFFFF"/>
    </style:style>
    <style:style style:name="T135" style:parent-style-name="預設段落字型" style:family="text">
      <style:text-properties fo:color="#0064D1" fo:font-size="11.5pt" style:font-size-asian="11.5pt" style:font-size-complex="11.5pt" fo:background-color="#FFFFFF"/>
    </style:style>
    <style:style style:name="T136" style:parent-style-name="預設段落字型" style:family="text">
      <style:text-properties fo:color="#0064D1" fo:font-size="11.5pt" style:font-size-asian="11.5pt" style:font-size-complex="11.5pt" fo:background-color="#FFFFFF"/>
    </style:style>
    <style:style style:name="T137" style:parent-style-name="預設段落字型" style:family="text">
      <style:text-properties fo:color="#080809" fo:font-size="11.5pt" style:font-size-asian="11.5pt" style:font-size-complex="11.5pt" fo:background-color="#FFFFFF"/>
    </style:style>
    <style:style style:name="T138" style:parent-style-name="預設段落字型" style:family="text">
      <style:text-properties fo:color="#0064D1" fo:font-size="11.5pt" style:font-size-asian="11.5pt" style:font-size-complex="11.5pt" fo:background-color="#FFFFFF"/>
    </style:style>
    <style:style style:name="T139" style:parent-style-name="預設段落字型" style:family="text">
      <style:text-properties fo:color="#0064D1" fo:font-size="11.5pt" style:font-size-asian="11.5pt" style:font-size-complex="11.5pt" fo:background-color="#FFFFFF"/>
    </style:style>
    <style:style style:name="T140" style:parent-style-name="預設段落字型" style:family="text">
      <style:text-properties fo:color="#080809" fo:font-size="11.5pt" style:font-size-asian="11.5pt" style:font-size-complex="11.5pt" fo:background-color="#FFFFFF"/>
    </style:style>
    <style:style style:name="T141" style:parent-style-name="預設段落字型" style:family="text">
      <style:text-properties fo:color="#0064D1" fo:font-size="11.5pt" style:font-size-asian="11.5pt" style:font-size-complex="11.5pt" fo:background-color="#FFFFFF"/>
    </style:style>
    <style:style style:name="T142" style:parent-style-name="預設段落字型" style:family="text">
      <style:text-properties fo:color="#0064D1" fo:font-size="11.5pt" style:font-size-asian="11.5pt" style:font-size-complex="11.5pt" fo:background-color="#FFFFFF"/>
    </style:style>
    <style:style style:name="T143" style:parent-style-name="預設段落字型" style:family="text">
      <style:text-properties fo:color="#080809" fo:font-size="11.5pt" style:font-size-asian="11.5pt" style:font-size-complex="11.5pt" fo:background-color="#FFFFFF"/>
    </style:style>
    <style:style style:name="T144" style:parent-style-name="預設段落字型" style:family="text">
      <style:text-properties fo:color="#0064D1" fo:font-size="11.5pt" style:font-size-asian="11.5pt" style:font-size-complex="11.5pt" fo:background-color="#FFFFFF"/>
    </style:style>
    <style:style style:name="T145" style:parent-style-name="預設段落字型" style:family="text">
      <style:text-properties fo:color="#080809" fo:font-size="11.5pt" style:font-size-asian="11.5pt" style:font-size-complex="11.5pt" fo:background-color="#FFFFFF"/>
    </style:style>
    <style:style style:name="T146" style:parent-style-name="預設段落字型" style:family="text">
      <style:text-properties fo:color="#0064D1" fo:font-size="11.5pt" style:font-size-asian="11.5pt" style:font-size-complex="11.5pt" fo:background-color="#FFFFFF"/>
    </style:style>
    <style:style style:name="T147" style:parent-style-name="預設段落字型" style:family="text">
      <style:text-properties fo:color="#080809" fo:font-size="11.5pt" style:font-size-asian="11.5pt" style:font-size-complex="11.5pt" fo:background-color="#FFFFFF"/>
    </style:style>
    <style:style style:name="T148" style:parent-style-name="預設段落字型" style:family="text">
      <style:text-properties fo:color="#0064D1" fo:font-size="11.5pt" style:font-size-asian="11.5pt" style:font-size-complex="11.5pt" fo:background-color="#FFFFFF"/>
    </style:style>
    <style:style style:name="T149" style:parent-style-name="預設段落字型" style:family="text">
      <style:text-properties fo:color="#080809" fo:font-size="11.5pt" style:font-size-asian="11.5pt" style:font-size-complex="11.5pt" fo:background-color="#FFFFFF"/>
    </style:style>
    <style:style style:name="T150" style:parent-style-name="預設段落字型" style:family="text">
      <style:text-properties fo:color="#0064D1" fo:font-size="11.5pt" style:font-size-asian="11.5pt" style:font-size-complex="11.5pt" fo:background-color="#FFFFFF"/>
    </style:style>
    <style:style style:name="T151" style:parent-style-name="預設段落字型" style:family="text">
      <style:text-properties fo:color="#080809" fo:font-size="11.5pt" style:font-size-asian="11.5pt" style:font-size-complex="11.5pt" fo:background-color="#FFFFFF"/>
    </style:style>
    <style:style style:name="T152" style:parent-style-name="預設段落字型" style:family="text">
      <style:text-properties fo:color="#0064D1" fo:font-size="11.5pt" style:font-size-asian="11.5pt" style:font-size-complex="11.5pt" fo:background-color="#FFFFFF"/>
    </style:style>
    <style:style style:name="T153" style:parent-style-name="預設段落字型" style:family="text">
      <style:text-properties fo:color="#080809" fo:font-size="11.5pt" style:font-size-asian="11.5pt" style:font-size-complex="11.5pt" fo:background-color="#FFFFFF"/>
    </style:style>
    <style:style style:name="P154" style:parent-style-name="Textbody" style:family="paragraph">
      <style:paragraph-properties fo:margin-top="0.1666in" fo:margin-bottom="0.1666in"/>
      <style:text-properties fo:color="#080809" fo:font-size="11.5pt" style:font-size-asian="11.5pt" style:font-size-complex="11.5pt" fo:background-color="#FFFFFF"/>
    </style:style>
    <style:style style:family="graphic" style:name="a6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7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0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8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2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9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3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4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5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><text:span text:style-name="T2">【</text:span><text:span text:style-name="T3">2025 Project TYRA<text:s/></text:span><text:span text:style-name="T4">海外研究所申請導生招募開跑！】</text:span></text:p>
      <text:p text:style-name="P5"><text:span text:style-name="T6"><draw:frame draw:style-name="a0" draw:name="image8.png" text:anchor-type="as-char" svg:x="0in" svg:y="0in" svg:width="0.16654in" svg:height="0.16654in" style:rel-width="scale" style:rel-height="scale"><draw:image xlink:href="media/image1.png" xlink:type="simple" xlink:show="embed" xlink:actuate="onLoad"/><svg:title/><svg:desc>🎯</svg:desc></draw:frame></text:span><text:span text:style-name="T7">留學夢不該只是夢，</text:span><text:span text:style-name="T8">TYRA MMP<text:s/></text:span><text:span text:style-name="T9">陪你走過最關鍵的一哩路</text:span></text:p>
      <text:p text:style-name="P10"><text:span text:style-name="T11">AI<text:s/></text:span><text:span text:style-name="T12">工具當道，申請文件卻更容易落入千篇一律的窠臼？</text:span></text:p>
      <text:p text:style-name="P13"><text:span text:style-name="T14">你認為的亮點，真的是招生委員會看重的嗎？</text:span></text:p>
      <text:p text:style-name="P15"><text:span text:style-name="T16">想拿到海外</text:span><text:span text:style-name="T17"><text:s/>offer</text:span><text:span text:style-name="T18">，研究經驗、學術發表、語言與成績，真的每一項都不能缺？</text:span></text:p>
      <text:p text:style-name="P19">無論你留學夢是為了拓展視野、追求自我實現、累積職涯競爭力，還是邁向移民之路，Project TYRA 2025 Mentor-Mentee Program（MMP）陪你走過最關鍵的一哩路。</text:p>
      <text:p text:style-name="P20"/>
      <text:p text:style-name="P21"><text:span text:style-name="T22"><draw:frame draw:style-name="a1" draw:name="image11.png" text:anchor-type="as-char" svg:x="0in" svg:y="0in" svg:width="0.16654in" svg:height="0.16654in" style:rel-width="scale" style:rel-height="scale"><draw:image xlink:href="media/image2.png" xlink:type="simple" xlink:show="embed" xlink:actuate="onLoad"/><svg:title/><svg:desc>🌍</svg:desc></draw:frame></text:span><text:span text:style-name="T23">他們走過的路，將成為你們的地圖和指南</text:span></text:p>
      <text:p text:style-name="P24"><text:span text:style-name="T25">TYRA<text:s/></text:span><text:span text:style-name="T26">今年集結超過</text:span><text:span text:style-name="T27"><text:s/>300<text:s/></text:span><text:span text:style-name="T28">位來自世界各地</text:span><text:span text:style-name="T29"><text:s/>mentor</text:span><text:span text:style-name="T30">，涵蓋不同國家、研究領域與職涯路徑，他們用過來人的視角，不僅能協助你撰寫更具說服力與個人風格的申請文件，更能提供該國、該領域的申請眉角與第一手經驗。</text:span></text:p>
      <text:p text:style-name="P31"><text:span text:style-name="T32">你的實力</text:span><text:span text:style-name="T33"><text:s/>+<text:s/></text:span><text:span text:style-name="T34">導師經驗</text:span><text:span text:style-name="T35"><text:s/>=<text:s/></text:span><text:span text:style-name="T36">更有信心的申請之路</text:span><text:span text:style-name="T37"><draw:frame draw:style-name="a2" draw:name="image2.png" text:anchor-type="as-char" svg:x="0in" svg:y="0in" svg:width="0.16654in" svg:height="0.16654in" style:rel-width="scale" style:rel-height="scale"><draw:image xlink:href="media/image3.png" xlink:type="simple" xlink:show="embed" xlink:actuate="onLoad"/><svg:title/><svg:desc>💪</svg:desc></draw:frame></text:span></text:p>
      <text:p text:style-name="P38"/>
      <text:p text:style-name="P39"><text:span text:style-name="T40"><draw:frame draw:style-name="a3" draw:name="image9.png" text:anchor-type="as-char" svg:x="0in" svg:y="0in" svg:width="0.16654in" svg:height="0.16654in" style:rel-width="scale" style:rel-height="scale"><draw:image xlink:href="media/image4.png" xlink:type="simple" xlink:show="embed" xlink:actuate="onLoad"/><svg:title/><svg:desc>📌</svg:desc></draw:frame></text:span><text:span text:style-name="T41">關於計畫</text:span></text:p>
      <text:p text:style-name="P42"><text:span text:style-name="T43">-<text:s/></text:span><text:span text:style-name="T44">全</text:span><text:span text:style-name="T45">程線上媒合與輔導，導生依導師名單填寫志願序</text:span></text:p>
      <text:p text:style-name="P46"><text:span text:style-name="T47">-<text:s/></text:span><text:span text:style-name="T48">媒合以申請國家與研究領域為主，提升精準度</text:span></text:p>
      <text:p text:style-name="P49"><text:span text:style-name="T50">- Mentor<text:s/></text:span><text:span text:style-name="T51">為志工參與，請珍惜此媒合及指導的機會</text:span></text:p>
      <text:p text:style-name="P52"><text:span text:style-name="T53">-<text:s/></text:span><text:span text:style-name="T54">導生須簽署指導守則，承諾尊重、互信與雙向互動</text:span></text:p>
      <text:p text:style-name="P55"/>
      <text:p text:style-name="P56"><text:span text:style-name="T57"><draw:frame draw:style-name="a4" draw:name="image7.png" text:anchor-type="as-char" svg:x="0in" svg:y="0in" svg:width="0.16654in" svg:height="0.16654in" style:rel-width="scale" style:rel-height="scale"><draw:image xlink:href="media/image5.png" xlink:type="simple" xlink:show="embed" xlink:actuate="onLoad"/><svg:title/><svg:desc>📍</svg:desc></draw:frame></text:span><text:span text:style-name="T58">申請時程</text:span></text:p>
      <text:p text:style-name="P59"><text:span text:style-name="T60">TYRA<text:s/></text:span><text:span text:style-name="T61">即日起開放導生申請，報名截止為台灣時間</text:span><text:span text:style-name="T62"><text:s/>6/23</text:span><text:span text:style-name="T63">（一）晚上</text:span><text:span text:style-name="T64"><text:s/>11:59</text:span><text:span text:style-name="T65">。</text:span><text:span text:style-name="T66"><text:s/></text:span><text:span text:style-name="T67">媒合將根據導師意願、導生志願序、學術背景與初步簡歷進行排序與分配。首波媒合結果將以</text:span><text:span text:style-name="T68"><text:s/>email<text:s/></text:span><text:span text:style-name="T69">儘速報告。更多</text:span><text:span text:style-name="T70"><text:s/>MMP<text:s/></text:span><text:span text:style-name="T71">詳情與活動時程請見官網</text:span><text:a xlink:href="https://l.facebook.com/l.php?u=https%3A%2F%2Fshorturl.at%2FHtdh0%3Ffbclid%3DIwZXh0bgNhZW0CMTAAYnJpZBExak9qYWFDdHdjSFNPRzZRcwEeXpg7aZk4pEppG9mBo7DwJ3EZ37BNRnj3TCJY2K6VE0VNPMF9LLpXGinUBzg_aem_zIBjh3jP9cs9mTlMauquNA&amp;h=AT0Bc4sbFWdlG61hCk-YyX_h5CiQAjwk6HdkZusiURm--tQDeC2z0qw3Y3E9QFExlJn_pMZAdQUrY53i09nwph6vOBMIhkE2KdLBBPlpPipGqYRVX7YTYaKMbD2jLqs9T2_kO46ExXXiPLc4&amp;__tn__=-UK-R&amp;c%5B0%5D=AT0gGPYMv2NUAQOZwsyng1viGnSEco5Yv0gKehOfWJ46eYxUU24y656eB3jkTIp56LdjgKtx1g9X-DXhzdgg5vFpjNsxfY1yU6JUscqGqS1xib39B2Zc6YO6dIzwf9Gv6aqxRDiGOPg2Lem2wBZGq0LMDbfi1Q9nO6fJVUABUAnaU4xs-8cNmvKRMF4JojMSfA" office:target-frame-name="_top" xlink:show="replace"><text:span text:style-name="T72"><text:s/></text:span><text:span text:style-name="T73">https://shorturl.at/Htdh0</text:span></text:a></text:p>
      <text:soft-page-break/>
      <text:p text:style-name="P74"><text:span text:style-name="T75"><draw:frame draw:style-name="a5" draw:name="image5.png" text:anchor-type="as-char" svg:x="0in" svg:y="0in" svg:width="0.16654in" svg:height="0.16654in" style:rel-width="scale" style:rel-height="scale"><draw:image xlink:href="media/image6.png" xlink:type="simple" xlink:show="embed" xlink:actuate="onLoad"/><svg:title/><svg:desc>🎓</svg:desc></draw:frame></text:span><text:span text:style-name="T76"><text:s/>2025 MMP<text:s/></text:span><text:span text:style-name="T77">導師名單：</text:span><text:a xlink:href="https://shorturl.at/PQn0R?fbclid=IwZXh0bgNhZW0CMTAAYnJpZBExak9qYWFDdHdjSFNPRzZRcwEeyikE-rS1h_irPFkpY66KKno2XUN6gRHIwFENe6_jv2jFS3S2p2Oqyd97uHM_aem_ERQBqqensYNcaX85rQPc3A" office:target-frame-name="_top" xlink:show="replace"><text:span text:style-name="T78">https://shorturl.at/PQn0R</text:span></text:a></text:p>
      <text:p text:style-name="P79"><text:span text:style-name="T80"><draw:frame draw:style-name="a6" draw:name="image4.png" text:anchor-type="as-char" svg:x="0in" svg:y="0in" svg:width="0.16654in" svg:height="0.16654in" style:rel-width="scale" style:rel-height="scale"><draw:image xlink:href="media/image7.png" xlink:type="simple" xlink:show="embed" xlink:actuate="onLoad"/><svg:title/><svg:desc>👉</svg:desc></draw:frame></text:span><text:span text:style-name="T81"><text:s/></text:span><text:span text:style-name="T82">申請表單：</text:span><text:a xlink:href="https://l.facebook.com/l.php?u=https%3A%2F%2Fforms.gle%2FG1BfuStkbwjRZzVS6%3Ffbclid%3DIwZXh0bgNhZW0CMTAAYnJpZBExak9qYWFDdHdjSFNPRzZRcwEeQXZsCP6GPOuLDybLbvP_2dEWS7BAVYO_3oQfQ4wXP6S8BLPOd-fvJJwc8Ck_aem_53N35zhyXkLI50dcvFIwMQ&amp;h=AT2r8MjxZPknI29o_dwiidQdHkp_zVGLUBdLXXhaZDFMsJmnT0denpQw8r2T8kUcCL4k7kq5AoPV5VCkr5zvZmnEolrsw8hTo3f_zmQxQdrrdvvrlEXLFxZUtM17KEEmDUDgZFYweomK6f9m&amp;__tn__=-UK-R&amp;c%5B0%5D=AT0gGPYMv2NUAQOZwsyng1viGnSEco5Yv0gKehOfWJ46eYxUU24y656eB3jkTIp56LdjgKtx1g9X-DXhzdgg5vFpjNsxfY1yU6JUscqGqS1xib39B2Zc6YO6dIzwf9Gv6aqxRDiGOPg2Lem2wBZGq0LMDbfi1Q9nO6fJVUABUAnaU4xs-8cNmvKRMF4JojMSfA" office:target-frame-name="_top" xlink:show="replace"><text:span text:style-name="T83">https://forms.gle/G1BfuStkbwjRZzVS6</text:span></text:a></text:p>
      <text:p text:style-name="P84"><text:span text:style-name="T85"><draw:frame draw:style-name="a7" draw:name="image3.png" text:anchor-type="as-char" svg:x="0in" svg:y="0in" svg:width="0.16654in" svg:height="0.16654in" style:rel-width="scale" style:rel-height="scale"><draw:image xlink:href="media/image8.png" xlink:type="simple" xlink:show="embed" xlink:actuate="onLoad"/><svg:title/><svg:desc>🎥</svg:desc></draw:frame></text:span><text:span text:style-name="T86"><text:s/></text:span><text:span text:style-name="T87">等待媒合期間，歡迎善用</text:span><text:span text:style-name="T88"><text:s/>TYRA<text:s/></text:span><text:span text:style-name="T89">資源準備申請</text:span></text:p>
      <text:p text:style-name="P90"><text:span text:style-name="T91">TYRA YouTube</text:span><text:span text:style-name="T92">：海外</text:span><text:span text:style-name="T93">留學申請技巧分享</text:span><text:a xlink:href="https://l.facebook.com/l.php?u=https%3A%2F%2Fshorturl.at%2FalX2h%3Ffbclid%3DIwZXh0bgNhZW0CMTAAYnJpZBExak9qYWFDdHdjSFNPRzZRcwEeFoDjimbF-nxtyQmN1_RMviWSNUnBpN4CnTKZQGiwJb4LDL2WFOfWUF8gOj4_aem_CfUicEHPrWzQ5tKzU5lIHg&amp;h=AT3Y3iQhr4FJdp8jf4baZzN9-JFjbUVxjmhYzurvA72DNcvbfXrBasXhhODWRIGAiZvj35LvJ0ooJzb9Osv3_x00aRMdqLheTo6quzLX-nKvoJu7l4oqPxs0xpQEZaFPDgQMQo39eqF28Fiy&amp;__tn__=-UK-R&amp;c%5B0%5D=AT0gGPYMv2NUAQOZwsyng1viGnSEco5Yv0gKehOfWJ46eYxUU24y656eB3jkTIp56LdjgKtx1g9X-DXhzdgg5vFpjNsxfY1yU6JUscqGqS1xib39B2Zc6YO6dIzwf9Gv6aqxRDiGOPg2Lem2wBZGq0LMDbfi1Q9nO6fJVUABUAnaU4xs-8cNmvKRMF4JojMSfA" office:target-frame-name="_top" xlink:show="replace"><text:span text:style-name="T94"><text:s/></text:span><text:span text:style-name="T95">https://shorturl.at/alX2h</text:span></text:a></text:p>
      <text:p text:style-name="P96"/>
      <text:p text:style-name="P97"><text:span text:style-name="T98"><draw:frame draw:style-name="a8" draw:name="image6.png" text:anchor-type="as-char" svg:x="0in" svg:y="0in" svg:width="0.16654in" svg:height="0.16654in" style:rel-width="scale" style:rel-height="scale"><draw:image xlink:href="media/image9.png" xlink:type="simple" xlink:show="embed" xlink:actuate="onLoad"/><svg:title/><svg:desc>🗓️</svg:desc></draw:frame></text:span><text:span text:style-name="T99"><text:s/></text:span><text:span text:style-name="T100">七月線上講座預告</text:span></text:p>
      <text:p text:style-name="P101"><text:span text:style-name="T102">7/12 &amp;</text:span><text:span text:style-name="T103"><text:s/>7/19</text:span><text:span text:style-name="T104">｜海外大學教授解析</text:span><text:span text:style-name="T105"><text:s/>admission committee<text:s/></text:span><text:span text:style-name="T106">審查邏輯、分享如何讓申請資料脫穎而出</text:span></text:p>
      <text:p text:style-name="P107"><text:span text:style-name="T108">7/26</text:span><text:span text:style-name="T109">｜曾獲教育部留獎</text:span><text:span text:style-name="T110">/</text:span><text:span text:style-name="T111">公費補助的學人，分享如何透過政府資源實現留學夢</text:span></text:p>
      <text:p text:style-name="P112"/>
      <text:p text:style-name="P113"><text:span text:style-name="T114"><draw:frame draw:style-name="a9" draw:name="image1.png" text:anchor-type="as-char" svg:x="0in" svg:y="0in" svg:width="0.16654in" svg:height="0.16654in" style:rel-width="scale" style:rel-height="scale"><draw:image xlink:href="media/image10.png" xlink:type="simple" xlink:show="embed" xlink:actuate="onLoad"/><svg:title/><svg:desc>📣</svg:desc></draw:frame></text:span><text:span text:style-name="T115"><text:s/></text:span><text:span text:style-name="T116">本計畫由教育部支持，導師與導生參與此計畫皆不需負擔任何費用。讓我們一起用經驗消弭資訊差，串聯全球台灣人才，幫助更多台灣人才走向世界。</text:span></text:p>
      <text:p text:style-name="P117"/>
      <text:p text:style-name="P118"><text:span text:style-name="T119"><draw:frame draw:style-name="a10" draw:name="image10.png" text:anchor-type="as-char" svg:x="0in" svg:y="0in" svg:width="0.16654in" svg:height="0.16654in" style:rel-width="scale" style:rel-height="scale"><draw:image xlink:href="media/image11.png" xlink:type="simple" xlink:show="embed" xlink:actuate="onLoad"/><svg:title/><svg:desc>✨</svg:desc></draw:frame></text:span><text:span text:style-name="T120"><text:s/></text:span><text:span text:style-name="T121">歡迎轉發給準備申請海外研究所的朋友，讓我們一起，讓改變發生。</text:span></text:p>
      <text:p text:style-name="P122"><text:a xlink:href="https://www.facebook.com/hashtag/導師?__eep__=6&amp;__cft__%5B0%5D=AZWKDvQD5GQJHXLWgsOlq6UmeHtlq5Df8HCv8sYjOUVUiEIR4E9kU7A8pacZPasNnQD2c6w9qKfv7NQ4CM1SYoh8C8PcIwKKW9ytnB0LukB1RrUZbRDSna6FaLplZvlkkjpLmzO4mQMzLjZ3wnEJlCI5VRIwSJHcvsjbjNmE-yYQAQ&amp;__tn__=*NK-R" office:target-frame-name="_top" xlink:show="replace"><text:span text:style-name="T123">#</text:span><text:span text:style-name="T124">導師</text:span></text:a><text:a xlink:href="https://www.facebook.com/hashtag/志工?__eep__=6&amp;__cft__%5B0%5D=AZWKDvQD5GQJHXLWgsOlq6UmeHtlq5Df8HCv8sYjOUVUiEIR4E9kU7A8pacZPasNnQD2c6w9qKfv7NQ4CM1SYoh8C8PcIwKKW9ytnB0LukB1RrUZbRDSna6FaLplZvlkkjpLmzO4mQMzLjZ3wnEJlCI5VRIwSJHcvsjbjNmE-yYQAQ&amp;__tn__=*NK-R" office:target-frame-name="_top" xlink:show="replace"><text:span text:style-name="T125"><text:s/></text:span><text:span text:style-name="T126">#</text:span><text:span text:style-name="T127">志工</text:span></text:a><text:a xlink:href="https://www.facebook.com/hashtag/服務?__eep__=6&amp;__cft__%5B0%5D=AZWKDvQD5GQJHXLWgsOlq6UmeHtlq5Df8HCv8sYjOUVUiEIR4E9kU7A8pacZPasNnQD2c6w9qKfv7NQ4CM1SYoh8C8PcIwKKW9ytnB0LukB1RrUZbRDSna6FaLplZvlkkjpLmzO4mQMzLjZ3wnEJlCI5VRIwSJHcvsjbjNmE-yYQAQ&amp;__tn__=*NK-R" office:target-frame-name="_top" xlink:show="replace"><text:span text:style-name="T128"><text:s/></text:span><text:span text:style-name="T129">#</text:span><text:span text:style-name="T130">服務</text:span></text:a><text:a xlink:href="https://www.facebook.com/hashtag/留學申請?__eep__=6&amp;__cft__%5B0%5D=AZWKDvQD5GQJHXLWgsOlq6UmeHtlq5Df8HCv8sYjOUVUiEIR4E9kU7A8pacZPasNnQD2c6w9qKfv7NQ4CM1SYoh8C8PcIwKKW9ytnB0LukB1RrUZbRDSna6FaLplZvlkkjpLmzO4mQMzLjZ3wnEJlCI5VRIwSJHcvsjbjNmE-yYQAQ&amp;__tn__=*NK-R" office:target-frame-name="_top" xlink:show="replace"><text:span text:style-name="T131"><text:s/></text:span><text:span text:style-name="T132">#</text:span><text:span text:style-name="T133">留學申請</text:span></text:a><text:a xlink:href="https://www.facebook.com/hashtag/海外研究所申請?__eep__=6&amp;__cft__%5B0%5D=AZWKDvQD5GQJHXLWgsOlq6UmeHtlq5Df8HCv8sYjOUVUiEIR4E9kU7A8pacZPasNnQD2c6w9qKfv7NQ4CM1SYoh8C8PcIwKKW9ytnB0LukB1RrUZbRDSna6FaLplZvlkkjpLmzO4mQMzLjZ3wnEJlCI5VRIwSJHcvsjbjNmE-yYQAQ&amp;__tn__=*NK-R" office:target-frame-name="_top" xlink:show="replace"><text:span text:style-name="T134"><text:s/></text:span><text:span text:style-name="T135">#</text:span><text:span text:style-name="T136">海外研究所申請</text:span></text:a><text:a xlink:href="https://www.facebook.com/hashtag/經驗分享?__eep__=6&amp;__cft__%5B0%5D=AZWKDvQD5GQJHXLWgsOlq6UmeHtlq5Df8HCv8sYjOUVUiEIR4E9kU7A8pacZPasNnQD2c6w9qKfv7NQ4CM1SYoh8C8PcIwKKW9ytnB0LukB1RrUZbRDSna6FaLplZvlkkjpLmzO4mQMzLjZ3wnEJlCI5VRIwSJHcvsjbjNmE-yYQAQ&amp;__tn__=*NK-R" office:target-frame-name="_top" xlink:show="replace"><text:span text:style-name="T137"><text:s/></text:span><text:span text:style-name="T138">#</text:span><text:span text:style-name="T139">經驗分享</text:span></text:a><text:a xlink:href="https://www.facebook.com/hashtag/師徒計劃?__eep__=6&amp;__cft__%5B0%5D=AZWKDvQD5GQJHXLWgsOlq6UmeHtlq5Df8HCv8sYjOUVUiEIR4E9kU7A8pacZPasNnQD2c6w9qKfv7NQ4CM1SYoh8C8PcIwKKW9ytnB0LukB1RrUZbRDSna6FaLplZvlkkjpLmzO4mQMzLjZ3wnEJlCI5VRIwSJHcvsjbjNmE-yYQAQ&amp;__tn__=*NK-R" office:target-frame-name="_top" xlink:show="replace"><text:span text:style-name="T140"><text:s/></text:span><text:span text:style-name="T141">#</text:span><text:span text:style-name="T142">師徒計劃</text:span></text:a><text:a xlink:href="https://www.facebook.com/hashtag/mentor?__eep__=6&amp;__cft__%5B0%5D=AZWKDvQD5GQJHXLWgsOlq6UmeHtlq5Df8HCv8sYjOUVUiEIR4E9kU7A8pacZPasNnQD2c6w9qKfv7NQ4CM1SYoh8C8PcIwKKW9ytnB0LukB1RrUZbRDSna6FaLplZvlkkjpLmzO4mQMzLjZ3wnEJlCI5VRIwSJHcvsjbjNmE-yYQAQ&amp;__tn__=*NK-R" office:target-frame-name="_top" xlink:show="replace"><text:span text:style-name="T143"><text:s/></text:span><text:span text:style-name="T144">#mentor</text:span></text:a><text:a xlink:href="https://www.facebook.com/hashtag/mentoring?__eep__=6&amp;__cft__%5B0%5D=AZWKDvQD5GQJHXLWgsOlq6UmeHtlq5Df8HCv8sYjOUVUiEIR4E9kU7A8pacZPasNnQD2c6w9qKfv7NQ4CM1SYoh8C8PcIwKKW9ytnB0LukB1RrUZbRDSna6FaLplZvlkkjpLmzO4mQMzLjZ3wnEJlCI5VRIwSJHcvsjbjNmE-yYQAQ&amp;__tn__=*NK-R" office:target-frame-name="_top" xlink:show="replace"><text:span text:style-name="T145"><text:s/></text:span><text:span text:style-name="T146">#mentoring</text:span></text:a><text:a xlink:href="https://www.facebook.com/hashtag/tyramentormenteeprogram?__eep__=6&amp;__cft__%5B0%5D=AZWKDvQD5GQJHXLWgsOlq6UmeHtlq5Df8HCv8sYjOUVUiEIR4E9kU7A8pacZPasNnQD2c6w9qKfv7NQ4CM1SYoh8C8PcIwKKW9ytnB0LukB1RrUZbRDSna6FaLplZvlkkjpLmzO4mQMzLjZ3wnEJlCI5VRIwSJHcvsjbjNmE-yYQAQ&amp;__tn__=*NK-R" office:target-frame-name="_top" xlink:show="replace"><text:span text:style-name="T147"><text:s/></text:span><text:span text:style-name="T148">#TyraMentorMenteeProgram</text:span></text:a><text:a xlink:href="https://www.facebook.com/hashtag/projecttyra2025?__eep__=6&amp;__cft__%5B0%5D=AZWKDvQD5GQJHXLWgsOlq6UmeHtlq5Df8HCv8sYjOUVUiEIR4E9kU7A8pacZPasNnQD2c6w9qKfv7NQ4CM1SYoh8C8PcIwKKW9ytnB0LukB1RrUZbRDSna6FaLplZvlkkjpLmzO4mQMzLjZ3wnEJlCI5VRIwSJHcvsjbjNmE-yYQAQ&amp;__tn__=*NK-R" office:target-frame-name="_top" xlink:show="replace"><text:span text:style-name="T149"><text:s/></text:span><text:span text:style-name="T150">#ProjectTYRA2025</text:span></text:a><text:a xlink:href="https://www.facebook.com/hashtag/taiwanscholars?__eep__=6&amp;__cft__%5B0%5D=AZWKDvQD5GQJHXLWgsOlq6UmeHtlq5Df8HCv8sYjOUVUiEIR4E9kU7A8pacZPasNnQD2c6w9qKfv7NQ4CM1SYoh8C8PcIwKKW9ytnB0LukB1RrUZbRDSna6FaLplZvlkkjpLmzO4mQMzLjZ3wnEJlCI5VRIwSJHcvsjbjNmE-yYQAQ&amp;__tn__=*NK-R" office:target-frame-name="_top" xlink:show="replace"><text:span text:style-name="T151"><text:s/></text:span><text:span text:style-name="T152">#TaiwanScholars</text:span></text:a><text:a xlink:href="https://www.facebook.com/search/top?q=%40followers&amp;__cft__%5B0%5D=AZWKDvQD5GQJHXLWgsOlq6UmeHtlq5Df8HCv8sYjOUVUiEIR4E9kU7A8pacZPasNnQD2c6w9qKfv7NQ4CM1SYoh8C8PcIwKKW9ytnB0LukB1RrUZbRDSna6FaLplZvlkkjpLmzO4mQMzLjZ3wnEJlCI5VRIwSJHcvsjbjNmE-yYQAQ&amp;__tn__=-UK-R" office:target-frame-name="_top" xlink:show="replace"><text:span text:style-name="T153"><text:s/>@followers</text:span></text:a></text:p>
      <text:p text:style-name="P15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15%" fo:background-color="transparent" style:tab-stop-distance="0.5in"/>
      <style:text-properties style:font-name="Arial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Textbody" style:next-style-name="Textbody" style:default-outline-level="1">
      <style:paragraph-properties fo:keep-with-next="always" fo:keep-together="always" fo:margin-top="0.2777in" fo:margin-bottom="0.0833in"/>
      <style:text-properties fo:font-size="20pt" style:font-size-asian="20pt" style:font-size-complex="20pt" fo:hyphenate="false"/>
    </style:style>
    <style:style style:name="標題2" style:display-name="標題 2" style:family="paragraph" style:parent-style-name="Textbody" style:next-style-name="Textbody" style:default-outline-level="2">
      <style:paragraph-properties fo:keep-with-next="always" fo:keep-together="always" fo:margin-top="0.25in" fo:margin-bottom="0.0833in"/>
      <style:text-properties fo:font-size="16pt" style:font-size-asian="16pt" style:font-size-complex="16pt" fo:hyphenate="false"/>
    </style:style>
    <style:style style:name="標題3" style:display-name="標題 3" style:family="paragraph" style:parent-style-name="Textbody" style:next-style-name="Textbody" style:default-outline-level="3">
      <style:paragraph-properties fo:keep-with-next="always" fo:keep-together="always" fo:margin-top="0.2222in" fo:margin-bottom="0.0555in"/>
      <style:text-properties fo:color="#434343" fo:font-size="14pt" style:font-size-asian="14pt" style:font-size-complex="14pt" fo:hyphenate="false"/>
    </style:style>
    <style:style style:name="標題4" style:display-name="標題 4" style:family="paragraph" style:parent-style-name="Textbody" style:next-style-name="Textbody" style:default-outline-level="4">
      <style:paragraph-properties fo:keep-with-next="always" fo:keep-together="always" fo:margin-top="0.1944in" fo:margin-bottom="0.0555in"/>
      <style:text-properties fo:color="#666666" fo:font-size="12pt" style:font-size-asian="12pt" style:font-size-complex="12pt" fo:hyphenate="false"/>
    </style:style>
    <style:style style:name="標題5" style:display-name="標題 5" style:family="paragraph" style:parent-style-name="Textbody" style:next-style-name="Textbody" style:default-outline-level="5">
      <style:paragraph-properties fo:keep-with-next="always" fo:keep-together="always" fo:margin-top="0.1666in" fo:margin-bottom="0.0555in"/>
      <style:text-properties fo:color="#666666" fo:hyphenate="false"/>
    </style:style>
    <style:style style:name="標題6" style:display-name="標題 6" style:family="paragraph" style:parent-style-name="Textbody" style:next-style-name="Textbody" style:default-outline-level="6">
      <style:paragraph-properties fo:keep-with-next="always" fo:keep-together="always" fo:margin-top="0.1666in" fo:margin-bottom="0.0555in"/>
      <style:text-properties fo:font-style="italic" style:font-style-asian="italic" fo:color="#666666"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Textbody" style:next-style-name="Textbody">
      <style:paragraph-properties fo:keep-with-next="always" fo:keep-together="always" fo:margin-bottom="0.0416in"/>
      <style:text-properties fo:font-size="26pt" style:font-size-asian="26pt" style:font-size-complex="26pt" fo:hyphenate="false"/>
    </style:style>
    <style:style style:name="Textbody" style:display-name="Text body" style:family="paragraph">
      <style:text-properties fo:hyphenate="false"/>
    </style:style>
    <style:style style:name="副標題" style:display-name="副標題" style:family="paragraph" style:parent-style-name="Textbody" style:next-style-name="Textbody">
      <style:paragraph-properties fo:keep-with-next="always" fo:keep-together="always" fo:margin-bottom="0.2222in"/>
      <style:text-properties style:font-name-asian="Arial" fo:color="#666666" fo:font-size="15pt" style:font-size-asian="15pt" style:font-size-complex="15pt" fo:hyphenate="fals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EDU-EDI</meta:initial-creator>
    <dc:creator>user</dc:creator>
    <meta:creation-date>2025-06-24T01:09:00Z</meta:creation-date>
    <dc:date>2025-06-24T01:09:00Z</dc:date>
    <meta:template xlink:href="Normal" xlink:type="simple"/>
    <meta:editing-cycles>2</meta:editing-cycles>
    <meta:editing-duration>PT0S</meta:editing-duration>
    <meta:user-defined meta:name="GrammarlyDocumentId">ae27ec34-7d21-47d7-9c92-c071756848a8</meta:user-defined>
    <meta:document-statistic meta:page-count="2" meta:paragraph-count="13" meta:word-count="994" meta:character-count="6653" meta:row-count="47" meta:non-whitespace-character-count="5672"/>
  </office:meta>
</office:document-meta>
</file>