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settings.xml" manifest:media-type="text/xml"/>
  <manifest:file-entry manifest:full-path="styles.xml" manifest:media-type="text/xml"/>
  <manifest:file-entry manifest:full-path="media/image12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paragraph" style:name="a2493">
      <style:paragraph-properties fo:text-align="center" fo:margin-left="0in" style:punctuation-wrap="hanging" style:writing-mode="lr-tb"/>
    </style:style>
    <style:style style:family="table-cell" style:name="a1685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686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49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87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49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1688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2497">
      <style:paragraph-properties fo:text-align="center" fo:margin-left="0in" style:punctuation-wrap="hanging" style:writing-mode="lr-tb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49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3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160">
      <style:table-row-properties style:row-height="0.4434in"/>
    </style:style>
    <style:style style:family="paragraph" style:name="a1353">
      <style:paragraph-properties fo:line-height="17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1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162">
      <style:paragraph-properties fo:line-height="100%" fo:text-align="left" fo:margin-left="0.00764in" fo:margin-top="0.01597in" fo:margin-bottom="0in">
        <style:tab-stops>
          <style:tab-stop style:position="0.37431in"/>
          <style:tab-stop style:position="0.74931in"/>
          <style:tab-stop style:position="1.12431in"/>
          <style:tab-stop style:position="1.49931in"/>
        </style:tab-stops>
      </style:paragraph-properties>
    </style:style>
    <style:style style:family="text" style:name="a13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5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6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5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3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66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3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7">
      <style:paragraph-properties fo:text-align="center" fo:margin-top="0.02778in" fo:margin-bottom="0in"/>
    </style:style>
    <style:style style:family="table-cell" style:name="a216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5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0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10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91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1029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692">
      <style:table-row-properties style:row-height="0.89177in"/>
    </style:style>
    <style:style style:family="text" style:name="a1693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94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695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696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697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698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699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6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6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2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0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2171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36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/>
    </style:style>
    <style:style style:family="text" style:name="a13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3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4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3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5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text" style:name="a13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7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177">
      <style:table-row-properties style:row-height="0.4434in"/>
    </style:style>
    <style:style style:family="text" style:name="a217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7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graphic" style:name="a1030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complex="Microsoft JhengHei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37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1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1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80">
      <style:paragraph-properties fo:line-height="100%" fo:text-align="left" style:tab-stop-distance="1in" fo:margin-left="0.1555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8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8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75">
      <style:paragraph-properties fo:line-height="10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2184">
      <style:paragraph-properties fo:text-align="center" fo:margin-top="0.02778in" fo:margin-bottom="0in"/>
    </style:style>
    <style:style style:family="text" style:name="a1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8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79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Times New Roman" style:font-family-generic="swiss" style:font-family-generic-asian="swiss" style:font-family-generic-complex="roman" style:font-pitch="variable" style:font-pitch-asian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187">
      <style:table-row-properties style:row-height="0.4434in"/>
    </style:style>
    <style:style style:family="text" style:name="a218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8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1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7">
      <style:paragraph-properties fo:line-height="100%" fo:text-align="left" style:tab-stop-distance="1in" fo:margin-left="0.3125in" fo:margin-right="0in" fo:text-indent="-0.31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4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1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0">
      <style:paragraph-properties fo:line-height="100%" fo:text-align="left" style:tab-stop-distance="1in" fo:margin-left="0.1423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3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9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aragraph" style:name="a1385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2194">
      <style:paragraph-properties fo:text-align="center" fo:margin-top="0.02778in" fo:margin-bottom="0in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8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9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row" style:name="a2197">
      <style:table-row-properties style:row-height="0.4434in"/>
    </style:style>
    <style:style style:family="text" style:name="a219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199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resentation" style:name="a1050">
      <style:graphic-properties draw:fill="none" draw:stroke="solid" svg:stroke-width="0.01389in" svg:stroke-color="#000000" svg:stroke-opacity="100%"/>
    </style:style>
    <style:style style:family="presentation" style:name="a1051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0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57">
      <style:drawing-page-properties draw:fill="bitmap" draw:fill-image-name="a10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2">
      <style:paragraph-properties fo:line-height="10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4">
      <style:graphic-properties fo:wrap-option="wrap" fo:padding-top="0.05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0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7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2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6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3">
      <style:paragraph-properties fo:line-height="8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7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0">
      <style:paragraph-properties fo:text-align="center"/>
    </style:style>
    <style:style style:family="table-cell" style:name="a280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row" style:name="a2803">
      <style:table-row-properties style:row-height="0.23361in"/>
    </style:style>
    <style:style style:family="text" style:name="a280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805">
      <style:paragraph-properties fo:text-align="center"/>
    </style:style>
    <style:style style:family="table-cell" style:name="a280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0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0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81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1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81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13">
      <style:paragraph-properties fo:text-align="center"/>
    </style:style>
    <style:style style:family="table-cell" style:name="a281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1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17">
      <style:paragraph-properties fo:text-align="center"/>
    </style:style>
    <style:style style:family="table-cell" style:name="a281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2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21">
      <style:paragraph-properties fo:text-align="center"/>
    </style:style>
    <style:style style:family="table-cell" style:name="a282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2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25">
      <style:paragraph-properties fo:text-align="center"/>
    </style:style>
    <style:style style:family="table-cell" style:name="a28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2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29">
      <style:paragraph-properties fo:text-align="center"/>
    </style:style>
    <style:style style:family="table-cell" style:name="a330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30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3303">
      <style:paragraph-properties fo:text-align="center"/>
    </style:style>
    <style:style style:family="table-cell" style:name="a330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30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3307">
      <style:paragraph-properties fo:text-align="center"/>
    </style:style>
    <style:style style:family="table-cell" style:name="a330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283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3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8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83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835">
      <style:table-row-properties style:row-height="0.23361in"/>
    </style:style>
    <style:style style:family="text" style:name="a283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37">
      <style:paragraph-properties fo:text-align="center"/>
    </style:style>
    <style:style style:family="table-cell" style:name="a283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2500">
      <style:paragraph-properties fo:text-align="center" fo:margin-left="0in" style:punctuation-wrap="hanging" style:writing-mode="lr-tb"/>
    </style:style>
    <style:style style:family="table-cell" style:name="a250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31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50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3311">
      <style:paragraph-properties fo:text-align="center"/>
    </style:style>
    <style:style style:family="text" style:name="a250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505">
      <style:paragraph-properties fo:text-align="center"/>
    </style:style>
    <style:style style:family="table-cell" style:name="a331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31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50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33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row" style:name="a2508">
      <style:table-row-properties style:row-height="0.23361in"/>
    </style:style>
    <style:style style:family="table-cell" style:name="a331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50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row" style:name="a3317">
      <style:table-row-properties style:row-height="0.44457in"/>
    </style:style>
    <style:style style:family="text" style:name="a331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331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84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4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84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84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844">
      <style:paragraph-properties/>
    </style:style>
    <style:style style:family="table-cell" style:name="a284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84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48">
      <style:paragraph-properties fo:text-align="center"/>
    </style:style>
    <style:style style:family="paragraph" style:name="a1700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701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7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10">
      <style:paragraph-properties fo:text-align="center"/>
    </style:style>
    <style:style style:family="text" style:name="a1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32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251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2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1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7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22">
      <style:paragraph-properties/>
    </style:style>
    <style:style style:family="paragraph" style:name="a25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1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708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332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51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resentation" style:name="a1709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2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51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51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3326">
      <style:paragraph-properties/>
    </style:style>
    <style:style style:family="text" style:name="a251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332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32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85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52">
      <style:paragraph-properties fo:text-align="center"/>
    </style:style>
    <style:style style:family="table-cell" style:name="a285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56">
      <style:paragraph-properties fo:text-align="center"/>
    </style:style>
    <style:style style:family="table-cell" style:name="a285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85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7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2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7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21">
      <style:paragraph-properties fo:text-align="center"/>
    </style:style>
    <style:style style:family="text" style:name="a17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30">
      <style:paragraph-properties fo:text-align="center"/>
    </style:style>
    <style:style style:family="text" style:name="a17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2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33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52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7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3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52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7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34">
      <style:paragraph-properties fo:text-align="center"/>
    </style:style>
    <style:style style:family="paragraph" style:name="a2526">
      <style:paragraph-properties fo:text-align="center"/>
    </style:style>
    <style:style style:family="text" style:name="a17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2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333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52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333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333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333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3000">
      <style:paragraph-properties fo:line-height="0.22222in" fo:text-align="center" fo:margin-bottom="0in"/>
    </style:style>
    <style:style style:family="text" style:name="a300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300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300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60">
      <style:paragraph-properties fo:text-align="center"/>
    </style:style>
    <style:style style:family="text" style:name="a300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300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86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00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86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300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8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300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86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2866">
      <style:table-row-properties style:row-height="0.23361in"/>
    </style:style>
    <style:style style:family="text" style:name="a286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868">
      <style:paragraph-properties/>
    </style:style>
    <style:style style:family="text" style:name="a17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30">
      <style:paragraph-properties fo:text-align="center"/>
    </style:style>
    <style:style style:family="text" style:name="a17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3340">
      <style:table-row-properties style:row-height="0.44457in"/>
    </style:style>
    <style:style style:family="table-cell" style:name="a253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33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7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42">
      <style:paragraph-properties/>
    </style:style>
    <style:style style:family="paragraph" style:name="a2534">
      <style:paragraph-properties fo:text-align="center"/>
    </style:style>
    <style:style style:family="text" style:name="a17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34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3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3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538">
      <style:paragraph-properties fo:text-align="center"/>
    </style:style>
    <style:style style:family="paragraph" style:name="a3346">
      <style:paragraph-properties/>
    </style:style>
    <style:style style:family="table-cell" style:name="a334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34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200">
      <style:paragraph-properties fo:line-height="100%" fo:text-align="left" style:tab-stop-distance="1in" fo:margin-left="0.14236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20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20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301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0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3011">
      <style:paragraph-properties fo:line-height="0.22222in" fo:text-align="center" fo:margin-bottom="0in"/>
    </style:style>
    <style:style style:family="paragraph" style:name="a2204">
      <style:paragraph-properties fo:text-align="center" fo:margin-top="0.02778in" fo:margin-bottom="0in"/>
    </style:style>
    <style:style style:family="table-cell" style:name="a301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20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301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row" style:name="a2207">
      <style:table-row-properties style:row-height="0.37019in"/>
    </style:style>
    <style:style style:family="paragraph" style:name="a3015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87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20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301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87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209">
      <style:paragraph-properties fo:line-height="100%" fo:text-align="left" fo:margin-top="0.0125in" fo:margin-bottom="0in">
        <style:tab-stops>
          <style:tab-stop style:position="0.74236in"/>
          <style:tab-stop style:position="1.50903in"/>
        </style:tab-stops>
      </style:paragraph-properties>
    </style:style>
    <style:style style:family="text" style:name="a301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872">
      <style:paragraph-properties/>
    </style:style>
    <style:style style:family="text" style:name="a301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287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01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8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876">
      <style:paragraph-properties/>
    </style:style>
    <style:style style:family="table-cell" style:name="a287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87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7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4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4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7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50">
      <style:paragraph-properties/>
    </style:style>
    <style:style style:family="paragraph" style:name="a254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7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54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17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335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54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graphic" style:name="a17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35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5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resentation" style:name="a1738">
      <style:graphic-properties draw:fill="none" draw:stroke="solid" svg:stroke-width="0.01389in" svg:stroke-color="#000000" svg:stroke-opacity="100%" draw:stroke-linejoin="round" svg:stroke-linecap="butt"/>
    </style:style>
    <style:style style:family="paragraph" style:name="a3354">
      <style:paragraph-properties/>
    </style:style>
    <style:style style:family="table-cell" style:name="a254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resentation" style:name="a173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2547">
      <style:table-row-properties style:row-height="0.23361in"/>
    </style:style>
    <style:style style:family="text" style:name="a254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335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549">
      <style:paragraph-properties fo:text-align="center"/>
    </style:style>
    <style:style style:family="text" style:name="a335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358">
      <style:paragraph-properties/>
    </style:style>
    <style:style style:family="text" style:name="a1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1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1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1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214">
      <style:paragraph-properties fo:text-align="center" fo:margin-top="0.02778in" fo:margin-bottom="0in"/>
    </style:style>
    <style:style style:family="text" style:name="a1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302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1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1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aragraph" style:name="a1408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17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02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880">
      <style:paragraph-properties/>
    </style:style>
    <style:style style:family="text" style:name="a2218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02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19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02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88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88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028">
      <style:paragraph-properties fo:line-height="0.22222in" fo:text-align="center" fo:margin-left="0in" fo:margin-bottom="0in" style:punctuation-wrap="hanging" style:writing-mode="lr-tb"/>
    </style:style>
    <style:style style:family="paragraph" style:name="a2884">
      <style:paragraph-properties/>
    </style:style>
    <style:style style:family="table-cell" style:name="a288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88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888">
      <style:paragraph-properties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2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43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-cell" style:name="a255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55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336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drawing-page" style:name="a1745">
      <style:drawing-page-properties draw:fill="bitmap" draw:fill-image-name="a1744" style:repeat="repeat" draw:fill-image-width="0.04514in" draw:fill-image-height="0.04514in" draw:fill-image-ref-point="top-left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5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7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62">
      <style:paragraph-properties/>
    </style:style>
    <style:style style:family="table-cell" style:name="a255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7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5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7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36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556">
      <style:paragraph-properties/>
    </style:style>
    <style:style style:family="text" style:name="a17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3365">
      <style:table-row-properties style:row-height="0.44457in"/>
    </style:style>
    <style:style style:family="table-cell" style:name="a255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36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5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367">
      <style:paragraph-properties/>
    </style:style>
    <style:style style:family="text" style:name="a14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36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11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0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221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4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2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414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303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23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03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224">
      <style:text-properties fo:font-variant="normal" fo:text-transform="none" fo:color="#ff0000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4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2">
      <style:paragraph-properties fo:line-height="0.22222in" fo:text-align="center" fo:margin-left="0in" fo:margin-bottom="0in" style:punctuation-wrap="hanging" style:writing-mode="lr-tb"/>
    </style:style>
    <style:style style:family="paragraph" style:name="a2225">
      <style:paragraph-properties fo:line-height="100%" fo:text-align="left" style:tab-stop-distance="1in" fo:margin-left="0.00764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417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26">
      <style:table-cell-properties style:vertical-align="middle" fo:padding-top="0in" fo:padding-bottom="0in" fo:padding-left="0in" fo:padding-right="0in"/>
      <style:paragraph-properties style:writing-mode="lr-tb"/>
    </style:style>
    <style:style style:family="table-cell" style:name="a303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227">
      <style:table-row-properties style:row-height="0.4434in"/>
    </style:style>
    <style:style style:family="text" style:name="a14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3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able-cell" style:name="a289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228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036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89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229">
      <style:paragraph-properties fo:line-height="100%" fo:text-align="center" fo:margin-left="0.00764in" fo:margin-bottom="0in">
        <style:tab-stops>
          <style:tab-stop style:position="1.49931in"/>
        </style:tab-stops>
      </style:paragraph-properties>
    </style:style>
    <style:style style:family="text" style:name="a303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paragraph" style:name="a2892">
      <style:paragraph-properties/>
    </style:style>
    <style:style style:family="paragraph" style:name="a3038">
      <style:paragraph-properties fo:line-height="0.22222in" fo:text-align="center" fo:margin-left="0in" fo:margin-bottom="0in" style:punctuation-wrap="hanging" style:writing-mode="lr-tb"/>
    </style:style>
    <style:style style:family="table-cell" style:name="a289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89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896">
      <style:paragraph-properties/>
    </style:style>
    <style:style style:family="table-cell" style:name="a289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899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7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60">
      <style:paragraph-properties/>
    </style:style>
    <style:style style:family="text" style:name="a17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56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371">
      <style:paragraph-properties/>
    </style:style>
    <style:style style:family="text" style:name="a256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7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64">
      <style:paragraph-properties fo:text-align="center"/>
    </style:style>
    <style:style style:family="text" style:name="a175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37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7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7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56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175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375">
      <style:paragraph-properties/>
    </style:style>
    <style:style style:family="text" style:name="a256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568">
      <style:paragraph-properties fo:text-align="center"/>
    </style:style>
    <style:style style:family="table-cell" style:name="a337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37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9">
      <style:paragraph-properties/>
    </style:style>
    <style:style style:family="text" style:name="a14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2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31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23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presentation" style:name="a14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304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3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4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234">
      <style:paragraph-properties fo:text-align="center" fo:margin-top="0.02778in" fo:margin-bottom="0in"/>
    </style:style>
    <style:style style:family="paragraph" style:name="a14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42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304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graphic" style:name="a14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236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presentation" style:name="a1428">
      <style:graphic-properties draw:fill="none" draw:stroke="solid" svg:stroke-width="0.01389in" svg:stroke-color="#000000" svg:stroke-opacity="100%"/>
    </style:style>
    <style:style style:family="text" style:name="a304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237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resentation" style:name="a142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45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238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able-cell" style:name="a304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39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304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3048">
      <style:paragraph-properties fo:line-height="0.22222in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304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" style:name="a1760">
      <style:table-properties style:writing-mode="lr-tb"/>
    </style:style>
    <style:style style:family="table-column" style:name="a1761">
      <style:table-column-properties style:column-width="1.11035in"/>
    </style:style>
    <style:style style:family="table-column" style:name="a1762">
      <style:table-column-properties style:column-width="1.27507in"/>
    </style:style>
    <style:style style:family="table-cell" style:name="a257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763">
      <style:table-column-properties style:column-width="2.94244in"/>
    </style:style>
    <style:style style:family="text" style:name="a2571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olumn" style:name="a1764">
      <style:table-column-properties style:column-width="5.42991in"/>
    </style:style>
    <style:style style:family="paragraph" style:name="a2572">
      <style:paragraph-properties fo:text-align="center"/>
    </style:style>
    <style:style style:family="table-column" style:name="a1765">
      <style:table-column-properties style:column-width="2.35539in"/>
    </style:style>
    <style:style style:family="table-cell" style:name="a338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766">
      <style:table-row-properties style:row-height="1.27527in"/>
    </style:style>
    <style:style style:family="text" style:name="a338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257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767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paragraph" style:name="a3383">
      <style:paragraph-properties/>
    </style:style>
    <style:style style:family="text" style:name="a257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768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anguage="en" fo:country="US" style:letter-kerning="true"/>
    </style:style>
    <style:style style:family="paragraph" style:name="a2576">
      <style:paragraph-properties fo:text-align="center"/>
    </style:style>
    <style:style style:family="text" style:name="a1769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able-cell" style:name="a338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57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38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7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387">
      <style:paragraph-properties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38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0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graphic" style:name="a143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241">
      <style:table-cell-properties style:vertical-align="middle" fo:padding-top="0in" fo:padding-bottom="0in" fo:padding-left="0in" fo:padding-right="0in"/>
      <style:paragraph-properties style:writing-mode="lr-tb"/>
    </style:style>
    <style:style style:family="drawing-page" style:name="a14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242">
      <style:graphic-properties draw:fill="none" draw:stroke="solid" svg:stroke-width="0.01389in" svg:stroke-color="#000000" svg:stroke-opacity="100%"/>
    </style:style>
    <style:style style:family="table-row" style:name="a3050">
      <style:table-row-properties style:row-height="0.5035in"/>
    </style:style>
    <style:style style:family="presentation" style:name="a22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35">
      <style:drawing-page-properties draw:fill="bitmap" draw:fill-image-name="a143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5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52">
      <style:paragraph-properties fo:line-height="0.22222in" fo:margin-bottom="0in"/>
    </style:style>
    <style:style style:family="paragraph" style:name="a224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37">
      <style:paragraph-properties fo:line-height="17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305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drawing-page" style:name="a224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5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056">
      <style:paragraph-properties fo:line-height="0.22222in" fo:text-align="center" fo:margin-bottom="0in"/>
    </style:style>
    <style:style style:family="drawing-page" style:name="a2249">
      <style:drawing-page-properties draw:fill="bitmap" draw:fill-image-name="a224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305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5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110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Microsoft YaHei" style:font-family-asian="Microsoft YaHei" style:font-family-complex="Times New Roman" style:font-family-generic="swiss" style:font-family-generic-asian="swiss" style:font-family-generic-complex="roman" style:font-pitch="variable" style:font-pitch-asian="variable" style:font-pitch-complex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7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paragraph" style:name="a1771">
      <style:paragraph-properties fo:line-height="100%" fo:text-align="center" fo:margin-bottom="0in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80">
      <style:paragraph-properties/>
    </style:style>
    <style:style style:family="table-cell" style:name="a177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774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able-row" style:name="a3390">
      <style:table-row-properties style:row-height="0.44457in"/>
    </style:style>
    <style:style style:family="table-cell" style:name="a258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7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ext" style:name="a339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8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77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3392">
      <style:paragraph-properties/>
    </style:style>
    <style:style style:family="paragraph" style:name="a25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777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cell" style:name="a258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778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cell" style:name="a339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586">
      <style:table-row-properties style:row-height="0.23361in"/>
    </style:style>
    <style:style style:family="paragraph" style:name="a1779">
      <style:paragraph-properties fo:line-height="100%" fo:text-align="center"/>
    </style:style>
    <style:style style:family="text" style:name="a339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8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588">
      <style:paragraph-properties/>
    </style:style>
    <style:style style:family="paragraph" style:name="a3396">
      <style:paragraph-properties/>
    </style:style>
    <style:style style:family="table-cell" style:name="a339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4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441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060">
      <style:paragraph-properties fo:line-height="0.22222in" fo:text-align="center" fo:margin-bottom="0in"/>
    </style:style>
    <style:style style:family="presentation" style:name="a225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45">
      <style:paragraph-properties fo:line-height="10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06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5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256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48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64">
      <style:paragraph-properties fo:line-height="0.22222in" fo:text-align="center" fo:margin-bottom="0in"/>
    </style:style>
    <style:style style:family="presentation" style:name="a22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306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6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068">
      <style:paragraph-properties fo:line-height="0.22222in" fo:text-align="center" fo:margin-bottom="0in"/>
    </style:style>
    <style:style style:family="paragraph" style:name="a1110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78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59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82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ext" style:name="a1783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9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78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592">
      <style:paragraph-properties/>
    </style:style>
    <style:style style:family="table-cell" style:name="a178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786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59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87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59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7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596">
      <style:paragraph-properties/>
    </style:style>
    <style:style style:family="table-cell" style:name="a178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259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59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1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" style:name="a2262">
      <style:table-properties style:writing-mode="lr-tb"/>
    </style:style>
    <style:style style:family="text" style:name="a1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07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2263">
      <style:table-column-properties style:column-width="0.65265in"/>
    </style:style>
    <style:style style:family="paragraph" style:name="a1455">
      <style:paragraph-properties fo:line-height="10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7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264">
      <style:table-column-properties style:column-width="1.26522in"/>
    </style:style>
    <style:style style:family="paragraph" style:name="a3072">
      <style:paragraph-properties fo:line-height="0.22222in" fo:text-align="right" fo:margin-bottom="0in"/>
    </style:style>
    <style:style style:family="table-column" style:name="a2265">
      <style:table-column-properties style:column-width="0.92952in"/>
    </style:style>
    <style:style style:family="text" style:name="a1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266">
      <style:table-column-properties style:column-width="1.43301in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07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olumn" style:name="a2267">
      <style:table-column-properties style:column-width="1.19095in"/>
    </style:style>
    <style:style style:family="text" style:name="a14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olumn" style:name="a2268">
      <style:table-column-properties style:column-width="0.57127in"/>
    </style:style>
    <style:style style:family="paragraph" style:name="a3076">
      <style:paragraph-properties fo:line-height="0.22222in" fo:text-align="right" fo:margin-bottom="0in"/>
    </style:style>
    <style:style style:family="table-column" style:name="a2269">
      <style:table-column-properties style:column-width="1.06568in"/>
    </style:style>
    <style:style style:family="table-cell" style:name="a307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1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3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790">
      <style:table-row-properties style:row-height="1.25627in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93">
      <style:paragraph-properties fo:text-align="center" fo:margin-right="0.02639in" fo:margin-bottom="0in"/>
    </style:style>
    <style:style style:family="text" style:name="a179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79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797">
      <style:paragraph-properties fo:text-align="center" fo:margin-right="0.02639in" fo:margin-bottom="0in"/>
    </style:style>
    <style:style style:family="text" style:name="a179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4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270">
      <style:table-column-properties style:column-width="1.536in"/>
    </style:style>
    <style:style style:family="text" style:name="a14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271">
      <style:table-column-properties style:column-width="2.41371in"/>
    </style:style>
    <style:style style:family="text" style:name="a14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272">
      <style:table-column-properties style:column-width="1.40243in"/>
    </style:style>
    <style:style style:family="text" style:name="a14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0">
      <style:paragraph-properties fo:line-height="0.22222in" fo:text-align="right" fo:margin-bottom="0in"/>
    </style:style>
    <style:style style:family="table-row" style:name="a2273">
      <style:table-row-properties style:row-height="0.593in"/>
    </style:style>
    <style:style style:family="text" style:name="a14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ext" style:name="a14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08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2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3083">
      <style:table-row-properties style:row-height="0.5035in"/>
    </style:style>
    <style:style style:family="paragraph" style:name="a2276">
      <style:paragraph-properties fo:text-align="center" fo:margin-left="0in" style:punctuation-wrap="hanging" style:writing-mode="lr-tb"/>
    </style:style>
    <style:style style:family="text" style:name="a14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085">
      <style:paragraph-properties fo:line-height="0.22222in" fo:margin-bottom="0in"/>
    </style:style>
    <style:style style:family="text" style:name="a14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7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27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308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08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1130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89">
      <style:paragraph-properties fo:line-height="0.22222in" fo:text-align="center" fo:margin-bottom="0in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4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70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0">
      <style:paragraph-properties fo:text-align="center" fo:margin-left="0in" style:punctuation-wrap="hanging" style:writing-mode="lr-tb"/>
    </style:style>
    <style:style style:family="text" style:name="a1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8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09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284">
      <style:paragraph-properties fo:text-align="center" fo:margin-left="0in" style:punctuation-wrap="hanging" style:writing-mode="lr-tb"/>
    </style:style>
    <style:style style:family="paragraph" style:name="a1476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9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093">
      <style:paragraph-properties fo:line-height="0.22222in" fo:text-align="center" fo:margin-bottom="0in"/>
    </style:style>
    <style:style style:family="table-cell" style:name="a228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09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288">
      <style:paragraph-properties fo:text-align="center" fo:margin-left="0in" style:punctuation-wrap="hanging" style:writing-mode="lr-tb"/>
    </style:style>
    <style:style style:family="text" style:name="a3096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097">
      <style:paragraph-properties fo:line-height="0.22222in" fo:text-align="center" fo:margin-bottom="0in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09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141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4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48">
      <style:paragraph-properties fo:line-height="8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9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82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292">
      <style:paragraph-properties fo:text-align="center" fo:margin-left="0in" style:punctuation-wrap="hanging" style:writing-mode="lr-tb"/>
    </style:style>
    <style:style style:family="text" style:name="a148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5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9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29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48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4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9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489">
      <style:paragraph-properties fo:line-height="17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299">
      <style:paragraph-properties fo:text-align="center" fo:margin-left="0in" style:punctuation-wrap="hanging" style:writing-mode="lr-tb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3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9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5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6389in" style:font-size-asian="0.26389in" style:font-size-complex="0.263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2">
      <style:paragraph-properties fo:line-height="80%" fo:text-align="left" style:tab-stop-distance="1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86">
      <style:paragraph-properties fo:line-height="80%" fo:text-align="left" style:tab-stop-distance="1in" fo:margin-left="0.99132in" fo:margin-right="0in" fo:text-indent="-0.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00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902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3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4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905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2906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2908">
      <style:graphic-properties draw:fill="none" draw:stroke="solid" svg:stroke-width="0.01389in" svg:stroke-color="#000000" svg:stroke-opacity="100%"/>
    </style:style>
    <style:style style:family="presentation" style:name="a290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1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1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915">
      <style:drawing-page-properties draw:fill="bitmap" draw:fill-image-name="a291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9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1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2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92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2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2928">
      <style:table-properties style:writing-mode="lr-tb"/>
    </style:style>
    <style:style style:family="table-column" style:name="a2929">
      <style:table-column-properties style:column-width="3.8591in"/>
    </style:style>
    <style:style style:family="paragraph" style:name="a3400">
      <style:paragraph-properties/>
    </style:style>
    <style:style style:family="table-cell" style:name="a340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40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404">
      <style:paragraph-properties/>
    </style:style>
    <style:style style:family="table-cell" style:name="a340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40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408">
      <style:paragraph-properties/>
    </style:style>
    <style:style style:family="table-column" style:name="a2930">
      <style:table-column-properties style:column-width="1.28756in"/>
    </style:style>
    <style:style style:family="table-column" style:name="a2931">
      <style:table-column-properties style:column-width="1.51792in"/>
    </style:style>
    <style:style style:family="table-column" style:name="a2932">
      <style:table-column-properties style:column-width="1.24961in"/>
    </style:style>
    <style:style style:family="table-column" style:name="a2933">
      <style:table-column-properties style:column-width="1.24961in"/>
    </style:style>
    <style:style style:family="table-column" style:name="a2934">
      <style:table-column-properties style:column-width="1.24961in"/>
    </style:style>
    <style:style style:family="table-column" style:name="a2935">
      <style:table-column-properties style:column-width="1.24961in"/>
    </style:style>
    <style:style style:family="table-column" style:name="a2936">
      <style:table-column-properties style:column-width="1.24961in"/>
    </style:style>
    <style:style style:family="table-row" style:name="a2937">
      <style:table-row-properties style:row-height="1.22667in"/>
    </style:style>
    <style:style style:family="text" style:name="a293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3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paragraph" style:name="a2600">
      <style:paragraph-properties/>
    </style:style>
    <style:style style:family="table-cell" style:name="a260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341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60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34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604">
      <style:paragraph-properties/>
    </style:style>
    <style:style style:family="paragraph" style:name="a3412">
      <style:paragraph-properties/>
    </style:style>
    <style:style style:family="table-cell" style:name="a260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341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60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3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08">
      <style:paragraph-properties/>
    </style:style>
    <style:style style:family="paragraph" style:name="a341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1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18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19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94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42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9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94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46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9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49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180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801">
      <style:paragraph-properties fo:text-align="center" fo:margin-right="0.02639in" fo:margin-bottom="0in"/>
    </style:style>
    <style:style style:family="table-cell" style:name="a261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6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80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612">
      <style:paragraph-properties/>
    </style:style>
    <style:style style:family="paragraph" style:name="a3420">
      <style:paragraph-properties fo:line-height="15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80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graphic" style:name="a3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987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422">
      <style:graphic-properties draw:fill="none" draw:stroke="solid" svg:stroke-width="0.01389in" svg:stroke-color="#000000" svg:stroke-opacity="100%"/>
    </style:style>
    <style:style style:family="text" style:name="a180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61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98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4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61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98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616">
      <style:paragraph-properties/>
    </style:style>
    <style:style style:family="text" style:name="a180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34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61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graphic" style:name="a342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1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342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3429">
      <style:drawing-page-properties draw:fill="bitmap" draw:fill-image-name="a342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295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95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53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95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95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295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paragraph" style:name="a2958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99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11">
      <style:paragraph-properties fo:text-align="center" fo:margin-right="0.02639in" fo:margin-bottom="0in"/>
    </style:style>
    <style:style style:family="text" style:name="a9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620">
      <style:paragraph-properties/>
    </style:style>
    <style:style style:family="text" style:name="a9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Times New Roman" style:font-family-asian="微軟正黑體" style:font-family-complex="Times New Roman" style:font-family-generic="roman" style:font-family-generic-asian="swiss" style:font-family-generic-complex="roman" style:font-pitch="variable" style:font-pitch-asian="variable" style:font-pitch-complex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1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paragraph" style:name="a9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62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996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5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62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9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16">
      <style:table-cell-properties style:vertical-align="middle" fo:border-bottom="0.01389in solid #ffffff" fo:padding-top="0in" fo:padding-bottom="0in" fo:padding-left="0.075in" fo:padding-right="0.075in"/>
      <style:paragraph-properties style:writing-mode="lr-tb"/>
    </style:style>
    <style:style style:family="paragraph" style:name="a2624">
      <style:paragraph-properties/>
    </style:style>
    <style:style style:family="text" style:name="a9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43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9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62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627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3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628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36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2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0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101">
      <style:paragraph-properties fo:line-height="0.22222in" fo:text-align="center" fo:margin-bottom="0in"/>
    </style:style>
    <style:style style:family="table-cell" style:name="a310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04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9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3105">
      <style:paragraph-properties fo:line-height="0.22222in" fo:text-align="right" fo:margin-bottom="0in"/>
    </style:style>
    <style:style style:family="paragraph" style:name="a2961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310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96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08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9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3109">
      <style:paragraph-properties fo:line-height="0.22222in" fo:text-align="right" fo:margin-bottom="0in"/>
    </style:style>
    <style:style style:family="paragraph" style:name="a2965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96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9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296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182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21">
      <style:table-cell-properties style:vertical-align="middle" fo:border-bottom="0.01389in solid #ffffff" fo:padding-top="0.05in" fo:padding-bottom="0.05in" fo:padding-left="0.1in" fo:padding-right="0.1in"/>
      <style:paragraph-properties style:writing-mode="lr-tb"/>
    </style:style>
    <style:style style:family="text" style:name="a2630">
      <style:text-properties fo:font-variant="normal" fo:text-transform="none" fo:color="#3f762b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2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2631">
      <style:paragraph-properties fo:line-height="15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26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3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2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resentation" style:name="a2633">
      <style:graphic-properties draw:fill="none" draw:stroke="solid" svg:stroke-width="0.01389in" svg:stroke-color="#000000" svg:stroke-opacity="100%"/>
    </style:style>
    <style:style style:family="text" style:name="a3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resentation" style:name="a263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442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2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27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26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828">
      <style:table-row-properties style:row-height="1.25627in"/>
    </style:style>
    <style:style style:family="graphic" style:name="a2637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2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drawing-page" style:name="a263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4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4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49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0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0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303">
      <style:paragraph-properties fo:text-align="center" fo:margin-left="0in" style:punctuation-wrap="hanging" style:writing-mode="lr-tb"/>
    </style:style>
    <style:style style:family="table-cell" style:name="a311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12">
      <style:text-properties fo:color="#0000cc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0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3113">
      <style:paragraph-properties fo:line-height="0.22222in" fo:text-align="right" fo:margin-bottom="0in"/>
    </style:style>
    <style:style style:family="text" style:name="a230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30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able-cell" style:name="a311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9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308">
      <style:paragraph-properties fo:text-align="center" fo:margin-left="0in" style:punctuation-wrap="hanging" style:writing-mode="lr-tb"/>
    </style:style>
    <style:style style:family="table-row" style:name="a3116">
      <style:table-row-properties style:row-height="0.5035in"/>
    </style:style>
    <style:style style:family="text" style:name="a297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2972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311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118">
      <style:paragraph-properties fo:line-height="0.22222in" fo:margin-bottom="0in"/>
    </style:style>
    <style:style style:family="text" style:name="a297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9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29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97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2978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183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83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drawing-page" style:name="a2640">
      <style:drawing-page-properties draw:fill="bitmap" draw:fill-image-name="a2639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3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6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6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6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35">
      <style:table-cell-properties style:vertical-align="middle" fo:border-top="0.01389in solid #ffffff" fo:border-bottom="0.01389in solid #ffffff" fo:padding-top="0.05in" fo:padding-bottom="0.05in" fo:padding-left="0.1in" fo:padding-right="0.1in"/>
      <style:paragraph-properties style:writing-mode="lr-tb"/>
    </style:style>
    <style:style style:family="presentation" style:name="a264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6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26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6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3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2647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9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3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0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59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0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02">
      <style:graphic-properties draw:fill="none" draw:stroke="solid" svg:stroke-width="0.01389in" svg:stroke-color="#000000" svg:stroke-opacity="100%"/>
    </style:style>
    <style:style style:family="table-cell" style:name="a231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150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1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12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12">
      <style:paragraph-properties fo:text-align="center" fo:margin-left="0in" style:punctuation-wrap="hanging" style:writing-mode="lr-tb"/>
    </style:style>
    <style:style style:family="paragraph" style:name="a150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2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graphic" style:name="a150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122">
      <style:paragraph-properties fo:line-height="0.22222in" fo:text-align="center" fo:margin-bottom="0in"/>
    </style:style>
    <style:style style:family="text" style:name="a231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drawing-page" style:name="a15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315">
      <style:paragraph-properties fo:text-align="center" fo:margin-left="0in" style:punctuation-wrap="hanging" style:writing-mode="lr-tb"/>
    </style:style>
    <style:style style:family="table-cell" style:name="a312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drawing-page" style:name="a1509">
      <style:drawing-page-properties draw:fill="bitmap" draw:fill-image-name="a150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12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98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31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1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3126">
      <style:paragraph-properties fo:line-height="0.22222in" fo:text-align="center" fo:margin-bottom="0in"/>
    </style:style>
    <style:style style:family="text" style:name="a298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text" style:name="a231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298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weight="bold" style:font-weight-asian="bold" style:font-weight-complex="bold" style:letter-kerning="true"/>
    </style:style>
    <style:style style:family="paragraph" style:name="a2983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312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2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98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86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able-cell" style:name="a298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98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18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4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842">
      <style:table-row-properties style:row-height="1.25627in"/>
    </style:style>
    <style:style style:family="paragraph" style:name="a26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graphic" style:name="a26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44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able" style:name="a2653">
      <style:table-properties style:writing-mode="lr-tb"/>
    </style:style>
    <style:style style:family="text" style:name="a3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45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able-column" style:name="a2654">
      <style:table-column-properties style:column-width="2.38468in"/>
    </style:style>
    <style:style style:family="text" style:name="a3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655">
      <style:table-column-properties style:column-width="1.96822in"/>
    </style:style>
    <style:style style:family="text" style:name="a3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656">
      <style:table-column-properties style:column-width="2.95968in"/>
    </style:style>
    <style:style style:family="text" style:name="a3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657">
      <style:table-column-properties style:column-width="2.41999in"/>
    </style:style>
    <style:style style:family="paragraph" style:name="a3465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olumn" style:name="a2658">
      <style:table-column-properties style:column-width="2.64329in"/>
    </style:style>
    <style:style style:family="table-row" style:name="a2659">
      <style:table-row-properties style:row-height="0.52491in"/>
    </style:style>
    <style:style style:family="text" style:name="a34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4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69">
      <style:paragraph-properties fo:line-height="0.41667in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20">
      <style:paragraph-properties fo:text-align="center"/>
    </style:style>
    <style:style style:family="text" style:name="a15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0">
      <style:paragraph-properties fo:line-height="0.22222in" fo:text-align="center" fo:margin-bottom="0in"/>
    </style:style>
    <style:style style:family="table-cell" style:name="a232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1515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2323">
      <style:table-row-properties style:row-height="0.23361in"/>
    </style:style>
    <style:style style:family="text" style:name="a15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313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2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13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325">
      <style:paragraph-properties fo:text-align="center"/>
    </style:style>
    <style:style style:family="paragraph" style:name="a1518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34">
      <style:paragraph-properties fo:line-height="0.22222in" fo:text-align="center" fo:margin-bottom="0in"/>
    </style:style>
    <style:style style:family="table-cell" style:name="a23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990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text" style:name="a232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313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313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9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weight="bold" style:font-weight-asian="bold" style:font-weight-complex="bold" style:letter-kerning="true"/>
    </style:style>
    <style:style style:family="paragraph" style:name="a2993">
      <style:paragraph-properties fo:line-height="100%" fo:text-align="left" fo:margin-left="0.15556in" fo:margin-right="0.01458in" fo:margin-top="0.03819in" fo:margin-bottom="0in" style:punctuation-wrap="hanging" style:writing-mode="lr-tb"/>
    </style:style>
    <style:style style:family="paragraph" style:name="a3138">
      <style:paragraph-properties fo:line-height="0.22222in" fo:text-align="right" fo:margin-bottom="0in"/>
    </style:style>
    <style:style style:family="table-cell" style:name="a299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996">
      <style:table-row-properties style:row-height="0.5035in"/>
    </style:style>
    <style:style style:family="text" style:name="a29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299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style:language-asian="zh" style:country-asian="TW" style:letter-kerning="true"/>
    </style:style>
    <style:style style:family="text" style:name="a299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1850">
      <style:table-cell-properties style:vertical-align="middle" fo:border-top="0.01389in solid #ffffff" fo:border-bottom="0.01389in solid #ffffff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ext" style:name="a185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6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85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661">
      <style:paragraph-properties fo:text-align="center" fo:margin-left="0in" style:punctuation-wrap="hanging" style:writing-mode="lr-tb"/>
    </style:style>
    <style:style style:family="paragraph" style:name="a18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54">
      <style:table-cell-properties style:vertical-align="middle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cell" style:name="a266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5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26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3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665">
      <style:paragraph-properties fo:text-align="center" fo:margin-left="0in" style:punctuation-wrap="hanging" style:writing-mode="lr-tb"/>
    </style:style>
    <style:style style:family="text" style:name="a3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857">
      <style:table-cell-properties style:vertical-align="middle" fo:border-left="0.01389in solid #ffffff" fo:padding-top="0.05in" fo:padding-bottom="0.05in" fo:padding-left="0.1in" fo:padding-right="0.1in"/>
      <style:paragraph-properties style:writing-mode="lr-tb"/>
    </style:style>
    <style:style style:family="table-row" style:name="a1858">
      <style:table-row-properties style:row-height="1.25627in"/>
    </style:style>
    <style:style style:family="text" style:name="a3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66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6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3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9">
      <style:paragraph-properties fo:text-align="center" fo:margin-left="0in" style:punctuation-wrap="hanging" style:writing-mode="lr-tb"/>
    </style:style>
    <style:style style:family="text" style:name="a34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479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22">
      <style:paragraph-properties fo:line-height="100%" fo:text-align="left" style:tab-stop-distance="1in" fo:margin-left="0.99132in" fo:margin-right="0in" fo:text-indent="-0.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3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3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314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33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2">
      <style:paragraph-properties fo:line-height="0.22222in" fo:text-align="right" fo:margin-bottom="0in"/>
    </style:style>
    <style:style style:family="text" style:name="a233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27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33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314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3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338">
      <style:paragraph-properties fo:text-align="center"/>
    </style:style>
    <style:style style:family="paragraph" style:name="a3146">
      <style:paragraph-properties fo:line-height="0.22222in" fo:text-align="right" fo:margin-bottom="0in"/>
    </style:style>
    <style:style style:family="table-cell" style:name="a314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3149">
      <style:table-row-properties style:row-height="0.5035in"/>
    </style:style>
    <style:style style:family="text" style:name="a200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00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00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00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0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20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86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able-cell" style:name="a200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86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able-row" style:name="a2007">
      <style:table-row-properties style:row-height="1.25627in"/>
    </style:style>
    <style:style style:family="paragraph" style:name="a1862">
      <style:paragraph-properties fo:line-height="100%" fo:text-align="center"/>
    </style:style>
    <style:style style:family="text" style:name="a200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able-cell" style:name="a267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00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86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6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673">
      <style:paragraph-properties fo:text-align="center" fo:margin-left="0in" style:punctuation-wrap="hanging" style:writing-mode="lr-tb"/>
    </style:style>
    <style:style style:family="text" style:name="a34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866">
      <style:paragraph-properties fo:line-height="100%" fo:text-align="center"/>
    </style:style>
    <style:style style:family="text" style:name="a3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3483">
      <style:paragraph-properties fo:line-height="0.41667in" fo:text-align="justify" fo:text-align-last="start" style:tab-stop-distance="1in" fo:margin-left="0.7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1868">
      <style:table-cell-properties style:vertical-align="middle" fo:border-top="0.01389in solid #ffffff" fo:border-bottom="0.01389in solid #ffffff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ext" style:name="a267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resentation" style:name="a348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6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2678">
      <style:paragraph-properties fo:text-align="center" fo:margin-left="0in" style:punctuation-wrap="hanging" style:writing-mode="lr-tb"/>
    </style:style>
    <style:style style:family="text" style:name="a3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2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4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4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5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15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42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35">
      <style:paragraph-properties fo:line-height="15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1">
      <style:paragraph-properties fo:line-height="0.22222in" fo:margin-bottom="0in"/>
    </style:style>
    <style:style style:family="paragraph" style:name="a2343">
      <style:paragraph-properties fo:text-align="center"/>
    </style:style>
    <style:style style:family="presentation" style:name="a15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315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34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4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5">
      <style:paragraph-properties fo:line-height="0.22222in" fo:text-align="center" fo:margin-bottom="0in"/>
    </style:style>
    <style:style style:family="paragraph" style:name="a2347">
      <style:paragraph-properties fo:text-align="center"/>
    </style:style>
    <style:style style:family="table-cell" style:name="a234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315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5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9">
      <style:paragraph-properties fo:line-height="0.22222in" fo:text-align="center" fo:margin-bottom="0in"/>
    </style:style>
    <style:style style:family="text" style:name="a1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12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text" style:name="a1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1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2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87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8056in" style:font-size-asian="0.18056in" style:font-size-complex="0.1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87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208">
      <style:paragraph-properties fo:line-height="8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87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able-cell" style:name="a268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0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87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68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2019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87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68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2683">
      <style:paragraph-properties fo:text-align="center"/>
    </style:style>
    <style:style style:family="paragraph" style:name="a18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876">
      <style:table-cell-properties style:vertical-align="middle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cell" style:name="a268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7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able-row" style:name="a2686">
      <style:table-row-properties style:row-height="0.77036in"/>
    </style:style>
    <style:style style:family="paragraph" style:name="a187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68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ell" style:name="a1879">
      <style:table-cell-properties style:vertical-align="middle" fo:border-left="0.01389in solid #ffffff" fo:padding-top="0.05in" fo:padding-bottom="0.05in" fo:padding-left="0.1in" fo:padding-right="0.1in"/>
      <style:paragraph-properties style:writing-mode="lr-tb"/>
    </style:style>
    <style:style style:family="paragraph" style:name="a26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68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graphic" style:name="a15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542">
      <style:drawing-page-properties draw:fill="bitmap" draw:fill-image-name="a1541" style:repeat="repeat" draw:fill-image-width="0.04514in" draw:fill-image-height="0.04514in" draw:fill-image-ref-point="top-left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5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1">
      <style:paragraph-properties fo:text-align="center"/>
    </style:style>
    <style:style style:family="paragraph" style:name="a15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35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316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5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62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35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1547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63">
      <style:paragraph-properties fo:line-height="0.22222in" fo:text-align="center" fo:margin-bottom="0in"/>
    </style:style>
    <style:style style:family="paragraph" style:name="a2355">
      <style:paragraph-properties fo:text-align="center"/>
    </style:style>
    <style:style style:family="presentation" style:name="a1549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3165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35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35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3166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35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3167">
      <style:paragraph-properties fo:line-height="0.22222in" fo:text-align="center" fo:margin-bottom="0in"/>
    </style:style>
    <style:style style:family="presentation" style:name="a12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3169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0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121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graphic" style:name="a12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02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15">
      <style:drawing-page-properties draw:fill="bitmap" draw:fill-image-name="a121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2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02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026">
      <style:graphic-properties draw:fill="none" draw:stroke="solid" svg:stroke-width="0.01389in" svg:stroke-color="#000000" svg:stroke-opacity="100%"/>
    </style:style>
    <style:style style:family="paragraph" style:name="a188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1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02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69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83">
      <style:graphic-properties draw:fill="none" draw:stroke="solid" svg:stroke-width="0.01389in" svg:stroke-color="#000000" svg:stroke-opacity="100%"/>
    </style:style>
    <style:style style:family="paragraph" style:name="a2691">
      <style:paragraph-properties fo:text-align="center"/>
    </style:style>
    <style:style style:family="paragraph" style:name="a20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69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4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9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graphic" style:name="a1887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96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drawing-page" style:name="a18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697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2698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69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" style:name="a1550">
      <style:table-properties style:writing-mode="lr-tb"/>
    </style:style>
    <style:style style:family="table-column" style:name="a1551">
      <style:table-column-properties style:column-width="2.30476in"/>
    </style:style>
    <style:style style:family="table-column" style:name="a1552">
      <style:table-column-properties style:column-width="3.39048in"/>
    </style:style>
    <style:style style:family="table-cell" style:name="a236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olumn" style:name="a1553">
      <style:table-column-properties style:column-width="3.25714in"/>
    </style:style>
    <style:style style:family="text" style:name="a236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able-column" style:name="a1554">
      <style:table-column-properties style:column-width="3.04762in"/>
    </style:style>
    <style:style style:family="text" style:name="a317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36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row" style:name="a1555">
      <style:table-row-properties style:row-height="1.4818in"/>
    </style:style>
    <style:style style:family="paragraph" style:name="a3171">
      <style:paragraph-properties fo:line-height="0.22222in" fo:text-align="right" fo:margin-bottom="0in"/>
    </style:style>
    <style:style style:family="table-cell" style:name="a2363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556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2364">
      <style:table-row-properties style:row-height="0.23361in"/>
    </style:style>
    <style:style style:family="text" style:name="a1557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3173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23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1558">
      <style:paragraph-properties fo:line-height="150%" fo:text-align="center" fo:margin-left="0.075in" fo:margin-right="0in" fo:text-indent="0in" fo:margin-top="0in" fo:margin-bottom="0in" style:writing-mode="lr-tb"/>
    </style:style>
    <style:style style:family="text" style:name="a3174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2366">
      <style:paragraph-properties fo:text-align="center"/>
    </style:style>
    <style:style style:family="table-cell" style:name="a1559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3175">
      <style:paragraph-properties fo:line-height="0.22222in" fo:text-align="right" fo:margin-bottom="0in"/>
    </style:style>
    <style:style style:family="table-cell" style:name="a2368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2369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ell" style:name="a3177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78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12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79">
      <style:paragraph-properties fo:line-height="0.22222in" fo:text-align="right" fo:margin-bottom="0in"/>
    </style:style>
    <style:style style:family="presentation" style:name="a122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030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0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2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4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033">
      <style:drawing-page-properties draw:fill="bitmap" draw:fill-image-name="a2032" style:repeat="repeat" draw:fill-image-width="0.04514in" draw:fill-image-height="0.04514in" draw:fill-image-ref-point="top-left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90">
      <style:drawing-page-properties draw:fill="bitmap" draw:fill-image-name="a1889" style:repeat="repeat" draw:fill-image-width="0.04514in" draw:fill-image-height="0.04514in" draw:fill-image-ref-point="top-left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2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9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2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9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0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561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562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paragraph" style:name="a23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563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37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aragraph" style:name="a1564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23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3181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2373">
      <style:paragraph-properties/>
    </style:style>
    <style:style style:family="text" style:name="a1565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row" style:name="a3182">
      <style:table-row-properties style:row-height="0.5035in"/>
    </style:style>
    <style:style style:family="text" style:name="a1566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18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37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567">
      <style:paragraph-properties fo:line-height="150%" fo:text-align="center" fo:margin-left="0.07431in" fo:margin-right="0in" fo:text-indent="0in" fo:margin-top="0in" fo:margin-bottom="0in" style:writing-mode="lr-tb"/>
    </style:style>
    <style:style style:family="paragraph" style:name="a3184">
      <style:paragraph-properties fo:line-height="0.22222in" fo:margin-bottom="0in"/>
    </style:style>
    <style:style style:family="text" style:name="a23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568">
      <style:table-cell-properties style:vertical-align="middle" fo:background-color="#004e6e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569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377">
      <style:paragraph-properties/>
    </style:style>
    <style:style style:family="table-cell" style:name="a318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8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3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3188">
      <style:paragraph-properties fo:line-height="0.22222in" fo:text-align="center" fo:margin-bottom="0in"/>
    </style:style>
    <style:style style:family="text" style:name="a12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4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4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9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70">
      <style:paragraph-properties fo:line-height="150%" fo:text-align="center" fo:margin-left="0.07431in" fo:margin-right="0in" fo:text-indent="0in" fo:margin-top="0in" fo:margin-bottom="0in" style:writing-mode="lr-tb"/>
    </style:style>
    <style:style style:family="table-cell" style:name="a1571">
      <style:table-cell-properties style:vertical-align="middle" fo:background-color="#004e6e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572">
      <style:table-row-properties style:row-height="0.89177in"/>
    </style:style>
    <style:style style:family="text" style:name="a238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573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381">
      <style:paragraph-properties fo:text-align="center"/>
    </style:style>
    <style:style style:family="table-cell" style:name="a319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paragraph" style:name="a1574">
      <style:paragraph-properties fo:line-height="150%" fo:text-align="left" fo:margin-left="0.075in" fo:margin-right="0in" fo:text-indent="0in" fo:margin-top="0in" fo:margin-bottom="0in" style:writing-mode="lr-tb"/>
    </style:style>
    <style:style style:family="text" style:name="a319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38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575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3192">
      <style:paragraph-properties fo:line-height="0.22222in" fo:text-align="center" fo:margin-bottom="0in"/>
    </style:style>
    <style:style style:family="text" style:name="a238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ext" style:name="a1576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77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2385">
      <style:paragraph-properties fo:text-align="center"/>
    </style:style>
    <style:style style:family="table-cell" style:name="a319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1578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319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able-cell" style:name="a238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579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196">
      <style:paragraph-properties fo:line-height="0.22222in" fo:text-align="center" fo:margin-bottom="0in"/>
    </style:style>
    <style:style style:family="text" style:name="a238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389">
      <style:paragraph-properties fo:text-align="center"/>
    </style:style>
    <style:style style:family="table-cell" style:name="a3198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199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124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42">
      <style:paragraph-properties fo:line-height="15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41667in" style:font-size-asian="0.41667in" style:font-size-complex="0.41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053">
      <style:graphic-properties fo:wrap-option="wrap" fo:padding-top="0.04998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245">
      <style:paragraph-properties fo:line-height="15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alatino Linotype" style:font-family-asian="新細明體" style:font-family-generic-asian="roman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056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true" draw:auto-grow-height="true"/>
      <style:paragraph-properties style:font-independent-line-spacing="true" style:writing-mode="lr-tb"/>
    </style:style>
    <style:style style:family="paragraph" style:name="a1248">
      <style:paragraph-properties fo:line-height="15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" style:name="a2057">
      <style:table-properties style:writing-mode="lr-tb"/>
    </style:style>
    <style:style style:family="table-column" style:name="a2058">
      <style:table-column-properties style:column-width="4.02854in"/>
    </style:style>
    <style:style style:family="table-column" style:name="a2059">
      <style:table-column-properties style:column-width="4.1349in"/>
    </style:style>
    <style:style style:family="paragraph" style:name="a1580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581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582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83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239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584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392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row" style:name="a1585">
      <style:table-row-properties style:row-height="0.89177in"/>
    </style:style>
    <style:style style:family="paragraph" style:name="a2393">
      <style:paragraph-properties fo:text-align="center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87">
      <style:paragraph-properties fo:line-height="150%" fo:text-align="left" fo:margin-left="0.075in" fo:margin-right="0in" fo:text-indent="0in" fo:margin-top="0in" fo:margin-bottom="0in" style:writing-mode="lr-tb"/>
    </style:style>
    <style:style style:family="table-cell" style:name="a239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588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39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2397">
      <style:paragraph-properties/>
    </style:style>
    <style:style style:family="table-cell" style:name="a239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25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1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2060">
      <style:table-column-properties style:column-width="4.99041in"/>
    </style:style>
    <style:style style:family="table-row" style:name="a2061">
      <style:table-row-properties style:row-height="0.49846in"/>
    </style:style>
    <style:style style:family="presentation" style:name="a12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62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3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paragraph" style:name="a125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4">
      <style:paragraph-properties fo:line-height="100%" fo:text-align="center" style:tab-stop-distance="0.75in" fo:margin-left="0in" fo:margin-right="0in" fo:text-indent="0in" fo:margin-top="0.1125in" fo:margin-bottom="0in" style:punctuation-wrap="hanging" style:vertical-align="auto" style:writing-mode="lr-tb">
        <style:tab-stops/>
      </style:paragraph-properties>
    </style:style>
    <style:style style:family="graphic" style:name="a12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065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257">
      <style:graphic-properties draw:fill="none" draw:stroke="solid" svg:stroke-width="0.01389in" svg:stroke-color="#000000" svg:stroke-opacity="100%"/>
    </style:style>
    <style:style style:family="text" style:name="a2066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presentation" style:name="a125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67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8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text" style:name="a2069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paragraph" style:name="a1590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591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93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594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1595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596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1597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1598">
      <style:table-row-properties style:row-height="0.89177in"/>
    </style:style>
    <style:style style:family="text" style:name="a1599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6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0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drawing-page" style:name="a12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71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2072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/>
    </style:style>
    <style:style style:family="drawing-page" style:name="a1264">
      <style:drawing-page-properties draw:fill="bitmap" draw:fill-image-name="a126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73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/>
    </style:style>
    <style:style style:family="text" style:name="a126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74">
      <style:paragraph-properties fo:text-align="center" style:tab-stop-distance="0.78472in" fo:margin-left="0.00278in" fo:margin-top="0.09514in" fo:margin-bottom="0in"/>
    </style:style>
    <style:style style:family="text" style:name="a126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76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6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77">
      <style:text-properties fo:color="#ffffff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paragraph" style:name="a1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78">
      <style:paragraph-properties fo:text-align="center" style:tab-stop-distance="0.75in" fo:margin-left="0.00764in" fo:margin-top="0.01736in" fo:margin-bottom="0in" style:punctuation-wrap="hanging" style:writing-mode="lr-tb"/>
    </style:style>
    <style:style style:family="presentation" style:name="a1270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7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4722in" style:font-size-asian="0.34722in" style:font-size-complex="0.347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80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272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2081">
      <style:table-row-properties style:row-height="0.4434in"/>
    </style:style>
    <style:style style:family="text" style:name="a208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27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3">
      <style:paragraph-properties fo:line-height="100%" fo:text-align="left" fo:margin-left="0.00764in" fo:margin-top="0.01597in" fo:margin-bottom="0in">
        <style:tab-stops>
          <style:tab-stop style:position="0.75486in"/>
          <style:tab-stop style:position="1.50972in"/>
        </style:tab-stops>
      </style:paragraph-properties>
    </style:style>
    <style:style style:family="text" style:name="a127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85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7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6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2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7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1279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8">
      <style:paragraph-properties fo:text-align="center" fo:margin-top="0.02778in" fo:margin-bottom="0in"/>
    </style:style>
    <style:style style:family="text" style:name="a12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90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2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1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128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2">
      <style:paragraph-properties fo:text-align="left" style:tab-stop-distance="0.75in" fo:margin-left="0.00764in" fo:margin-top="0.01736in" fo:margin-bottom="0in" style:punctuation-wrap="hanging" style:writing-mode="lr-tb"/>
    </style:style>
    <style:style style:family="paragraph" style:name="a1284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94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095">
      <style:table-row-properties style:row-height="0.6651in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96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288">
      <style:paragraph-properties fo:line-height="10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97">
      <style:paragraph-properties fo:line-height="100%" fo:text-align="left" fo:margin-left="0.15417in" fo:margin-top="0.04653in" fo:margin-bottom="0in">
        <style:tab-stops>
          <style:tab-stop style:position="0.34306in"/>
          <style:tab-stop style:position="0.68611in"/>
          <style:tab-stop style:position="1.03125in"/>
          <style:tab-stop style:position="1.37639in"/>
        </style:tab-stops>
      </style:paragraph-properties>
    </style:style>
    <style:style style:family="table-cell" style:name="a2099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6">
      <style:paragraph-properties fo:line-height="100%" fo:text-align="left" style:tab-stop-distance="1in" fo:margin-left="0.92882in" fo:margin-right="0in" fo:text-indent="-0.437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0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2701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702">
      <style:paragraph-properties fo:text-align="justify" fo:text-align-last="start"/>
    </style:style>
    <style:style style:family="table-cell" style:name="a270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0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paragraph" style:name="a2706">
      <style:paragraph-properties fo:text-align="center"/>
    </style:style>
    <style:style style:family="table-cell" style:name="a270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0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anguage="en" fo:country="US" style:letter-kerning="true"/>
    </style:style>
    <style:style style:family="text" style:name="a19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7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9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711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presentation" style:name="a190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row" style:name="a2712">
      <style:table-row-properties style:row-height="0.01in"/>
    </style:style>
    <style:style style:family="table" style:name="a1905">
      <style:table-properties style:writing-mode="lr-tb"/>
    </style:style>
    <style:style style:family="text" style:name="a2713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table-column" style:name="a1906">
      <style:table-column-properties style:column-width="1.11035in"/>
    </style:style>
    <style:style style:family="paragraph" style:name="a27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olumn" style:name="a1907">
      <style:table-column-properties style:column-width="1.27507in"/>
    </style:style>
    <style:style style:family="table-cell" style:name="a2715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olumn" style:name="a1908">
      <style:table-column-properties style:column-width="2.94244in"/>
    </style:style>
    <style:style style:family="text" style:name="a27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olumn" style:name="a1909">
      <style:table-column-properties style:column-width="5.42991in"/>
    </style:style>
    <style:style style:family="paragraph" style:name="a2717">
      <style:paragraph-properties/>
    </style:style>
    <style:style style:family="table-cell" style:name="a271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olumn" style:name="a1910">
      <style:table-column-properties style:column-width="2.35539in"/>
    </style:style>
    <style:style style:family="table-row" style:name="a1911">
      <style:table-row-properties style:row-height="1.27527in"/>
    </style:style>
    <style:style style:family="text" style:name="a1912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ext" style:name="a27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913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anguage="en" fo:country="US" style:letter-kerning="true"/>
    </style:style>
    <style:style style:family="paragraph" style:name="a2721">
      <style:paragraph-properties/>
    </style:style>
    <style:style style:family="text" style:name="a1914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ext" style:name="a1915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table-cell" style:name="a272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916">
      <style:paragraph-properties fo:line-height="100%" fo:text-align="center" fo:margin-bottom="0in"/>
    </style:style>
    <style:style style:family="text" style:name="a2724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725">
      <style:paragraph-properties fo:text-align="center"/>
    </style:style>
    <style:style style:family="table-cell" style:name="a191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1919">
      <style:text-properties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letter-kerning="true"/>
    </style:style>
    <style:style style:family="table-cell" style:name="a272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2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7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3200">
      <style:paragraph-properties fo:line-height="0.22222in" fo:text-align="center" fo:margin-bottom="0in"/>
    </style:style>
    <style:style style:family="table-cell" style:name="a3202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203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204">
      <style:paragraph-properties fo:line-height="0.22222in" fo:text-align="right" fo:margin-bottom="0in"/>
    </style:style>
    <style:style style:family="table-cell" style:name="a3206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ext" style:name="a3207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paragraph" style:name="a3208">
      <style:paragraph-properties fo:line-height="0.22222in" fo:text-align="right" fo:margin-bottom="0in"/>
    </style:style>
    <style:style style:family="text" style:name="a1920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style:letter-kerning="true"/>
    </style:style>
    <style:style style:family="paragraph" style:name="a19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22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cell" style:name="a273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23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row" style:name="a2731">
      <style:table-row-properties style:row-height="0.38357in"/>
    </style:style>
    <style:style style:family="paragraph" style:name="a1924">
      <style:paragraph-properties fo:line-height="100%" fo:text-align="center"/>
    </style:style>
    <style:style style:family="text" style:name="a27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33">
      <style:paragraph-properties/>
    </style:style>
    <style:style style:family="table-cell" style:name="a1926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27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bold" style:font-weight-asian="bold" style:font-weight-complex="bold" style:letter-kerning="true"/>
    </style:style>
    <style:style style:family="table-cell" style:name="a273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28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73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737">
      <style:paragraph-properties/>
    </style:style>
    <style:style style:family="table-cell" style:name="a273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400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40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402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cell" style:name="a3210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row" style:name="a2403">
      <style:table-row-properties style:row-height="0.23361in"/>
    </style:style>
    <style:style style:family="text" style:name="a3211">
      <style:text-properties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/>
    </style:style>
    <style:style style:family="text" style:name="a240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3212">
      <style:paragraph-properties fo:line-height="0.22222in" fo:text-align="right" fo:margin-bottom="0in"/>
    </style:style>
    <style:style style:family="paragraph" style:name="a2405">
      <style:paragraph-properties/>
    </style:style>
    <style:style style:family="table-cell" style:name="a3214">
      <style:table-cell-properties style:vertical-align="middle" fo:padding-top="0in" fo:padding-bottom="0in" fo:padding-left="0.0108in" fo:padding-right="0.0108in"/>
      <style:paragraph-properties style:writing-mode="lr-tb"/>
    </style:style>
    <style:style style:family="table-cell" style:name="a240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32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32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09">
      <style:paragraph-properties/>
    </style:style>
    <style:style style:family="paragraph" style:name="a3217">
      <style:paragraph-properties fo:line-height="100%" fo:text-align="left" style:tab-stop-distance="1in" fo:margin-left="0in" fo:margin-right="0in" fo:text-indent="0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1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30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ext" style:name="a1931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32">
      <style:text-properties fo:color="#ffffff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274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19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741">
      <style:paragraph-properties/>
    </style:style>
    <style:style style:family="table-cell" style:name="a1934">
      <style:table-cell-properties style:vertical-align="middle" fo:padding-top="0.05in" fo:padding-bottom="0.05in" fo:padding-left="0.1in" fo:padding-right="0.1in"/>
      <style:paragraph-properties style:writing-mode="lr-tb"/>
    </style:style>
    <style:style style:family="table-row" style:name="a1935">
      <style:table-row-properties style:row-height="1.25627in"/>
    </style:style>
    <style:style style:family="table-cell" style:name="a274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3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4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93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745">
      <style:paragraph-properties/>
    </style:style>
    <style:style style:family="paragraph" style:name="a1938">
      <style:paragraph-properties fo:text-align="center" fo:margin-right="0.02639in" fo:margin-bottom="0in"/>
    </style:style>
    <style:style style:family="table-cell" style:name="a274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74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paragraph" style:name="a2749">
      <style:paragraph-properties/>
    </style:style>
    <style:style style:family="paragraph" style:name="a1600">
      <style:paragraph-properties fo:line-height="100%" fo:text-align="left" fo:margin-left="0.075in" fo:margin-right="0in" fo:text-indent="0in" fo:margin-top="0in" fo:margin-bottom="0in" style:writing-mode="lr-tb"/>
    </style:style>
    <style:style style:family="table-cell" style:name="a1601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602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41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603">
      <style:paragraph-properties fo:line-height="150%" fo:text-align="left" fo:margin-left="0in" fo:margin-right="0in" fo:text-indent="0in" fo:margin-top="0in" fo:margin-bottom="0in" style:writing-mode="lr-tb"/>
    </style:style>
    <style:style style:family="text" style:name="a241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able-cell" style:name="a1604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3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3">
      <style:paragraph-properties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06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241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607">
      <style:table-cell-properties style:vertical-align="middle" fo:background-color="#ffffff" fo:border-top="0.01042in solid #000000" fo:border-bottom="0.01042in solid #000000" fo:border-left="0.01042in solid #000000" fo:border-right="0.01389in solid #000000" fo:padding-top="0in" fo:padding-bottom="0in" fo:padding-left="0in" fo:padding-right="0in"/>
      <style:paragraph-properties style:writing-mode="lr-tb"/>
    </style:style>
    <style:style style:family="text" style:name="a3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3224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17">
      <style:paragraph-properties/>
    </style:style>
    <style:style style:family="paragraph" style:name="a1609">
      <style:paragraph-properties fo:line-height="150%" fo:text-align="left" fo:margin-left="0in" fo:margin-right="0in" fo:text-indent="0in" fo:margin-top="0in" fo:margin-bottom="0in" style:writing-mode="lr-tb"/>
    </style:style>
    <style:style style:family="graphic" style:name="a322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3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icrosoft JhengHei Light" style:font-family-asian="Microsoft JhengHei Light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41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32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28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presentation" style:name="a3229">
      <style:graphic-properties draw:fill="none" draw:stroke="solid" svg:stroke-width="0.01389in" svg:stroke-color="#000000" svg:stroke-opacity="100%"/>
    </style:style>
    <style:style style:family="text" style:name="a194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4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42">
      <style:paragraph-properties fo:text-align="center" fo:margin-right="0.02639in" fo:margin-bottom="0in"/>
    </style:style>
    <style:style style:family="table-cell" style:name="a275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4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5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7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6">
      <style:paragraph-properties fo:text-align="center" fo:margin-right="0.02639in" fo:margin-bottom="0in"/>
    </style:style>
    <style:style style:family="graphic" style:name="a275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able" style:name="a2755">
      <style:table-properties style:writing-mode="lr-tb"/>
    </style:style>
    <style:style style:family="text" style:name="a194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756">
      <style:table-column-properties style:column-width="0.8664in"/>
    </style:style>
    <style:style style:family="text" style:name="a194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757">
      <style:table-column-properties style:column-width="1.91589in"/>
    </style:style>
    <style:style style:family="table-column" style:name="a2758">
      <style:table-column-properties style:column-width="1.26168in"/>
    </style:style>
    <style:style style:family="table-column" style:name="a2759">
      <style:table-column-properties style:column-width="1.14019in"/>
    </style:style>
    <style:style style:family="table-cell" style:name="a1610">
      <style:table-cell-properties style:vertical-align="middle" fo:background-color="#ffffff" fo:border-top="0.01042in solid #000000" fo:border-bottom="0.01042in solid #000000" fo:border-left="0.01389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16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6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Microsoft JhengHei" style:font-family-asian="Microsoft JhengHei" style:font-family-generic="swiss" style:font-family-generic-asian="swiss" style:font-pitch="variable" style:font-pitch-asian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21">
      <style:paragraph-properties/>
    </style:style>
    <style:style style:family="text" style:name="a16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23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2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61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2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25">
      <style:paragraph-properties/>
    </style:style>
    <style:style style:family="paragraph" style:name="a1617">
      <style:paragraph-properties fo:line-height="150%" fo:text-align="left" style:tab-stop-distance="1in" fo:margin-left="0.07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3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618">
      <style:graphic-properties fo:wrap-option="wrap" fo:padding-top="0.04998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42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6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2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drawing-page" style:name="a3236">
      <style:drawing-page-properties draw:fill="bitmap" draw:fill-image-name="a3235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429">
      <style:paragraph-properties/>
    </style:style>
    <style:style style:family="text" style:name="a32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5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5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5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760">
      <style:table-column-properties style:column-width="1.23364in"/>
    </style:style>
    <style:style style:family="text" style:name="a195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761">
      <style:table-column-properties style:column-width="1.78457in"/>
    </style:style>
    <style:style style:family="text" style:name="a195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olumn" style:name="a2762">
      <style:table-column-properties style:column-width="2.30032in"/>
    </style:style>
    <style:style style:family="paragraph" style:name="a1955">
      <style:paragraph-properties fo:text-align="center" fo:margin-right="0.02639in" fo:margin-bottom="0in"/>
    </style:style>
    <style:style style:family="table-column" style:name="a2763">
      <style:table-column-properties style:column-width="1.86174in"/>
    </style:style>
    <style:style style:family="table-row" style:name="a2764">
      <style:table-row-properties style:row-height="0.593in"/>
    </style:style>
    <style:style style:family="table-cell" style:name="a1957">
      <style:table-cell-properties style:vertical-align="middle" fo:border-right="0.01389in solid #ffffff" fo:padding-top="0in" fo:padding-bottom="0in" fo:padding-left="0.075in" fo:padding-right="0.075in"/>
      <style:paragraph-properties style:writing-mode="lr-tb"/>
    </style:style>
    <style:style style:family="text" style:name="a2765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ext" style:name="a195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6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1959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767">
      <style:paragraph-properties fo:text-align="center" fo:margin-left="0in" style:punctuation-wrap="hanging" style:writing-mode="lr-tb"/>
    </style:style>
    <style:style style:family="table-cell" style:name="a276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6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Microsoft JhengHei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3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62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3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6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33">
      <style:paragraph-properties/>
    </style:style>
    <style:style style:family="text" style:name="a16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4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3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62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24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3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6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37">
      <style:paragraph-properties/>
    </style:style>
    <style:style style:family="text" style:name="a16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2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246">
      <style:paragraph-properties fo:line-height="15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43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resentation" style:name="a32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3249">
      <style:table-properties style:writing-mode="lr-tb"/>
    </style:style>
    <style:style style:family="text" style:name="a2100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2101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paragraph" style:name="a2102">
      <style:paragraph-properties fo:text-align="center" fo:margin-top="0.02778in" fo:margin-bottom="0in"/>
    </style:style>
    <style:style style:family="table-cell" style:name="a2104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able-cell" style:name="a1960">
      <style:table-cell-properties style:vertical-align="middle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ext" style:name="a2105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96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06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962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7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107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963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771">
      <style:paragraph-properties fo:text-align="center" fo:margin-left="0in" style:punctuation-wrap="hanging" style:writing-mode="lr-tb"/>
    </style:style>
    <style:style style:family="text" style:name="a2108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96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109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96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77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96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277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96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775">
      <style:paragraph-properties fo:text-align="center" fo:margin-left="0in" style:punctuation-wrap="hanging" style:writing-mode="lr-tb"/>
    </style:style>
    <style:style style:family="text" style:name="a196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969">
      <style:paragraph-properties fo:text-align="left" style:tab-stop-distance="0.75in" fo:margin-left="0in" fo:margin-right="0.02639in" fo:text-indent="0in" fo:margin-bottom="0in" style:punctuation-wrap="hanging" style:vertical-align="bottom" style:writing-mode="lr-tb"/>
    </style:style>
    <style:style style:family="table-cell" style:name="a277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7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779">
      <style:paragraph-properties fo:text-align="center" fo:margin-left="0in" style:punctuation-wrap="hanging" style:writing-mode="lr-tb"/>
    </style:style>
    <style:style style:family="text" style:name="a163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44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bold" style:font-weight-asian="bold" style:font-weight-complex="bold" style:letter-kerning="true"/>
    </style:style>
    <style:style style:family="text" style:name="a16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41">
      <style:paragraph-properties/>
    </style:style>
    <style:style style:family="paragraph" style:name="a1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3250">
      <style:table-column-properties style:column-width="1.90299in"/>
    </style:style>
    <style:style style:family="text" style:name="a16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44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6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3251">
      <style:table-column-properties style:column-width="2.15929in"/>
    </style:style>
    <style:style style:family="text" style:name="a24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3252">
      <style:table-column-properties style:column-width="1.68142in"/>
    </style:style>
    <style:style style:family="paragraph" style:name="a2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3253">
      <style:table-column-properties style:column-width="2.12389in"/>
    </style:style>
    <style:style style:family="graphic" style:name="a244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e3ded1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16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olumn" style:name="a3254">
      <style:table-column-properties style:column-width="2.00885in"/>
    </style:style>
    <style:style style:family="table" style:name="a2447">
      <style:table-properties style:writing-mode="lr-tb"/>
    </style:style>
    <style:style style:family="paragraph" style:name="a16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3255">
      <style:table-column-properties style:column-width="2.02065in"/>
    </style:style>
    <style:style style:family="table-column" style:name="a2448">
      <style:table-column-properties style:column-width="0.65205in"/>
    </style:style>
    <style:style style:family="table-row" style:name="a3256">
      <style:table-row-properties style:row-height="0.73898in"/>
    </style:style>
    <style:style style:family="table-column" style:name="a2449">
      <style:table-column-properties style:column-width="1.26406in"/>
    </style:style>
    <style:style style:family="text" style:name="a325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aragraph" style:name="a3258">
      <style:paragraph-properties fo:text-align="center" fo:margin-left="0in" style:punctuation-wrap="hanging" style:writing-mode="lr-tb"/>
    </style:style>
    <style:style style:family="text" style:name="a13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0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3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1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3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30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30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4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3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5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able-cell" style:name="a1970">
      <style:table-cell-properties style:vertical-align="middle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text" style:name="a130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6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971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130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17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aragraph" style:name="a197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73">
      <style:table-cell-properties style:vertical-align="middle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able-cell" style:name="a278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118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97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278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paragraph" style:name="a2119">
      <style:paragraph-properties fo:line-height="100%" fo:text-align="left" style:tab-stop-distance="0.75in" fo:margin-left="0.00764in" fo:margin-right="0in" fo:text-indent="-0.00694in" fo:margin-top="0.01736in" fo:margin-bottom="0in" style:punctuation-wrap="hanging" style:vertical-align="auto" style:writing-mode="lr-tb">
        <style:tab-stops/>
      </style:paragraph-properties>
    </style:style>
    <style:style style:family="paragraph" style:name="a19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27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76">
      <style:table-cell-properties style:vertical-align="middle" fo:border-left="0.01389in solid #ffffff" fo:padding-top="0.05in" fo:padding-bottom="0.05in" fo:padding-left="0.1in" fo:padding-right="0.1in"/>
      <style:paragraph-properties style:writing-mode="lr-tb"/>
    </style:style>
    <style:style style:family="table-cell" style:name="a278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row" style:name="a1977">
      <style:table-row-properties style:row-height="1.25627in"/>
    </style:style>
    <style:style style:family="text" style:name="a278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978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2786">
      <style:paragraph-properties fo:text-align="center" fo:margin-left="0in" style:punctuation-wrap="hanging" style:writing-mode="lr-tb"/>
    </style:style>
    <style:style style:family="text" style:name="a1979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78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8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graphic" style:name="a164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1641">
      <style:graphic-properties draw:fill="none" draw:stroke="solid" svg:stroke-width="0.01389in" svg:stroke-color="#000000" svg:stroke-opacity="100%" draw:stroke-linejoin="round" svg:stroke-linecap="butt"/>
    </style:style>
    <style:style style:family="table-column" style:name="a2450">
      <style:table-column-properties style:column-width="0.92867in"/>
    </style:style>
    <style:style style:family="presentation" style:name="a1642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olumn" style:name="a2451">
      <style:table-column-properties style:column-width="1.4317in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2452">
      <style:table-column-properties style:column-width="1.18986in"/>
    </style:style>
    <style:style style:family="paragraph" style:name="a164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326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2453">
      <style:table-column-properties style:column-width="0.57074in"/>
    </style:style>
    <style:style style:family="graphic" style:name="a1645">
      <style:graphic-properties fo:wrap-option="wrap" fo:padding-top="0.04998in" fo:padding-bottom="0.04998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6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able-column" style:name="a2454">
      <style:table-column-properties style:column-width="1.0647in"/>
    </style:style>
    <style:style style:family="drawing-page" style:name="a1646">
      <style:drawing-page-properties draw:fill="solid" draw:fill-color="#ffffff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326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able-column" style:name="a2455">
      <style:table-column-properties style:column-width="1.53459in"/>
    </style:style>
    <style:style style:family="paragraph" style:name="a3263">
      <style:paragraph-properties fo:text-align="center" fo:margin-left="0in" style:punctuation-wrap="hanging" style:writing-mode="lr-tb"/>
    </style:style>
    <style:style style:family="table-column" style:name="a2456">
      <style:table-column-properties style:column-width="2.4115in"/>
    </style:style>
    <style:style style:family="drawing-page" style:name="a1648">
      <style:drawing-page-properties draw:fill="bitmap" draw:fill-image-name="a1647" style:repeat="repeat" draw:fill-image-width="0.04514in" draw:fill-image-height="0.04514in" draw:fill-image-ref-point="top-left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olumn" style:name="a2457">
      <style:table-column-properties style:column-width="1.40115in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6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row" style:name="a2458">
      <style:table-row-properties style:row-height="0.593in"/>
    </style:style>
    <style:style style:family="paragraph" style:name="a3266">
      <style:paragraph-properties fo:text-align="center" fo:margin-left="0in" style:punctuation-wrap="hanging" style:writing-mode="lr-tb"/>
    </style:style>
    <style:style style:family="text" style:name="a2459">
      <style:text-properties fo:color="#455f51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style:language-asian="zh" style:country-asian="TW"/>
    </style:style>
    <style:style style:family="table-cell" style:name="a3268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13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6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paragraph" style:name="a1311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20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121">
      <style:table-row-properties style:row-height="0.8868in"/>
    </style:style>
    <style:style style:family="text" style:name="a1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2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3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317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25">
      <style:paragraph-properties fo:line-height="100%" fo:text-align="left" fo:margin-left="0.15556in" fo:margin-right="0.01458in" fo:margin-top="0.03819in" fo:margin-bottom="0in"/>
    </style:style>
    <style:style style:family="text" style:name="a1980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98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0">
      <style:paragraph-properties fo:text-align="center" fo:margin-left="0in" style:punctuation-wrap="hanging" style:writing-mode="lr-tb"/>
    </style:style>
    <style:style style:family="text" style:name="a2127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paragraph" style:name="a1982">
      <style:paragraph-properties fo:line-height="100%" fo:text-align="left" style:tab-stop-distance="0.75in" fo:margin-left="0in" fo:margin-right="0.02639in" fo:text-indent="0in" fo:margin-top="0in" fo:margin-bottom="0in" style:punctuation-wrap="hanging" style:vertical-align="bottom" style:writing-mode="lr-tb">
        <style:tab-stops/>
      </style:paragraph-properties>
    </style:style>
    <style:style style:family="table-cell" style:name="a1983">
      <style:table-cell-properties style:vertical-align="middle" fo:border-top="0.01389in solid #ffffff" fo:border-bottom="0.01389in solid #ffffff" fo:border-left="0.01389in solid #ffffff" fo:border-right="0.01389in solid #ffffff" fo:padding-top="0in" fo:padding-bottom="0in" fo:padding-left="0.075in" fo:padding-right="0.075in"/>
      <style:paragraph-properties style:writing-mode="lr-tb"/>
    </style:style>
    <style:style style:family="paragraph" style:name="a2128">
      <style:paragraph-properties fo:line-height="100%" fo:text-align="left" fo:margin-left="0.15556in" fo:margin-right="0.01458in" fo:margin-top="0.03819in" fo:margin-bottom="0in"/>
    </style:style>
    <style:style style:family="text" style:name="a1984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text" style:name="a27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19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79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1986">
      <style:table-cell-properties style:vertical-align="middle" fo:border-left="0.01389in solid #ffffff" fo:border-right="0.01389in solid #ffffff" fo:padding-top="0.05in" fo:padding-bottom="0.05in" fo:padding-left="0.1in" fo:padding-right="0.1in"/>
      <style:paragraph-properties style:writing-mode="lr-tb"/>
    </style:style>
    <style:style style:family="text" style:name="a279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ext" style:name="a1987">
      <style:text-properties fo:color="#ff0000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33333in" style:font-size-asian="0.33333in" style:font-size-complex="0.33333in" fo:language="en" fo:country="US" fo:font-weight="bold" style:font-weight-asian="bold" style:font-weight-complex="bold" style:letter-kerning="true"/>
    </style:style>
    <style:style style:family="paragraph" style:name="a2795">
      <style:paragraph-properties fo:text-align="center" fo:margin-left="0in" style:punctuation-wrap="hanging" style:writing-mode="lr-tb"/>
    </style:style>
    <style:style style:family="paragraph" style:name="a198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89">
      <style:table-cell-properties style:vertical-align="middle" fo:border-left="0.01389in solid #ffffff" fo:padding-top="0.05in" fo:padding-bottom="0.05in" fo:padding-left="0.1in" fo:padding-right="0.1in"/>
      <style:paragraph-properties style:writing-mode="lr-tb"/>
    </style:style>
    <style:style style:family="table-cell" style:name="a279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279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279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16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6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1">
      <style:paragraph-properties fo:text-align="center" fo:margin-left="0in" style:punctuation-wrap="hanging" style:writing-mode="lr-tb"/>
    </style:style>
    <style:style style:family="paragraph" style:name="a1653">
      <style:paragraph-properties fo:line-height="100%" fo:text-align="left" style:tab-stop-distance="1in" fo:margin-left="0in" fo:margin-right="0in" fo:text-indent="0in" fo:margin-top="0.072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70">
      <style:paragraph-properties fo:text-align="center" fo:margin-left="0in" style:punctuation-wrap="hanging" style:writing-mode="lr-tb"/>
    </style:style>
    <style:style style:family="table-cell" style:name="a246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resentation" style:name="a1655">
      <style:graphic-properties fo:wrap-option="wrap" fo:padding-top="0.04998in" fo:padding-bottom="0.04998in" fo:padding-left="0.09998in" fo:padding-right="0.09998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6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" style:name="a1656">
      <style:table-properties style:writing-mode="lr-tb"/>
    </style:style>
    <style:style style:family="table-cell" style:name="a327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65">
      <style:paragraph-properties fo:text-align="center" fo:margin-left="0in" style:punctuation-wrap="hanging" style:writing-mode="lr-tb"/>
    </style:style>
    <style:style style:family="table-column" style:name="a1657">
      <style:table-column-properties style:column-width="4in"/>
    </style:style>
    <style:style style:family="text" style:name="a327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3274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table-column" style:name="a1658">
      <style:table-column-properties style:column-width="4in"/>
    </style:style>
    <style:style style:family="table-cell" style:name="a246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olumn" style:name="a1659">
      <style:table-column-properties style:column-width="4in"/>
    </style:style>
    <style:style style:family="text" style:name="a327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fo:font-weight="bold" style:font-weight-asian="bold" style:font-weight-complex="bold" style:letter-kerning="true"/>
    </style:style>
    <style:style style:family="text" style:name="a246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32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0833in" style:font-size-asian="0.20833in" style:font-size-complex="0.20833in" fo:language="en" fo:country="US" fo:font-weight="bold" style:font-weight-asian="bold" style:font-weight-complex="bold" style:letter-kerning="true"/>
    </style:style>
    <style:style style:family="paragraph" style:name="a2469">
      <style:paragraph-properties fo:text-align="center" fo:margin-left="0in" style:punctuation-wrap="hanging" style:writing-mode="lr-tb"/>
    </style:style>
    <style:style style:family="paragraph" style:name="a32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327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30">
      <style:table-cell-properties style:vertical-align="middle" fo:padding-top="0in" fo:padding-bottom="0in" fo:padding-left="0in" fo:padding-right="0in"/>
      <style:paragraph-properties style:writing-mode="lr-tb"/>
    </style:style>
    <style:style style:family="paragraph" style:name="a1323">
      <style:paragraph-properties fo:line-height="100%" fo:text-align="left" style:tab-stop-distance="1in" fo:margin-left="1in" fo:margin-right="0in" fo:text-indent="-0.27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1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2132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3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33">
      <style:paragraph-properties fo:text-align="center" fo:margin-top="0.02778in" fo:margin-bottom="0in"/>
    </style:style>
    <style:style style:family="paragraph" style:name="a1326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990">
      <style:table-row-properties style:row-height="1.25627in"/>
    </style:style>
    <style:style style:family="table-cell" style:name="a2135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2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6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991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paragraph" style:name="a1329">
      <style:paragraph-properties fo:line-height="15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7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paragraph" style:name="a1992">
      <style:paragraph-properties fo:line-height="100%" fo:text-align="center" style:tab-stop-distance="1in" fo:margin-left="0in" fo:margin-right="0.02639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93">
      <style:table-cell-properties style:vertical-align="middle" fo:border-top="0.01389in solid #ffffff" fo:border-bottom="0.01389in solid #ffffff" fo:border-left="0.01389in solid #ffffff" fo:padding-top="0in" fo:padding-bottom="0in" fo:padding-left="0.075in" fo:padding-right="0.075in"/>
      <style:paragraph-properties style:writing-mode="lr-tb"/>
    </style:style>
    <style:style style:family="text" style:name="a2138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text" style:name="a1994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2139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1995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996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text" style:name="a1997">
      <style:text-properties fo:font-variant="normal" fo:text-transform="none" fo:color="#455f51" style:text-line-through-type="none" style:text-line-through-style="none" style:text-line-through-width="auto" style:text-line-through-color="font-color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5in" style:font-size-asian="0.25in" style:font-size-complex="0.25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 style:letter-kerning="true"/>
    </style:style>
    <style:style style:family="paragraph" style:name="a1998">
      <style:paragraph-properties fo:line-height="100%" fo:text-align="left" style:tab-stop-distance="0.75in" fo:margin-left="0in" fo:margin-right="0.02639in" fo:text-indent="0in" fo:margin-top="0in" fo:margin-bottom="0in" style:punctuation-wrap="hanging" style:vertical-align="bottom" style:writing-mode="lr-tb">
        <style:tab-stops/>
      </style:paragraph-properties>
    </style:style>
    <style:style style:family="table-cell" style:name="a1999">
      <style:table-cell-properties style:vertical-align="middle" fo:border-top="0.01389in solid #ffffff" fo:padding-top="0in" fo:padding-bottom="0in" fo:padding-left="0.075in" fo:padding-right="0.075in"/>
      <style:paragraph-properties style:writing-mode="lr-tb"/>
    </style:style>
    <style:style style:family="table-row" style:name="a1660">
      <style:table-row-properties style:row-height="1.4818in"/>
    </style:style>
    <style:style style:family="text" style:name="a1661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662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fo:language="en" fo:country="US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471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63">
      <style:paragraph-properties fo:line-height="150%" fo:text-align="center" fo:margin-left="0.075in" fo:margin-right="0in" fo:text-indent="0in" fo:margin-top="0in" fo:margin-bottom="0in" style:writing-mode="lr-tb"/>
    </style:style>
    <style:style style:family="text" style:name="a247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1664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cell" style:name="a3280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73">
      <style:paragraph-properties fo:text-align="center" fo:margin-left="0in" style:punctuation-wrap="hanging" style:writing-mode="lr-tb"/>
    </style:style>
    <style:style style:family="text" style:name="a1665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28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3282">
      <style:paragraph-properties fo:text-align="center" fo:margin-left="0in" style:punctuation-wrap="hanging" style:writing-mode="lr-tb"/>
    </style:style>
    <style:style style:family="text" style:name="a1666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style:language-asian="zh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able-cell" style:name="a2475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67">
      <style:paragraph-properties fo:line-height="150%" fo:text-align="center" fo:margin-left="0.07431in" fo:margin-right="0in" fo:text-indent="0in" fo:margin-top="0in" fo:margin-bottom="0in" style:writing-mode="lr-tb"/>
    </style:style>
    <style:style style:family="text" style:name="a2476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1668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.05208in" fo:padding-right="0.05208in"/>
      <style:paragraph-properties style:writing-mode="lr-tb"/>
    </style:style>
    <style:style style:family="table-cell" style:name="a3284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2477">
      <style:paragraph-properties fo:text-align="center" fo:margin-left="0in" style:punctuation-wrap="hanging" style:writing-mode="lr-tb"/>
    </style:style>
    <style:style style:family="text" style:name="a1669">
      <style:text-properties fo:font-variant="normal" fo:text-transform="none" fo:color="#ffffff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27778in" style:font-size-asian="0.27778in" style:font-size-complex="0.27778in" fo:language="en" style:language-asian="zh" fo:country="US" style:country-asian="TW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3285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3286">
      <style:paragraph-properties fo:text-align="center" fo:margin-left="0in" style:punctuation-wrap="hanging" style:writing-mode="lr-tb"/>
    </style:style>
    <style:style style:family="table-cell" style:name="a2479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288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3289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resentation" style:name="a13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0">
      <style:text-properties fo:color="#ff0000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bold" style:font-weight-asian="bold" style:font-weight-complex="bold" style:letter-kerning="true"/>
    </style:style>
    <style:style style:family="paragraph" style:name="a13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41">
      <style:paragraph-properties fo:line-height="100%" fo:text-align="left" style:tab-stop-distance="0.75in" fo:margin-left="0.00764in" fo:margin-right="0in" fo:text-indent="0in" fo:margin-top="0.01736in" fo:margin-bottom="0in" style:punctuation-wrap="hanging" style:vertical-align="auto" style:writing-mode="lr-tb">
        <style:tab-stops/>
      </style:paragraph-properties>
    </style:style>
    <style:style style:family="graphic" style:name="a13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142">
      <style:table-cell-properties style:vertical-align="middle" fo:padding-top="0in" fo:padding-bottom="0in" fo:padding-left="0in" fo:padding-right="0in"/>
      <style:paragraph-properties style:writing-mode="lr-tb"/>
    </style:style>
    <style:style style:family="presentation" style:name="a1335">
      <style:graphic-properties draw:fill="none" draw:stroke="solid" svg:stroke-width="0.01389in" svg:stroke-color="#000000" svg:stroke-opacity="100%"/>
    </style:style>
    <style:style style:family="table-row" style:name="a2143">
      <style:table-row-properties style:row-height="0.6651in"/>
    </style:style>
    <style:style style:family="presentation" style:name="a133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44">
      <style:text-properties fo:font-variant="normal" fo:text-transform="none" fo:color="#455f51" style:text-line-through-type="none" style:text-line-through-style="none" style:text-line-through-width="auto" style:text-line-through-color="font-color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style="normal" style:font-style-asian="normal" style:font-style-complex="normal" style:text-underline-type="none" style:text-underline-style="none" style:text-underline-width="auto" fo:font-weight="bold" style:font-weight-asian="bold" style:font-weight-complex="bold" style:text-underline-mode="continuous"/>
    </style:style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5">
      <style:paragraph-properties fo:line-height="100%" fo:text-align="left" style:tab-stop-distance="0.75in" fo:margin-left="0in" fo:margin-top="0.01597in" fo:margin-bottom="0in" style:punctuation-wrap="hanging" style:writing-mode="lr-tb">
        <style:tab-stops>
          <style:tab-stop style:position="0.38194in"/>
          <style:tab-stop style:position="0.75694in"/>
          <style:tab-stop style:position="1.13194in"/>
          <style:tab-stop style:position="1.50694in"/>
        </style:tab-stops>
      </style:paragraph-properties>
    </style:style>
    <style:style style:family="paragraph" style:name="a133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2147">
      <style:table-cell-properties style:vertical-align="middle" fo:padding-top="0in" fo:padding-bottom="0in" fo:padding-left="0in" fo:padding-right="0in"/>
      <style:paragraph-properties style:writing-mode="lr-tb"/>
    </style:style>
    <style:style style:family="text" style:name="a2148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fo:language="en" fo:country="US" fo:font-weight="normal" style:font-weight-asian="normal" style:font-weight-complex="normal" style:letter-kerning="true"/>
    </style:style>
    <style:style style:family="text" style:name="a2149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7778in" style:font-size-asian="0.27778in" style:font-size-complex="0.27778in" style:language-asian="zh" style:country-asian="TW" fo:font-weight="normal" style:font-weight-asian="normal" style:font-weight-complex="normal" style:letter-kerning="true"/>
    </style:style>
    <style:style style:family="text" style:name="a10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1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70">
      <style:paragraph-properties fo:line-height="150%" fo:text-align="center" fo:margin-left="0.07431in" fo:margin-right="0in" fo:text-indent="0in" fo:margin-top="0in" fo:margin-bottom="0in" style:writing-mode="lr-tb"/>
    </style:style>
    <style:style style:family="paragraph" style:name="a100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71">
      <style:table-cell-properties style:vertical-align="middle" fo:background-color="#004e6e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48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row" style:name="a1672">
      <style:table-row-properties style:row-height="0.89177in"/>
    </style:style>
    <style:style style:family="text" style:name="a100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48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673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2482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74">
      <style:paragraph-properties fo:line-height="150%" fo:text-align="left" fo:margin-left="0.075in" fo:margin-right="0in" fo:text-indent="0in" fo:margin-top="0in" fo:margin-bottom="0in" style:writing-mode="lr-tb"/>
    </style:style>
    <style:style style:family="text" style:name="a329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bold" style:font-weight-asian="bold" style:font-weight-complex="bold" style:letter-kerning="true"/>
    </style:style>
    <style:style style:family="text" style:name="a2483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able-cell" style:name="a1675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paragraph" style:name="a3291">
      <style:paragraph-properties fo:text-align="center" fo:margin-left="0in" style:punctuation-wrap="hanging" style:writing-mode="lr-tb"/>
    </style:style>
    <style:style style:family="paragraph" style:name="a2484">
      <style:paragraph-properties fo:text-align="center" fo:margin-left="0in" style:punctuation-wrap="hanging" style:writing-mode="lr-tb"/>
    </style:style>
    <style:style style:family="text" style:name="a1676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able-cell" style:name="a3293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paragraph" style:name="a1677">
      <style:paragraph-properties fo:line-height="150%" fo:text-align="left" fo:margin-left="0in" fo:margin-right="0in" fo:text-indent="0in" fo:margin-top="0in" fo:margin-bottom="0in" style:writing-mode="lr-tb"/>
    </style:style>
    <style:style style:family="table-cell" style:name="a2486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able-cell" style:name="a1678">
      <style:table-cell-properties style:vertical-align="middle" fo:background-color="#d8e4b7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able-row" style:name="a3294">
      <style:table-row-properties style:row-height="0.35908in"/>
    </style:style>
    <style:style style:family="text" style:name="a2487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79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3295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paragraph" style:name="a2488">
      <style:paragraph-properties fo:text-align="center" fo:margin-left="0in" style:punctuation-wrap="hanging" style:writing-mode="lr-tb"/>
    </style:style>
    <style:style style:family="paragraph" style:name="a329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3297">
      <style:table-cell-properties style:vertical-align="middle" fo:padding-top="0.03515in" fo:padding-bottom="0.03515in" fo:padding-left="0.0703in" fo:padding-right="0.0703in"/>
      <style:paragraph-properties style:writing-mode="lr-tb"/>
    </style:style>
    <style:style style:family="text" style:name="a3298">
      <style:text-properties fo:color="#455f51" fo:font-family="微軟正黑體" style:font-family-asian="微軟正黑體" style:font-family-generic="swiss" style:font-family-generic-asian="swiss" style:font-pitch="variable" style:font-pitch-asian="variable" fo:font-size="0.20833in" style:font-size-asian="0.20833in" style:font-size-complex="0.20833in" fo:language="en" fo:country="US" style:letter-kerning="true"/>
    </style:style>
    <style:style style:family="drawing-page" style:name="a13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299">
      <style:paragraph-properties fo:text-align="center"/>
    </style:style>
    <style:style style:family="drawing-page" style:name="a1342">
      <style:drawing-page-properties draw:fill="bitmap" draw:fill-image-name="a134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50">
      <style:paragraph-properties fo:text-align="center" fo:margin-top="0.02778in" fo:margin-bottom="0in"/>
    </style:style>
    <style:style style:family="text" style:name="a134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4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52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34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3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text" style:name="a134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54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text" style:name="a134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5556in" style:font-size-asian="0.55556in" style:font-size-complex="0.55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55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fo:language="en" fo:country="US" fo:font-weight="normal" style:font-weight-asian="normal" style:font-weight-complex="normal" style:letter-kerning="true"/>
    </style:style>
    <style:style style:family="paragraph" style:name="a1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6">
      <style:text-properties fo:color="#0000cc" fo:font-family="Microsoft JhengHei" style:font-family-asian="Microsoft JhengHei" style:font-family-complex="Times New Roman" style:font-family-generic="swiss" style:font-family-generic-asian="swiss" style:font-family-generic-complex="roman" style:font-pitch="variable" style:font-pitch-asian="variable" style:font-pitch-complex="variable" fo:font-size="0.22222in" style:font-size-asian="0.22222in" style:font-size-complex="0.22222in" style:language-asian="zh" style:country-asian="TW" fo:font-weight="normal" style:font-weight-asian="normal" style:font-weight-complex="normal" style:letter-kerning="true"/>
    </style:style>
    <style:style style:family="presentation" style:name="a1349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157">
      <style:paragraph-properties fo:text-align="left" style:tab-stop-distance="0.75in" fo:margin-left="0.00764in" fo:margin-top="0.01736in" fo:margin-bottom="0in" style:punctuation-wrap="hanging" style:writing-mode="lr-tb"/>
    </style:style>
    <style:style style:family="table-cell" style:name="a2159">
      <style:table-cell-properties style:vertical-align="middle" fo:padding-top="0in" fo:padding-bottom="0in" fo:padding-left="0.01944in" fo:padding-right="0.01944in"/>
      <style:paragraph-properties style:writing-mode="lr-tb"/>
    </style:style>
    <style:style style:family="text" style:name="a101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16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7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新細明體" style:font-family-asian="微軟正黑體" style:font-family-generic="roman" style:font-family-generic-asian="swiss" style:font-pitch="variable" style:font-pitch-asian="variable" fo:font-size="0.31944in" style:font-size-asian="0.31944in" style:font-size-complex="0.319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80">
      <style:paragraph-properties fo:line-height="150%" fo:text-align="left" fo:margin-left="0in" fo:margin-right="0in" fo:text-indent="0in" fo:margin-top="0in" fo:margin-bottom="0in" style:writing-mode="lr-tb"/>
    </style:style>
    <style:style style:family="paragraph" style:name="a1018">
      <style:paragraph-properties fo:line-height="100%" fo:text-align="left" style:tab-stop-distance="1in" fo:margin-left="0in" fo:margin-right="0.05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681">
      <style:table-cell-properties style:vertical-align="middle" fo:background-color="#ffffff" fo:border-top="0.01042in solid #000000" fo:border-bottom="0.01042in solid #000000" fo:border-left="0.01042in solid #000000" fo:border-right="0.01042in solid #000000" fo:padding-top="0in" fo:padding-bottom="0in" fo:padding-left="0in" fo:padding-right="0in"/>
      <style:paragraph-properties style:writing-mode="lr-tb"/>
    </style:style>
    <style:style style:family="text" style:name="a2490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table-row" style:name="a1682">
      <style:table-row-properties style:row-height="0.89177in"/>
    </style:style>
    <style:style style:family="presentation" style:name="a1019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91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fo:font-weight="bold" style:font-weight-asian="bold" style:font-weight-complex="bold" style:letter-kerning="true"/>
    </style:style>
    <style:style style:family="text" style:name="a1683">
      <style:text-properties fo:font-variant="normal" fo:text-transform="none" fo:color="#000000" style:text-line-through-type="none" style:text-line-through-style="none" style:text-line-through-width="auto" style:text-line-through-color="font-color" fo:font-family="微軟正黑體" style:font-family-asian="微軟正黑體" style:font-family-complex="Microsoft JhengHei" style:font-family-generic="swiss" style:font-family-generic-asian="swiss" style:font-pitch="variable" style:font-pitch-asian="variable" fo:font-size="0.19444in" style:font-size-asian="0.19444in" style:font-size-complex="0.19444in" fo:language="en" style:language-asian="zh" fo:country="US" style:country-asian="TW" style:text-underline-type="none" style:text-underline-style="none" style:text-underline-width="auto" fo:font-weight="normal" style:font-weight-asian="normal" style:font-weight-complex="normal" style:text-underline-mode="continuous"/>
    </style:style>
    <style:style style:family="text" style:name="a2492">
      <style:text-properties fo:color="#455f51" fo:font-family="微軟正黑體" style:font-family-asian="微軟正黑體" style:font-family-complex="Times New Roman" style:font-family-generic="swiss" style:font-family-generic-asian="swiss" style:font-family-generic-complex="roman" style:font-pitch="variable" style:font-pitch-asian="variable" style:font-pitch-complex="variable" fo:font-size="0.16667in" style:font-size-asian="0.16667in" style:font-size-complex="0.16667in" fo:language="en" fo:country="US" fo:font-weight="bold" style:font-weight-asian="bold" style:font-weight-complex="bold" style:letter-kerning="true"/>
    </style:style>
    <style:style style:family="paragraph" style:name="a1684">
      <style:paragraph-properties fo:line-height="150%" fo:text-align="left" fo:margin-left="0.075in" fo:margin-right="0in" fo:text-indent="0in" fo:margin-top="0in" fo:margin-bottom="0in" style:writing-mode="lr-tb"/>
    </style:style>
    <text:list-style style:name="a2494"/>
    <text:list-style style:name="a2959"/>
    <text:list-style style:name="a2814"/>
    <text:list-style style:name="a2511"/>
    <text:list-style style:name="a2352"/>
    <text:list-style style:name="a2498"/>
    <text:list-style style:name="a2818"/>
    <text:list-style style:name="a2195"/>
    <text:list-style style:name="a2356"/>
    <text:list-style style:name="a2210"/>
    <text:list-style style:name="a2215"/>
    <text:list-style style:name="a1780"/>
    <text:list-style style:name="a3372"/>
    <text:list-style style:name="a1943"/>
    <text:list-style style:name="a3376"/>
    <text:list-style style:name="a3073"/>
    <text:list-style style:name="a1947"/>
    <text:list-style style:name="a148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802"/>
    <text:list-style style:name="a1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077"/>
    <text:list-style style:name="a11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in"/>
      </text:list-level-style-number>
      <text:list-level-style-number text:level="3" style:num-format="">
        <style:list-level-properties text:space-before="0.3in"/>
      </text:list-level-style-number>
      <text:list-level-style-number text:level="4" style:num-format="">
        <style:list-level-properties text:space-before="0.6in"/>
      </text:list-level-style-number>
      <text:list-level-style-number text:level="5" style:num-format="">
        <style:list-level-properties text:space-before="0.9in"/>
      </text:list-level-style-number>
      <text:list-level-style-number text:level="6" style:num-format="">
        <style:list-level-properties text:space-before="2.05in"/>
      </text:list-level-style-number>
      <text:list-level-style-number text:level="7" style:num-format="">
        <style:list-level-properties text:space-before="2.55in"/>
      </text:list-level-style-number>
      <text:list-level-style-number text:level="8" style:num-format="">
        <style:list-level-properties text:space-before="3.05in"/>
      </text:list-level-style-number>
      <text:list-level-style-number text:level="9" style:num-format="">
        <style:list-level-properties text:space-before="3.55in"/>
      </text:list-level-style-number>
    </text:list-style>
    <text:list-style style:name="a2962"/>
    <text:list-style style:name="a1187">
      <text:list-level-style-number text:level="1" style:num-format="1" style:num-suffix=".">
        <style:list-level-properties text:space-before="0.09132in" text:min-label-width="0.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5in"/>
        <style:text-properties fo:color="#2a4f1d" fo:font-family="Century Gothic" fo:font-size="85%"/>
      </text:list-level-style-number>
    </text:list-style>
    <text:list-style style:name="a1042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966"/>
    <text:list-style style:name="a2662"/>
    <text:list-style style:name="a2822"/>
    <text:list-style style:name="a2666"/>
    <text:list-style style:name="a1048">
      <text:list-level-style-bullet text:level="1" text:bullet-char="•">
        <style:list-level-properties text:space-before="0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3125in"/>
        <style:text-properties fo:font-family="Arial" style:font-family-generic="swiss" style:font-pitch="variable" fo:font-size="100%"/>
      </text:list-level-style-bullet>
    </text:list-style>
    <text:list-style style:name="a2826"/>
    <text:list-style style:name="a2522"/>
    <text:list-style style:name="a120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367"/>
    <text:list-style style:name="a2527"/>
    <text:list-style style:name="a3380"/>
    <text:list-style style:name="a1794"/>
    <text:list-style style:name="a3384"/>
    <text:list-style style:name="a14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081"/>
    <text:list-style style:name="a1956"/>
    <text:list-style style:name="a16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798"/>
    <text:list-style style:name="a3401"/>
    <text:list-style style:name="a3388"/>
    <text:list-style style:name="a1812"/>
    <text:list-style style:name="a16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086"/>
    <text:list-style style:name="a119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405"/>
    <text:list-style style:name="a3247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3102"/>
    <text:list-style style:name="a1354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973"/>
    <text:list-style style:name="a3409"/>
    <text:list-style style:name="a2670"/>
    <text:list-style style:name="a3106"/>
    <text:list-style style:name="a2830"/>
    <text:list-style style:name="a119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519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979"/>
    <text:list-style style:name="a2674"/>
    <text:list-style style:name="a2531"/>
    <text:list-style style:name="a2679"/>
    <text:list-style style:name="a2838"/>
    <text:list-style style:name="a2374"/>
    <text:list-style style:name="a2535"/>
    <text:list-style style:name="a2230"/>
    <text:list-style style:name="a2378"/>
    <text:list-style style:name="a2539"/>
    <text:list-style style:name="a2075"/>
    <text:list-style style:name="a2235"/>
    <text:list-style style:name="a2079"/>
    <text:list-style style:name="a3393"/>
    <text:list-style style:name="a3090"/>
    <text:list-style style:name="a3397"/>
    <text:list-style style:name="a3094"/>
    <text:list-style style:name="a3413"/>
    <text:list-style style:name="a3110"/>
    <text:list-style style:name="a3098"/>
    <text:list-style style:name="a13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523">
      <text:list-level-style-number text:level="1" style:num-format="1" style:num-suffix=".">
        <style:list-level-properties text:space-before="0.09132in" text:min-label-width="0.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5in"/>
        <style:text-properties fo:color="#2a4f1d" fo:font-family="Century Gothic" fo:font-size="85%"/>
      </text:list-level-style-number>
    </text:list-style>
    <text:list-style style:name="a3259"/>
    <text:list-style style:name="a3114"/>
    <text:list-style style:name="a2984"/>
    <text:list-style style:name="a2987"/>
    <text:list-style style:name="a1528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684"/>
    <text:list-style style:name="a3119"/>
    <text:list-style style:name="a1225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845"/>
    <text:list-style style:name="a2382"/>
    <text:list-style style:name="a2849"/>
    <text:list-style style:name="a2703"/>
    <text:list-style style:name="a2386"/>
    <text:list-style style:name="a2707"/>
    <text:list-style style:name="a2084"/>
    <text:list-style style:name="a2406"/>
    <text:list-style style:name="a2089"/>
    <text:list-style style:name="a2103"/>
    <text:list-style style:name="a3264"/>
    <text:list-style style:name="a2991"/>
    <text:list-style style:name="a3267"/>
    <text:list-style style:name="a13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123"/>
    <text:list-style style:name="a153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994"/>
    <text:list-style style:name="a1376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0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5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127"/>
    <text:list-style style:name="a2692"/>
    <text:list-style style:name="a2853"/>
    <text:list-style style:name="a107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2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2390"/>
    <text:list-style style:name="a2550"/>
    <text:list-style style:name="a2857"/>
    <text:list-style style:name="a107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394"/>
    <text:list-style style:name="a2410"/>
    <text:list-style style:name="a2093"/>
    <text:list-style style:name="a2398"/>
    <text:list-style style:name="a2557"/>
    <text:list-style style:name="a2718"/>
    <text:list-style style:name="a2414"/>
    <text:list-style style:name="a2098"/>
    <text:list-style style:name="a2257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418"/>
    <text:list-style style:name="a3271"/>
    <text:list-style style:name="a3131"/>
    <text:list-style style:name="a3437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3135"/>
    <text:list-style style:name="a12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386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54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8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861"/>
    <text:list-style style:name="a15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243">
      <text:list-level-style-bullet text:level="1" text:bullet-char="l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l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l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l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l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l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l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l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l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138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40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139"/>
    <text:list-style style:name="a108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246">
      <text:list-level-style-bullet text:level="1" text:bullet-char="l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l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l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l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l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l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l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l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l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561"/>
    <text:list-style style:name="a2722"/>
    <text:list-style style:name="a1249">
      <text:list-level-style-bullet text:level="1" text:bullet-char="l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l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l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l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l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l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l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l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l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869"/>
    <text:list-style style:name="a140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565"/>
    <text:list-style style:name="a2726"/>
    <text:list-style style:name="a2422"/>
    <text:list-style style:name="a1108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569"/>
    <text:list-style style:name="a2426"/>
    <text:list-style style:name="a2126"/>
    <text:list-style style:name="a3283"/>
    <text:list-style style:name="a2129"/>
    <text:list-style style:name="a3443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3287"/>
    <text:list-style style:name="a3300"/>
    <text:list-style style:name="a1393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3143"/>
    <text:list-style style:name="a3304"/>
    <text:list-style style:name="a3001"/>
    <text:list-style style:name="a3147"/>
    <text:list-style style:name="a12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4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2873"/>
    <text:list-style style:name="a3308"/>
    <text:list-style style:name="a14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098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11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877"/>
    <text:list-style style:name="a14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2573"/>
    <text:list-style style:name="a2734"/>
    <text:list-style style:name="a111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430"/>
    <text:list-style style:name="a2577"/>
    <text:list-style style:name="a2738"/>
    <text:list-style style:name="a2434"/>
    <text:list-style style:name="a2277"/>
    <text:list-style style:name="a2438"/>
    <text:list-style style:name="a2134"/>
    <text:list-style style:name="a3450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3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0.6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0.9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0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5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0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55in" text:min-label-width="0.3in"/>
        <style:text-properties fo:color="#626b1a" fo:font-family="Wingdings" style:font-pitch="variable" fo:font-size="95%"/>
      </text:list-level-style-bullet>
    </text:list-style>
    <text:list-style style:name="a3292"/>
    <text:list-style style:name="a1863"/>
    <text:list-style style:name="a1867"/>
    <text:list-style style:name="a3152"/>
    <text:list-style style:name="a3312"/>
    <text:list-style style:name="a3156"/>
    <text:list-style style:name="a2881"/>
    <text:list-style style:name="a3012"/>
    <text:list-style style:name="a14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2885"/>
    <text:list-style style:name="a2581"/>
    <text:list-style style:name="a2742"/>
    <text:list-style style:name="a2889"/>
    <text:list-style style:name="a112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281"/>
    <text:list-style style:name="a2746"/>
    <text:list-style style:name="a2601"/>
    <text:list-style style:name="a2442"/>
    <text:list-style style:name="a2589"/>
    <text:list-style style:name="a2285"/>
    <text:list-style style:name="a2605"/>
    <text:list-style style:name="a2300"/>
    <text:list-style style:name="a2289"/>
    <text:list-style style:name="a2609"/>
    <text:list-style style:name="a2304"/>
    <text:list-style style:name="a2146"/>
    <text:list-style style:name="a3460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309"/>
    <text:list-style style:name="a3160"/>
    <text:list-style style:name="a3466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3164"/>
    <text:list-style style:name="a3323"/>
    <text:list-style style:name="a127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3327"/>
    <text:list-style style:name="a3168"/>
    <text:list-style style:name="a2893"/>
    <text:list-style style:name="a113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50"/>
    <text:list-style style:name="a2897"/>
    <text:list-style style:name="a1438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593"/>
    <text:list-style style:name="a3029"/>
    <text:list-style style:name="a1135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597"/>
    <text:list-style style:name="a2293"/>
    <text:list-style style:name="a113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613"/>
    <text:list-style style:name="a2151"/>
    <text:list-style style:name="a2617"/>
    <text:list-style style:name="a2313"/>
    <text:list-style style:name="a3470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3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0.6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0.9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0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5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0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55in" text:min-label-width="0.3in"/>
        <style:text-properties fo:color="#626b1a" fo:font-family="Wingdings" style:font-pitch="variable" fo:font-size="95%"/>
      </text:list-level-style-bullet>
    </text:list-style>
    <text:list-style style:name="a2316"/>
    <text:list-style style:name="a2158"/>
    <text:list-style style:name="a3172"/>
    <text:list-style style:name="a3331"/>
    <text:list-style style:name="a12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176"/>
    <text:list-style style:name="a3335"/>
    <text:list-style style:name="a14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3033"/>
    <text:list-style style:name="a12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446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114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289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3039"/>
    <text:list-style style:name="a144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14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923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462"/>
    <text:list-style style:name="a2621"/>
    <text:list-style style:name="a1149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768"/>
    <text:list-style style:name="a2466"/>
    <text:list-style style:name="a2625"/>
    <text:list-style style:name="a2321"/>
    <text:list-style style:name="a2163"/>
    <text:list-style style:name="a3480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2326"/>
    <text:list-style style:name="a2168"/>
    <text:list-style style:name="a3484">
      <text:list-level-style-bullet text:level="1" text:bullet-char="l">
        <style:list-level-properties text:space-before="0.03in" text:min-label-width="0.27in"/>
        <style:text-properties fo:color="#2a4f1d" fo:font-family="Wingdings" style:font-pitch="variable" fo:font-size="85%"/>
      </text:list-level-style-bullet>
      <text:list-level-style-bullet text:level="2" text:bullet-char="l">
        <style:list-level-properties text:space-before="0.43in" text:min-label-width="0.27in"/>
        <style:text-properties fo:color="#2a4f1d" fo:font-family="Wingdings" style:font-pitch="variable" fo:font-size="85%"/>
      </text:list-level-style-bullet>
      <text:list-level-style-bullet text:level="3" text:bullet-char="l">
        <style:list-level-properties text:space-before="0.73in" text:min-label-width="0.27in"/>
        <style:text-properties fo:color="#2a4f1d" fo:font-family="Wingdings" style:font-pitch="variable" fo:font-size="85%"/>
      </text:list-level-style-bullet>
      <text:list-level-style-bullet text:level="4" text:bullet-char="l">
        <style:list-level-properties text:space-before="1.03in" text:min-label-width="0.27in"/>
        <style:text-properties fo:color="#2a4f1d" fo:font-family="Wingdings" style:font-pitch="variable" fo:font-size="85%"/>
      </text:list-level-style-bullet>
      <text:list-level-style-bullet text:level="5" text:bullet-char="l">
        <style:list-level-properties text:space-before="1.33in" text:min-label-width="0.27in"/>
        <style:text-properties fo:color="#2a4f1d" fo:font-family="Wingdings" style:font-pitch="variable" fo:font-size="85%"/>
      </text:list-level-style-bullet>
      <text:list-level-style-bullet text:level="6" text:bullet-char="l">
        <style:list-level-properties text:space-before="2.48in" text:min-label-width="0.27in"/>
        <style:text-properties fo:color="#2a4f1d" fo:font-family="Wingdings" style:font-pitch="variable" fo:font-size="85%"/>
      </text:list-level-style-bullet>
      <text:list-level-style-bullet text:level="7" text:bullet-char="l">
        <style:list-level-properties text:space-before="2.98in" text:min-label-width="0.27in"/>
        <style:text-properties fo:color="#2a4f1d" fo:font-family="Wingdings" style:font-pitch="variable" fo:font-size="85%"/>
      </text:list-level-style-bullet>
      <text:list-level-style-bullet text:level="8" text:bullet-char="l">
        <style:list-level-properties text:space-before="3.48in" text:min-label-width="0.27in"/>
        <style:text-properties fo:color="#2a4f1d" fo:font-family="Wingdings" style:font-pitch="variable" fo:font-size="85%"/>
      </text:list-level-style-bullet>
      <text:list-level-style-bullet text:level="9" text:bullet-char="l">
        <style:list-level-properties text:space-before="3.98in" text:min-label-width="0.27in"/>
        <style:text-properties fo:color="#2a4f1d" fo:font-family="Wingdings" style:font-pitch="variable" fo:font-size="85%"/>
      </text:list-level-style-bullet>
    </text:list-style>
    <text:list-style style:name="a3180"/>
    <text:list-style style:name="a3343"/>
    <text:list-style style:name="a3185"/>
    <text:list-style style:name="a129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347"/>
    <text:list-style style:name="a3201"/>
    <text:list-style style:name="a145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917"/>
    <text:list-style style:name="a3189"/>
    <text:list-style style:name="a1297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3205"/>
    <text:list-style style:name="a1456">
      <text:list-level-style-number text:level="1" style:num-format="1" style:num-suffix=".">
        <style:list-level-properties text:space-before="0.09132in" text:min-label-width="0.4375in"/>
        <style:text-properties fo:color="#2a4f1d" fo:font-family="Century Gothic" fo:font-size="85%"/>
      </text:list-level-style-number>
      <text:list-level-style-number text:level="2" style:num-format="1" style:num-suffix=".">
        <style:list-level-properties text:space-before="0.49132in" text:min-label-width="0.4375in"/>
        <style:text-properties fo:color="#2a4f1d" fo:font-family="Century Gothic" fo:font-size="85%"/>
      </text:list-level-style-number>
      <text:list-level-style-number text:level="3" style:num-format="1" style:num-suffix=".">
        <style:list-level-properties text:space-before="0.79132in" text:min-label-width="0.4375in"/>
        <style:text-properties fo:color="#2a4f1d" fo:font-family="Century Gothic" fo:font-size="85%"/>
      </text:list-level-style-number>
      <text:list-level-style-number text:level="4" style:num-format="1" style:num-suffix=".">
        <style:list-level-properties text:space-before="1.09132in" text:min-label-width="0.4375in"/>
        <style:text-properties fo:color="#2a4f1d" fo:font-family="Century Gothic" fo:font-size="85%"/>
      </text:list-level-style-number>
      <text:list-level-style-number text:level="5" style:num-format="1" style:num-suffix=".">
        <style:list-level-properties text:space-before="1.39132in" text:min-label-width="0.4375in"/>
        <style:text-properties fo:color="#2a4f1d" fo:font-family="Century Gothic" fo:font-size="85%"/>
      </text:list-level-style-number>
      <text:list-level-style-number text:level="6" style:num-format="1" style:num-suffix=".">
        <style:list-level-properties text:space-before="2.54132in" text:min-label-width="0.4375in"/>
        <style:text-properties fo:color="#2a4f1d" fo:font-family="Century Gothic" fo:font-size="85%"/>
      </text:list-level-style-number>
      <text:list-level-style-number text:level="7" style:num-format="1" style:num-suffix=".">
        <style:list-level-properties text:space-before="3.04132in" text:min-label-width="0.4375in"/>
        <style:text-properties fo:color="#2a4f1d" fo:font-family="Century Gothic" fo:font-size="85%"/>
      </text:list-level-style-number>
      <text:list-level-style-number text:level="8" style:num-format="1" style:num-suffix=".">
        <style:list-level-properties text:space-before="3.54132in" text:min-label-width="0.4375in"/>
        <style:text-properties fo:color="#2a4f1d" fo:font-family="Century Gothic" fo:font-size="85%"/>
      </text:list-level-style-number>
      <text:list-level-style-number text:level="9" style:num-format="1" style:num-suffix=".">
        <style:list-level-properties text:space-before="4.04132in" text:min-label-width="0.4375in"/>
        <style:text-properties fo:color="#2a4f1d" fo:font-family="Century Gothic" fo:font-size="85%"/>
      </text:list-level-style-number>
    </text:list-style>
    <text:list-style style:name="a2772"/>
    <text:list-style style:name="a131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209"/>
    <text:list-style style:name="a2470"/>
    <text:list-style style:name="a2776"/>
    <text:list-style style:name="a1318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474"/>
    <text:list-style style:name="a2478"/>
    <text:list-style style:name="a2339"/>
    <text:list-style style:name="a3351"/>
    <text:list-style style:name="a3193"/>
    <text:list-style style:name="a3355"/>
    <text:list-style style:name="a1925"/>
    <text:list-style style:name="a3197"/>
    <text:list-style style:name="a3053"/>
    <text:list-style style:name="a3213"/>
    <text:list-style style:name="a3359"/>
    <text:list-style style:name="a2780"/>
    <text:list-style style:name="a2940"/>
    <text:list-style style:name="a3057"/>
    <text:list-style style:name="a116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32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943"/>
    <text:list-style style:name="a13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2787"/>
    <text:list-style style:name="a2947"/>
    <text:list-style style:name="a2801"/>
    <text:list-style style:name="a2485"/>
    <text:list-style style:name="a2806"/>
    <text:list-style style:name="a2501"/>
    <text:list-style style:name="a2489"/>
    <text:list-style style:name="a2648">
      <text:list-level-style-bullet text:level="1" text:bullet-char="u">
        <style:list-level-properties text:space-before="0in" text:min-label-width="0.3in"/>
        <style:text-properties fo:color="#626b1a" fo:font-family="Wingdings" style:font-pitch="variable" fo:font-size="95%"/>
      </text:list-level-style-bullet>
      <text:list-level-style-bullet text:level="2" text:bullet-char="u">
        <style:list-level-properties text:space-before="0.4in" text:min-label-width="0.3in"/>
        <style:text-properties fo:color="#626b1a" fo:font-family="Wingdings" style:font-pitch="variable" fo:font-size="95%"/>
      </text:list-level-style-bullet>
      <text:list-level-style-bullet text:level="3" text:bullet-char="u">
        <style:list-level-properties text:space-before="0.7in" text:min-label-width="0.3in"/>
        <style:text-properties fo:color="#626b1a" fo:font-family="Wingdings" style:font-pitch="variable" fo:font-size="95%"/>
      </text:list-level-style-bullet>
      <text:list-level-style-bullet text:level="4" text:bullet-char="u">
        <style:list-level-properties text:space-before="1in" text:min-label-width="0.3in"/>
        <style:text-properties fo:color="#626b1a" fo:font-family="Wingdings" style:font-pitch="variable" fo:font-size="95%"/>
      </text:list-level-style-bullet>
      <text:list-level-style-bullet text:level="5" text:bullet-char="u">
        <style:list-level-properties text:space-before="1.3in" text:min-label-width="0.3in"/>
        <style:text-properties fo:color="#626b1a" fo:font-family="Wingdings" style:font-pitch="variable" fo:font-size="95%"/>
      </text:list-level-style-bullet>
      <text:list-level-style-bullet text:level="6" text:bullet-char="u">
        <style:list-level-properties text:space-before="2.45in" text:min-label-width="0.3in"/>
        <style:text-properties fo:color="#626b1a" fo:font-family="Wingdings" style:font-pitch="variable" fo:font-size="95%"/>
      </text:list-level-style-bullet>
      <text:list-level-style-bullet text:level="7" text:bullet-char="u">
        <style:list-level-properties text:space-before="2.95in" text:min-label-width="0.3in"/>
        <style:text-properties fo:color="#626b1a" fo:font-family="Wingdings" style:font-pitch="variable" fo:font-size="95%"/>
      </text:list-level-style-bullet>
      <text:list-level-style-bullet text:level="8" text:bullet-char="u">
        <style:list-level-properties text:space-before="3.45in" text:min-label-width="0.3in"/>
        <style:text-properties fo:color="#626b1a" fo:font-family="Wingdings" style:font-pitch="variable" fo:font-size="95%"/>
      </text:list-level-style-bullet>
      <text:list-level-style-bullet text:level="9" text:bullet-char="u">
        <style:list-level-properties text:space-before="3.95in" text:min-label-width="0.3in"/>
        <style:text-properties fo:color="#626b1a" fo:font-family="Wingdings" style:font-pitch="variable" fo:font-size="95%"/>
      </text:list-level-style-bullet>
    </text:list-style>
    <text:list-style style:name="a2344"/>
    <text:list-style style:name="a2185"/>
    <text:list-style style:name="a2506"/>
    <text:list-style style:name="a2348"/>
    <text:list-style style:name="a2205"/>
    <text:list-style style:name="a1772"/>
    <text:list-style style:name="a3363"/>
    <text:list-style style:name="a1471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061"/>
    <text:list-style style:name="a3368"/>
    <text:list-style style:name="a1939"/>
    <text:list-style style:name="a3065"/>
    <text:list-style style:name="a11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3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in"/>
      </text:list-level-style-number>
      <text:list-level-style-number text:level="3" style:num-format="">
        <style:list-level-properties text:space-before="0.7in"/>
      </text:list-level-style-number>
      <text:list-level-style-number text:level="4" style:num-format="">
        <style:list-level-properties text:space-before="1in"/>
      </text:list-level-style-number>
      <text:list-level-style-number text:level="5" style:num-format="">
        <style:list-level-properties text:space-before="1.3in"/>
      </text:list-level-style-number>
      <text:list-level-style-number text:level="6" style:num-format="">
        <style:list-level-properties text:space-before="2.45in"/>
      </text:list-level-style-number>
      <text:list-level-style-number text:level="7" style:num-format="">
        <style:list-level-properties text:space-before="2.95in"/>
      </text:list-level-style-number>
      <text:list-level-style-number text:level="8" style:num-format="">
        <style:list-level-properties text:space-before="3.45in"/>
      </text:list-level-style-number>
      <text:list-level-style-number text:level="9" style:num-format="">
        <style:list-level-properties text:space-before="3.95in"/>
      </text:list-level-style-number>
    </text:list-style>
    <text:list-style style:name="a147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791"/>
    <text:list-style style:name="a2950"/>
    <text:list-style style:name="a3069"/>
    <text:list-style style:name="a1176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2954"/>
    <text:list-style style:name="a2796"/>
  </office:automatic-styles>
  <office:body>
    <office:presentation>
      <draw:page draw:name="Slide17" draw:style-name="a987" draw:master-page-name="Master1-Layout1-title-標題投影片" presentation:presentation-page-layout-name="Master1-PPL1" draw:id="Slide-272">
        <draw:frame draw:id="id170" presentation:style-name="a996" draw:name="標題 3" svg:x="0.60317in" svg:y="0.98413in" svg:width="11.88294in" svg:height="0.75397in" presentation:class="title" presentation:placeholder="false">
          <draw:text-box>
            <text:p text:style-name="a995" text:class-names="" text:cond-style-name=""><text:span text:style-name="a988" text:class-names="">114</text:span><text:span text:style-name="a989" text:class-names="">年第</text:span><text:span text:style-name="a990" text:class-names="">1</text:span><text:span text:style-name="a991" text:class-names="">梯次科研創業計畫個案構想書</text:span><text:span text:style-name="a992" text:class-names="">(</text:span><text:span text:style-name="a993" text:class-names="">萌芽案</text:span><text:span text:style-name="a994" text:class-names="">)</text:span></text:p>
          </draw:text-box>
          <svg:title/>
          <svg:desc/>
        </draw:frame>
        <draw:frame draw:id="id171" presentation:style-name="a1019" draw:name="副標題 4" svg:x="6.12698in" svg:y="5.02283in" svg:width="6.54857in" svg:height="1.54859in" presentation:class="subtitle" presentation:placeholder="false">
          <draw:text-box>
            <text:p text:style-name="a1001" text:class-names="" text:cond-style-name=""><text:span text:style-name="a997" text:class-names="">申請機構</text:span><text:span text:style-name="a998" text:class-names="">：</text:span><text:span text:style-name="a999" text:class-names="">國立○○大學</text:span><text:span text:style-name="a1000" text:class-names=""/></text:p>
            <text:p text:style-name="a1008" text:class-names="" text:cond-style-name=""><text:span text:style-name="a1002" text:class-names="">個案計畫主持人</text:span><text:span text:style-name="a1003" text:class-names="">：</text:span><text:span text:style-name="a1004" text:class-names="">○○○教授</text:span><text:span text:style-name="a1005" text:class-names="">/</text:span><text:span text:style-name="a1006" text:class-names="">○○○○系</text:span><text:span text:style-name="a1007" text:class-names=""/></text:p>
            <text:p text:style-name="a1016" text:class-names="" text:cond-style-name=""><text:span text:style-name="a1009" text:class-names=""><text:s text:c="8"/></text:span><text:span text:style-name="a1010" text:class-names="">共同主持人</text:span><text:span text:style-name="a1011" text:class-names="">：</text:span><text:span text:style-name="a1012" text:class-names="">○○○教授</text:span><text:span text:style-name="a1013" text:class-names="">/</text:span><text:span text:style-name="a1014" text:class-names="">○○○○系</text:span><text:span text:style-name="a1015" text:class-names=""/></text:p>
            <text:p text:style-name="a1018" text:class-names="" text:cond-style-name=""><text:span text:style-name="a1017" text:class-names=""/></text:p>
          </draw:text-box>
          <svg:title/>
          <svg:desc/>
        </draw:frame>
        <draw:frame draw:id="id172" draw:style-name="a1025" draw:name="標題 3" svg:x="0.60762in" svg:y="2.54664in" svg:width="11.44889in" svg:height="2in">
          <draw:text-box>
            <text:p text:style-name="a1022" text:class-names="" text:cond-style-name=""><text:span text:style-name="a1020" text:class-names="">○○○○○○○○○○○○○○</text:span><text:span text:style-name="a1021" text:class-names=""/></text:p>
            <text:p text:style-name="a1024" text:class-names="" text:cond-style-name=""><text:span text:style-name="a1023" text:class-names="">○○個案</text:span></text:p>
          </draw:text-box>
          <svg:title/>
          <svg:desc/>
        </draw:frame>
        <draw:frame draw:id="id173" draw:style-name="a1030" draw:name="副標題 4" svg:x="9.69397in" svg:y="6.86508in" svg:width="2.56in" svg:height="0.63492in">
          <draw:text-box>
            <text:p text:style-name="a1029" text:class-names="" text:cond-style-name=""><text:span text:style-name="a1026" text:class-names=""><text:s text:c="1"/></text:span><text:span text:style-name="a1027" text:class-names="">113</text:span><text:span text:style-name="a1028" text:class-names="">年○月○日</text:span></text:p>
          </draw:text-box>
          <svg:title/>
          <svg:desc/>
        </draw:frame>
        <draw:frame draw:id="id174" draw:style-name="a1037" draw:name="文字方塊 1" svg:x="3.71477in" svg:y="6.97261in" svg:width="5.23459in" svg:height="0.43757in">
          <draw:text-box>
            <text:p text:style-name="a1036" text:class-names="" text:cond-style-name=""><text:span text:style-name="a1031" text:class-names="">(</text:span><text:span text:style-name="a1032" text:class-names="">本範本一、二兩項，請勿超過2</text:span><text:span text:style-name="a1033" text:class-names="">5</text:span><text:span text:style-name="a1034" text:class-names="">頁</text:span><text:span text:style-name="a1035" text:class-names="">)</text:span></text:p>
          </draw:text-box>
          <svg:title/>
          <svg:desc/>
        </draw:frame>
        <draw:frame draw:id="id175" draw:style-name="a1049" draw:name="文字方塊 2" svg:x="0.02778in" svg:y="5.46578in" svg:width="5.43056in" svg:height="1.3127in">
          <draw:text-box>
            <text:list text:style-name="a1042">
              <text:list-item>
                <text:p text:style-name="a1041" text:class-names="" text:cond-style-name=""><text:span text:style-name="a1038" text:class-names="">本計畫是否同時有其他單位提供補助項目</text:span><text:span text:style-name="a1039" text:class-names=""><text:line-break/></text:span><text:span text:style-name="a1040" text:class-names="">□否；□是，請於「個案經費表」揭露說明</text:span></text:p>
              </text:list-item>
            </text:list>
            <text:list text:style-name="a1048">
              <text:list-item>
                <text:p text:style-name="a1047" text:class-names="" text:cond-style-name=""><text:span text:style-name="a1043" text:class-names="">是否曾執行與本計畫相關各部會研究計畫</text:span><text:span text:style-name="a1044" text:class-names=""><text:line-break/></text:span><text:span text:style-name="a1045" text:class-names="">□否；□是，請填寫「相關計畫補助狀況」</text:span><text:span text:style-name="a1046" text:class-names=""/></text:p>
              </text:list-item>
            </text:list>
          </draw:text-box>
          <svg:title/>
          <svg:desc/>
        </draw:frame>
        <presentation:notes draw:style-name="a1055">
          <draw:page-thumbnail draw:page-number="1" svg:x="0.46007in" svg:y="1.35764in" svg:width="6.51389in" svg:height="3.66319in" presentation:class="page" draw:id="id176" presentation:style-name="a1050" draw:name="投影片影像預留位置 1">
            <svg:title/>
            <svg:desc/>
          </draw:page-thumbnail>
          <draw:frame draw:id="id177" presentation:style-name="a1051" draw:name="備忘稿預留位置 2" svg:x="0.7434in" svg:y="5.22524in" svg:width="5.94722in" svg:height="4.2752in" presentation:class="notes" presentation:placeholder="true">
            <draw:text-box/>
            <svg:title/>
            <svg:desc/>
          </draw:frame>
          <draw:frame draw:id="id178" draw:style-name="a1054" draw:name="投影片編號預留位置 3" svg:x="4.2109in" svg:y="10.31287in" svg:width="3.22141in" svg:height="0.54477in">
            <draw:text-box>
              <text:p text:style-name="a1053" text:class-names="" text:cond-style-name=""><text:span text:style-name="a1052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6" draw:style-name="a1057" draw:master-page-name="Master1-Layout2-obj-標題及內容" presentation:presentation-page-layout-name="Master1-PPL2" draw:id="Slide-481">
        <draw:frame draw:id="id179" presentation:style-name="a1064" draw:name="標題 1" svg:x="0.53125in" svg:y="0in" svg:width="12in" svg:height="0.9375in" presentation:class="title" presentation:placeholder="false">
          <draw:text-box>
            <text:p text:style-name="a1063" text:class-names="" text:cond-style-name=""><text:span text:style-name="a1058" text:class-names="">一、構想項目說明</text:span><text:span text:style-name="a1059" text:class-names="">(</text:span><text:span text:style-name="a1060" text:class-names="">以下為參考項目，團隊可自行編列順序</text:span><text:span text:style-name="a1061" text:class-names="">)</text:span><text:span text:style-name="a1062" text:class-names=""/></text:p>
          </draw:text-box>
          <svg:title/>
          <svg:desc/>
        </draw:frame>
        <draw:frame draw:id="id180" presentation:style-name="a1210" draw:name="內容版面配置區 2" svg:x="0.66667in" svg:y="0.9375in" svg:width="12.55208in" svg:height="6.4132in" presentation:class="outline" presentation:placeholder="false">
          <draw:text-box>
            <text:list text:style-name="a1071">
              <text:list-item>
                <text:p text:style-name="a1070" text:class-names="" text:cond-style-name=""><text:span text:style-name="a1065" text:class-names="">(</text:span><text:span text:style-name="a1066" text:class-names="">一</text:span><text:span text:style-name="a1067" text:class-names="">)</text:span><text:span text:style-name="a1068" text:class-names="">核心技術原創性</text:span><text:span text:style-name="a1069" text:class-names=""/></text:p>
              </text:list-item>
            </text:list>
            <text:list text:style-name="a1075">
              <text:list-item>
                <text:list text:style-name="a1075">
                  <text:list-item>
                    <text:p text:style-name="a1074" text:class-names="" text:cond-style-name=""><text:span text:style-name="a1072" text:class-names="">原創性核心技術說明</text:span><text:span text:style-name="a1073" text:class-names=""/></text:p>
                  </text:list-item>
                </text:list>
              </text:list-item>
            </text:list>
            <text:list text:style-name="a1079">
              <text:list-item>
                <text:list text:style-name="a1079">
                  <text:list-item>
                    <text:list text:style-name="a1079">
                      <text:list-item>
                        <text:p text:style-name="a1078" text:class-names="" text:cond-style-name=""><text:span text:style-name="a1076" text:class-names="">本計畫運用之創業技術內容，須為政府補助計畫產出之研發成果，依科技基本法規定歸屬於執行機構所有者。</text:span><text:span text:style-name="a1077" text:class-names=""/></text:p>
                      </text:list-item>
                    </text:list>
                  </text:list-item>
                </text:list>
              </text:list-item>
            </text:list>
            <text:list text:style-name="a1083">
              <text:list-item>
                <text:list text:style-name="a1083">
                  <text:list-item>
                    <text:list text:style-name="a1083">
                      <text:list-item>
                        <text:p text:style-name="a1082" text:class-names="" text:cond-style-name=""><text:span text:style-name="a1080" text:class-names="">請說明核心技術內容及相關實驗數據，並請列出已發表之關鍵期刊論文、研討會議、榮獲知名獎座等。</text:span><text:span text:style-name="a1081" text:class-names=""/></text:p>
                      </text:list-item>
                    </text:list>
                  </text:list-item>
                </text:list>
              </text:list-item>
            </text:list>
            <text:list text:style-name="a1087">
              <text:list-item>
                <text:list text:style-name="a1087">
                  <text:list-item>
                    <text:list text:style-name="a1087">
                      <text:list-item>
                        <text:p text:style-name="a1086" text:class-names="" text:cond-style-name=""><text:span text:style-name="a1084" text:class-names="">請說明將運用於創業之技術內容智財布局規劃，包括專利、營業秘密等。</text:span><text:span text:style-name="a1085" text:class-names=""/></text:p>
                      </text:list-item>
                    </text:list>
                  </text:list-item>
                </text:list>
              </text:list-item>
            </text:list>
            <text:list text:style-name="a1094">
              <text:list-item>
                <text:p text:style-name="a1093" text:class-names="" text:cond-style-name=""><text:span text:style-name="a1088" text:class-names="">(</text:span><text:span text:style-name="a1089" text:class-names="">二</text:span><text:span text:style-name="a1090" text:class-names="">)</text:span><text:span text:style-name="a1091" text:class-names="">研發成果商品化規劃</text:span><text:span text:style-name="a1092" text:class-names=""/></text:p>
              </text:list-item>
            </text:list>
            <text:list text:style-name="a1098">
              <text:list-item>
                <text:list text:style-name="a1098">
                  <text:list-item>
                    <text:p text:style-name="a1097" text:class-names="" text:cond-style-name=""><text:span text:style-name="a1095" text:class-names="">可形成先期產業或重塑原有產業價值鏈之分析與說明，包括</text:span><text:span text:style-name="a1096" text:class-names=""/></text:p>
                  </text:list-item>
                </text:list>
              </text:list-item>
            </text:list>
            <text:list text:style-name="a1108">
              <text:list-item>
                <text:list text:style-name="a1108">
                  <text:list-item>
                    <text:list text:style-name="a1108">
                      <text:list-item>
                        <text:p text:style-name="a1107" text:class-names="" text:cond-style-name=""><text:span text:style-name="a1099" text:class-names="">市場未被滿足的需求</text:span><text:span text:style-name="a1100" text:class-names=""><text:s text:c="1"/>(Unmet needs</text:span><text:span text:style-name="a1101" text:class-names=""><text:s text:c="1"/></text:span><text:span text:style-name="a1102" text:class-names="">，生醫類為</text:span><text:span text:style-name="a1103" text:class-names=""><text:s text:c="1"/>Unmet Clinical needs</text:span><text:span text:style-name="a1104" text:class-names="">以及通路策略</text:span><text:span text:style-name="a1105" text:class-names="">)<text:s text:c="1"/></text:span><text:span text:style-name="a1106" text:class-names=""/></text:p>
                      </text:list-item>
                    </text:list>
                  </text:list-item>
                </text:list>
              </text:list-item>
            </text:list>
            <text:list text:style-name="a1111">
              <text:list-item>
                <text:list text:style-name="a1111">
                  <text:list-item>
                    <text:list text:style-name="a1111">
                      <text:list-item>
                        <text:p text:style-name="a1110" text:class-names="" text:cond-style-name=""><text:span text:style-name="a1109" text:class-names="">市場定位及規模預估</text:span></text:p>
                      </text:list-item>
                    </text:list>
                  </text:list-item>
                </text:list>
              </text:list-item>
            </text:list>
            <text:list text:style-name="a1115">
              <text:list-item>
                <text:list text:style-name="a1115">
                  <text:list-item>
                    <text:p text:style-name="a1114" text:class-names="" text:cond-style-name=""><text:span text:style-name="a1112" text:class-names="">早期商業發展策略</text:span><text:span text:style-name="a1113" text:class-names=""/></text:p>
                  </text:list-item>
                </text:list>
              </text:list-item>
            </text:list>
            <text:list text:style-name="a1124">
              <text:list-item>
                <text:list text:style-name="a1124">
                  <text:list-item>
                    <text:list text:style-name="a1124">
                      <text:list-item>
                        <text:p text:style-name="a1123" text:class-names="" text:cond-style-name=""><text:span text:style-name="a1116" text:class-names="">產品市場供應鏈上下游、競爭者分析及優勢等</text:span><text:span text:style-name="a1117" text:class-names=""><text:s text:c="1"/>(</text:span><text:span text:style-name="a1118" text:class-names="">含產品發展、市場進入</text:span><text:span text:style-name="a1119" text:class-names="">/</text:span><text:span text:style-name="a1120" text:class-names="">布局規劃</text:span><text:span text:style-name="a1121" text:class-names="">)<text:s text:c="1"/></text:span><text:span text:style-name="a1122" text:class-names=""/></text:p>
                      </text:list-item>
                    </text:list>
                  </text:list-item>
                </text:list>
              </text:list-item>
            </text:list>
            <text:list text:style-name="a1131">
              <text:list-item>
                <text:list text:style-name="a1131">
                  <text:list-item>
                    <text:list text:style-name="a1131">
                      <text:list-item>
                        <text:p text:style-name="a1130" text:class-names="" text:cond-style-name=""><text:span text:style-name="a1125" text:class-names="">供應鏈下游先期使用者</text:span><text:span text:style-name="a1126" text:class-names="">(early adopter)<text:s text:c="1"/></text:span><text:span text:style-name="a1127" text:class-names="">或前瞻使用者</text:span><text:span text:style-name="a1128" text:class-names=""><text:s text:c="1"/>(lead user)<text:s text:c="1"/></text:span><text:span text:style-name="a1129" text:class-names="">使用意願及其需求和規格等分析</text:span></text:p>
                      </text:list-item>
                    </text:list>
                  </text:list-item>
                </text:list>
              </text:list-item>
            </text:list>
            <text:list text:style-name="a1135">
              <text:list-item>
                <text:list text:style-name="a1135">
                  <text:list-item>
                    <text:p text:style-name="a1134" text:class-names="" text:cond-style-name=""><text:span text:style-name="a1132" text:class-names="">技術發展里程碑及商業發展里程碑，包括各階段目標與時程</text:span><text:span text:style-name="a1133" text:class-names=""/></text:p>
                  </text:list-item>
                </text:list>
              </text:list-item>
            </text:list>
            <text:list text:style-name="a1139">
              <text:list-item>
                <text:list text:style-name="a1139">
                  <text:list-item>
                    <text:list text:style-name="a1139">
                      <text:list-item>
                        <text:p text:style-name="a1138" text:class-names="" text:cond-style-name=""><text:span text:style-name="a1136" text:class-names="">技術或服務的發展進程里程碑</text:span><text:span text:style-name="a1137" text:class-names=""/></text:p>
                      </text:list-item>
                    </text:list>
                  </text:list-item>
                </text:list>
              </text:list-item>
            </text:list>
            <text:list text:style-name="a1142">
              <text:list-item>
                <text:list text:style-name="a1142">
                  <text:list-item>
                    <text:list text:style-name="a1142">
                      <text:list-item>
                        <text:p text:style-name="a1141" text:class-names="" text:cond-style-name=""><text:span text:style-name="a1140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1145">
              <text:list-item>
                <text:list text:style-name="a1145">
                  <text:list-item>
                    <text:list text:style-name="a1145">
                      <text:list-item>
                        <text:p text:style-name="a1144" text:class-names="" text:cond-style-name=""><text:span text:style-name="a1143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1149">
              <text:list-item>
                <text:list text:style-name="a1149">
                  <text:list-item>
                    <text:p text:style-name="a1148" text:class-names="" text:cond-style-name=""><text:span text:style-name="a1146" text:class-names="">補助期間預計進行商化工作項和產品里程碑，包括</text:span><text:span text:style-name="a1147" text:class-names=""/></text:p>
                  </text:list-item>
                </text:list>
              </text:list-item>
            </text:list>
            <text:list text:style-name="a1164">
              <text:list-item>
                <text:list text:style-name="a1164">
                  <text:list-item>
                    <text:list text:style-name="a1164">
                      <text:list-item>
                        <text:p text:style-name="a1163" text:class-names="" text:cond-style-name=""><text:span text:style-name="a1150" text:class-names="">技術可行性驗證及風險管控規劃</text:span><text:span text:style-name="a1151" text:class-names=""><text:s text:c="1"/></text:span><text:span text:style-name="a1152" text:class-names="">(</text:span><text:span text:style-name="a1153" text:class-names="">萌芽案</text:span><text:span text:style-name="a1154" text:class-names="">TRL4-6</text:span><text:span text:style-name="a1155" text:class-names="">：α</text:span><text:span text:style-name="a1156" text:class-names="">-test</text:span><text:span text:style-name="a1157" text:class-names="">、拔尖案</text:span><text:span text:style-name="a1158" text:class-names="">TRL6-8</text:span><text:span text:style-name="a1159" text:class-names="">：β</text:span><text:span text:style-name="a1160" text:class-names="">-test) ✽</text:span><text:span text:style-name="a1161" text:class-names="">請參考附錄</text:span><text:span text:style-name="a1162" text:class-names=""/></text:p>
                      </text:list-item>
                    </text:list>
                  </text:list-item>
                </text:list>
              </text:list-item>
            </text:list>
            <text:list text:style-name="a1170">
              <text:list-item>
                <text:list text:style-name="a1170">
                  <text:list-item>
                    <text:list text:style-name="a1170">
                      <text:list-item>
                        <text:p text:style-name="a1169" text:class-names="" text:cond-style-name=""><text:span text:style-name="a1165" text:class-names="">原型機發展階段規劃</text:span><text:span text:style-name="a1166" text:class-names=""><text:s text:c="1"/>(</text:span><text:span text:style-name="a1167" text:class-names="">醫材類請說明醫材比對品與預期用途</text:span><text:span text:style-name="a1168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176">
              <text:list-item>
                <text:list text:style-name="a1176">
                  <text:list-item>
                    <text:list text:style-name="a1176">
                      <text:list-item>
                        <text:p text:style-name="a1175" text:class-names="" text:cond-style-name=""><text:span text:style-name="a1171" text:class-names="">相關法規驗證等執行規劃</text:span><text:span text:style-name="a1172" text:class-names=""><text:s text:c="1"/>(</text:span><text:span text:style-name="a1173" text:class-names="">醫材類含取證所需之實驗臨床規劃</text:span><text:span text:style-name="a1174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183">
              <text:list-item>
                <text:list text:style-name="a1183">
                  <text:list-item>
                    <text:p text:style-name="a1182" text:class-names="" text:cond-style-name=""><text:span text:style-name="a1177" text:class-names="">(</text:span><text:span text:style-name="a1178" text:class-names="">三</text:span><text:span text:style-name="a1179" text:class-names="">)</text:span><text:span text:style-name="a1180" text:class-names="">創業團隊組成</text:span><text:span text:style-name="a1181" text:class-names=""/></text:p>
                  </text:list-item>
                </text:list>
              </text:list-item>
            </text:list>
            <text:list text:style-name="a1187">
              <text:list-item>
                <text:list text:style-name="a1187">
                  <text:list-item>
                    <text:p text:style-name="a1186" text:class-names="" text:cond-style-name=""><text:span text:style-name="a1184" text:class-names="">團隊創業準備度與成員組成完整性</text:span><text:span text:style-name="a1185" text:class-names=""/></text:p>
                  </text:list-item>
                </text:list>
              </text:list-item>
            </text:list>
            <text:list text:style-name="a1192">
              <text:list-item>
                <text:list text:style-name="a1192">
                  <text:list-item>
                    <text:list text:style-name="a1192">
                      <text:list-item>
                        <text:p text:style-name="a1191" text:class-names="" text:cond-style-name=""><text:span text:style-name="a1188" text:class-names="">PI</text:span><text:span text:style-name="a1189" text:class-names="">創業決心及校內外團隊組成之規劃</text:span><text:span text:style-name="a1190" text:class-names=""/></text:p>
                      </text:list-item>
                    </text:list>
                  </text:list-item>
                </text:list>
              </text:list-item>
            </text:list>
            <text:list text:style-name="a1199">
              <text:list-item>
                <text:list text:style-name="a1199">
                  <text:list-item>
                    <text:list text:style-name="a1199">
                      <text:list-item>
                        <text:p text:style-name="a1198" text:class-names="" text:cond-style-name=""><text:span text:style-name="a1193" text:class-names="">萌芽案：團隊組成及</text:span><text:span text:style-name="a1194" text:class-names="">3</text:span><text:span text:style-name="a1195" text:class-names="">個月聘用專任</text:span><text:span text:style-name="a1196" text:class-names="">BD</text:span><text:span text:style-name="a1197" text:class-names="">人選規劃</text:span></text:p>
                      </text:list-item>
                    </text:list>
                  </text:list-item>
                </text:list>
              </text:list-item>
            </text:list>
            <text:list text:style-name="a1209">
              <text:list-item>
                <text:list text:style-name="a1209">
                  <text:list-item>
                    <text:list text:style-name="a1209">
                      <text:list-item>
                        <text:p text:style-name="a1208" text:class-names="" text:cond-style-name=""><text:span text:style-name="a1200" text:class-names="">拔尖案：團隊組成及</text:span><text:span text:style-name="a1201" text:class-names="">3</text:span><text:span text:style-name="a1202" text:class-names="">個月聘用專任</text:span><text:span text:style-name="a1203" text:class-names="">CEO</text:span><text:span text:style-name="a1204" text:class-names="">或</text:span><text:span text:style-name="a1205" text:class-names="">COO</text:span><text:span text:style-name="a1206" text:class-names="">人選規劃</text:span><text:span text:style-name="a1207" text:class-names=""/></text:p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81" draw:style-name="a1213" draw:name="投影片編號版面配置區 3" svg:x="11.55556in" svg:y="6.95139in" svg:width="1.11111in" svg:height="0.39931in">
          <draw:text-box>
            <text:p text:style-name="a1212" text:class-names="" text:cond-style-name=""><text:span text:style-name="a1211" text:class-names=""><text:page-number style:num-format="1" text:fixed="false"/></text:span></text:p>
          </draw:text-box>
          <svg:title/>
          <svg:desc/>
        </draw:frame>
      </draw:page>
      <draw:page draw:name="Slide22" draw:style-name="a1215" draw:master-page-name="Master1-Layout2-obj-標題及內容" presentation:presentation-page-layout-name="Master1-PPL2" draw:id="Slide-277">
        <draw:frame draw:id="id182" presentation:style-name="a1221" draw:name="標題 2" svg:x="0.66667in" svg:y="0.46841in" svg:width="12in" svg:height="1.25in" presentation:class="title" presentation:placeholder="false">
          <draw:text-box>
            <text:p text:style-name="a1220" text:class-names="" text:cond-style-name=""><text:span text:style-name="a1216" text:class-names="">(</text:span><text:span text:style-name="a1217" text:class-names="">一</text:span><text:span text:style-name="a1218" text:class-names="">)</text:span><text:span text:style-name="a1219" text:class-names="">核心技術原創性及技術發展里程碑</text:span></text:p>
          </draw:text-box>
          <svg:title/>
          <svg:desc/>
        </draw:frame>
        <draw:frame draw:id="id183" presentation:style-name="a1253" draw:name="內容預留位置 1" svg:x="0.66667in" svg:y="2.11667in" svg:width="12in" svg:height="4.8in" presentation:class="outline" presentation:placeholder="false">
          <draw:text-box>
            <text:list text:style-name="a1225">
              <text:list-item>
                <text:p text:style-name="a1224" text:class-names="" text:cond-style-name=""><text:span text:style-name="a1222" text:class-names="">本計畫「具原創性之重大研發成果」之說明</text:span><text:span text:style-name="a1223" text:class-names=""/></text:p>
              </text:list-item>
            </text:list>
            <text:list text:style-name="a1235">
              <text:list-item>
                <text:p text:style-name="a1234" text:class-names="" text:cond-style-name=""><text:span text:style-name="a1226" text:class-names=""><text:s text:c="2"/>-</text:span><text:span text:style-name="a1227" text:class-names="">原創性核心技術說明、重大研發成果證明</text:span><text:span text:style-name="a1228" text:class-names=""><text:s text:c="1"/>(</text:span><text:span text:style-name="a1229" text:class-names="">請提出</text:span><text:span text:style-name="a1230" text:class-names="">相關實驗數據</text:span><text:span text:style-name="a1231" text:class-names="">，並填寫</text:span><text:span text:style-name="a1232" text:class-names="">附件智財與論文說明</text:span><text:span text:style-name="a1233" text:class-names="">)</text:span></text:p>
              </text:list-item>
            </text:list>
            <text:list text:style-name="a1240">
              <text:list-item>
                <text:p text:style-name="a1239" text:class-names="" text:cond-style-name=""><text:span text:style-name="a1236" text:class-names=""><text:s text:c="2"/>-</text:span><text:span text:style-name="a1237" text:class-names="">可形成先期產業或重塑原有產業價值鏈之分析與說明</text:span><text:span text:style-name="a1238" text:class-names=""/></text:p>
              </text:list-item>
            </text:list>
            <text:list text:style-name="a1243">
              <text:list-item>
                <text:p text:style-name="a1242" text:class-names="" text:cond-style-name=""><text:span text:style-name="a1241" text:class-names="">本計畫運用之創業技術內容，須為政府補助計畫產出之研發成果，依科技基本法規定歸屬於執行機構所有者。</text:span></text:p>
              </text:list-item>
            </text:list>
            <text:list text:style-name="a1246">
              <text:list-item>
                <text:p text:style-name="a1245" text:class-names="" text:cond-style-name=""><text:span text:style-name="a1244" text:class-names="">請說明核心技術內容及相關實驗數據，並請列出已發表之關鍵期刊論文、研討會議、榮獲知名獎座等。</text:span></text:p>
              </text:list-item>
            </text:list>
            <text:list text:style-name="a1249">
              <text:list-item>
                <text:p text:style-name="a1248" text:class-names="" text:cond-style-name=""><text:span text:style-name="a1247" text:class-names="">請說明將運用於創業之技術內容智財布局規劃，包括專利、營業秘密等。</text:span></text:p>
              </text:list-item>
            </text:list>
            <text:list text:style-name="a1252">
              <text:list-item>
                <text:p text:style-name="a1251" text:class-names="" text:cond-style-name=""><text:span text:style-name="a1250" text:class-names=""/></text:p>
              </text:list-item>
            </text:list>
          </draw:text-box>
          <svg:title/>
          <svg:desc/>
        </draw:frame>
        <draw:frame draw:id="id184" draw:style-name="a1256" draw:name="投影片編號版面配置區 3" svg:x="11.55556in" svg:y="6.95139in" svg:width="1.11111in" svg:height="0.39931in">
          <draw:text-box>
            <text:p text:style-name="a1255" text:class-names="" text:cond-style-name=""><text:span text:style-name="a1254" text:class-names=""><text:page-number style:num-format="1" text:fixed="false"/></text:span></text:p>
          </draw:text-box>
          <svg:title/>
          <svg:desc/>
        </draw:frame>
        <presentation:notes draw:style-name="a1262">
          <draw:page-thumbnail draw:page-number="3" svg:x="0.46007in" svg:y="1.35764in" svg:width="6.51389in" svg:height="3.66319in" presentation:class="page" draw:id="id185" presentation:style-name="a1257" draw:name="投影片圖像版面配置區 1">
            <svg:title/>
            <svg:desc/>
          </draw:page-thumbnail>
          <draw:frame draw:id="id186" presentation:style-name="a1258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87" draw:style-name="a1261" draw:name="投影片編號版面配置區 3" svg:x="4.2109in" svg:y="10.31287in" svg:width="3.22141in" svg:height="0.54477in">
            <draw:text-box>
              <text:p text:style-name="a1260" text:class-names="" text:cond-style-name=""><text:span text:style-name="a1259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5" draw:style-name="a1264" draw:master-page-name="Master1-Layout2-obj-標題及內容" presentation:presentation-page-layout-name="Master1-PPL2" draw:id="Slide-280">
        <draw:frame draw:id="id188" presentation:style-name="a1270" draw:name="標題 2" svg:x="0.66667in" svg:y="0.46841in" svg:width="12in" svg:height="1.25in" presentation:class="title" presentation:placeholder="false">
          <draw:text-box>
            <text:p text:style-name="a1269" text:class-names="" text:cond-style-name=""><text:span text:style-name="a1265" text:class-names="">(</text:span><text:span text:style-name="a1266" text:class-names="">一</text:span><text:span text:style-name="a1267" text:class-names="">)</text:span><text:span text:style-name="a1268" text:class-names="">核心技術原創性及技術發展里程碑</text:span></text:p>
          </draw:text-box>
          <svg:title/>
          <svg:desc/>
        </draw:frame>
        <draw:frame draw:id="id189" presentation:style-name="a1331" draw:name="內容預留位置 1" svg:x="0.66667in" svg:y="2.11667in" svg:width="12in" svg:height="5.38333in" presentation:class="outline" presentation:placeholder="false">
          <draw:text-box>
            <text:list text:style-name="a1273">
              <text:list-item>
                <text:p text:style-name="a1272" text:class-names="" text:cond-style-name=""><text:span text:style-name="a1271" text:class-names="">本計畫「研發成果商品化規劃」之說明</text:span></text:p>
              </text:list-item>
            </text:list>
            <text:list text:style-name="a1280">
              <text:list-item>
                <text:p text:style-name="a1279" text:class-names="" text:cond-style-name=""><text:span text:style-name="a1274" text:class-names=""><text:s text:c="2"/>-</text:span><text:span text:style-name="a1275" text:class-names="">請提出技術發展里程碑，例如</text:span><text:span text:style-name="a1276" text:class-names="">：</text:span><text:span text:style-name="a1277" text:class-names="">核心技術可行性驗證</text:span><text:span text:style-name="a1278" text:class-names=""/></text:p>
              </text:list-item>
            </text:list>
            <text:list text:style-name="a1285">
              <text:list-item>
                <text:p text:style-name="a1284" text:class-names="" text:cond-style-name=""><text:span text:style-name="a1281" text:class-names=""><text:s text:c="2"/>-</text:span><text:span text:style-name="a1282" text:class-names="">原型機發展與相關法規認證等執行規劃</text:span><text:span text:style-name="a1283" text:class-names=""/></text:p>
              </text:list-item>
            </text:list>
            <text:list text:style-name="a1289">
              <text:list-item>
                <text:list text:style-name="a1289">
                  <text:list-item>
                    <text:p text:style-name="a1288" text:class-names="" text:cond-style-name=""><text:span text:style-name="a1286" text:class-names="">技術發展里程碑包括各階段目標與時程</text:span><text:span text:style-name="a1287" text:class-names=""/></text:p>
                  </text:list-item>
                </text:list>
              </text:list-item>
            </text:list>
            <text:list text:style-name="a1293">
              <text:list-item>
                <text:list text:style-name="a1293">
                  <text:list-item>
                    <text:list text:style-name="a1293">
                      <text:list-item>
                        <text:p text:style-name="a1292" text:class-names="" text:cond-style-name=""><text:span text:style-name="a1290" text:class-names="">技術或服務的發展進程里程碑</text:span><text:span text:style-name="a1291" text:class-names=""/></text:p>
                      </text:list-item>
                    </text:list>
                  </text:list-item>
                </text:list>
              </text:list-item>
            </text:list>
            <text:list text:style-name="a1297">
              <text:list-item>
                <text:list text:style-name="a1297">
                  <text:list-item>
                    <text:p text:style-name="a1296" text:class-names="" text:cond-style-name=""><text:span text:style-name="a1294" text:class-names="">補助期間預計進行產品技術里程碑，包括</text:span><text:span text:style-name="a1295" text:class-names=""/></text:p>
                  </text:list-item>
                </text:list>
              </text:list-item>
            </text:list>
            <text:list text:style-name="a1312">
              <text:list-item>
                <text:list text:style-name="a1312">
                  <text:list-item>
                    <text:list text:style-name="a1312">
                      <text:list-item>
                        <text:p text:style-name="a1311" text:class-names="" text:cond-style-name=""><text:span text:style-name="a1298" text:class-names="">技術可行性驗證及風險管控規劃</text:span><text:span text:style-name="a1299" text:class-names=""><text:s text:c="1"/></text:span><text:span text:style-name="a1300" text:class-names="">(</text:span><text:span text:style-name="a1301" text:class-names="">萌芽案</text:span><text:span text:style-name="a1302" text:class-names="">TRL4-6</text:span><text:span text:style-name="a1303" text:class-names="">：α</text:span><text:span text:style-name="a1304" text:class-names="">-test</text:span><text:span text:style-name="a1305" text:class-names="">、拔尖案</text:span><text:span text:style-name="a1306" text:class-names="">TRL6-8</text:span><text:span text:style-name="a1307" text:class-names="">：β</text:span><text:span text:style-name="a1308" text:class-names="">-test) ✽</text:span><text:span text:style-name="a1309" text:class-names="">請參考附錄</text:span><text:span text:style-name="a1310" text:class-names=""/></text:p>
                      </text:list-item>
                    </text:list>
                  </text:list-item>
                </text:list>
              </text:list-item>
            </text:list>
            <text:list text:style-name="a1318">
              <text:list-item>
                <text:list text:style-name="a1318">
                  <text:list-item>
                    <text:list text:style-name="a1318">
                      <text:list-item>
                        <text:p text:style-name="a1317" text:class-names="" text:cond-style-name=""><text:span text:style-name="a1313" text:class-names="">原型機發展階段規劃</text:span><text:span text:style-name="a1314" text:class-names=""><text:s text:c="1"/>(</text:span><text:span text:style-name="a1315" text:class-names="">醫材類請說明醫材比對品與預期用途</text:span><text:span text:style-name="a1316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324">
              <text:list-item>
                <text:list text:style-name="a1324">
                  <text:list-item>
                    <text:list text:style-name="a1324">
                      <text:list-item>
                        <text:p text:style-name="a1323" text:class-names="" text:cond-style-name=""><text:span text:style-name="a1319" text:class-names="">相關法規驗證等執行規劃</text:span><text:span text:style-name="a1320" text:class-names=""><text:s text:c="1"/>(</text:span><text:span text:style-name="a1321" text:class-names="">醫材類含取證所需之實驗臨床規劃</text:span><text:span text:style-name="a1322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327">
              <text:list-item>
                <text:p text:style-name="a1326" text:class-names="" text:cond-style-name=""><text:span text:style-name="a1325" text:class-names=""/></text:p>
              </text:list-item>
            </text:list>
            <text:list text:style-name="a1330">
              <text:list-item>
                <text:p text:style-name="a1329" text:class-names="" text:cond-style-name=""><text:span text:style-name="a1328" text:class-names=""/></text:p>
              </text:list-item>
            </text:list>
          </draw:text-box>
          <svg:title/>
          <svg:desc/>
        </draw:frame>
        <draw:frame draw:id="id190" draw:style-name="a1334" draw:name="投影片編號版面配置區 3" svg:x="11.55556in" svg:y="6.95139in" svg:width="1.11111in" svg:height="0.39931in">
          <draw:text-box>
            <text:p text:style-name="a1333" text:class-names="" text:cond-style-name=""><text:span text:style-name="a1332" text:class-names=""><text:page-number style:num-format="1" text:fixed="false"/></text:span></text:p>
          </draw:text-box>
          <svg:title/>
          <svg:desc/>
        </draw:frame>
        <presentation:notes draw:style-name="a1340">
          <draw:page-thumbnail draw:page-number="4" svg:x="0.46007in" svg:y="1.35764in" svg:width="6.51389in" svg:height="3.66319in" presentation:class="page" draw:id="id191" presentation:style-name="a1335" draw:name="投影片圖像版面配置區 1">
            <svg:title/>
            <svg:desc/>
          </draw:page-thumbnail>
          <draw:frame draw:id="id192" presentation:style-name="a1336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93" draw:style-name="a1339" draw:name="投影片編號版面配置區 3" svg:x="4.2109in" svg:y="10.31287in" svg:width="3.22141in" svg:height="0.54477in">
            <draw:text-box>
              <text:p text:style-name="a1338" text:class-names="" text:cond-style-name=""><text:span text:style-name="a1337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6" draw:style-name="a1342" draw:master-page-name="Master1-Layout2-obj-標題及內容" presentation:presentation-page-layout-name="Master1-PPL2" draw:id="Slide-281">
        <draw:frame draw:id="id194" presentation:style-name="a1349" draw:name="標題 2" svg:x="0.66667in" svg:y="0.50016in" svg:width="12in" svg:height="1.25in" presentation:class="title" presentation:placeholder="false">
          <draw:text-box>
            <text:p text:style-name="a1348" text:class-names="" text:cond-style-name=""><text:span text:style-name="a1343" text:class-names="">(</text:span><text:span text:style-name="a1344" text:class-names="">二</text:span><text:span text:style-name="a1345" text:class-names="">)</text:span><text:span text:style-name="a1346" text:class-names="">商業發展規劃<text:s text:c="1"/></text:span><text:span text:style-name="a1347" text:class-names=""/></text:p>
          </draw:text-box>
          <svg:title/>
          <svg:desc/>
        </draw:frame>
        <draw:frame draw:id="id195" presentation:style-name="a1424" draw:name="內容預留位置 1" svg:x="0.66667in" svg:y="2.11667in" svg:width="12.48958in" svg:height="4.8in" presentation:class="outline" presentation:placeholder="false">
          <draw:text-box>
            <text:list text:style-name="a1354">
              <text:list-item>
                <text:p text:style-name="a1353" text:class-names="" text:cond-style-name=""><text:span text:style-name="a1350" text:class-names="">本計畫「</text:span><text:span text:style-name="a1351" text:class-names="">產品市場供應鏈上下游分析與商品化</text:span><text:span text:style-name="a1352" text:class-names="">」之說明</text:span></text:p>
              </text:list-item>
            </text:list>
            <text:list text:style-name="a1363">
              <text:list-item>
                <text:p text:style-name="a1362" text:class-names="" text:cond-style-name=""><text:span text:style-name="a1355" text:class-names=""><text:s text:c="2"/>-</text:span><text:span text:style-name="a1356" text:class-names="">請說明產品市場供應鏈上下游、競爭者分析及產品競爭優勢等</text:span><text:span text:style-name="a1357" text:class-names="">(</text:span><text:span text:style-name="a1358" text:class-names="">含產品發展、市場進入</text:span><text:span text:style-name="a1359" text:class-names="">/</text:span><text:span text:style-name="a1360" text:class-names="">布局規劃</text:span><text:span text:style-name="a1361" text:class-names="">)</text:span></text:p>
              </text:list-item>
            </text:list>
            <text:list text:style-name="a1372">
              <text:list-item>
                <text:p text:style-name="a1371" text:class-names="" text:cond-style-name=""><text:span text:style-name="a1364" text:class-names=""><text:s text:c="2"/>-</text:span><text:span text:style-name="a1365" text:class-names="">請說明先期使用者</text:span><text:span text:style-name="a1366" text:class-names="">(early adopter)</text:span><text:span text:style-name="a1367" text:class-names="">或前瞻使用者</text:span><text:span text:style-name="a1368" text:class-names="">(lead user)</text:span><text:span text:style-name="a1369" text:class-names="">使用意願分析與商業模式</text:span><text:span text:style-name="a1370" text:class-names=""/></text:p>
              </text:list-item>
            </text:list>
            <text:list text:style-name="a1376">
              <text:list-item>
                <text:list text:style-name="a1376">
                  <text:list-item>
                    <text:p text:style-name="a1375" text:class-names="" text:cond-style-name=""><text:span text:style-name="a1373" text:class-names="">可形成先期產業或重塑原有產業價值鏈之分析與說明，包括</text:span><text:span text:style-name="a1374" text:class-names=""/></text:p>
                  </text:list-item>
                </text:list>
              </text:list-item>
            </text:list>
            <text:list text:style-name="a1386">
              <text:list-item>
                <text:list text:style-name="a1386">
                  <text:list-item>
                    <text:list text:style-name="a1386">
                      <text:list-item>
                        <text:p text:style-name="a1385" text:class-names="" text:cond-style-name=""><text:span text:style-name="a1377" text:class-names="">市場未被滿足的需求</text:span><text:span text:style-name="a1378" text:class-names=""><text:s text:c="1"/>(Unmet needs</text:span><text:span text:style-name="a1379" text:class-names=""><text:s text:c="1"/></text:span><text:span text:style-name="a1380" text:class-names="">，生醫類為</text:span><text:span text:style-name="a1381" text:class-names=""><text:s text:c="1"/>Unmet Clinical needs</text:span><text:span text:style-name="a1382" text:class-names="">以及通路策略</text:span><text:span text:style-name="a1383" text:class-names="">)<text:s text:c="1"/></text:span><text:span text:style-name="a1384" text:class-names=""/></text:p>
                      </text:list-item>
                    </text:list>
                  </text:list-item>
                </text:list>
              </text:list-item>
            </text:list>
            <text:list text:style-name="a1389">
              <text:list-item>
                <text:list text:style-name="a1389">
                  <text:list-item>
                    <text:list text:style-name="a1389">
                      <text:list-item>
                        <text:p text:style-name="a1388" text:class-names="" text:cond-style-name=""><text:span text:style-name="a1387" text:class-names="">市場定位及規模預估</text:span></text:p>
                      </text:list-item>
                    </text:list>
                  </text:list-item>
                </text:list>
              </text:list-item>
            </text:list>
            <text:list text:style-name="a1393">
              <text:list-item>
                <text:list text:style-name="a1393">
                  <text:list-item>
                    <text:p text:style-name="a1392" text:class-names="" text:cond-style-name=""><text:span text:style-name="a1390" text:class-names="">早期商業發展策略</text:span><text:span text:style-name="a1391" text:class-names=""/></text:p>
                  </text:list-item>
                </text:list>
              </text:list-item>
            </text:list>
            <text:list text:style-name="a1402">
              <text:list-item>
                <text:list text:style-name="a1402">
                  <text:list-item>
                    <text:list text:style-name="a1402">
                      <text:list-item>
                        <text:p text:style-name="a1401" text:class-names="" text:cond-style-name=""><text:span text:style-name="a1394" text:class-names="">產品市場供應鏈上下游、競爭者分析及優勢等</text:span><text:span text:style-name="a1395" text:class-names=""><text:s text:c="1"/>(</text:span><text:span text:style-name="a1396" text:class-names="">含產品發展、市場進入</text:span><text:span text:style-name="a1397" text:class-names="">/</text:span><text:span text:style-name="a1398" text:class-names="">布局規劃</text:span><text:span text:style-name="a1399" text:class-names="">)<text:s text:c="1"/></text:span><text:span text:style-name="a1400" text:class-names=""/></text:p>
                      </text:list-item>
                    </text:list>
                  </text:list-item>
                </text:list>
              </text:list-item>
            </text:list>
            <text:list text:style-name="a1409">
              <text:list-item>
                <text:list text:style-name="a1409">
                  <text:list-item>
                    <text:list text:style-name="a1409">
                      <text:list-item>
                        <text:p text:style-name="a1408" text:class-names="" text:cond-style-name=""><text:span text:style-name="a1403" text:class-names="">供應鏈下游先期使用者</text:span><text:span text:style-name="a1404" text:class-names="">(early adopter)<text:s text:c="1"/></text:span><text:span text:style-name="a1405" text:class-names="">或前瞻使用者</text:span><text:span text:style-name="a1406" text:class-names=""><text:s text:c="1"/>(lead user)<text:s text:c="1"/></text:span><text:span text:style-name="a1407" text:class-names="">使用意願及其需求和規格等分析</text:span></text:p>
                      </text:list-item>
                    </text:list>
                  </text:list-item>
                </text:list>
              </text:list-item>
            </text:list>
            <text:list text:style-name="a1412">
              <text:list-item>
                <text:p text:style-name="a1411" text:class-names="" text:cond-style-name=""><text:span text:style-name="a1410" text:class-names=""/></text:p>
              </text:list-item>
            </text:list>
            <text:list text:style-name="a1415">
              <text:list-item>
                <text:p text:style-name="a1414" text:class-names="" text:cond-style-name=""><text:span text:style-name="a1413" text:class-names=""/></text:p>
              </text:list-item>
            </text:list>
            <text:list text:style-name="a1418">
              <text:list-item>
                <text:p text:style-name="a1417" text:class-names="" text:cond-style-name=""><text:span text:style-name="a1416" text:class-names=""/></text:p>
              </text:list-item>
            </text:list>
            <text:list text:style-name="a1423">
              <text:list-item>
                <text:p text:style-name="a1422" text:class-names="" text:cond-style-name=""><text:span text:style-name="a1419" text:class-names=""><text:s text:c="2"/></text:span><text:span text:style-name="a1420" text:class-names=""><text:line-break/></text:span><text:span text:style-name="a1421" text:class-names=""/></text:p>
              </text:list-item>
            </text:list>
          </draw:text-box>
          <svg:title/>
          <svg:desc/>
        </draw:frame>
        <draw:frame draw:id="id196" draw:style-name="a1427" draw:name="投影片編號版面配置區 3" svg:x="11.55556in" svg:y="6.95139in" svg:width="1.11111in" svg:height="0.39931in">
          <draw:text-box>
            <text:p text:style-name="a1426" text:class-names="" text:cond-style-name=""><text:span text:style-name="a1425" text:class-names=""><text:page-number style:num-format="1" text:fixed="false"/></text:span></text:p>
          </draw:text-box>
          <svg:title/>
          <svg:desc/>
        </draw:frame>
        <presentation:notes draw:style-name="a1433">
          <draw:page-thumbnail draw:page-number="5" svg:x="0.46007in" svg:y="1.35764in" svg:width="6.51389in" svg:height="3.66319in" presentation:class="page" draw:id="id197" presentation:style-name="a1428" draw:name="投影片圖像版面配置區 1">
            <svg:title/>
            <svg:desc/>
          </draw:page-thumbnail>
          <draw:frame draw:id="id198" presentation:style-name="a1429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199" draw:style-name="a1432" draw:name="投影片編號版面配置區 3" svg:x="4.2109in" svg:y="10.31287in" svg:width="3.22141in" svg:height="0.54477in">
            <draw:text-box>
              <text:p text:style-name="a1431" text:class-names="" text:cond-style-name=""><text:span text:style-name="a143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" draw:style-name="a1435" draw:master-page-name="Master1-Layout2-obj-標題及內容" presentation:presentation-page-layout-name="Master1-PPL2" draw:id="Slide-278">
        <draw:frame draw:id="id200" presentation:style-name="a1491" draw:name="內容預留位置 1" svg:x="0.66667in" svg:y="2.11667in" svg:width="12in" svg:height="4.8in" presentation:class="outline" presentation:placeholder="false">
          <draw:text-box>
            <text:list text:style-name="a1438">
              <text:list-item>
                <text:p text:style-name="a1437" text:class-names="" text:cond-style-name=""><text:span text:style-name="a1436" text:class-names="">本計畫「商業發展里程碑」之說明</text:span></text:p>
              </text:list-item>
            </text:list>
            <text:list text:style-name="a1442">
              <text:list-item>
                <text:p text:style-name="a1441" text:class-names="" text:cond-style-name=""><text:span text:style-name="a1439" text:class-names=""><text:s text:c="2"/>-</text:span><text:span text:style-name="a1440" text:class-names="">請說明商業發展里程碑及階段性各階段預期完成之目標</text:span></text:p>
              </text:list-item>
            </text:list>
            <text:list text:style-name="a1446">
              <text:list-item>
                <text:list text:style-name="a1446">
                  <text:list-item>
                    <text:p text:style-name="a1445" text:class-names="" text:cond-style-name=""><text:span text:style-name="a1443" text:class-names="">商業發展里程碑，包括各階段目標與時程</text:span><text:span text:style-name="a1444" text:class-names=""/></text:p>
                  </text:list-item>
                </text:list>
              </text:list-item>
            </text:list>
            <text:list text:style-name="a1449">
              <text:list-item>
                <text:list text:style-name="a1449">
                  <text:list-item>
                    <text:list text:style-name="a1449">
                      <text:list-item>
                        <text:p text:style-name="a1448" text:class-names="" text:cond-style-name=""><text:span text:style-name="a1447" text:class-names="">創新產品或服務之商業發展規劃及獲利模式</text:span></text:p>
                      </text:list-item>
                    </text:list>
                  </text:list-item>
                </text:list>
              </text:list-item>
            </text:list>
            <text:list text:style-name="a1452">
              <text:list-item>
                <text:list text:style-name="a1452">
                  <text:list-item>
                    <text:list text:style-name="a1452">
                      <text:list-item>
                        <text:p text:style-name="a1451" text:class-names="" text:cond-style-name=""><text:span text:style-name="a1450" text:class-names="">後續商化發展或出場時程條件等規劃</text:span></text:p>
                      </text:list-item>
                    </text:list>
                  </text:list-item>
                </text:list>
              </text:list-item>
            </text:list>
            <text:list text:style-name="a1456">
              <text:list-item>
                <text:list text:style-name="a1456">
                  <text:list-item>
                    <text:p text:style-name="a1455" text:class-names="" text:cond-style-name=""><text:span text:style-name="a1453" text:class-names="">補助期間預計進行商化工作項，包括</text:span><text:span text:style-name="a1454" text:class-names=""/></text:p>
                  </text:list-item>
                </text:list>
              </text:list-item>
            </text:list>
            <text:list text:style-name="a1471">
              <text:list-item>
                <text:list text:style-name="a1471">
                  <text:list-item>
                    <text:list text:style-name="a1471">
                      <text:list-item>
                        <text:p text:style-name="a1470" text:class-names="" text:cond-style-name=""><text:span text:style-name="a1457" text:class-names="">技術可行性驗證及風險管控規劃</text:span><text:span text:style-name="a1458" text:class-names=""><text:s text:c="1"/></text:span><text:span text:style-name="a1459" text:class-names="">(</text:span><text:span text:style-name="a1460" text:class-names="">萌芽案</text:span><text:span text:style-name="a1461" text:class-names="">TRL4-6</text:span><text:span text:style-name="a1462" text:class-names="">：α</text:span><text:span text:style-name="a1463" text:class-names="">-test</text:span><text:span text:style-name="a1464" text:class-names="">、拔尖案</text:span><text:span text:style-name="a1465" text:class-names="">TRL6-8</text:span><text:span text:style-name="a1466" text:class-names="">：β</text:span><text:span text:style-name="a1467" text:class-names="">-test) ✽</text:span><text:span text:style-name="a1468" text:class-names="">請參考附錄</text:span><text:span text:style-name="a1469" text:class-names=""/></text:p>
                      </text:list-item>
                    </text:list>
                  </text:list-item>
                </text:list>
              </text:list-item>
            </text:list>
            <text:list text:style-name="a1477">
              <text:list-item>
                <text:list text:style-name="a1477">
                  <text:list-item>
                    <text:list text:style-name="a1477">
                      <text:list-item>
                        <text:p text:style-name="a1476" text:class-names="" text:cond-style-name=""><text:span text:style-name="a1472" text:class-names="">原型機發展階段規劃</text:span><text:span text:style-name="a1473" text:class-names=""><text:s text:c="1"/>(</text:span><text:span text:style-name="a1474" text:class-names="">醫材類請說明醫材比對品與預期用途</text:span><text:span text:style-name="a1475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483">
              <text:list-item>
                <text:list text:style-name="a1483">
                  <text:list-item>
                    <text:list text:style-name="a1483">
                      <text:list-item>
                        <text:p text:style-name="a1482" text:class-names="" text:cond-style-name=""><text:span text:style-name="a1478" text:class-names="">相關法規驗證等執行規劃</text:span><text:span text:style-name="a1479" text:class-names=""><text:s text:c="1"/>(</text:span><text:span text:style-name="a1480" text:class-names="">醫材類含取證所需之實驗臨床規劃</text:span><text:span text:style-name="a1481" text:class-names="">)</text:span></text:p>
                      </text:list-item>
                    </text:list>
                  </text:list-item>
                </text:list>
              </text:list-item>
            </text:list>
            <text:list text:style-name="a1486">
              <text:list-item>
                <text:p text:style-name="a1485" text:class-names="" text:cond-style-name=""><text:span text:style-name="a1484" text:class-names=""/></text:p>
              </text:list-item>
            </text:list>
            <text:list text:style-name="a1490">
              <text:list-item>
                <text:p text:style-name="a1489" text:class-names="" text:cond-style-name=""><text:span text:style-name="a1487" text:class-names=""><text:s text:c="1"/></text:span><text:span text:style-name="a1488" text:class-names=""/></text:p>
              </text:list-item>
            </text:list>
          </draw:text-box>
          <svg:title/>
          <svg:desc/>
        </draw:frame>
        <draw:frame draw:id="id201" presentation:style-name="a1498" draw:name="標題 2" svg:x="0.66667in" svg:y="0.50016in" svg:width="12in" svg:height="1.25in" presentation:class="title" presentation:placeholder="false">
          <draw:text-box>
            <text:p text:style-name="a1497" text:class-names="" text:cond-style-name=""><text:span text:style-name="a1492" text:class-names="">(</text:span><text:span text:style-name="a1493" text:class-names="">二</text:span><text:span text:style-name="a1494" text:class-names="">)</text:span><text:span text:style-name="a1495" text:class-names="">商業發展規劃<text:s text:c="1"/></text:span><text:span text:style-name="a1496" text:class-names=""/></text:p>
          </draw:text-box>
          <svg:title/>
          <svg:desc/>
        </draw:frame>
        <draw:frame draw:id="id202" draw:style-name="a1501" draw:name="投影片編號版面配置區 2" svg:x="11.55556in" svg:y="6.95139in" svg:width="1.11111in" svg:height="0.39931in">
          <draw:text-box>
            <text:p text:style-name="a1500" text:class-names="" text:cond-style-name=""><text:span text:style-name="a1499" text:class-names=""><text:page-number style:num-format="1" text:fixed="false"/></text:span></text:p>
          </draw:text-box>
          <svg:title/>
          <svg:desc/>
        </draw:frame>
        <presentation:notes draw:style-name="a1507">
          <draw:page-thumbnail draw:page-number="6" svg:x="0.46007in" svg:y="1.35764in" svg:width="6.51389in" svg:height="3.66319in" presentation:class="page" draw:id="id203" presentation:style-name="a1502" draw:name="投影片圖像版面配置區 1">
            <svg:title/>
            <svg:desc/>
          </draw:page-thumbnail>
          <draw:frame draw:id="id204" presentation:style-name="a1503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05" draw:style-name="a1506" draw:name="投影片編號版面配置區 3" svg:x="4.2109in" svg:y="10.31287in" svg:width="3.22141in" svg:height="0.54477in">
            <draw:text-box>
              <text:p text:style-name="a1505" text:class-names="" text:cond-style-name=""><text:span text:style-name="a1504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37" draw:style-name="a1509" draw:master-page-name="Master1-Layout2-obj-標題及內容" presentation:presentation-page-layout-name="Master1-PPL2" draw:id="Slide-292">
        <draw:frame draw:id="id206" presentation:style-name="a1515" draw:name="標題 1" svg:x="0.66667in" svg:y="0.77in" svg:width="12in" svg:height="1.25in" presentation:class="title" presentation:placeholder="false">
          <draw:text-box>
            <text:p text:style-name="a1514" text:class-names="" text:cond-style-name=""><text:span text:style-name="a1510" text:class-names="">(</text:span><text:span text:style-name="a1511" text:class-names="">三</text:span><text:span text:style-name="a1512" text:class-names="">)</text:span><text:span text:style-name="a1513" text:class-names="">創業團隊組成</text:span></text:p>
          </draw:text-box>
          <svg:title/>
          <svg:desc/>
        </draw:frame>
        <draw:frame draw:id="id207" presentation:style-name="a1537" draw:name="內容版面配置區 2" svg:x="0.66667in" svg:y="2.11667in" svg:width="12in" svg:height="4.8in" presentation:class="outline" presentation:placeholder="false">
          <draw:text-box>
            <text:list text:style-name="a1519">
              <text:list-item>
                <text:p text:style-name="a1518" text:class-names="" text:cond-style-name=""><text:span text:style-name="a1516" text:class-names="">請說明預計新創團隊之成員與職掌（務必包括計畫主持人、技術開發人員、具業界經驗商業發展人員）</text:span><text:span text:style-name="a1517" text:class-names=""/></text:p>
              </text:list-item>
            </text:list>
            <text:list text:style-name="a1523">
              <text:list-item>
                <text:list text:style-name="a1523">
                  <text:list-item>
                    <text:p text:style-name="a1522" text:class-names="" text:cond-style-name=""><text:span text:style-name="a1520" text:class-names="">團隊創業準備度與成員組成完整性</text:span><text:span text:style-name="a1521" text:class-names=""/></text:p>
                  </text:list-item>
                </text:list>
              </text:list-item>
            </text:list>
            <text:list text:style-name="a1528">
              <text:list-item>
                <text:list text:style-name="a1528">
                  <text:list-item>
                    <text:list text:style-name="a1528">
                      <text:list-item>
                        <text:p text:style-name="a1527" text:class-names="" text:cond-style-name=""><text:span text:style-name="a1524" text:class-names="">PI</text:span><text:span text:style-name="a1525" text:class-names="">創業決心及校內外團隊組成之規劃</text:span><text:span text:style-name="a1526" text:class-names=""/></text:p>
                      </text:list-item>
                    </text:list>
                  </text:list-item>
                </text:list>
              </text:list-item>
            </text:list>
            <text:list text:style-name="a1533">
              <text:list-item>
                <text:list text:style-name="a1533">
                  <text:list-item>
                    <text:list text:style-name="a1533">
                      <text:list-item>
                        <text:p text:style-name="a1532" text:class-names="" text:cond-style-name=""><text:span text:style-name="a1529" text:class-names="">萌芽案：團隊組成及</text:span><text:span text:style-name="a1530" text:class-names="">BD</text:span><text:span text:style-name="a1531" text:class-names="">人選</text:span></text:p>
                      </text:list-item>
                    </text:list>
                  </text:list-item>
                </text:list>
              </text:list-item>
            </text:list>
            <text:list text:style-name="a1536">
              <text:list-item>
                <text:p text:style-name="a1535" text:class-names="" text:cond-style-name=""><text:span text:style-name="a1534" text:class-names=""/></text:p>
              </text:list-item>
            </text:list>
          </draw:text-box>
          <svg:title/>
          <svg:desc/>
        </draw:frame>
        <draw:frame draw:id="id208" draw:style-name="a1540" draw:name="投影片編號版面配置區 3" svg:x="11.55556in" svg:y="6.95139in" svg:width="1.11111in" svg:height="0.39931in">
          <draw:text-box>
            <text:p text:style-name="a1539" text:class-names="" text:cond-style-name=""><text:span text:style-name="a1538" text:class-names=""><text:page-number style:num-format="1" text:fixed="false"/></text:span></text:p>
          </draw:text-box>
          <svg:title/>
          <svg:desc/>
        </draw:frame>
      </draw:page>
      <draw:page draw:name="Slide39" draw:style-name="a1542" draw:master-page-name="Master1-Layout2-obj-標題及內容" presentation:presentation-page-layout-name="Master1-PPL2" draw:id="Slide-294">
        <draw:frame draw:id="id209" presentation:style-name="a1549" draw:name="Google Shape;190;p11" svg:x="0.66667in" svg:y="2.11667in" svg:width="12in" svg:height="4.8in" presentation:class="outline" presentation:placeholder="false">
          <draw:text-box>
            <text:list text:style-name="a1545">
              <text:list-item>
                <text:p text:style-name="a1544" text:class-names="" text:cond-style-name=""><text:span text:style-name="a1543" text:class-names=""/></text:p>
              </text:list-item>
            </text:list>
            <text:list text:style-name="a1548">
              <text:list-item>
                <text:p text:style-name="a1547" text:class-names="" text:cond-style-name=""><text:span text:style-name="a1546" text:class-names=""/></text:p>
              </text:list-item>
            </text:list>
          </draw:text-box>
          <svg:title/>
          <svg:desc/>
        </draw:frame>
        <draw:frame draw:id="id210" draw:name="Google Shape;192;p11" svg:x="0.66667in" svg:y="1.20085in" svg:width="12in" svg:height="4.15712in">
          <table:table table:style-name="a1550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1551" table:default-cell-style-name=""/>
            <table:table-column table:style-name="a1552" table:default-cell-style-name=""/>
            <table:table-column table:style-name="a1553" table:default-cell-style-name=""/>
            <table:table-column table:style-name="a1554" table:default-cell-style-name=""/>
            <table:table-row table:style-name="a1555" table:default-cell-style-name="">
              <table:table-cell table:style-name="a1559">
                <text:p text:style-name="a1558" text:class-names="" text:cond-style-name=""><text:span text:style-name="a1556" text:class-names="">關鍵技術項目</text:span><text:span text:style-name="a1557" text:class-names=""/></text:p>
              </table:table-cell>
              <table:table-cell table:style-name="a1562">
                <text:p text:style-name="a1561" text:class-names="" text:cond-style-name=""><text:span text:style-name="a1560" text:class-names="">團隊現行技術進度</text:span></text:p>
              </table:table-cell>
              <table:table-cell table:style-name="a1568">
                <text:p text:style-name="a1564" text:class-names="" text:cond-style-name=""><text:span text:style-name="a1563" text:class-names="">本計劃預計完成之</text:span></text:p>
                <text:p text:style-name="a1567" text:class-names="" text:cond-style-name=""><text:span text:style-name="a1565" text:class-names="">技術</text:span><text:span text:style-name="a1566" text:class-names="">目標及指標</text:span></text:p>
              </table:table-cell>
              <table:table-cell table:style-name="a1571">
                <text:p text:style-name="a1570" text:class-names="" text:cond-style-name=""><text:span text:style-name="a1569" text:class-names="">重要性說明與預估經費</text:span></text:p>
              </table:table-cell>
            </table:table-row>
            <table:table-row table:style-name="a1572" table:default-cell-style-name="">
              <table:table-cell table:style-name="a1575">
                <text:p text:style-name="a1574" text:class-names="" text:cond-style-name=""><text:span text:style-name="a1573" text:class-names=""/></text:p>
              </table:table-cell>
              <table:table-cell table:style-name="a1578">
                <text:p text:style-name="a1577" text:class-names="" text:cond-style-name=""><text:span text:style-name="a1576" text:class-names=""> </text:span></text:p>
              </table:table-cell>
              <table:table-cell table:style-name="a1581">
                <text:p text:style-name="a1580" text:class-names="" text:cond-style-name=""><text:span text:style-name="a1579" text:class-names=""> </text:span></text:p>
              </table:table-cell>
              <table:table-cell table:style-name="a1584">
                <text:p text:style-name="a1583" text:class-names="" text:cond-style-name=""><text:span text:style-name="a1582" text:class-names=""/></text:p>
              </table:table-cell>
            </table:table-row>
            <table:table-row table:style-name="a1585" table:default-cell-style-name="">
              <table:table-cell table:style-name="a1588">
                <text:p text:style-name="a1587" text:class-names="" text:cond-style-name=""><text:span text:style-name="a1586" text:class-names=""/></text:p>
              </table:table-cell>
              <table:table-cell table:style-name="a1591">
                <text:p text:style-name="a1590" text:class-names="" text:cond-style-name=""><text:span text:style-name="a1589" text:class-names=""/></text:p>
              </table:table-cell>
              <table:table-cell table:style-name="a1594">
                <text:p text:style-name="a1593" text:class-names="" text:cond-style-name=""><text:span text:style-name="a1592" text:class-names=""/></text:p>
              </table:table-cell>
              <table:table-cell table:style-name="a1597">
                <text:p text:style-name="a1596" text:class-names="" text:cond-style-name=""><text:span text:style-name="a1595" text:class-names=""/></text:p>
              </table:table-cell>
            </table:table-row>
            <table:table-row table:style-name="a1598" table:default-cell-style-name="">
              <table:table-cell table:style-name="a1601">
                <text:p text:style-name="a1600" text:class-names="" text:cond-style-name=""><text:span text:style-name="a1599" text:class-names=""/></text:p>
              </table:table-cell>
              <table:table-cell table:style-name="a1604">
                <text:p text:style-name="a1603" text:class-names="" text:cond-style-name=""><text:span text:style-name="a1602" text:class-names=""/></text:p>
              </table:table-cell>
              <table:table-cell table:style-name="a1607">
                <text:p text:style-name="a1606" text:class-names="" text:cond-style-name=""><text:span text:style-name="a1605" text:class-names=""/></text:p>
              </table:table-cell>
              <table:table-cell table:style-name="a1610">
                <text:p text:style-name="a1609" text:class-names="" text:cond-style-name=""><text:span text:style-name="a1608" text:class-names=""/></text:p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  <draw:frame draw:id="id211" presentation:style-name="a1618" draw:name="Google Shape;193;p11" svg:x="0.66667in" svg:y="0.35849in" svg:width="12in" svg:height="0.58491in" presentation:class="title" presentation:placeholder="false">
          <draw:text-box>
            <text:p text:style-name="a1617" text:class-names="" text:cond-style-name=""><text:span text:style-name="a1611" text:class-names="">產品化關鍵技術研發進度</text:span><text:span text:style-name="a1612" text:class-names=""><text:s text:c="1"/></text:span><text:span text:style-name="a1613" text:class-names="">(</text:span><text:span text:style-name="a1614" text:class-names="">需對應查核點項目</text:span><text:span text:style-name="a1615" text:class-names="">)</text:span><text:span text:style-name="a1616" text:class-names=""/></text:p>
          </draw:text-box>
          <svg:title/>
          <svg:desc/>
        </draw:frame>
        <draw:frame draw:id="id212" draw:style-name="a1640" draw:name="文字方塊 1" svg:x="0.92738in" svg:y="5.75238in" svg:width="11.81548in" svg:height="1.61563in">
          <draw:text-box>
            <text:p text:style-name="a1633" text:class-names="" text:cond-style-name=""><text:span text:style-name="a1619" text:class-names="">註：本頁應說明團隊現行所掌握之</text:span><text:span text:style-name="a1620" text:class-names="">關鍵技術進度，以及</text:span><text:span text:style-name="a1621" text:class-names="">為利研發成果商業化，本計劃預計完成之具體、可驗證之技術目標及指標，如功能</text:span><text:span text:style-name="a1622" text:class-names="">/spec</text:span><text:span text:style-name="a1623" text:class-names="">精進、產率</text:span><text:span text:style-name="a1624" text:class-names="">/</text:span><text:span text:style-name="a1625" text:class-names="">良率提升、完成</text:span><text:span text:style-name="a1626" text:class-names="">xxx</text:span><text:span text:style-name="a1627" text:class-names="">測試</text:span><text:span text:style-name="a1628" text:class-names="">/</text:span><text:span text:style-name="a1629" text:class-names="">試驗、完成系統雛形、完成</text:span><text:span text:style-name="a1630" text:class-names="">xxx</text:span><text:span text:style-name="a1631" text:class-names="">試量產等。</text:span><text:span text:style-name="a1632" text:class-names=""/></text:p>
            <text:p text:style-name="a1636" text:class-names="" text:cond-style-name=""><text:span text:style-name="a1634" text:class-names="">所列技術目標及指標應對應技術查核點。</text:span><text:span text:style-name="a1635" text:class-names=""/></text:p>
            <text:p text:style-name="a1639" text:class-names="" text:cond-style-name=""><text:span text:style-name="a1637" text:class-names="">延續案應對照補充說明與前期之關鍵技術差異，以及這些差異對商業化之必要性。</text:span><text:span text:style-name="a1638" text:class-names=""/></text:p>
          </draw:text-box>
          <svg:title/>
          <svg:desc/>
        </draw:frame>
        <presentation:notes draw:style-name="a1646">
          <draw:page-thumbnail draw:page-number="8" svg:x="0.46181in" svg:y="1.35764in" svg:width="6.51042in" svg:height="3.66319in" presentation:class="page" draw:id="id213" presentation:style-name="a1641" draw:name="Google Shape;186;p11:notes">
            <svg:title/>
            <svg:desc/>
          </draw:page-thumbnail>
          <draw:frame draw:id="id214" presentation:style-name="a1642" draw:name="Google Shape;187;p1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15" draw:style-name="a1645" draw:name="Google Shape;188;p11:notes" svg:x="4.2109in" svg:y="10.31287in" svg:width="3.22141in" svg:height="0.54477in">
            <draw:text-box>
              <text:p text:style-name="a1644" text:class-names="" text:cond-style-name=""><text:span text:style-name="a1643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40" draw:style-name="a1648" draw:master-page-name="Master1-Layout2-obj-標題及內容" presentation:presentation-page-layout-name="Master1-PPL2" draw:id="Slide-295">
        <draw:frame draw:id="id216" presentation:style-name="a1655" draw:name="Google Shape;190;p11" svg:x="0.66667in" svg:y="2.11667in" svg:width="12in" svg:height="4.8in" presentation:class="outline" presentation:placeholder="false">
          <draw:text-box>
            <text:list text:style-name="a1651">
              <text:list-item>
                <text:p text:style-name="a1650" text:class-names="" text:cond-style-name=""><text:span text:style-name="a1649" text:class-names=""/></text:p>
              </text:list-item>
            </text:list>
            <text:list text:style-name="a1654">
              <text:list-item>
                <text:p text:style-name="a1653" text:class-names="" text:cond-style-name=""><text:span text:style-name="a1652" text:class-names=""/></text:p>
              </text:list-item>
            </text:list>
          </draw:text-box>
          <svg:title/>
          <svg:desc/>
        </draw:frame>
        <draw:frame draw:id="id217" draw:name="Google Shape;192;p11" svg:x="0.66667in" svg:y="1.20085in" svg:width="12in" svg:height="4.15712in">
          <table:table table:style-name="a1656" table:template-name="{00000000-0000-0000-0000-000000000000}" table:use-banding-columns-styles="true" table:use-banding-rows-styles="true" table:use-first-column-styles="true" table:use-first-row-styles="true" table:use-last-column-styles="true" table:use-last-row-styles="true">
            <table:table-column table:style-name="a1657" table:default-cell-style-name=""/>
            <table:table-column table:style-name="a1658" table:default-cell-style-name=""/>
            <table:table-column table:style-name="a1659" table:default-cell-style-name=""/>
            <table:table-row table:style-name="a1660" table:default-cell-style-name="">
              <table:table-cell table:style-name="a1664">
                <text:p text:style-name="a1663" text:class-names="" text:cond-style-name=""><text:span text:style-name="a1661" text:class-names="">工作項目</text:span><text:span text:style-name="a1662" text:class-names=""/></text:p>
              </table:table-cell>
              <table:table-cell table:style-name="a1668">
                <text:p text:style-name="a1667" text:class-names="" text:cond-style-name=""><text:span text:style-name="a1665" text:class-names="">本計劃</text:span><text:span text:style-name="a1666" text:class-names="">預計完成之成果</text:span></text:p>
              </table:table-cell>
              <table:table-cell table:style-name="a1671">
                <text:p text:style-name="a1670" text:class-names="" text:cond-style-name=""><text:span text:style-name="a1669" text:class-names="">重要性說明與預估經費</text:span></text:p>
              </table:table-cell>
            </table:table-row>
            <table:table-row table:style-name="a1672" table:default-cell-style-name="">
              <table:table-cell table:style-name="a1675">
                <text:p text:style-name="a1674" text:class-names="" text:cond-style-name=""><text:span text:style-name="a1673" text:class-names=""/></text:p>
              </table:table-cell>
              <table:table-cell table:style-name="a1678">
                <text:p text:style-name="a1677" text:class-names="" text:cond-style-name=""><text:span text:style-name="a1676" text:class-names=""> </text:span></text:p>
              </table:table-cell>
              <table:table-cell table:style-name="a1681">
                <text:p text:style-name="a1680" text:class-names="" text:cond-style-name=""><text:span text:style-name="a1679" text:class-names=""> </text:span></text:p>
              </table:table-cell>
            </table:table-row>
            <table:table-row table:style-name="a1682" table:default-cell-style-name="">
              <table:table-cell table:style-name="a1685">
                <text:p text:style-name="a1684" text:class-names="" text:cond-style-name=""><text:span text:style-name="a1683" text:class-names=""/></text:p>
              </table:table-cell>
              <table:table-cell table:style-name="a1688">
                <text:p text:style-name="a1687" text:class-names="" text:cond-style-name=""><text:span text:style-name="a1686" text:class-names=""/></text:p>
              </table:table-cell>
              <table:table-cell table:style-name="a1691">
                <text:p text:style-name="a1690" text:class-names="" text:cond-style-name=""><text:span text:style-name="a1689" text:class-names=""/></text:p>
              </table:table-cell>
            </table:table-row>
            <table:table-row table:style-name="a1692" table:default-cell-style-name="">
              <table:table-cell table:style-name="a1695">
                <text:p text:style-name="a1694" text:class-names="" text:cond-style-name=""><text:span text:style-name="a1693" text:class-names=""/></text:p>
              </table:table-cell>
              <table:table-cell table:style-name="a1698">
                <text:p text:style-name="a1697" text:class-names="" text:cond-style-name=""><text:span text:style-name="a1696" text:class-names=""/></text:p>
              </table:table-cell>
              <table:table-cell table:style-name="a1701">
                <text:p text:style-name="a1700" text:class-names="" text:cond-style-name=""><text:span text:style-name="a1699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  <draw:frame draw:id="id218" presentation:style-name="a1709" draw:name="Google Shape;193;p11" svg:x="0.66667in" svg:y="0.35849in" svg:width="12in" svg:height="0.58491in" presentation:class="title" presentation:placeholder="false">
          <draw:text-box>
            <text:p text:style-name="a1708" text:class-names="" text:cond-style-name=""><text:span text:style-name="a1702" text:class-names="">科研成果之商品化進度</text:span><text:span text:style-name="a1703" text:class-names=""><text:s text:c="1"/></text:span><text:span text:style-name="a1704" text:class-names="">(</text:span><text:span text:style-name="a1705" text:class-names="">需對應查核點項目</text:span><text:span text:style-name="a1706" text:class-names="">)</text:span><text:span text:style-name="a1707" text:class-names=""/></text:p>
          </draw:text-box>
          <svg:title/>
          <svg:desc/>
        </draw:frame>
        <draw:frame draw:id="id219" draw:style-name="a1737" draw:name="文字方塊 1" svg:x="0.90833in" svg:y="5.61542in" svg:width="11.55833in" svg:height="1.61563in">
          <draw:text-box>
            <text:p text:style-name="a1730" text:class-names="" text:cond-style-name=""><text:span text:style-name="a1710" text:class-names="">註：本頁應說明為利研發成果商業化，本計劃預計完成之進度，如完成多少潛在客戶</text:span><text:span text:style-name="a1711" text:class-names="">/</text:span><text:span text:style-name="a1712" text:class-names="">合作夥伴洽談、簽訂多少</text:span><text:span text:style-name="a1713" text:class-names="">MOU/</text:span><text:span text:style-name="a1714" text:class-names="">訂單、開發</text:span><text:span text:style-name="a1715" text:class-names="">xxx</text:span><text:span text:style-name="a1716" text:class-names="">客戶、完成</text:span><text:span text:style-name="a1717" text:class-names="">xxx</text:span><text:span text:style-name="a1718" text:class-names="">法規驗證或諮詢、完成</text:span><text:span text:style-name="a1719" text:class-names="">xxx</text:span><text:span text:style-name="a1720" text:class-names="">取證</text:span><text:span text:style-name="a1721" text:class-names="">(</text:span><text:span text:style-name="a1722" text:class-names="">或申請送件</text:span><text:span text:style-name="a1723" text:class-names="">)</text:span><text:span text:style-name="a1724" text:class-names="">、完成</text:span><text:span text:style-name="a1725" text:class-names="">xxx</text:span><text:span text:style-name="a1726" text:class-names="">智財評估、完成</text:span><text:span text:style-name="a1727" text:class-names="">xxx</text:span><text:span text:style-name="a1728" text:class-names="">參展等。</text:span><text:span text:style-name="a1729" text:class-names=""/></text:p>
            <text:p text:style-name="a1733" text:class-names="" text:cond-style-name=""><text:span text:style-name="a1731" text:class-names="">所列工作項目與成果應對應商業查核點。</text:span><text:span text:style-name="a1732" text:class-names=""/></text:p>
            <text:p text:style-name="a1736" text:class-names="" text:cond-style-name=""><text:span text:style-name="a1734" text:class-names="">延續案應對照補充說明與前期之工作項目差異，以及這些差異對商業化之必要性。</text:span><text:span text:style-name="a1735" text:class-names=""/></text:p>
          </draw:text-box>
          <svg:title/>
          <svg:desc/>
        </draw:frame>
        <presentation:notes draw:style-name="a1743">
          <draw:page-thumbnail draw:page-number="9" svg:x="0.46181in" svg:y="1.35764in" svg:width="6.51042in" svg:height="3.66319in" presentation:class="page" draw:id="id220" presentation:style-name="a1738" draw:name="Google Shape;186;p11:notes">
            <svg:title/>
            <svg:desc/>
          </draw:page-thumbnail>
          <draw:frame draw:id="id221" presentation:style-name="a1739" draw:name="Google Shape;187;p11:notes" svg:x="0.7434in" svg:y="5.22524in" svg:width="5.94722in" svg:height="4.2752in" presentation:class="notes" presentation:placeholder="true">
            <draw:text-box/>
            <svg:title/>
            <svg:desc/>
          </draw:frame>
          <draw:frame draw:id="id222" draw:style-name="a1742" draw:name="Google Shape;188;p11:notes" svg:x="4.2109in" svg:y="10.31287in" svg:width="3.22141in" svg:height="0.54477in">
            <draw:text-box>
              <text:p text:style-name="a1741" text:class-names="" text:cond-style-name=""><text:span text:style-name="a174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5" draw:style-name="a1745" draw:master-page-name="Master1-Layout2-obj-標題及內容" presentation:presentation-page-layout-name="Master1-PPL2" draw:id="Slide-490">
        <draw:frame draw:id="id223" presentation:style-name="a1759" draw:name="標題 2" svg:x="0.45935in" svg:y="0.1493in" svg:width="12in" svg:height="0.77439in" presentation:class="title" presentation:placeholder="false">
          <draw:text-box>
            <text:p text:style-name="a1758" text:class-names="" text:cond-style-name=""><text:span text:style-name="a1746" text:class-names="">(</text:span><text:span text:style-name="a1747" text:class-names="">四</text:span><text:span text:style-name="a1748" text:class-names="">)</text:span><text:span text:style-name="a1749" text:class-names="">自提查核點</text:span><text:span text:style-name="a1750" text:class-names="">(</text:span><text:span text:style-name="a1751" text:class-names="">萌芽</text:span><text:span text:style-name="a1752" text:class-names="">)</text:span><text:span text:style-name="a1753" text:class-names=""><text:s text:c="1"/></text:span><text:span text:style-name="a1754" text:class-names="">(</text:span><text:span text:style-name="a1755" text:class-names="">預估申請經費總和需為個案經費表之總和</text:span><text:span text:style-name="a1756" text:class-names="">)</text:span><text:span text:style-name="a1757" text:class-names=""/></text:p>
          </draw:text-box>
          <svg:title/>
          <svg:desc/>
        </draw:frame>
        <draw:frame draw:id="id224" draw:name="內容版面配置區 6" svg:x="0.13009in" svg:y="1.05035in" svg:width="13.11315in" svg:height="6.30035in" presentation:class="table" presentation:placeholder="false">
          <table:table table:style-name="a1760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761" table:default-cell-style-name=""/>
            <table:table-column table:style-name="a1762" table:default-cell-style-name=""/>
            <table:table-column table:style-name="a1763" table:default-cell-style-name=""/>
            <table:table-column table:style-name="a1764" table:default-cell-style-name=""/>
            <table:table-column table:style-name="a1765" table:default-cell-style-name=""/>
            <table:table-row table:style-name="a1766" table:default-cell-style-name="">
              <table:table-cell table:style-name="a1773">
                <text:list text:style-name="a1772">
                  <text:list-item>
                    <text:p text:style-name="a1771" text:class-names="" text:cond-style-name=""><text:span text:style-name="a1767" text:class-names="">時<text:s text:c="1"/></text:span><text:span text:style-name="a1768" text:class-names=""><text:s text:c="2"/></text:span><text:span text:style-name="a1769" text:class-names="">間</text:span><text:span text:style-name="a1770" text:class-names=""/></text:p>
                  </text:list-item>
                </text:list>
              </table:table-cell>
              <table:table-cell table:style-name="a1777">
                <text:p text:style-name="a1776" text:class-names="" text:cond-style-name=""><text:span text:style-name="a1774" text:class-names="">查核點</text:span><text:span text:style-name="a1775" text:class-names=""/></text:p>
              </table:table-cell>
              <table:table-cell table:style-name="a1781">
                <text:list text:style-name="a1780">
                  <text:list-item>
                    <text:p text:style-name="a1779" text:class-names="" text:cond-style-name=""><text:span text:style-name="a1778" text:class-names="">項目</text:span></text:p>
                  </text:list-item>
                </text:list>
              </table:table-cell>
              <table:table-cell table:style-name="a1785">
                <text:p text:style-name="a1784" text:class-names="" text:cond-style-name=""><text:span text:style-name="a1782" text:class-names="">辦理事項</text:span><text:span text:style-name="a1783" text:class-names=""/></text:p>
              </table:table-cell>
              <table:table-cell table:style-name="a1789">
                <text:p text:style-name="a1788" text:class-names="" text:cond-style-name=""><text:span text:style-name="a1786" text:class-names="">預估申請經費</text:span><text:span text:style-name="a1787" text:class-names=""/></text:p>
              </table:table-cell>
            </table:table-row>
            <table:table-row table:style-name="a1790" table:default-cell-style-name="">
              <table:table-cell table:style-name="a1813" table:number-rows-spanned="4">
                <text:list text:style-name="a1794">
                  <text:list-item>
                    <text:p text:style-name="a1793" text:class-names="" text:cond-style-name=""><text:span text:style-name="a1791" text:class-names="">期中前</text:span><text:span text:style-name="a1792" text:class-names=""/></text:p>
                  </text:list-item>
                </text:list>
                <text:list text:style-name="a1798">
                  <text:list-item>
                    <text:p text:style-name="a1797" text:class-names="" text:cond-style-name=""><text:span text:style-name="a1795" text:class-names="">須完成之</text:span><text:span text:style-name="a1796" text:class-names=""/></text:p>
                  </text:list-item>
                </text:list>
                <text:list text:style-name="a1802">
                  <text:list-item>
                    <text:p text:style-name="a1801" text:class-names="" text:cond-style-name=""><text:span text:style-name="a1799" text:class-names="">查核點</text:span><text:span text:style-name="a1800" text:class-names=""/></text:p>
                  </text:list-item>
                </text:list>
                <text:list text:style-name="a1812">
                  <text:list-item>
                    <text:p text:style-name="a1811" text:class-names="" text:cond-style-name=""><text:span text:style-name="a1803" text:class-names="">(</text:span><text:span text:style-name="a1804" text:class-names="">預計</text:span><text:span text:style-name="a1805" text:class-names="">114</text:span><text:span text:style-name="a1806" text:class-names="">年</text:span><text:span text:style-name="a1807" text:class-names="">6</text:span><text:span text:style-name="a1808" text:class-names="">月</text:span><text:span text:style-name="a1809" text:class-names="">)</text:span><text:span text:style-name="a1810" text:class-names=""/></text:p>
                  </text:list-item>
                </text:list>
              </table:table-cell>
              <table:table-cell table:style-name="a1816" table:number-rows-spanned="2">
                <text:p text:style-name="a1815" text:class-names="" text:cond-style-name=""><text:span text:style-name="a1814" text:class-names="">商業查核點</text:span></text:p>
              </table:table-cell>
              <table:table-cell table:style-name="a1821">
                <text:p text:style-name="a1820" text:class-names="" text:cond-style-name=""><text:span text:style-name="a1817" text:class-names="">EX</text:span><text:span text:style-name="a1818" text:class-names="">：市場規模與板塊分析報告一份</text:span><text:span text:style-name="a1819" text:class-names=""><text:s text:c="1"/></text:span></text:p>
              </table:table-cell>
              <table:table-cell table:style-name="a1824">
                <text:p text:style-name="a1823" text:class-names="" text:cond-style-name=""><text:span text:style-name="a1822" text:class-names=""/></text:p>
              </table:table-cell>
              <table:table-cell table:style-name="a1827">
                <text:p text:style-name="a1826" text:class-names="" text:cond-style-name=""><text:span text:style-name="a1825" text:class-names=""/></text:p>
              </table:table-cell>
            </table:table-row>
            <table:table-row table:style-name="a1828" table:default-cell-style-name="">
              <table:covered-table-cell table:style-name=""/>
              <table:covered-table-cell table:style-name=""/>
              <table:table-cell table:style-name="a1835">
                <text:p text:style-name="a1834" text:class-names="" text:cond-style-name=""><text:span text:style-name="a1829" text:class-names="">EX</text:span><text:span text:style-name="a1830" text:class-names="">：</text:span><text:span text:style-name="a1831" text:class-names="">TA</text:span><text:span text:style-name="a1832" text:class-names="">擬定與產品定位分析報告一份</text:span><text:span text:style-name="a1833" text:class-names=""><text:s text:c="1"/></text:span></text:p>
              </table:table-cell>
              <table:table-cell table:style-name="a1838">
                <text:p text:style-name="a1837" text:class-names="" text:cond-style-name=""><text:span text:style-name="a1836" text:class-names=""/></text:p>
              </table:table-cell>
              <table:table-cell table:style-name="a1841">
                <text:p text:style-name="a1840" text:class-names="" text:cond-style-name=""><text:span text:style-name="a1839" text:class-names=""/></text:p>
              </table:table-cell>
            </table:table-row>
            <table:table-row table:style-name="a1842" table:default-cell-style-name="">
              <table:covered-table-cell table:style-name=""/>
              <table:table-cell table:style-name="a1845" table:number-rows-spanned="2">
                <text:p text:style-name="a1844" text:class-names="" text:cond-style-name=""><text:span text:style-name="a1843" text:class-names="">技術查核點</text:span></text:p>
              </table:table-cell>
              <table:table-cell table:style-name="a1850">
                <text:p text:style-name="a1849" text:class-names="" text:cond-style-name=""><text:span text:style-name="a1846" text:class-names="">EX</text:span><text:span text:style-name="a1847" text:class-names="">：完成原型機設計</text:span><text:span text:style-name="a1848" text:class-names=""><text:s text:c="1"/></text:span></text:p>
              </table:table-cell>
              <table:table-cell table:style-name="a1854">
                <text:p text:style-name="a1853" text:class-names="" text:cond-style-name=""><text:span text:style-name="a1851" text:class-names="">制訂及完成原型機規格設計（包含設計圖與相關零組件之明確規格，並清楚定義原型機功能規格）</text:span><text:span text:style-name="a1852" text:class-names=""><text:s text:c="1"/></text:span></text:p>
              </table:table-cell>
              <table:table-cell table:style-name="a1857">
                <text:p text:style-name="a1856" text:class-names="" text:cond-style-name=""><text:span text:style-name="a1855" text:class-names=""/></text:p>
              </table:table-cell>
            </table:table-row>
            <table:table-row table:style-name="a1858" table:default-cell-style-name="">
              <table:covered-table-cell table:style-name=""/>
              <table:covered-table-cell table:style-name=""/>
              <table:table-cell table:style-name="a1868">
                <text:list text:style-name="a1863">
                  <text:list-item>
                    <text:p text:style-name="a1862" text:class-names="" text:cond-style-name=""><text:span text:style-name="a1859" text:class-names="">EX</text:span><text:span text:style-name="a1860" text:class-names="">：完成原型機功能</text:span><text:span text:style-name="a1861" text:class-names=""/></text:p>
                  </text:list-item>
                </text:list>
                <text:list text:style-name="a1867">
                  <text:list-item>
                    <text:p text:style-name="a1866" text:class-names="" text:cond-style-name=""><text:span text:style-name="a1864" text:class-names="">規格驗證<text:s text:c="1"/></text:span><text:span text:style-name="a1865" text:class-names=""/></text:p>
                  </text:list-item>
                </text:list>
              </table:table-cell>
              <table:table-cell table:style-name="a1876">
                <text:p text:style-name="a1875" text:class-names="" text:cond-style-name=""><text:span text:style-name="a1869" text:class-names="">完成原型機預期用途之功能驗證</text:span><text:span text:style-name="a1870" text:class-names="">(</text:span><text:span text:style-name="a1871" text:class-names="">驗證試驗須包含至少三次獨立測試及具代表性之功能比對，相關功能驗證需有明確之允收標準，並註記是否由第三方具</text:span><text:span text:style-name="a1872" text:class-names="">TOF</text:span><text:span text:style-name="a1873" text:class-names="">認證實驗室來執行相關驗證報告產出</text:span><text:span text:style-name="a1874" text:class-names="">)</text:span></text:p>
              </table:table-cell>
              <table:table-cell table:style-name="a1879">
                <text:p text:style-name="a1878" text:class-names="" text:cond-style-name=""><text:span text:style-name="a1877" text:class-names=""/></text:p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  <draw:frame draw:id="id225" draw:style-name="a1882" draw:name="投影片編號版面配置區 1" svg:x="11.55556in" svg:y="6.95139in" svg:width="1.11111in" svg:height="0.39931in">
          <draw:text-box>
            <text:p text:style-name="a1881" text:class-names="" text:cond-style-name=""><text:span text:style-name="a1880" text:class-names=""><text:page-number style:num-format="1" text:fixed="false"/></text:span></text:p>
          </draw:text-box>
          <svg:title/>
          <svg:desc/>
        </draw:frame>
        <presentation:notes draw:style-name="a1888">
          <draw:page-thumbnail draw:page-number="10" svg:x="0.46007in" svg:y="1.35764in" svg:width="6.51389in" svg:height="3.66319in" presentation:class="page" draw:id="id226" presentation:style-name="a1883" draw:name="投影片圖像版面配置區 1">
            <svg:title/>
            <svg:desc/>
          </draw:page-thumbnail>
          <draw:frame draw:id="id227" presentation:style-name="a1884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28" draw:style-name="a1887" draw:name="投影片編號版面配置區 3" svg:x="4.2109in" svg:y="10.31287in" svg:width="3.22141in" svg:height="0.54477in">
            <draw:text-box>
              <text:p text:style-name="a1886" text:class-names="" text:cond-style-name=""><text:span text:style-name="a188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3" draw:style-name="a1890" draw:master-page-name="Master1-Layout2-obj-標題及內容" presentation:presentation-page-layout-name="Master1-PPL2" draw:id="Slide-488">
        <draw:frame draw:id="id229" presentation:style-name="a1904" draw:name="標題 2" svg:x="0.45935in" svg:y="0.1493in" svg:width="12in" svg:height="0.77439in" presentation:class="title" presentation:placeholder="false">
          <draw:text-box>
            <text:p text:style-name="a1903" text:class-names="" text:cond-style-name=""><text:span text:style-name="a1891" text:class-names="">(</text:span><text:span text:style-name="a1892" text:class-names="">四</text:span><text:span text:style-name="a1893" text:class-names="">)</text:span><text:span text:style-name="a1894" text:class-names="">自提查核點</text:span><text:span text:style-name="a1895" text:class-names="">(</text:span><text:span text:style-name="a1896" text:class-names="">萌芽</text:span><text:span text:style-name="a1897" text:class-names="">)</text:span><text:span text:style-name="a1898" text:class-names=""><text:s text:c="1"/></text:span><text:span text:style-name="a1899" text:class-names="">(</text:span><text:span text:style-name="a1900" text:class-names="">預估申請經費總和需為個案經費表之總和</text:span><text:span text:style-name="a1901" text:class-names="">)</text:span><text:span text:style-name="a1902" text:class-names=""/></text:p>
          </draw:text-box>
          <svg:title/>
          <svg:desc/>
        </draw:frame>
        <draw:frame draw:id="id230" draw:name="內容版面配置區 6" svg:x="0.13009in" svg:y="1.05035in" svg:width="13.11315in" svg:height="6.30035in" presentation:class="table" presentation:placeholder="false">
          <table:table table:style-name="a1905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906" table:default-cell-style-name=""/>
            <table:table-column table:style-name="a1907" table:default-cell-style-name=""/>
            <table:table-column table:style-name="a1908" table:default-cell-style-name=""/>
            <table:table-column table:style-name="a1909" table:default-cell-style-name=""/>
            <table:table-column table:style-name="a1910" table:default-cell-style-name=""/>
            <table:table-row table:style-name="a1911" table:default-cell-style-name="">
              <table:table-cell table:style-name="a1918">
                <text:list text:style-name="a1917">
                  <text:list-item>
                    <text:p text:style-name="a1916" text:class-names="" text:cond-style-name=""><text:span text:style-name="a1912" text:class-names="">時<text:s text:c="1"/></text:span><text:span text:style-name="a1913" text:class-names=""><text:s text:c="2"/></text:span><text:span text:style-name="a1914" text:class-names="">間</text:span><text:span text:style-name="a1915" text:class-names=""/></text:p>
                  </text:list-item>
                </text:list>
              </table:table-cell>
              <table:table-cell table:style-name="a1922">
                <text:p text:style-name="a1921" text:class-names="" text:cond-style-name=""><text:span text:style-name="a1919" text:class-names="">查核點</text:span><text:span text:style-name="a1920" text:class-names=""/></text:p>
              </table:table-cell>
              <table:table-cell table:style-name="a1926">
                <text:list text:style-name="a1925">
                  <text:list-item>
                    <text:p text:style-name="a1924" text:class-names="" text:cond-style-name=""><text:span text:style-name="a1923" text:class-names="">項目</text:span></text:p>
                  </text:list-item>
                </text:list>
              </table:table-cell>
              <table:table-cell table:style-name="a1930">
                <text:p text:style-name="a1929" text:class-names="" text:cond-style-name=""><text:span text:style-name="a1927" text:class-names="">辦理事項</text:span><text:span text:style-name="a1928" text:class-names=""/></text:p>
              </table:table-cell>
              <table:table-cell table:style-name="a1934">
                <text:p text:style-name="a1933" text:class-names="" text:cond-style-name=""><text:span text:style-name="a1931" text:class-names="">預估申請經費</text:span><text:span text:style-name="a1932" text:class-names=""/></text:p>
              </table:table-cell>
            </table:table-row>
            <table:table-row table:style-name="a1935" table:default-cell-style-name="">
              <table:table-cell table:style-name="a1957" table:number-rows-spanned="4">
                <text:list text:style-name="a1939">
                  <text:list-item>
                    <text:p text:style-name="a1938" text:class-names="" text:cond-style-name=""><text:span text:style-name="a1936" text:class-names="">期末前</text:span><text:span text:style-name="a1937" text:class-names=""/></text:p>
                  </text:list-item>
                </text:list>
                <text:list text:style-name="a1943">
                  <text:list-item>
                    <text:p text:style-name="a1942" text:class-names="" text:cond-style-name=""><text:span text:style-name="a1940" text:class-names="">須完成之</text:span><text:span text:style-name="a1941" text:class-names=""/></text:p>
                  </text:list-item>
                </text:list>
                <text:list text:style-name="a1947">
                  <text:list-item>
                    <text:p text:style-name="a1946" text:class-names="" text:cond-style-name=""><text:span text:style-name="a1944" text:class-names="">查核點</text:span><text:span text:style-name="a1945" text:class-names=""/></text:p>
                  </text:list-item>
                </text:list>
                <text:list text:style-name="a1956">
                  <text:list-item>
                    <text:p text:style-name="a1955" text:class-names="" text:cond-style-name=""><text:span text:style-name="a1948" text:class-names="">(</text:span><text:span text:style-name="a1949" text:class-names="">預計</text:span><text:span text:style-name="a1950" text:class-names="">114</text:span><text:span text:style-name="a1951" text:class-names="">年</text:span><text:span text:style-name="a1952" text:class-names="">12</text:span><text:span text:style-name="a1953" text:class-names="">月</text:span><text:span text:style-name="a1954" text:class-names="">)</text:span></text:p>
                  </text:list-item>
                </text:list>
              </table:table-cell>
              <table:table-cell table:style-name="a1960" table:number-rows-spanned="2">
                <text:p text:style-name="a1959" text:class-names="" text:cond-style-name=""><text:span text:style-name="a1958" text:class-names="">商業查核點</text:span></text:p>
              </table:table-cell>
              <table:table-cell table:style-name="a1970">
                <text:p text:style-name="a1969" text:class-names="" text:cond-style-name=""><text:span text:style-name="a1961" text:class-names="">EX</text:span><text:span text:style-name="a1962" text:class-names="">：競爭者分析與智財佈局</text:span><text:span text:style-name="a1963" text:class-names=""><text:s text:c="1"/>(</text:span><text:span text:style-name="a1964" text:class-names="">含</text:span><text:span text:style-name="a1965" text:class-names="">FTO</text:span><text:span text:style-name="a1966" text:class-names="">報告</text:span><text:span text:style-name="a1967" text:class-names="">)<text:s text:c="1"/></text:span><text:span text:style-name="a1968" text:class-names="">報告一份</text:span></text:p>
              </table:table-cell>
              <table:table-cell table:style-name="a1973">
                <text:p text:style-name="a1972" text:class-names="" text:cond-style-name=""><text:span text:style-name="a1971" text:class-names=""/></text:p>
              </table:table-cell>
              <table:table-cell table:style-name="a1976">
                <text:p text:style-name="a1975" text:class-names="" text:cond-style-name=""><text:span text:style-name="a1974" text:class-names=""/></text:p>
              </table:table-cell>
            </table:table-row>
            <table:table-row table:style-name="a1977" table:default-cell-style-name="">
              <table:covered-table-cell table:style-name=""/>
              <table:covered-table-cell table:style-name=""/>
              <table:table-cell table:style-name="a1983">
                <text:p text:style-name="a1982" text:class-names="" text:cond-style-name=""><text:span text:style-name="a1978" text:class-names="">EX</text:span><text:span text:style-name="a1979" text:class-names="">：完整的商業營運計畫書一份</text:span><text:span text:style-name="a1980" text:class-names=""><text:s text:c="1"/></text:span><text:span text:style-name="a1981" text:class-names=""/></text:p>
              </table:table-cell>
              <table:table-cell table:style-name="a1986">
                <text:p text:style-name="a1985" text:class-names="" text:cond-style-name=""><text:span text:style-name="a1984" text:class-names=""/></text:p>
              </table:table-cell>
              <table:table-cell table:style-name="a1989">
                <text:p text:style-name="a1988" text:class-names="" text:cond-style-name=""><text:span text:style-name="a1987" text:class-names=""/></text:p>
              </table:table-cell>
            </table:table-row>
            <table:table-row table:style-name="a1990" table:default-cell-style-name="">
              <table:covered-table-cell table:style-name=""/>
              <table:table-cell table:style-name="a1993" table:number-rows-spanned="2">
                <text:p text:style-name="a1992" text:class-names="" text:cond-style-name=""><text:span text:style-name="a1991" text:class-names="">技術查核點</text:span></text:p>
              </table:table-cell>
              <table:table-cell table:style-name="a1999">
                <text:p text:style-name="a1998" text:class-names="" text:cond-style-name=""><text:span text:style-name="a1994" text:class-names="">EX</text:span><text:span text:style-name="a1995" text:class-names="">：完成原型機試量產</text:span><text:span text:style-name="a1996" text:class-names=""><text:s text:c="1"/></text:span><text:span text:style-name="a1997" text:class-names=""/></text:p>
              </table:table-cell>
              <table:table-cell table:style-name="a2003">
                <text:p text:style-name="a2002" text:class-names="" text:cond-style-name=""><text:span text:style-name="a2000" text:class-names="">完成原型機試量產一批（共計ＸＸ個原型機）</text:span><text:span text:style-name="a2001" text:class-names=""><text:s text:c="1"/></text:span></text:p>
              </table:table-cell>
              <table:table-cell table:style-name="a2006">
                <text:p text:style-name="a2005" text:class-names="" text:cond-style-name=""><text:span text:style-name="a2004" text:class-names=""/></text:p>
              </table:table-cell>
            </table:table-row>
            <table:table-row table:style-name="a2007" table:default-cell-style-name="">
              <table:covered-table-cell table:style-name=""/>
              <table:covered-table-cell table:style-name=""/>
              <table:table-cell table:style-name="a2013">
                <text:p text:style-name="a2012" text:class-names="" text:cond-style-name=""><text:span text:style-name="a2008" text:class-names="">EX</text:span><text:span text:style-name="a2009" text:class-names="">：</text:span><text:span text:style-name="a2010" text:class-names="">FDA 513(g)</text:span><text:span text:style-name="a2011" text:class-names="">送件申請<text:s text:c="1"/></text:span></text:p>
              </table:table-cell>
              <table:table-cell table:style-name="a2019">
                <text:p text:style-name="a2018" text:class-names="" text:cond-style-name=""><text:span text:style-name="a2014" text:class-names="">完成</text:span><text:span text:style-name="a2015" text:class-names="">513(g)</text:span><text:span text:style-name="a2016" text:class-names="">送件申請</text:span><text:span text:style-name="a2017" text:class-names=""><text:s text:c="1"/></text:span></text:p>
              </table:table-cell>
              <table:table-cell table:style-name="a2022">
                <text:p text:style-name="a2021" text:class-names="" text:cond-style-name=""><text:span text:style-name="a2020" text:class-names=""/></text:p>
              </table:table-cell>
            </table:table-row>
          </table:table>
          <draw:image xlink:href="media/image4.png" xlink:type="simple" xlink:show="embed" xlink:actuate="onLoad"/>
          <svg:title/>
          <svg:desc/>
        </draw:frame>
        <draw:frame draw:id="id231" draw:style-name="a2025" draw:name="投影片編號版面配置區 1" svg:x="11.55556in" svg:y="6.95139in" svg:width="1.11111in" svg:height="0.39931in">
          <draw:text-box>
            <text:p text:style-name="a2024" text:class-names="" text:cond-style-name=""><text:span text:style-name="a2023" text:class-names=""><text:page-number style:num-format="1" text:fixed="false"/></text:span></text:p>
          </draw:text-box>
          <svg:title/>
          <svg:desc/>
        </draw:frame>
        <presentation:notes draw:style-name="a2031">
          <draw:page-thumbnail draw:page-number="11" svg:x="0.46007in" svg:y="1.35764in" svg:width="6.51389in" svg:height="3.66319in" presentation:class="page" draw:id="id232" presentation:style-name="a2026" draw:name="投影片圖像版面配置區 1">
            <svg:title/>
            <svg:desc/>
          </draw:page-thumbnail>
          <draw:frame draw:id="id233" presentation:style-name="a2027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34" draw:style-name="a2030" draw:name="投影片編號版面配置區 3" svg:x="4.2109in" svg:y="10.31287in" svg:width="3.22141in" svg:height="0.54477in">
            <draw:text-box>
              <text:p text:style-name="a2029" text:class-names="" text:cond-style-name=""><text:span text:style-name="a2028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4" draw:style-name="a2033" draw:master-page-name="Master1-Layout2-obj-標題及內容" presentation:presentation-page-layout-name="Master1-PPL2" draw:id="Slide-489">
        <draw:custom-shape svg:x="0.53472in" svg:y="6.83128in" svg:width="12.26389in" svg:height="0.63952in" draw:id="id235" draw:style-name="a2037" draw:name="矩形 4">
          <svg:title/>
          <svg:desc/>
          <text:p text:style-name="a2036" text:class-names="" text:cond-style-name=""><text:span text:style-name="a2034" text:class-names="">本計畫如同時有申請機構或其他單位（含國內外、大陸地區及港澳）補助項目，請務必於備註欄揭露配合單位名稱、補助項目、補助金額及配合年次等資訊，並請檢附相關證明文件（無配合補助項目者免填）</text:span><text:span text:style-name="a2035" text:class-names=""><text:s text:c="1"/></text:span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236" draw:style-name="a2040" draw:name="投影片編號版面配置區 5" svg:x="11.55556in" svg:y="6.95139in" svg:width="1.11111in" svg:height="0.39931in">
          <draw:text-box>
            <text:p text:style-name="a2039" text:class-names="" text:cond-style-name=""><text:span text:style-name="a2038" text:class-names=""><text:page-number style:num-format="1" text:fixed="false"/></text:span></text:p>
          </draw:text-box>
          <svg:title/>
          <svg:desc/>
        </draw:frame>
        <draw:frame draw:id="id237" presentation:style-name="a2053" draw:name="Google Shape;253;p17" svg:x="0.08974in" svg:y="0.14392in" svg:width="13.15384in" svg:height="0.80741in" presentation:class="title" presentation:placeholder="false">
          <draw:text-box>
            <text:p text:style-name="a2052" text:class-names="" text:cond-style-name=""><text:span text:style-name="a2041" text:class-names="">(</text:span><text:span text:style-name="a2042" text:class-names="">五</text:span><text:span text:style-name="a2043" text:class-names="">)</text:span><text:span text:style-name="a2044" text:class-names="">個案經費表</text:span><text:span text:style-name="a2045" text:class-names="">(</text:span><text:span text:style-name="a2046" text:class-names="">經費請詳述工作項目及預估經費，萌芽案總額以</text:span><text:span text:style-name="a2047" text:class-names="">800</text:span><text:span text:style-name="a2048" text:class-names="">萬為原則</text:span><text:span text:style-name="a2049" text:class-names="">)</text:span><text:span text:style-name="a2050" text:class-names=""><text:s text:c="1"/></text:span><text:span text:style-name="a2051" text:class-names=""/></text:p>
          </draw:text-box>
          <svg:title/>
          <svg:desc/>
        </draw:frame>
        <draw:frame draw:id="id238" draw:style-name="a2056" draw:name="文字方塊 12" svg:x="2.67033in" svg:y="6.58242in" svg:width="0.20202in" svg:height="0.40391in">
          <draw:text-box>
            <text:p text:style-name="a2055" text:class-names="" text:cond-style-name=""><text:span text:style-name="a2054" text:class-names=""/></text:p>
          </draw:text-box>
          <svg:title/>
          <svg:desc/>
        </draw:frame>
        <draw:frame draw:id="id239" draw:name="表格 15" svg:x="0.08974in" svg:y="0.95133in" svg:width="13.15385in" svg:height="5.74604in">
          <table:table table:style-name="a2057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2058" table:default-cell-style-name=""/>
            <table:table-column table:style-name="a2059" table:default-cell-style-name=""/>
            <table:table-column table:style-name="a2060" table:default-cell-style-name=""/>
            <table:table-row table:style-name="a2061" table:default-cell-style-name="">
              <table:table-cell table:style-name="a2065">
                <text:p text:style-name="a2064" text:class-names="" text:cond-style-name=""><text:span text:style-name="a2062" text:class-names="">補助項目</text:span><text:span text:style-name="a2063" text:class-names=""><text:s text:c="1"/>\ 執行年次</text:span></text:p>
              </table:table-cell>
              <table:table-cell table:style-name="a2076">
                <text:list text:style-name="a2075">
                  <text:list-item>
                    <text:p text:style-name="a2074" text:class-names="" text:cond-style-name=""><text:span text:style-name="a2066" text:class-names="">114</text:span><text:span text:style-name="a2067" text:class-names="">年</text:span><text:span text:style-name="a2068" text:class-names="">1</text:span><text:span text:style-name="a2069" text:class-names="">月至</text:span><text:span text:style-name="a2070" text:class-names="">114</text:span><text:span text:style-name="a2071" text:class-names="">年</text:span><text:span text:style-name="a2072" text:class-names="">12</text:span><text:span text:style-name="a2073" text:class-names="">月</text:span></text:p>
                  </text:list-item>
                </text:list>
              </table:table-cell>
              <table:table-cell table:style-name="a2080">
                <text:list text:style-name="a2079">
                  <text:list-item>
                    <text:p text:style-name="a2078" text:class-names="" text:cond-style-name=""><text:span text:style-name="a2077" text:class-names="">備註：請將相關支用項目做說明</text:span></text:p>
                  </text:list-item>
                </text:list>
              </table:table-cell>
            </table:table-row>
            <table:table-row table:style-name="a2081" table:default-cell-style-name="">
              <table:table-cell table:style-name="a2085">
                <text:list text:style-name="a2084">
                  <text:list-item>
                    <text:p text:style-name="a2083" text:class-names="" text:cond-style-name=""><text:span text:style-name="a2082" text:class-names="">1.業務費</text:span></text:p>
                  </text:list-item>
                </text:list>
              </table:table-cell>
              <table:table-cell table:style-name="a2090">
                <text:list text:style-name="a2089">
                  <text:list-item>
                    <text:p text:style-name="a2088" text:class-names="" text:cond-style-name=""><text:span text:style-name="a2086" text:class-names="">0</text:span><text:span text:style-name="a2087" text:class-names=""/></text:p>
                  </text:list-item>
                </text:list>
              </table:table-cell>
              <table:table-cell table:style-name="a2094">
                <text:list text:style-name="a2093">
                  <text:list-item>
                    <text:p text:style-name="a2092" text:class-names="" text:cond-style-name=""><text:span text:style-name="a2091" text:class-names=""/></text:p>
                  </text:list-item>
                </text:list>
              </table:table-cell>
            </table:table-row>
            <table:table-row table:style-name="a2095" table:default-cell-style-name="">
              <table:table-cell table:style-name="a2099">
                <text:list text:style-name="a2098">
                  <text:list-item>
                    <text:p text:style-name="a2097" text:class-names="" text:cond-style-name=""><text:span text:style-name="a2096" text:class-names="">(1)研究人力費</text:span></text:p>
                  </text:list-item>
                </text:list>
              </table:table-cell>
              <table:table-cell table:style-name="a2104">
                <text:list text:style-name="a2103">
                  <text:list-item>
                    <text:p text:style-name="a2102" text:class-names="" text:cond-style-name=""><text:span text:style-name="a2100" text:class-names="">0</text:span><text:span text:style-name="a2101" text:class-names=""/></text:p>
                  </text:list-item>
                </text:list>
              </table:table-cell>
              <table:table-cell table:style-name="a2120">
                <text:p text:style-name="a2119" text:class-names="" text:cond-style-name=""><text:span text:style-name="a2105" text:class-names="">例如：專任人員○名</text:span><text:span text:style-name="a2106" text:class-names="">(</text:span><text:span text:style-name="a2107" text:class-names="">全職</text:span><text:span text:style-name="a2108" text:class-names="">BD</text:span><text:span text:style-name="a2109" text:class-names="">人員</text:span><text:span text:style-name="a2110" text:class-names="">)</text:span><text:span text:style-name="a2111" text:class-names="">、兼任人員</text:span><text:span text:style-name="a2112" text:class-names=""><text:s text:c="1"/></text:span><text:span text:style-name="a2113" text:class-names="">○名、國外顧問○名</text:span><text:span text:style-name="a2114" text:class-names="">(</text:span><text:span text:style-name="a2115" text:class-names="">○○○</text:span><text:span text:style-name="a2116" text:class-names="">/</text:span><text:span text:style-name="a2117" text:class-names="">○○單位</text:span><text:span text:style-name="a2118" text:class-names="">)</text:span></text:p>
              </table:table-cell>
            </table:table-row>
            <table:table-row table:style-name="a2121" table:default-cell-style-name="">
              <table:table-cell table:style-name="a2130">
                <text:list text:style-name="a2126">
                  <text:list-item>
                    <text:p text:style-name="a2125" text:class-names="" text:cond-style-name=""><text:span text:style-name="a2122" text:class-names="">(2)</text:span><text:span text:style-name="a2123" text:class-names="">耗材、物品、圖書、</text:span><text:span text:style-name="a2124" text:class-names=""/></text:p>
                  </text:list-item>
                </text:list>
                <text:list text:style-name="a2129">
                  <text:list-item>
                    <text:p text:style-name="a2128" text:class-names="" text:cond-style-name=""><text:span text:style-name="a2127" text:class-names="">研究設備使用費及雜項費用</text:span></text:p>
                  </text:list-item>
                </text:list>
              </table:table-cell>
              <table:table-cell table:style-name="a2135">
                <text:list text:style-name="a2134">
                  <text:list-item>
                    <text:p text:style-name="a2133" text:class-names="" text:cond-style-name=""><text:span text:style-name="a2131" text:class-names="">0</text:span><text:span text:style-name="a2132" text:class-names=""/></text:p>
                  </text:list-item>
                </text:list>
              </table:table-cell>
              <table:table-cell table:style-name="a2142">
                <text:p text:style-name="a2141" text:class-names="" text:cond-style-name=""><text:span text:style-name="a2136" text:class-names="">請配合</text:span><text:span text:style-name="a2137" text:class-names="">(</text:span><text:span text:style-name="a2138" text:class-names="">四</text:span><text:span text:style-name="a2139" text:class-names="">)</text:span><text:span text:style-name="a2140" text:class-names="">自提查核點，合理編列經費項目</text:span></text:p>
              </table:table-cell>
            </table:table-row>
            <table:table-row table:style-name="a2143" table:default-cell-style-name="">
              <table:table-cell table:style-name="a2147">
                <text:list text:style-name="a2146">
                  <text:list-item>
                    <text:p text:style-name="a2145" text:class-names="" text:cond-style-name=""><text:span text:style-name="a2144" text:class-names="">2.研究設備費</text:span></text:p>
                  </text:list-item>
                </text:list>
              </table:table-cell>
              <table:table-cell table:style-name="a2152">
                <text:list text:style-name="a2151">
                  <text:list-item>
                    <text:p text:style-name="a2150" text:class-names="" text:cond-style-name=""><text:span text:style-name="a2148" text:class-names="">0</text:span><text:span text:style-name="a2149" text:class-names=""/></text:p>
                  </text:list-item>
                </text:list>
              </table:table-cell>
              <table:table-cell table:style-name="a2159">
                <text:list text:style-name="a2158">
                  <text:list-item>
                    <text:p text:style-name="a2157" text:class-names="" text:cond-style-name=""><text:span text:style-name="a2153" text:class-names="">(</text:span><text:span text:style-name="a2154" text:class-names="">原則不予編列，有特殊需求請於會議審時提出，經委員審查同意方可例外編列</text:span><text:span text:style-name="a2155" text:class-names="">)</text:span><text:span text:style-name="a2156" text:class-names=""/></text:p>
                  </text:list-item>
                </text:list>
              </table:table-cell>
            </table:table-row>
            <table:table-row table:style-name="a2160" table:default-cell-style-name="">
              <table:table-cell table:style-name="a2164">
                <text:list text:style-name="a2163">
                  <text:list-item>
                    <text:p text:style-name="a2162" text:class-names="" text:cond-style-name=""><text:span text:style-name="a2161" text:class-names="">3.國外差旅費</text:span></text:p>
                  </text:list-item>
                </text:list>
              </table:table-cell>
              <table:table-cell table:style-name="a2169">
                <text:list text:style-name="a2168">
                  <text:list-item>
                    <text:p text:style-name="a2167" text:class-names="" text:cond-style-name=""><text:span text:style-name="a2165" text:class-names="">0</text:span><text:span text:style-name="a2166" text:class-names=""/></text:p>
                  </text:list-item>
                </text:list>
              </table:table-cell>
              <table:table-cell table:style-name="a2176" table:number-rows-spanned="4">
                <text:p text:style-name="a2175" text:class-names="" text:cond-style-name=""><text:span text:style-name="a2170" text:class-names="">(</text:span><text:span text:style-name="a2171" text:class-names="">本項若為團隊發展新創必要需求，請詳述規劃地點與內容及執行效益</text:span><text:span text:style-name="a2172" text:class-names="">，且必須列為查核點項目</text:span><text:span text:style-name="a2173" text:class-names="">)</text:span><text:span text:style-name="a2174" text:class-names=""/></text:p>
              </table:table-cell>
            </table:table-row>
            <table:table-row table:style-name="a2177" table:default-cell-style-name="">
              <table:table-cell table:style-name="a2181">
                <text:p text:style-name="a2180" text:class-names="" text:cond-style-name=""><text:span text:style-name="a2178" text:class-names="">(1).</text:span><text:span text:style-name="a2179" text:class-names="">參與國際展覽<text:s text:c="1"/></text:span></text:p>
              </table:table-cell>
              <table:table-cell table:style-name="a2186">
                <text:list text:style-name="a2185">
                  <text:list-item>
                    <text:p text:style-name="a2184" text:class-names="" text:cond-style-name=""><text:span text:style-name="a2182" text:class-names="">0</text:span><text:span text:style-name="a2183" text:class-names=""/></text:p>
                  </text:list-item>
                </text:list>
              </table:table-cell>
              <table:covered-table-cell table:style-name=""/>
            </table:table-row>
            <table:table-row table:style-name="a2187" table:default-cell-style-name="">
              <table:table-cell table:style-name="a2191">
                <text:p text:style-name="a2190" text:class-names="" text:cond-style-name=""><text:span text:style-name="a2188" text:class-names="">(2).</text:span><text:span text:style-name="a2189" text:class-names="">出席國際會議<text:s text:c="1"/></text:span></text:p>
              </table:table-cell>
              <table:table-cell table:style-name="a2196">
                <text:list text:style-name="a2195">
                  <text:list-item>
                    <text:p text:style-name="a2194" text:class-names="" text:cond-style-name=""><text:span text:style-name="a2192" text:class-names="">0</text:span><text:span text:style-name="a2193" text:class-names=""/></text:p>
                  </text:list-item>
                </text:list>
              </table:table-cell>
              <table:covered-table-cell table:style-name=""/>
            </table:table-row>
            <table:table-row table:style-name="a2197" table:default-cell-style-name="">
              <table:table-cell table:style-name="a2201">
                <text:p text:style-name="a2200" text:class-names="" text:cond-style-name=""><text:span text:style-name="a2198" text:class-names="">(3).</text:span><text:span text:style-name="a2199" text:class-names="">移地研究差旅費<text:s text:c="1"/></text:span></text:p>
              </table:table-cell>
              <table:table-cell table:style-name="a2206">
                <text:list text:style-name="a2205">
                  <text:list-item>
                    <text:p text:style-name="a2204" text:class-names="" text:cond-style-name=""><text:span text:style-name="a2202" text:class-names="">0</text:span><text:span text:style-name="a2203" text:class-names=""/></text:p>
                  </text:list-item>
                </text:list>
              </table:table-cell>
              <table:covered-table-cell table:style-name=""/>
            </table:table-row>
            <table:table-row table:style-name="a2207" table:default-cell-style-name="">
              <table:table-cell table:style-name="a2211">
                <text:list text:style-name="a2210">
                  <text:list-item>
                    <text:p text:style-name="a2209" text:class-names="" text:cond-style-name=""><text:span text:style-name="a2208" text:class-names="">4.管理費</text:span></text:p>
                  </text:list-item>
                </text:list>
              </table:table-cell>
              <table:table-cell table:style-name="a2216">
                <text:list text:style-name="a2215">
                  <text:list-item>
                    <text:p text:style-name="a2214" text:class-names="" text:cond-style-name=""><text:span text:style-name="a2212" text:class-names="">0</text:span><text:span text:style-name="a2213" text:class-names=""/></text:p>
                  </text:list-item>
                </text:list>
              </table:table-cell>
              <table:table-cell table:style-name="a2226">
                <text:p text:style-name="a2225" text:class-names="" text:cond-style-name=""><text:span text:style-name="a2217" text:class-names="">以</text:span><text:span text:style-name="a2218" text:class-names="">(</text:span><text:span text:style-name="a2219" text:class-names="">計畫業務費</text:span><text:span text:style-name="a2220" text:class-names="">-</text:span><text:span text:style-name="a2221" text:class-names="">研究主持費</text:span><text:span text:style-name="a2222" text:class-names="">)*15%</text:span><text:span text:style-name="a2223" text:class-names="">為上限。</text:span><text:span text:style-name="a2224" text:class-names=""/></text:p>
              </table:table-cell>
            </table:table-row>
            <table:table-row table:style-name="a2227" table:default-cell-style-name="">
              <table:table-cell table:style-name="a2231">
                <text:list text:style-name="a2230">
                  <text:list-item>
                    <text:p text:style-name="a2229" text:class-names="" text:cond-style-name=""><text:span text:style-name="a2228" text:class-names="">合<text:tab/>計</text:span></text:p>
                  </text:list-item>
                </text:list>
              </table:table-cell>
              <table:table-cell table:style-name="a2236">
                <text:list text:style-name="a2235">
                  <text:list-item>
                    <text:p text:style-name="a2234" text:class-names="" text:cond-style-name=""><text:span text:style-name="a2232" text:class-names="">0</text:span><text:span text:style-name="a2233" text:class-names=""/></text:p>
                  </text:list-item>
                </text:list>
              </table:table-cell>
              <table:table-cell table:style-name="a2241">
                <text:p text:style-name="a2240" text:class-names="" text:cond-style-name=""><text:span text:style-name="a2237" text:class-names="">＊經費編列請參閱國科會補助科創計畫第</text:span><text:span text:style-name="a2238" text:class-names="">6</text:span><text:span text:style-name="a2239" text:class-names="">點</text:span></text:p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presentation:notes draw:style-name="a2247">
          <draw:page-thumbnail draw:page-number="12" svg:x="0.46007in" svg:y="1.35764in" svg:width="6.51389in" svg:height="3.66319in" presentation:class="page" draw:id="id240" presentation:style-name="a2242" draw:name="投影片圖像版面配置區 1">
            <svg:title/>
            <svg:desc/>
          </draw:page-thumbnail>
          <draw:frame draw:id="id241" presentation:style-name="a2243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42" draw:style-name="a2246" draw:name="投影片編號版面配置區 3" svg:x="4.2109in" svg:y="10.31287in" svg:width="3.22141in" svg:height="0.54477in">
            <draw:text-box>
              <text:p text:style-name="a2245" text:class-names="" text:cond-style-name=""><text:span text:style-name="a2244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0" draw:style-name="a2249" draw:master-page-name="Master1-Layout2-obj-標題及內容" presentation:presentation-page-layout-name="Master1-PPL2" draw:id="Slide-475">
        <draw:frame draw:id="id243" presentation:style-name="a2253" draw:name="標題 2" svg:x="0.66667in" svg:y="0.57258in" svg:width="12in" svg:height="0.82929in" presentation:class="title" presentation:placeholder="false">
          <draw:text-box>
            <text:p text:style-name="a2252" text:class-names="" text:cond-style-name=""><text:span text:style-name="a2250" text:class-names="">二、本計畫「智財清單」</text:span><text:span text:style-name="a2251" text:class-names=""/></text:p>
          </draw:text-box>
          <svg:title/>
          <svg:desc/>
        </draw:frame>
        <draw:frame draw:id="id244" presentation:style-name="a2258" draw:name="內容預留位置 1" svg:x="0.52789in" svg:y="1.57162in" svg:width="12.22917in" svg:height="0.73569in" presentation:class="outline" presentation:placeholder="false">
          <draw:text-box>
            <text:list text:style-name="a2257">
              <text:list-item>
                <text:p text:style-name="a2256" text:class-names="" text:cond-style-name=""><text:span text:style-name="a2254" text:class-names="">本計畫「專利布局」之說明</text:span><text:span text:style-name="a2255" text:class-names=""/></text:p>
              </text:list-item>
            </text:list>
          </draw:text-box>
          <svg:title/>
          <svg:desc/>
        </draw:frame>
        <draw:frame draw:id="id245" draw:style-name="a2261" draw:name="投影片編號版面配置區 1" svg:x="11.55556in" svg:y="6.95139in" svg:width="1.11111in" svg:height="0.39931in">
          <draw:text-box>
            <text:p text:style-name="a2260" text:class-names="" text:cond-style-name=""><text:span text:style-name="a2259" text:class-names=""><text:page-number style:num-format="1" text:fixed="false"/></text:span></text:p>
          </draw:text-box>
          <svg:title/>
          <svg:desc/>
        </draw:frame>
        <draw:frame draw:id="id246" draw:name="表格 7" svg:x="0.55208in" svg:y="2.60242in" svg:width="12.46045in" svg:height="2.00726in">
          <table:table table:style-name="a2262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263" table:default-cell-style-name=""/>
            <table:table-column table:style-name="a2264" table:default-cell-style-name=""/>
            <table:table-column table:style-name="a2265" table:default-cell-style-name=""/>
            <table:table-column table:style-name="a2266" table:default-cell-style-name=""/>
            <table:table-column table:style-name="a2267" table:default-cell-style-name=""/>
            <table:table-column table:style-name="a2268" table:default-cell-style-name=""/>
            <table:table-column table:style-name="a2269" table:default-cell-style-name=""/>
            <table:table-column table:style-name="a2270" table:default-cell-style-name=""/>
            <table:table-column table:style-name="a2271" table:default-cell-style-name=""/>
            <table:table-column table:style-name="a2272" table:default-cell-style-name=""/>
            <table:table-row table:style-name="a2273" table:default-cell-style-name="">
              <table:table-cell table:style-name="a2278">
                <text:list text:style-name="a2277">
                  <text:list-item>
                    <text:p text:style-name="a2276" text:class-names="" text:cond-style-name=""><text:span text:style-name="a2274" text:class-names="">專利</text:span><text:span text:style-name="a2275" text:class-names="">類別</text:span></text:p>
                  </text:list-item>
                </text:list>
              </table:table-cell>
              <table:table-cell table:style-name="a2282">
                <text:list text:style-name="a2281">
                  <text:list-item>
                    <text:p text:style-name="a2280" text:class-names="" text:cond-style-name=""><text:span text:style-name="a2279" text:class-names="">專利名稱</text:span></text:p>
                  </text:list-item>
                </text:list>
              </table:table-cell>
              <table:table-cell table:style-name="a2286">
                <text:list text:style-name="a2285">
                  <text:list-item>
                    <text:p text:style-name="a2284" text:class-names="" text:cond-style-name=""><text:span text:style-name="a2283" text:class-names="">證書號</text:span></text:p>
                  </text:list-item>
                </text:list>
              </table:table-cell>
              <table:table-cell table:style-name="a2290">
                <text:list text:style-name="a2289">
                  <text:list-item>
                    <text:p text:style-name="a2288" text:class-names="" text:cond-style-name=""><text:span text:style-name="a2287" text:class-names="">有效日期</text:span></text:p>
                  </text:list-item>
                </text:list>
              </table:table-cell>
              <table:table-cell table:style-name="a2294">
                <text:list text:style-name="a2293">
                  <text:list-item>
                    <text:p text:style-name="a2292" text:class-names="" text:cond-style-name=""><text:span text:style-name="a2291" text:class-names="">申請人</text:span></text:p>
                  </text:list-item>
                </text:list>
              </table:table-cell>
              <table:table-cell table:style-name="a2297">
                <text:p text:style-name="a2296" text:class-names="" text:cond-style-name=""><text:span text:style-name="a2295" text:class-names="">申請國家</text:span></text:p>
              </table:table-cell>
              <table:table-cell table:style-name="a2301">
                <text:list text:style-name="a2300">
                  <text:list-item>
                    <text:p text:style-name="a2299" text:class-names="" text:cond-style-name=""><text:span text:style-name="a2298" text:class-names="">專利發明人</text:span></text:p>
                  </text:list-item>
                </text:list>
              </table:table-cell>
              <table:table-cell table:style-name="a2310">
                <text:list text:style-name="a2304">
                  <text:list-item>
                    <text:p text:style-name="a2303" text:class-names="" text:cond-style-name=""><text:span text:style-name="a2302" text:class-names="">計畫補助經費來源</text:span></text:p>
                  </text:list-item>
                </text:list>
                <text:list text:style-name="a2309">
                  <text:list-item>
                    <text:p text:style-name="a2308" text:class-names="" text:cond-style-name=""><text:span text:style-name="a2305" text:class-names="">(</text:span><text:span text:style-name="a2306" text:class-names="">部會、計畫名稱及計畫編號</text:span><text:span text:style-name="a2307" text:class-names="">)</text:span></text:p>
                  </text:list-item>
                </text:list>
              </table:table-cell>
              <table:table-cell table:style-name="a2317">
                <text:list text:style-name="a2313">
                  <text:list-item>
                    <text:p text:style-name="a2312" text:class-names="" text:cond-style-name=""><text:span text:style-name="a2311" text:class-names="">專利授權狀態</text:span></text:p>
                  </text:list-item>
                </text:list>
                <text:list text:style-name="a2316">
                  <text:list-item>
                    <text:p text:style-name="a2315" text:class-names="" text:cond-style-name=""><text:span text:style-name="a2314" text:class-names="">若已授權需說明專屬或非專屬授權、授權範圍、地區、金額</text:span></text:p>
                  </text:list-item>
                </text:list>
              </table:table-cell>
              <table:table-cell table:style-name="a2322">
                <text:list text:style-name="a2321">
                  <text:list-item>
                    <text:p text:style-name="a2320" text:class-names="" text:cond-style-name=""><text:span text:style-name="a2318" text:class-names="">佔此計畫申請標的之技術佔比</text:span><text:span text:style-name="a2319" text:class-names="">(%)</text:span></text:p>
                  </text:list-item>
                </text:list>
              </table:table-cell>
            </table:table-row>
            <table:table-row table:style-name="a2323" table:default-cell-style-name="">
              <table:table-cell table:style-name="a2327">
                <text:list text:style-name="a2326">
                  <text:list-item>
                    <text:p text:style-name="a2325" text:class-names="" text:cond-style-name=""><text:span text:style-name="a2324" text:class-names="">發明專利</text:span></text:p>
                  </text:list-item>
                </text:list>
              </table:table-cell>
              <table:table-cell table:style-name="a2330">
                <text:p text:style-name="a2329" text:class-names="" text:cond-style-name=""><text:span text:style-name="a2328" text:class-names="">xxxxxxxxx</text:span></text:p>
              </table:table-cell>
              <table:table-cell table:style-name="a2333">
                <text:p text:style-name="a2332" text:class-names="" text:cond-style-name=""><text:span text:style-name="a2331" text:class-names="">xxxxxxxxx</text:span></text:p>
              </table:table-cell>
              <table:table-cell table:style-name="a2340">
                <text:list text:style-name="a2339">
                  <text:list-item>
                    <text:p text:style-name="a2338" text:class-names="" text:cond-style-name=""><text:span text:style-name="a2334" text:class-names="">年月日</text:span><text:span text:style-name="a2335" text:class-names="">~</text:span><text:span text:style-name="a2336" text:class-names="">年月日</text:span><text:span text:style-name="a2337" text:class-names=""/></text:p>
                  </text:list-item>
                </text:list>
              </table:table-cell>
              <table:table-cell table:style-name="a2345">
                <text:list text:style-name="a2344">
                  <text:list-item>
                    <text:p text:style-name="a2343" text:class-names="" text:cond-style-name=""><text:span text:style-name="a2341" text:class-names="">xx</text:span><text:span text:style-name="a2342" text:class-names="">大學</text:span></text:p>
                  </text:list-item>
                </text:list>
              </table:table-cell>
              <table:table-cell table:style-name="a2349">
                <text:list text:style-name="a2348">
                  <text:list-item>
                    <text:p text:style-name="a2347" text:class-names="" text:cond-style-name=""><text:span text:style-name="a2346" text:class-names="">台灣</text:span></text:p>
                  </text:list-item>
                </text:list>
              </table:table-cell>
              <table:table-cell table:style-name="a2353">
                <text:list text:style-name="a2352">
                  <text:list-item>
                    <text:p text:style-name="a2351" text:class-names="" text:cond-style-name=""><text:span text:style-name="a2350" text:class-names="">王小明</text:span></text:p>
                  </text:list-item>
                </text:list>
              </table:table-cell>
              <table:table-cell table:style-name="a2357">
                <text:list text:style-name="a2356">
                  <text:list-item>
                    <text:p text:style-name="a2355" text:class-names="" text:cond-style-name=""><text:span text:style-name="a2354" text:class-names=""/></text:p>
                  </text:list-item>
                </text:list>
              </table:table-cell>
              <table:table-cell table:style-name="a2360">
                <text:p text:style-name="a2359" text:class-names="" text:cond-style-name=""><text:span text:style-name="a2358" text:class-names="">尚未授權予任何人使用</text:span></text:p>
              </table:table-cell>
              <table:table-cell table:style-name="a2363">
                <text:p text:style-name="a2362" text:class-names="" text:cond-style-name=""><text:span text:style-name="a2361" text:class-names=""/></text:p>
              </table:table-cell>
            </table:table-row>
            <table:table-row table:style-name="a2364" table:default-cell-style-name="">
              <table:table-cell table:style-name="a2368">
                <text:list text:style-name="a2367">
                  <text:list-item>
                    <text:p text:style-name="a2366" text:class-names="" text:cond-style-name=""><text:span text:style-name="a2365" text:class-names=""/></text:p>
                  </text:list-item>
                </text:list>
              </table:table-cell>
              <table:table-cell table:style-name="a2371">
                <text:p text:style-name="a2370" text:class-names="" text:cond-style-name=""><text:span text:style-name="a2369" text:class-names=""/></text:p>
              </table:table-cell>
              <table:table-cell table:style-name="a2375">
                <text:list text:style-name="a2374">
                  <text:list-item>
                    <text:p text:style-name="a2373" text:class-names="" text:cond-style-name=""><text:span text:style-name="a2372" text:class-names=""/></text:p>
                  </text:list-item>
                </text:list>
              </table:table-cell>
              <table:table-cell table:style-name="a2379">
                <text:list text:style-name="a2378">
                  <text:list-item>
                    <text:p text:style-name="a2377" text:class-names="" text:cond-style-name=""><text:span text:style-name="a2376" text:class-names=""/></text:p>
                  </text:list-item>
                </text:list>
              </table:table-cell>
              <table:table-cell table:style-name="a2383">
                <text:list text:style-name="a2382">
                  <text:list-item>
                    <text:p text:style-name="a2381" text:class-names="" text:cond-style-name=""><text:span text:style-name="a2380" text:class-names=""/></text:p>
                  </text:list-item>
                </text:list>
              </table:table-cell>
              <table:table-cell table:style-name="a2387">
                <text:list text:style-name="a2386">
                  <text:list-item>
                    <text:p text:style-name="a2385" text:class-names="" text:cond-style-name=""><text:span text:style-name="a2384" text:class-names=""/></text:p>
                  </text:list-item>
                </text:list>
              </table:table-cell>
              <table:table-cell table:style-name="a2391">
                <text:list text:style-name="a2390">
                  <text:list-item>
                    <text:p text:style-name="a2389" text:class-names="" text:cond-style-name=""><text:span text:style-name="a2388" text:class-names=""/></text:p>
                  </text:list-item>
                </text:list>
              </table:table-cell>
              <table:table-cell table:style-name="a2395">
                <text:list text:style-name="a2394">
                  <text:list-item>
                    <text:p text:style-name="a2393" text:class-names="" text:cond-style-name=""><text:span text:style-name="a2392" text:class-names=""/></text:p>
                  </text:list-item>
                </text:list>
              </table:table-cell>
              <table:table-cell table:style-name="a2399">
                <text:list text:style-name="a2398">
                  <text:list-item>
                    <text:p text:style-name="a2397" text:class-names="" text:cond-style-name=""><text:span text:style-name="a2396" text:class-names=""/></text:p>
                  </text:list-item>
                </text:list>
              </table:table-cell>
              <table:table-cell table:style-name="a2402">
                <text:p text:style-name="a2401" text:class-names="" text:cond-style-name=""><text:span text:style-name="a2400" text:class-names=""/></text:p>
              </table:table-cell>
            </table:table-row>
            <table:table-row table:style-name="a2403" table:default-cell-style-name="">
              <table:table-cell table:style-name="a2407">
                <text:list text:style-name="a2406">
                  <text:list-item>
                    <text:p text:style-name="a2405" text:class-names="" text:cond-style-name=""><text:span text:style-name="a2404" text:class-names=""/></text:p>
                  </text:list-item>
                </text:list>
              </table:table-cell>
              <table:table-cell table:style-name="a2411">
                <text:list text:style-name="a2410">
                  <text:list-item>
                    <text:p text:style-name="a2409" text:class-names="" text:cond-style-name=""><text:span text:style-name="a2408" text:class-names=""/></text:p>
                  </text:list-item>
                </text:list>
              </table:table-cell>
              <table:table-cell table:style-name="a2415">
                <text:list text:style-name="a2414">
                  <text:list-item>
                    <text:p text:style-name="a2413" text:class-names="" text:cond-style-name=""><text:span text:style-name="a2412" text:class-names=""/></text:p>
                  </text:list-item>
                </text:list>
              </table:table-cell>
              <table:table-cell table:style-name="a2419">
                <text:list text:style-name="a2418">
                  <text:list-item>
                    <text:p text:style-name="a2417" text:class-names="" text:cond-style-name=""><text:span text:style-name="a2416" text:class-names=""/></text:p>
                  </text:list-item>
                </text:list>
              </table:table-cell>
              <table:table-cell table:style-name="a2423">
                <text:list text:style-name="a2422">
                  <text:list-item>
                    <text:p text:style-name="a2421" text:class-names="" text:cond-style-name=""><text:span text:style-name="a2420" text:class-names=""/></text:p>
                  </text:list-item>
                </text:list>
              </table:table-cell>
              <table:table-cell table:style-name="a2427">
                <text:list text:style-name="a2426">
                  <text:list-item>
                    <text:p text:style-name="a2425" text:class-names="" text:cond-style-name=""><text:span text:style-name="a2424" text:class-names=""/></text:p>
                  </text:list-item>
                </text:list>
              </table:table-cell>
              <table:table-cell table:style-name="a2431">
                <text:list text:style-name="a2430">
                  <text:list-item>
                    <text:p text:style-name="a2429" text:class-names="" text:cond-style-name=""><text:span text:style-name="a2428" text:class-names=""/></text:p>
                  </text:list-item>
                </text:list>
              </table:table-cell>
              <table:table-cell table:style-name="a2435">
                <text:list text:style-name="a2434">
                  <text:list-item>
                    <text:p text:style-name="a2433" text:class-names="" text:cond-style-name=""><text:span text:style-name="a2432" text:class-names=""/></text:p>
                  </text:list-item>
                </text:list>
              </table:table-cell>
              <table:table-cell table:style-name="a2439">
                <text:list text:style-name="a2438">
                  <text:list-item>
                    <text:p text:style-name="a2437" text:class-names="" text:cond-style-name=""><text:span text:style-name="a2436" text:class-names=""/></text:p>
                  </text:list-item>
                </text:list>
              </table:table-cell>
              <table:table-cell table:style-name="a2443">
                <text:list text:style-name="a2442">
                  <text:list-item>
                    <text:p text:style-name="a2441" text:class-names="" text:cond-style-name=""><text:span text:style-name="a2440" text:class-names=""/></text:p>
                  </text:list-item>
                </text:list>
              </table:table-cell>
            </table:table-row>
          </table:table>
          <draw:image xlink:href="media/image6.png" xlink:type="simple" xlink:show="embed" xlink:actuate="onLoad"/>
          <svg:title/>
          <svg:desc/>
        </draw:frame>
        <draw:frame draw:id="id247" draw:style-name="a2446" draw:name="文字方塊 8" svg:x="10.09858in" svg:y="2.1473in" svg:width="2.91395in" svg:height="0.37025in">
          <draw:text-box>
            <text:p text:style-name="a2445" text:class-names="" text:cond-style-name=""><text:span text:style-name="a2444" text:class-names="">*所有智財比例總和為100%</text:span></text:p>
          </draw:text-box>
          <svg:title/>
          <svg:desc/>
        </draw:frame>
        <draw:frame draw:id="id248" draw:name="表格 10" svg:x="0.56351in" svg:y="5.2952in" svg:width="12.44903in" svg:height="2.00726in">
          <table:table table:style-name="a2447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448" table:default-cell-style-name=""/>
            <table:table-column table:style-name="a2449" table:default-cell-style-name=""/>
            <table:table-column table:style-name="a2450" table:default-cell-style-name=""/>
            <table:table-column table:style-name="a2451" table:default-cell-style-name=""/>
            <table:table-column table:style-name="a2452" table:default-cell-style-name=""/>
            <table:table-column table:style-name="a2453" table:default-cell-style-name=""/>
            <table:table-column table:style-name="a2454" table:default-cell-style-name=""/>
            <table:table-column table:style-name="a2455" table:default-cell-style-name=""/>
            <table:table-column table:style-name="a2456" table:default-cell-style-name=""/>
            <table:table-column table:style-name="a2457" table:default-cell-style-name=""/>
            <table:table-row table:style-name="a2458" table:default-cell-style-name="">
              <table:table-cell table:style-name="a2463">
                <text:list text:style-name="a2462">
                  <text:list-item>
                    <text:p text:style-name="a2461" text:class-names="" text:cond-style-name=""><text:span text:style-name="a2459" text:class-names="">專利</text:span><text:span text:style-name="a2460" text:class-names="">類別</text:span></text:p>
                  </text:list-item>
                </text:list>
              </table:table-cell>
              <table:table-cell table:style-name="a2467">
                <text:list text:style-name="a2466">
                  <text:list-item>
                    <text:p text:style-name="a2465" text:class-names="" text:cond-style-name=""><text:span text:style-name="a2464" text:class-names="">專利名稱</text:span></text:p>
                  </text:list-item>
                </text:list>
              </table:table-cell>
              <table:table-cell table:style-name="a2471">
                <text:list text:style-name="a2470">
                  <text:list-item>
                    <text:p text:style-name="a2469" text:class-names="" text:cond-style-name=""><text:span text:style-name="a2468" text:class-names="">申請號</text:span></text:p>
                  </text:list-item>
                </text:list>
              </table:table-cell>
              <table:table-cell table:style-name="a2475">
                <text:list text:style-name="a2474">
                  <text:list-item>
                    <text:p text:style-name="a2473" text:class-names="" text:cond-style-name=""><text:span text:style-name="a2472" text:class-names="">申請日期</text:span></text:p>
                  </text:list-item>
                </text:list>
              </table:table-cell>
              <table:table-cell table:style-name="a2479">
                <text:list text:style-name="a2478">
                  <text:list-item>
                    <text:p text:style-name="a2477" text:class-names="" text:cond-style-name=""><text:span text:style-name="a2476" text:class-names="">申請人</text:span></text:p>
                  </text:list-item>
                </text:list>
              </table:table-cell>
              <table:table-cell table:style-name="a2482">
                <text:p text:style-name="a2481" text:class-names="" text:cond-style-name=""><text:span text:style-name="a2480" text:class-names="">申請國家</text:span></text:p>
              </table:table-cell>
              <table:table-cell table:style-name="a2486">
                <text:list text:style-name="a2485">
                  <text:list-item>
                    <text:p text:style-name="a2484" text:class-names="" text:cond-style-name=""><text:span text:style-name="a2483" text:class-names="">專利發明人</text:span></text:p>
                  </text:list-item>
                </text:list>
              </table:table-cell>
              <table:table-cell table:style-name="a2495">
                <text:list text:style-name="a2489">
                  <text:list-item>
                    <text:p text:style-name="a2488" text:class-names="" text:cond-style-name=""><text:span text:style-name="a2487" text:class-names="">計畫補助經費來源</text:span></text:p>
                  </text:list-item>
                </text:list>
                <text:list text:style-name="a2494">
                  <text:list-item>
                    <text:p text:style-name="a2493" text:class-names="" text:cond-style-name=""><text:span text:style-name="a2490" text:class-names="">(</text:span><text:span text:style-name="a2491" text:class-names="">部會、計畫名稱及計畫編號</text:span><text:span text:style-name="a2492" text:class-names="">)</text:span></text:p>
                  </text:list-item>
                </text:list>
              </table:table-cell>
              <table:table-cell table:style-name="a2502">
                <text:list text:style-name="a2498">
                  <text:list-item>
                    <text:p text:style-name="a2497" text:class-names="" text:cond-style-name=""><text:span text:style-name="a2496" text:class-names="">專利授權狀態</text:span></text:p>
                  </text:list-item>
                </text:list>
                <text:list text:style-name="a2501">
                  <text:list-item>
                    <text:p text:style-name="a2500" text:class-names="" text:cond-style-name=""><text:span text:style-name="a2499" text:class-names="">若已授權需說明專屬或非專屬授權、授權範圍、地區、金額</text:span></text:p>
                  </text:list-item>
                </text:list>
              </table:table-cell>
              <table:table-cell table:style-name="a2507">
                <text:list text:style-name="a2506">
                  <text:list-item>
                    <text:p text:style-name="a2505" text:class-names="" text:cond-style-name=""><text:span text:style-name="a2503" text:class-names="">佔此計畫申請標的之技術佔比</text:span><text:span text:style-name="a2504" text:class-names="">(%)</text:span></text:p>
                  </text:list-item>
                </text:list>
              </table:table-cell>
            </table:table-row>
            <table:table-row table:style-name="a2508" table:default-cell-style-name="">
              <table:table-cell table:style-name="a2512">
                <text:list text:style-name="a2511">
                  <text:list-item>
                    <text:p text:style-name="a2510" text:class-names="" text:cond-style-name=""><text:span text:style-name="a2509" text:class-names="">發明專利</text:span></text:p>
                  </text:list-item>
                </text:list>
              </table:table-cell>
              <table:table-cell table:style-name="a2515">
                <text:p text:style-name="a2514" text:class-names="" text:cond-style-name=""><text:span text:style-name="a2513" text:class-names="">xxxxxxxxx</text:span></text:p>
              </table:table-cell>
              <table:table-cell table:style-name="a2518">
                <text:p text:style-name="a2517" text:class-names="" text:cond-style-name=""><text:span text:style-name="a2516" text:class-names="">xxxxxxxxx</text:span></text:p>
              </table:table-cell>
              <table:table-cell table:style-name="a2523">
                <text:list text:style-name="a2522">
                  <text:list-item>
                    <text:p text:style-name="a2521" text:class-names="" text:cond-style-name=""><text:span text:style-name="a2519" text:class-names="">年月日</text:span><text:span text:style-name="a2520" text:class-names=""/></text:p>
                  </text:list-item>
                </text:list>
              </table:table-cell>
              <table:table-cell table:style-name="a2528">
                <text:list text:style-name="a2527">
                  <text:list-item>
                    <text:p text:style-name="a2526" text:class-names="" text:cond-style-name=""><text:span text:style-name="a2524" text:class-names="">xx</text:span><text:span text:style-name="a2525" text:class-names="">大學</text:span></text:p>
                  </text:list-item>
                </text:list>
              </table:table-cell>
              <table:table-cell table:style-name="a2532">
                <text:list text:style-name="a2531">
                  <text:list-item>
                    <text:p text:style-name="a2530" text:class-names="" text:cond-style-name=""><text:span text:style-name="a2529" text:class-names="">台灣</text:span></text:p>
                  </text:list-item>
                </text:list>
              </table:table-cell>
              <table:table-cell table:style-name="a2536">
                <text:list text:style-name="a2535">
                  <text:list-item>
                    <text:p text:style-name="a2534" text:class-names="" text:cond-style-name=""><text:span text:style-name="a2533" text:class-names="">王小明</text:span></text:p>
                  </text:list-item>
                </text:list>
              </table:table-cell>
              <table:table-cell table:style-name="a2540">
                <text:list text:style-name="a2539">
                  <text:list-item>
                    <text:p text:style-name="a2538" text:class-names="" text:cond-style-name=""><text:span text:style-name="a2537" text:class-names=""/></text:p>
                  </text:list-item>
                </text:list>
              </table:table-cell>
              <table:table-cell table:style-name="a2543">
                <text:p text:style-name="a2542" text:class-names="" text:cond-style-name=""><text:span text:style-name="a2541" text:class-names="">尚未授權予任何人使用</text:span></text:p>
              </table:table-cell>
              <table:table-cell table:style-name="a2546">
                <text:p text:style-name="a2545" text:class-names="" text:cond-style-name=""><text:span text:style-name="a2544" text:class-names=""/></text:p>
              </table:table-cell>
            </table:table-row>
            <table:table-row table:style-name="a2547" table:default-cell-style-name="">
              <table:table-cell table:style-name="a2551">
                <text:list text:style-name="a2550">
                  <text:list-item>
                    <text:p text:style-name="a2549" text:class-names="" text:cond-style-name=""><text:span text:style-name="a2548" text:class-names=""/></text:p>
                  </text:list-item>
                </text:list>
              </table:table-cell>
              <table:table-cell table:style-name="a2554">
                <text:p text:style-name="a2553" text:class-names="" text:cond-style-name=""><text:span text:style-name="a2552" text:class-names=""/></text:p>
              </table:table-cell>
              <table:table-cell table:style-name="a2558">
                <text:list text:style-name="a2557">
                  <text:list-item>
                    <text:p text:style-name="a2556" text:class-names="" text:cond-style-name=""><text:span text:style-name="a2555" text:class-names=""/></text:p>
                  </text:list-item>
                </text:list>
              </table:table-cell>
              <table:table-cell table:style-name="a2562">
                <text:list text:style-name="a2561">
                  <text:list-item>
                    <text:p text:style-name="a2560" text:class-names="" text:cond-style-name=""><text:span text:style-name="a2559" text:class-names=""/></text:p>
                  </text:list-item>
                </text:list>
              </table:table-cell>
              <table:table-cell table:style-name="a2566">
                <text:list text:style-name="a2565">
                  <text:list-item>
                    <text:p text:style-name="a2564" text:class-names="" text:cond-style-name=""><text:span text:style-name="a2563" text:class-names=""/></text:p>
                  </text:list-item>
                </text:list>
              </table:table-cell>
              <table:table-cell table:style-name="a2570">
                <text:list text:style-name="a2569">
                  <text:list-item>
                    <text:p text:style-name="a2568" text:class-names="" text:cond-style-name=""><text:span text:style-name="a2567" text:class-names=""/></text:p>
                  </text:list-item>
                </text:list>
              </table:table-cell>
              <table:table-cell table:style-name="a2574">
                <text:list text:style-name="a2573">
                  <text:list-item>
                    <text:p text:style-name="a2572" text:class-names="" text:cond-style-name=""><text:span text:style-name="a2571" text:class-names=""/></text:p>
                  </text:list-item>
                </text:list>
              </table:table-cell>
              <table:table-cell table:style-name="a2578">
                <text:list text:style-name="a2577">
                  <text:list-item>
                    <text:p text:style-name="a2576" text:class-names="" text:cond-style-name=""><text:span text:style-name="a2575" text:class-names=""/></text:p>
                  </text:list-item>
                </text:list>
              </table:table-cell>
              <table:table-cell table:style-name="a2582">
                <text:list text:style-name="a2581">
                  <text:list-item>
                    <text:p text:style-name="a2580" text:class-names="" text:cond-style-name=""><text:span text:style-name="a2579" text:class-names=""/></text:p>
                  </text:list-item>
                </text:list>
              </table:table-cell>
              <table:table-cell table:style-name="a2585">
                <text:p text:style-name="a2584" text:class-names="" text:cond-style-name=""><text:span text:style-name="a2583" text:class-names=""/></text:p>
              </table:table-cell>
            </table:table-row>
            <table:table-row table:style-name="a2586" table:default-cell-style-name="">
              <table:table-cell table:style-name="a2590">
                <text:list text:style-name="a2589">
                  <text:list-item>
                    <text:p text:style-name="a2588" text:class-names="" text:cond-style-name=""><text:span text:style-name="a2587" text:class-names=""/></text:p>
                  </text:list-item>
                </text:list>
              </table:table-cell>
              <table:table-cell table:style-name="a2594">
                <text:list text:style-name="a2593">
                  <text:list-item>
                    <text:p text:style-name="a2592" text:class-names="" text:cond-style-name=""><text:span text:style-name="a2591" text:class-names=""/></text:p>
                  </text:list-item>
                </text:list>
              </table:table-cell>
              <table:table-cell table:style-name="a2598">
                <text:list text:style-name="a2597">
                  <text:list-item>
                    <text:p text:style-name="a2596" text:class-names="" text:cond-style-name=""><text:span text:style-name="a2595" text:class-names=""/></text:p>
                  </text:list-item>
                </text:list>
              </table:table-cell>
              <table:table-cell table:style-name="a2602">
                <text:list text:style-name="a2601">
                  <text:list-item>
                    <text:p text:style-name="a2600" text:class-names="" text:cond-style-name=""><text:span text:style-name="a2599" text:class-names=""/></text:p>
                  </text:list-item>
                </text:list>
              </table:table-cell>
              <table:table-cell table:style-name="a2606">
                <text:list text:style-name="a2605">
                  <text:list-item>
                    <text:p text:style-name="a2604" text:class-names="" text:cond-style-name=""><text:span text:style-name="a2603" text:class-names=""/></text:p>
                  </text:list-item>
                </text:list>
              </table:table-cell>
              <table:table-cell table:style-name="a2610">
                <text:list text:style-name="a2609">
                  <text:list-item>
                    <text:p text:style-name="a2608" text:class-names="" text:cond-style-name=""><text:span text:style-name="a2607" text:class-names=""/></text:p>
                  </text:list-item>
                </text:list>
              </table:table-cell>
              <table:table-cell table:style-name="a2614">
                <text:list text:style-name="a2613">
                  <text:list-item>
                    <text:p text:style-name="a2612" text:class-names="" text:cond-style-name=""><text:span text:style-name="a2611" text:class-names=""/></text:p>
                  </text:list-item>
                </text:list>
              </table:table-cell>
              <table:table-cell table:style-name="a2618">
                <text:list text:style-name="a2617">
                  <text:list-item>
                    <text:p text:style-name="a2616" text:class-names="" text:cond-style-name=""><text:span text:style-name="a2615" text:class-names=""/></text:p>
                  </text:list-item>
                </text:list>
              </table:table-cell>
              <table:table-cell table:style-name="a2622">
                <text:list text:style-name="a2621">
                  <text:list-item>
                    <text:p text:style-name="a2620" text:class-names="" text:cond-style-name=""><text:span text:style-name="a2619" text:class-names=""/></text:p>
                  </text:list-item>
                </text:list>
              </table:table-cell>
              <table:table-cell table:style-name="a2626">
                <text:list text:style-name="a2625">
                  <text:list-item>
                    <text:p text:style-name="a2624" text:class-names="" text:cond-style-name=""><text:span text:style-name="a2623" text:class-names=""/></text:p>
                  </text:list-item>
                </text:list>
              </table:table-cell>
            </table:table-row>
          </table:table>
          <draw:image xlink:href="media/image7.png" xlink:type="simple" xlink:show="embed" xlink:actuate="onLoad"/>
          <svg:title/>
          <svg:desc/>
        </draw:frame>
        <draw:custom-shape svg:x="0.52789in" svg:y="4.81586in" svg:width="11.58322in" svg:height="0.49969in" draw:id="id249" draw:style-name="a2629" draw:name="矩形 11">
          <svg:title/>
          <svg:desc/>
          <text:p text:style-name="a2628" text:class-names="" text:cond-style-name=""><text:span text:style-name="a2627" text:class-names="">已申請未核准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55537in" draw:id="id250" draw:style-name="a2632" draw:name="矩形 11">
          <svg:title/>
          <svg:desc/>
          <text:p text:style-name="a2631" text:class-names="" text:cond-style-name=""><text:span text:style-name="a2630" text:class-names="">已核准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638">
          <draw:page-thumbnail draw:page-number="13" svg:x="0.46007in" svg:y="1.35764in" svg:width="6.51389in" svg:height="3.66319in" presentation:class="page" draw:id="id251" presentation:style-name="a2633" draw:name="投影片圖像版面配置區 1">
            <svg:title/>
            <svg:desc/>
          </draw:page-thumbnail>
          <draw:frame draw:id="id252" presentation:style-name="a2634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53" draw:style-name="a2637" draw:name="投影片編號版面配置區 3" svg:x="4.2109in" svg:y="10.31287in" svg:width="3.22141in" svg:height="0.54477in">
            <draw:text-box>
              <text:p text:style-name="a2636" text:class-names="" text:cond-style-name=""><text:span text:style-name="a2635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21" draw:style-name="a2640" draw:master-page-name="Master1-Layout2-obj-標題及內容" presentation:presentation-page-layout-name="Master1-PPL2" draw:id="Slide-476">
        <draw:frame draw:id="id254" presentation:style-name="a2644" draw:name="標題 2" svg:x="0.66667in" svg:y="0.57258in" svg:width="12in" svg:height="0.82929in" presentation:class="title" presentation:placeholder="false">
          <draw:text-box>
            <text:p text:style-name="a2643" text:class-names="" text:cond-style-name=""><text:span text:style-name="a2641" text:class-names="">二、本計畫「智財清單」</text:span><text:span text:style-name="a2642" text:class-names=""/></text:p>
          </draw:text-box>
          <svg:title/>
          <svg:desc/>
        </draw:frame>
        <draw:frame draw:id="id255" presentation:style-name="a2649" draw:name="內容預留位置 1" svg:x="0.52789in" svg:y="1.57162in" svg:width="12.22917in" svg:height="0.73569in" presentation:class="outline" presentation:placeholder="false">
          <draw:text-box>
            <text:list text:style-name="a2648">
              <text:list-item>
                <text:p text:style-name="a2647" text:class-names="" text:cond-style-name=""><text:span text:style-name="a2645" text:class-names="">本計畫「營業秘密」、「專利申請」之說明</text:span><text:span text:style-name="a2646" text:class-names=""/></text:p>
              </text:list-item>
            </text:list>
          </draw:text-box>
          <svg:title/>
          <svg:desc/>
        </draw:frame>
        <draw:frame draw:id="id256" draw:style-name="a2652" draw:name="投影片編號版面配置區 1" svg:x="11.55556in" svg:y="6.95139in" svg:width="1.11111in" svg:height="0.39931in">
          <draw:text-box>
            <text:p text:style-name="a2651" text:class-names="" text:cond-style-name=""><text:span text:style-name="a2650" text:class-names=""><text:page-number style:num-format="1" text:fixed="false"/></text:span></text:p>
          </draw:text-box>
          <svg:title/>
          <svg:desc/>
        </draw:frame>
        <draw:frame draw:id="id257" draw:name="表格 7" svg:x="0.55208in" svg:y="2.60242in" svg:width="12.37585in" svg:height="2.26187in">
          <table:table table:style-name="a2653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654" table:default-cell-style-name=""/>
            <table:table-column table:style-name="a2655" table:default-cell-style-name=""/>
            <table:table-column table:style-name="a2656" table:default-cell-style-name=""/>
            <table:table-column table:style-name="a2657" table:default-cell-style-name=""/>
            <table:table-column table:style-name="a2658" table:default-cell-style-name=""/>
            <table:table-row table:style-name="a2659" table:default-cell-style-name="">
              <table:table-cell table:style-name="a2663">
                <text:list text:style-name="a2662">
                  <text:list-item>
                    <text:p text:style-name="a2661" text:class-names="" text:cond-style-name=""><text:span text:style-name="a2660" text:class-names="">營業秘密名稱</text:span></text:p>
                  </text:list-item>
                </text:list>
              </table:table-cell>
              <table:table-cell table:style-name="a2667">
                <text:list text:style-name="a2666">
                  <text:list-item>
                    <text:p text:style-name="a2665" text:class-names="" text:cond-style-name=""><text:span text:style-name="a2664" text:class-names="">技術內容開發人員</text:span></text:p>
                  </text:list-item>
                </text:list>
              </table:table-cell>
              <table:table-cell table:style-name="a2671">
                <text:list text:style-name="a2670">
                  <text:list-item>
                    <text:p text:style-name="a2669" text:class-names="" text:cond-style-name=""><text:span text:style-name="a2668" text:class-names="">營業秘密已採取合理之保密措施自評</text:span></text:p>
                  </text:list-item>
                </text:list>
              </table:table-cell>
              <table:table-cell table:style-name="a2680">
                <text:list text:style-name="a2674">
                  <text:list-item>
                    <text:p text:style-name="a2673" text:class-names="" text:cond-style-name=""><text:span text:style-name="a2672" text:class-names="">計畫補助經費來源</text:span></text:p>
                  </text:list-item>
                </text:list>
                <text:list text:style-name="a2679">
                  <text:list-item>
                    <text:p text:style-name="a2678" text:class-names="" text:cond-style-name=""><text:span text:style-name="a2675" text:class-names="">(</text:span><text:span text:style-name="a2676" text:class-names="">部會、計畫名稱及計畫編號</text:span><text:span text:style-name="a2677" text:class-names="">)</text:span></text:p>
                  </text:list-item>
                </text:list>
              </table:table-cell>
              <table:table-cell table:style-name="a2685">
                <text:list text:style-name="a2684">
                  <text:list-item>
                    <text:p text:style-name="a2683" text:class-names="" text:cond-style-name=""><text:span text:style-name="a2681" text:class-names="">佔此計畫申請標的之技術佔比</text:span><text:span text:style-name="a2682" text:class-names="">(%)</text:span></text:p>
                  </text:list-item>
                </text:list>
              </table:table-cell>
            </table:table-row>
            <table:table-row table:style-name="a2686" table:default-cell-style-name="">
              <table:table-cell table:style-name="a2689">
                <text:p text:style-name="a2688" text:class-names="" text:cond-style-name=""><text:span text:style-name="a2687" text:class-names=""/></text:p>
              </table:table-cell>
              <table:table-cell table:style-name="a2693">
                <text:list text:style-name="a2692">
                  <text:list-item>
                    <text:p text:style-name="a2691" text:class-names="" text:cond-style-name=""><text:span text:style-name="a2690" text:class-names=""/></text:p>
                  </text:list-item>
                </text:list>
              </table:table-cell>
              <table:table-cell table:style-name="a2704">
                <text:list text:style-name="a2703">
                  <text:list-item>
                    <text:p text:style-name="a2702" text:class-names="" text:cond-style-name=""><text:span text:style-name="a2694" text:class-names="">例：限制可接觸營業秘密人員身份、文件標明『機密』或『限閱』等註記、營業秘密存放地點及妥善管理措施</text:span><text:span text:style-name="a2695" text:class-names=""><text:s text:c="1"/>(</text:span><text:span text:style-name="a2696" text:class-names="">上鎖</text:span><text:span text:style-name="a2697" text:class-names="">/</text:span><text:span text:style-name="a2698" text:class-names="">設定密碼</text:span><text:span text:style-name="a2699" text:class-names="">/</text:span><text:span text:style-name="a2700" text:class-names="">非通常可接觸地點等</text:span><text:span text:style-name="a2701" text:class-names="">)</text:span></text:p>
                  </text:list-item>
                </text:list>
              </table:table-cell>
              <table:table-cell table:style-name="a2708">
                <text:list text:style-name="a2707">
                  <text:list-item>
                    <text:p text:style-name="a2706" text:class-names="" text:cond-style-name=""><text:span text:style-name="a2705" text:class-names=""/></text:p>
                  </text:list-item>
                </text:list>
              </table:table-cell>
              <table:table-cell table:style-name="a2711">
                <text:p text:style-name="a2710" text:class-names="" text:cond-style-name=""><text:span text:style-name="a2709" text:class-names=""/></text:p>
              </table:table-cell>
            </table:table-row>
            <table:table-row table:style-name="a2712" table:default-cell-style-name="">
              <table:table-cell table:style-name="a2715">
                <text:p text:style-name="a2714" text:class-names="" text:cond-style-name=""><text:span text:style-name="a2713" text:class-names=""/></text:p>
              </table:table-cell>
              <table:table-cell table:style-name="a2719">
                <text:list text:style-name="a2718">
                  <text:list-item>
                    <text:p text:style-name="a2717" text:class-names="" text:cond-style-name=""><text:span text:style-name="a2716" text:class-names=""/></text:p>
                  </text:list-item>
                </text:list>
              </table:table-cell>
              <table:table-cell table:style-name="a2723">
                <text:list text:style-name="a2722">
                  <text:list-item>
                    <text:p text:style-name="a2721" text:class-names="" text:cond-style-name=""><text:span text:style-name="a2720" text:class-names=""/></text:p>
                  </text:list-item>
                </text:list>
              </table:table-cell>
              <table:table-cell table:style-name="a2727">
                <text:list text:style-name="a2726">
                  <text:list-item>
                    <text:p text:style-name="a2725" text:class-names="" text:cond-style-name=""><text:span text:style-name="a2724" text:class-names=""/></text:p>
                  </text:list-item>
                </text:list>
              </table:table-cell>
              <table:table-cell table:style-name="a2730">
                <text:p text:style-name="a2729" text:class-names="" text:cond-style-name=""><text:span text:style-name="a2728" text:class-names=""/></text:p>
              </table:table-cell>
            </table:table-row>
            <table:table-row table:style-name="a2731" table:default-cell-style-name="">
              <table:table-cell table:style-name="a2735">
                <text:list text:style-name="a2734">
                  <text:list-item>
                    <text:p text:style-name="a2733" text:class-names="" text:cond-style-name=""><text:span text:style-name="a2732" text:class-names=""/></text:p>
                  </text:list-item>
                </text:list>
              </table:table-cell>
              <table:table-cell table:style-name="a2739">
                <text:list text:style-name="a2738">
                  <text:list-item>
                    <text:p text:style-name="a2737" text:class-names="" text:cond-style-name=""><text:span text:style-name="a2736" text:class-names=""/></text:p>
                  </text:list-item>
                </text:list>
              </table:table-cell>
              <table:table-cell table:style-name="a2743">
                <text:list text:style-name="a2742">
                  <text:list-item>
                    <text:p text:style-name="a2741" text:class-names="" text:cond-style-name=""><text:span text:style-name="a2740" text:class-names=""/></text:p>
                  </text:list-item>
                </text:list>
              </table:table-cell>
              <table:table-cell table:style-name="a2747">
                <text:list text:style-name="a2746">
                  <text:list-item>
                    <text:p text:style-name="a2745" text:class-names="" text:cond-style-name=""><text:span text:style-name="a2744" text:class-names=""/></text:p>
                  </text:list-item>
                </text:list>
              </table:table-cell>
              <table:table-cell table:style-name="a2751">
                <text:list text:style-name="a2750">
                  <text:list-item>
                    <text:p text:style-name="a2749" text:class-names="" text:cond-style-name=""><text:span text:style-name="a2748" text:class-names=""/></text:p>
                  </text:list-item>
                </text:list>
              </table:table-cell>
            </table:table-row>
          </table:table>
          <draw:image xlink:href="media/image8.png" xlink:type="simple" xlink:show="embed" xlink:actuate="onLoad"/>
          <svg:title/>
          <svg:desc/>
        </draw:frame>
        <draw:frame draw:id="id258" draw:style-name="a2754" draw:name="文字方塊 8" svg:x="10.09858in" svg:y="2.1473in" svg:width="2.91395in" svg:height="0.37025in">
          <draw:text-box>
            <text:p text:style-name="a2753" text:class-names="" text:cond-style-name=""><text:span text:style-name="a2752" text:class-names="">*所有智財比例總和為100%</text:span></text:p>
          </draw:text-box>
          <svg:title/>
          <svg:desc/>
        </draw:frame>
        <draw:frame draw:id="id259" draw:name="表格 10" svg:x="0.56351in" svg:y="5.42157in" svg:width="12.36443in" svg:height="1.75967in">
          <table:table table:style-name="a2755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2756" table:default-cell-style-name=""/>
            <table:table-column table:style-name="a2757" table:default-cell-style-name=""/>
            <table:table-column table:style-name="a2758" table:default-cell-style-name=""/>
            <table:table-column table:style-name="a2759" table:default-cell-style-name=""/>
            <table:table-column table:style-name="a2760" table:default-cell-style-name=""/>
            <table:table-column table:style-name="a2761" table:default-cell-style-name=""/>
            <table:table-column table:style-name="a2762" table:default-cell-style-name=""/>
            <table:table-column table:style-name="a2763" table:default-cell-style-name=""/>
            <table:table-row table:style-name="a2764" table:default-cell-style-name="">
              <table:table-cell table:style-name="a2769">
                <text:list text:style-name="a2768">
                  <text:list-item>
                    <text:p text:style-name="a2767" text:class-names="" text:cond-style-name=""><text:span text:style-name="a2765" text:class-names="">專利</text:span><text:span text:style-name="a2766" text:class-names="">類別</text:span></text:p>
                  </text:list-item>
                </text:list>
              </table:table-cell>
              <table:table-cell table:style-name="a2773">
                <text:list text:style-name="a2772">
                  <text:list-item>
                    <text:p text:style-name="a2771" text:class-names="" text:cond-style-name=""><text:span text:style-name="a2770" text:class-names="">預計專利申請名稱</text:span></text:p>
                  </text:list-item>
                </text:list>
              </table:table-cell>
              <table:table-cell table:style-name="a2777">
                <text:list text:style-name="a2776">
                  <text:list-item>
                    <text:p text:style-name="a2775" text:class-names="" text:cond-style-name=""><text:span text:style-name="a2774" text:class-names="">預計申請日期</text:span></text:p>
                  </text:list-item>
                </text:list>
              </table:table-cell>
              <table:table-cell table:style-name="a2781">
                <text:list text:style-name="a2780">
                  <text:list-item>
                    <text:p text:style-name="a2779" text:class-names="" text:cond-style-name=""><text:span text:style-name="a2778" text:class-names="">申請人</text:span></text:p>
                  </text:list-item>
                </text:list>
              </table:table-cell>
              <table:table-cell table:style-name="a2784">
                <text:p text:style-name="a2783" text:class-names="" text:cond-style-name=""><text:span text:style-name="a2782" text:class-names="">預計申請國家</text:span></text:p>
              </table:table-cell>
              <table:table-cell table:style-name="a2788">
                <text:list text:style-name="a2787">
                  <text:list-item>
                    <text:p text:style-name="a2786" text:class-names="" text:cond-style-name=""><text:span text:style-name="a2785" text:class-names="">預計認列發明人</text:span></text:p>
                  </text:list-item>
                </text:list>
              </table:table-cell>
              <table:table-cell table:style-name="a2797">
                <text:list text:style-name="a2791">
                  <text:list-item>
                    <text:p text:style-name="a2790" text:class-names="" text:cond-style-name=""><text:span text:style-name="a2789" text:class-names="">計畫補助經費來源</text:span></text:p>
                  </text:list-item>
                </text:list>
                <text:list text:style-name="a2796">
                  <text:list-item>
                    <text:p text:style-name="a2795" text:class-names="" text:cond-style-name=""><text:span text:style-name="a2792" text:class-names="">(</text:span><text:span text:style-name="a2793" text:class-names="">部會、計畫名稱及計畫編號</text:span><text:span text:style-name="a2794" text:class-names="">)</text:span></text:p>
                  </text:list-item>
                </text:list>
              </table:table-cell>
              <table:table-cell table:style-name="a2802">
                <text:list text:style-name="a2801">
                  <text:list-item>
                    <text:p text:style-name="a2800" text:class-names="" text:cond-style-name=""><text:span text:style-name="a2798" text:class-names="">佔此計畫申請標的之技術佔比</text:span><text:span text:style-name="a2799" text:class-names="">(%)</text:span></text:p>
                  </text:list-item>
                </text:list>
              </table:table-cell>
            </table:table-row>
            <table:table-row table:style-name="a2803" table:default-cell-style-name="">
              <table:table-cell table:style-name="a2807">
                <text:list text:style-name="a2806">
                  <text:list-item>
                    <text:p text:style-name="a2805" text:class-names="" text:cond-style-name=""><text:span text:style-name="a2804" text:class-names="">發明專利</text:span></text:p>
                  </text:list-item>
                </text:list>
              </table:table-cell>
              <table:table-cell table:style-name="a2810">
                <text:p text:style-name="a2809" text:class-names="" text:cond-style-name=""><text:span text:style-name="a2808" text:class-names="">xxxxxxxxx</text:span></text:p>
              </table:table-cell>
              <table:table-cell table:style-name="a2815">
                <text:list text:style-name="a2814">
                  <text:list-item>
                    <text:p text:style-name="a2813" text:class-names="" text:cond-style-name=""><text:span text:style-name="a2811" text:class-names="">年月日</text:span><text:span text:style-name="a2812" text:class-names=""/></text:p>
                  </text:list-item>
                </text:list>
              </table:table-cell>
              <table:table-cell table:style-name="a2819">
                <text:list text:style-name="a2818">
                  <text:list-item>
                    <text:p text:style-name="a2817" text:class-names="" text:cond-style-name=""><text:span text:style-name="a2816" text:class-names=""/></text:p>
                  </text:list-item>
                </text:list>
              </table:table-cell>
              <table:table-cell table:style-name="a2823">
                <text:list text:style-name="a2822">
                  <text:list-item>
                    <text:p text:style-name="a2821" text:class-names="" text:cond-style-name=""><text:span text:style-name="a2820" text:class-names=""/></text:p>
                  </text:list-item>
                </text:list>
              </table:table-cell>
              <table:table-cell table:style-name="a2827">
                <text:list text:style-name="a2826">
                  <text:list-item>
                    <text:p text:style-name="a2825" text:class-names="" text:cond-style-name=""><text:span text:style-name="a2824" text:class-names=""/></text:p>
                  </text:list-item>
                </text:list>
              </table:table-cell>
              <table:table-cell table:style-name="a2831">
                <text:list text:style-name="a2830">
                  <text:list-item>
                    <text:p text:style-name="a2829" text:class-names="" text:cond-style-name=""><text:span text:style-name="a2828" text:class-names=""/></text:p>
                  </text:list-item>
                </text:list>
              </table:table-cell>
              <table:table-cell table:style-name="a2834">
                <text:p text:style-name="a2833" text:class-names="" text:cond-style-name=""><text:span text:style-name="a2832" text:class-names=""/></text:p>
              </table:table-cell>
            </table:table-row>
            <table:table-row table:style-name="a2835" table:default-cell-style-name="">
              <table:table-cell table:style-name="a2839">
                <text:list text:style-name="a2838">
                  <text:list-item>
                    <text:p text:style-name="a2837" text:class-names="" text:cond-style-name=""><text:span text:style-name="a2836" text:class-names=""/></text:p>
                  </text:list-item>
                </text:list>
              </table:table-cell>
              <table:table-cell table:style-name="a2842">
                <text:p text:style-name="a2841" text:class-names="" text:cond-style-name=""><text:span text:style-name="a2840" text:class-names=""/></text:p>
              </table:table-cell>
              <table:table-cell table:style-name="a2846">
                <text:list text:style-name="a2845">
                  <text:list-item>
                    <text:p text:style-name="a2844" text:class-names="" text:cond-style-name=""><text:span text:style-name="a2843" text:class-names=""/></text:p>
                  </text:list-item>
                </text:list>
              </table:table-cell>
              <table:table-cell table:style-name="a2850">
                <text:list text:style-name="a2849">
                  <text:list-item>
                    <text:p text:style-name="a2848" text:class-names="" text:cond-style-name=""><text:span text:style-name="a2847" text:class-names=""/></text:p>
                  </text:list-item>
                </text:list>
              </table:table-cell>
              <table:table-cell table:style-name="a2854">
                <text:list text:style-name="a2853">
                  <text:list-item>
                    <text:p text:style-name="a2852" text:class-names="" text:cond-style-name=""><text:span text:style-name="a2851" text:class-names=""/></text:p>
                  </text:list-item>
                </text:list>
              </table:table-cell>
              <table:table-cell table:style-name="a2858">
                <text:list text:style-name="a2857">
                  <text:list-item>
                    <text:p text:style-name="a2856" text:class-names="" text:cond-style-name=""><text:span text:style-name="a2855" text:class-names=""/></text:p>
                  </text:list-item>
                </text:list>
              </table:table-cell>
              <table:table-cell table:style-name="a2862">
                <text:list text:style-name="a2861">
                  <text:list-item>
                    <text:p text:style-name="a2860" text:class-names="" text:cond-style-name=""><text:span text:style-name="a2859" text:class-names=""/></text:p>
                  </text:list-item>
                </text:list>
              </table:table-cell>
              <table:table-cell table:style-name="a2865">
                <text:p text:style-name="a2864" text:class-names="" text:cond-style-name=""><text:span text:style-name="a2863" text:class-names=""/></text:p>
              </table:table-cell>
            </table:table-row>
            <table:table-row table:style-name="a2866" table:default-cell-style-name="">
              <table:table-cell table:style-name="a2870">
                <text:list text:style-name="a2869">
                  <text:list-item>
                    <text:p text:style-name="a2868" text:class-names="" text:cond-style-name=""><text:span text:style-name="a2867" text:class-names=""/></text:p>
                  </text:list-item>
                </text:list>
              </table:table-cell>
              <table:table-cell table:style-name="a2874">
                <text:list text:style-name="a2873">
                  <text:list-item>
                    <text:p text:style-name="a2872" text:class-names="" text:cond-style-name=""><text:span text:style-name="a2871" text:class-names=""/></text:p>
                  </text:list-item>
                </text:list>
              </table:table-cell>
              <table:table-cell table:style-name="a2878">
                <text:list text:style-name="a2877">
                  <text:list-item>
                    <text:p text:style-name="a2876" text:class-names="" text:cond-style-name=""><text:span text:style-name="a2875" text:class-names=""/></text:p>
                  </text:list-item>
                </text:list>
              </table:table-cell>
              <table:table-cell table:style-name="a2882">
                <text:list text:style-name="a2881">
                  <text:list-item>
                    <text:p text:style-name="a2880" text:class-names="" text:cond-style-name=""><text:span text:style-name="a2879" text:class-names=""/></text:p>
                  </text:list-item>
                </text:list>
              </table:table-cell>
              <table:table-cell table:style-name="a2886">
                <text:list text:style-name="a2885">
                  <text:list-item>
                    <text:p text:style-name="a2884" text:class-names="" text:cond-style-name=""><text:span text:style-name="a2883" text:class-names=""/></text:p>
                  </text:list-item>
                </text:list>
              </table:table-cell>
              <table:table-cell table:style-name="a2890">
                <text:list text:style-name="a2889">
                  <text:list-item>
                    <text:p text:style-name="a2888" text:class-names="" text:cond-style-name=""><text:span text:style-name="a2887" text:class-names=""/></text:p>
                  </text:list-item>
                </text:list>
              </table:table-cell>
              <table:table-cell table:style-name="a2894">
                <text:list text:style-name="a2893">
                  <text:list-item>
                    <text:p text:style-name="a2892" text:class-names="" text:cond-style-name=""><text:span text:style-name="a2891" text:class-names=""/></text:p>
                  </text:list-item>
                </text:list>
              </table:table-cell>
              <table:table-cell table:style-name="a2898">
                <text:list text:style-name="a2897">
                  <text:list-item>
                    <text:p text:style-name="a2896" text:class-names="" text:cond-style-name=""><text:span text:style-name="a2895" text:class-names=""/></text:p>
                  </text:list-item>
                </text:list>
              </table:table-cell>
            </table:table-row>
          </table:table>
          <draw:image xlink:href="media/image9.png" xlink:type="simple" xlink:show="embed" xlink:actuate="onLoad"/>
          <svg:title/>
          <svg:desc/>
        </draw:frame>
        <draw:custom-shape svg:x="0.52789in" svg:y="4.94223in" svg:width="11.58322in" svg:height="0.49969in" draw:id="id260" draw:style-name="a2901" draw:name="矩形 11">
          <svg:title/>
          <svg:desc/>
          <text:p text:style-name="a2900" text:class-names="" text:cond-style-name=""><text:span text:style-name="a2899" text:class-names="">尚未申請，但計畫執行期間內將會申請之專利清單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2789in" svg:y="2.10273in" svg:width="11.58322in" svg:height="0.49969in" draw:id="id261" draw:style-name="a2907" draw:name="矩形 11">
          <svg:title/>
          <svg:desc/>
          <text:p text:style-name="a2906" text:class-names="" text:cond-style-name=""><text:span text:style-name="a2902" text:class-names="">營業秘密自評</text:span><text:span text:style-name="a2903" text:class-names="">(</text:span><text:span text:style-name="a2904" text:class-names="">若無則免</text:span><text:span text:style-name="a2905" text:class-names="">)</text:span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2913">
          <draw:page-thumbnail draw:page-number="14" svg:x="0.46007in" svg:y="1.35764in" svg:width="6.51389in" svg:height="3.66319in" presentation:class="page" draw:id="id262" presentation:style-name="a2908" draw:name="投影片圖像版面配置區 1">
            <svg:title/>
            <svg:desc/>
          </draw:page-thumbnail>
          <draw:frame draw:id="id263" presentation:style-name="a2909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64" draw:style-name="a2912" draw:name="投影片編號版面配置區 3" svg:x="4.2109in" svg:y="10.31287in" svg:width="3.22141in" svg:height="0.54477in">
            <draw:text-box>
              <text:p text:style-name="a2911" text:class-names="" text:cond-style-name=""><text:span text:style-name="a2910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13" draw:style-name="a2915" draw:master-page-name="Master1-Layout2-obj-標題及內容" presentation:presentation-page-layout-name="Master1-PPL2" draw:id="Slide-468">
        <draw:frame draw:id="id265" presentation:style-name="a2919" draw:name="標題 2" svg:x="0.66667in" svg:y="0.34033in" svg:width="12in" svg:height="0.80526in" presentation:class="title" presentation:placeholder="false">
          <draw:text-box>
            <text:p text:style-name="a2918" text:class-names="" text:cond-style-name=""><text:span text:style-name="a2916" text:class-names="">附件一、計畫主持人過往研究成果</text:span><text:span text:style-name="a2917" text:class-names=""/></text:p>
          </draw:text-box>
          <svg:title/>
          <svg:desc/>
        </draw:frame>
        <draw:frame draw:id="id266" presentation:style-name="a2924" draw:name="內容預留位置 1" svg:x="0.46779in" svg:y="1.15276in" svg:width="12.22917in" svg:height="0.6649in" presentation:class="outline" presentation:placeholder="false">
          <draw:text-box>
            <text:list text:style-name="a2923">
              <text:list-item>
                <text:p text:style-name="a2922" text:class-names="" text:cond-style-name=""><text:span text:style-name="a2920" text:class-names="">過往相關計畫補助狀況</text:span><text:span text:style-name="a2921" text:class-names=""/></text:p>
              </text:list-item>
            </text:list>
          </draw:text-box>
          <svg:title/>
          <svg:desc/>
        </draw:frame>
        <draw:frame draw:id="id267" draw:style-name="a2927" draw:name="投影片編號版面配置區 1" svg:x="11.55556in" svg:y="6.95139in" svg:width="1.11111in" svg:height="0.39931in">
          <draw:text-box>
            <text:p text:style-name="a2926" text:class-names="" text:cond-style-name=""><text:span text:style-name="a2925" text:class-names=""><text:page-number style:num-format="1" text:fixed="false"/></text:span></text:p>
          </draw:text-box>
          <svg:title/>
          <svg:desc/>
        </draw:frame>
        <draw:frame draw:id="id268" draw:name="表格 3" svg:x="0.21687in" svg:y="2.50898in" svg:width="12.91263in" svg:height="4.24767in">
          <table:table table:style-name="a2928" table:template-name="{5C22544A-7EE6-4342-B048-85BDC9FD1C3A}" table:use-banding-columns-styles="false" table:use-banding-rows-styles="false" table:use-first-column-styles="false" table:use-first-row-styles="false" table:use-last-column-styles="false" table:use-last-row-styles="false">
            <table:table-column table:style-name="a2929" table:default-cell-style-name=""/>
            <table:table-column table:style-name="a2930" table:default-cell-style-name=""/>
            <table:table-column table:style-name="a2931" table:default-cell-style-name=""/>
            <table:table-column table:style-name="a2932" table:default-cell-style-name=""/>
            <table:table-column table:style-name="a2933" table:default-cell-style-name=""/>
            <table:table-column table:style-name="a2934" table:default-cell-style-name=""/>
            <table:table-column table:style-name="a2935" table:default-cell-style-name=""/>
            <table:table-column table:style-name="a2936" table:default-cell-style-name=""/>
            <table:table-row table:style-name="a2937" table:default-cell-style-name="">
              <table:table-cell table:style-name="a2944">
                <text:list text:style-name="a2940">
                  <text:list-item>
                    <text:p text:style-name="a2939" text:class-names="" text:cond-style-name=""><text:span text:style-name="a2938" text:class-names="">計畫名稱</text:span></text:p>
                  </text:list-item>
                </text:list>
                <text:list text:style-name="a2943">
                  <text:list-item>
                    <text:p text:style-name="a2942" text:class-names="" text:cond-style-name=""><text:span text:style-name="a2941" text:class-names="">（本部補助者請註明編號）</text:span></text:p>
                  </text:list-item>
                </text:list>
              </table:table-cell>
              <table:table-cell table:style-name="a2951">
                <text:list text:style-name="a2947">
                  <text:list-item>
                    <text:p text:style-name="a2946" text:class-names="" text:cond-style-name=""><text:span text:style-name="a2945" text:class-names="">計畫內擔</text:span></text:p>
                  </text:list-item>
                </text:list>
                <text:list text:style-name="a2950">
                  <text:list-item>
                    <text:p text:style-name="a2949" text:class-names="" text:cond-style-name=""><text:span text:style-name="a2948" text:class-names="">任之工作</text:span></text:p>
                  </text:list-item>
                </text:list>
              </table:table-cell>
              <table:table-cell table:style-name="a2955">
                <text:list text:style-name="a2954">
                  <text:list-item>
                    <text:p text:style-name="a2953" text:class-names="" text:cond-style-name=""><text:span text:style-name="a2952" text:class-names="">起迄年月</text:span></text:p>
                  </text:list-item>
                </text:list>
              </table:table-cell>
              <table:table-cell table:style-name="a2963">
                <text:list text:style-name="a2959">
                  <text:list-item>
                    <text:p text:style-name="a2958" text:class-names="" text:cond-style-name=""><text:span text:style-name="a2956" text:class-names="">補助或</text:span><text:span text:style-name="a2957" text:class-names=""/></text:p>
                  </text:list-item>
                </text:list>
                <text:list text:style-name="a2962">
                  <text:list-item>
                    <text:p text:style-name="a2961" text:class-names="" text:cond-style-name=""><text:span text:style-name="a2960" text:class-names="">委託機構</text:span></text:p>
                  </text:list-item>
                </text:list>
              </table:table-cell>
              <table:table-cell table:style-name="a2967">
                <text:list text:style-name="a2966">
                  <text:list-item>
                    <text:p text:style-name="a2965" text:class-names="" text:cond-style-name=""><text:span text:style-name="a2964" text:class-names="">執行情形</text:span></text:p>
                  </text:list-item>
                </text:list>
              </table:table-cell>
              <table:table-cell table:style-name="a2980">
                <text:list text:style-name="a2973">
                  <text:list-item>
                    <text:p text:style-name="a2972" text:class-names="" text:cond-style-name=""><text:span text:style-name="a2968" text:class-names="">預期</text:span><text:span text:style-name="a2969" text:class-names="">KPI</text:span><text:span text:style-name="a2970" text:class-names="">設定</text:span><text:span text:style-name="a2971" text:class-names=""/></text:p>
                  </text:list-item>
                </text:list>
                <text:list text:style-name="a2979">
                  <text:list-item>
                    <text:p text:style-name="a2978" text:class-names="" text:cond-style-name=""><text:span text:style-name="a2974" text:class-names="">(</text:span><text:span text:style-name="a2975" text:class-names="">若無則填寫無</text:span><text:span text:style-name="a2976" text:class-names="">)</text:span><text:span text:style-name="a2977" text:class-names=""/></text:p>
                  </text:list-item>
                </text:list>
              </table:table-cell>
              <table:table-cell table:style-name="a2988">
                <text:list text:style-name="a2984">
                  <text:list-item>
                    <text:p text:style-name="a2983" text:class-names="" text:cond-style-name=""><text:span text:style-name="a2981" text:class-names="">實際</text:span><text:span text:style-name="a2982" text:class-names="">KPI</text:span></text:p>
                  </text:list-item>
                </text:list>
                <text:list text:style-name="a2987">
                  <text:list-item>
                    <text:p text:style-name="a2986" text:class-names="" text:cond-style-name=""><text:span text:style-name="a2985" text:class-names="">達成情形</text:span></text:p>
                  </text:list-item>
                </text:list>
              </table:table-cell>
              <table:table-cell table:style-name="a2995">
                <text:list text:style-name="a2991">
                  <text:list-item>
                    <text:p text:style-name="a2990" text:class-names="" text:cond-style-name=""><text:span text:style-name="a2989" text:class-names="">核定經費</text:span></text:p>
                  </text:list-item>
                </text:list>
                <text:list text:style-name="a2994">
                  <text:list-item>
                    <text:p text:style-name="a2993" text:class-names="" text:cond-style-name=""><text:span text:style-name="a2992" text:class-names="">總額</text:span></text:p>
                  </text:list-item>
                </text:list>
              </table:table-cell>
            </table:table-row>
            <table:table-row table:style-name="a2996" table:default-cell-style-name="">
              <table:table-cell table:style-name="a3013">
                <text:list text:style-name="a3001">
                  <text:list-item>
                    <text:p text:style-name="a3000" text:class-names="" text:cond-style-name=""><text:span text:style-name="a2997" text:class-names=""><text:s text:c="2"/></text:span><text:span text:style-name="a2998" text:class-names="">○○○○○○○○○個案</text:span><text:span text:style-name="a2999" text:class-names=""/></text:p>
                  </text:list-item>
                </text:list>
                <text:list text:style-name="a3012">
                  <text:list-item>
                    <text:p text:style-name="a3011" text:class-names="" text:cond-style-name=""><text:span text:style-name="a3002" text:class-names=""><text:s text:c="1"/>(106-</text:span><text:span text:style-name="a3003" text:class-names="">○○○</text:span><text:span text:style-name="a3004" text:class-names="">-</text:span><text:span text:style-name="a3005" text:class-names="">○</text:span><text:span text:style-name="a3006" text:class-names="">-</text:span><text:span text:style-name="a3007" text:class-names="">○○○</text:span><text:span text:style-name="a3008" text:class-names="">-</text:span><text:span text:style-name="a3009" text:class-names="">○○○</text:span><text:span text:style-name="a3010" text:class-names="">-)</text:span></text:p>
                  </text:list-item>
                </text:list>
              </table:table-cell>
              <table:table-cell table:style-name="a3016">
                <text:p text:style-name="a3015" text:class-names="" text:cond-style-name=""><text:span text:style-name="a3014" text:class-names="">主持人</text:span></text:p>
              </table:table-cell>
              <table:table-cell table:style-name="a3030">
                <text:list text:style-name="a3029">
                  <text:list-item>
                    <text:p text:style-name="a3028" text:class-names="" text:cond-style-name=""><text:span text:style-name="a3017" text:class-names="">○</text:span><text:span text:style-name="a3018" text:class-names="">/</text:span><text:span text:style-name="a3019" text:class-names="">○</text:span><text:span text:style-name="a3020" text:class-names="">/</text:span><text:span text:style-name="a3021" text:class-names="">○</text:span><text:span text:style-name="a3022" text:class-names="">-</text:span><text:span text:style-name="a3023" text:class-names="">○</text:span><text:span text:style-name="a3024" text:class-names="">/</text:span><text:span text:style-name="a3025" text:class-names="">○</text:span><text:span text:style-name="a3026" text:class-names="">/</text:span><text:span text:style-name="a3027" text:class-names="">○</text:span></text:p>
                  </text:list-item>
                </text:list>
              </table:table-cell>
              <table:table-cell table:style-name="a3034">
                <text:list text:style-name="a3033">
                  <text:list-item>
                    <text:p text:style-name="a3032" text:class-names="" text:cond-style-name=""><text:span text:style-name="a3031" text:class-names="">國科會</text:span></text:p>
                  </text:list-item>
                </text:list>
              </table:table-cell>
              <table:table-cell table:style-name="a3040">
                <text:list text:style-name="a3039">
                  <text:list-item>
                    <text:p text:style-name="a3038" text:class-names="" text:cond-style-name=""><text:span text:style-name="a3035" text:class-names="">已結案</text:span><text:span text:style-name="a3036" text:class-names="">/</text:span><text:span text:style-name="a3037" text:class-names="">執行中</text:span></text:p>
                  </text:list-item>
                </text:list>
              </table:table-cell>
              <table:table-cell table:style-name="a3043">
                <text:p text:style-name="a3042" text:class-names="" text:cond-style-name=""><text:span text:style-name="a3041" text:class-names=""/></text:p>
              </table:table-cell>
              <table:table-cell table:style-name="a3046">
                <text:p text:style-name="a3045" text:class-names="" text:cond-style-name=""><text:span text:style-name="a3044" text:class-names=""/></text:p>
              </table:table-cell>
              <table:table-cell table:style-name="a3049">
                <text:p text:style-name="a3048" text:class-names="" text:cond-style-name=""><text:span text:style-name="a3047" text:class-names="">000,000</text:span></text:p>
              </table:table-cell>
            </table:table-row>
            <table:table-row table:style-name="a3050" table:default-cell-style-name="">
              <table:table-cell table:style-name="a3054">
                <text:list text:style-name="a3053">
                  <text:list-item>
                    <text:p text:style-name="a3052" text:class-names="" text:cond-style-name=""><text:span text:style-name="a3051" text:class-names=""/></text:p>
                  </text:list-item>
                </text:list>
              </table:table-cell>
              <table:table-cell table:style-name="a3058">
                <text:list text:style-name="a3057">
                  <text:list-item>
                    <text:p text:style-name="a3056" text:class-names="" text:cond-style-name=""><text:span text:style-name="a3055" text:class-names=""/></text:p>
                  </text:list-item>
                </text:list>
              </table:table-cell>
              <table:table-cell table:style-name="a3062">
                <text:list text:style-name="a3061">
                  <text:list-item>
                    <text:p text:style-name="a3060" text:class-names="" text:cond-style-name=""><text:span text:style-name="a3059" text:class-names=""/></text:p>
                  </text:list-item>
                </text:list>
              </table:table-cell>
              <table:table-cell table:style-name="a3066">
                <text:list text:style-name="a3065">
                  <text:list-item>
                    <text:p text:style-name="a3064" text:class-names="" text:cond-style-name=""><text:span text:style-name="a3063" text:class-names=""/></text:p>
                  </text:list-item>
                </text:list>
              </table:table-cell>
              <table:table-cell table:style-name="a3070">
                <text:list text:style-name="a3069">
                  <text:list-item>
                    <text:p text:style-name="a3068" text:class-names="" text:cond-style-name=""><text:span text:style-name="a3067" text:class-names=""/></text:p>
                  </text:list-item>
                </text:list>
              </table:table-cell>
              <table:table-cell table:style-name="a3074">
                <text:list text:style-name="a3073">
                  <text:list-item>
                    <text:p text:style-name="a3072" text:class-names="" text:cond-style-name=""><text:span text:style-name="a3071" text:class-names=""/></text:p>
                  </text:list-item>
                </text:list>
              </table:table-cell>
              <table:table-cell table:style-name="a3078">
                <text:list text:style-name="a3077">
                  <text:list-item>
                    <text:p text:style-name="a3076" text:class-names="" text:cond-style-name=""><text:span text:style-name="a3075" text:class-names=""/></text:p>
                  </text:list-item>
                </text:list>
              </table:table-cell>
              <table:table-cell table:style-name="a3082">
                <text:list text:style-name="a3081">
                  <text:list-item>
                    <text:p text:style-name="a3080" text:class-names="" text:cond-style-name=""><text:span text:style-name="a3079" text:class-names=""/></text:p>
                  </text:list-item>
                </text:list>
              </table:table-cell>
            </table:table-row>
            <table:table-row table:style-name="a3083" table:default-cell-style-name="">
              <table:table-cell table:style-name="a3087">
                <text:list text:style-name="a3086">
                  <text:list-item>
                    <text:p text:style-name="a3085" text:class-names="" text:cond-style-name=""><text:span text:style-name="a3084" text:class-names=""/></text:p>
                  </text:list-item>
                </text:list>
              </table:table-cell>
              <table:table-cell table:style-name="a3091">
                <text:list text:style-name="a3090">
                  <text:list-item>
                    <text:p text:style-name="a3089" text:class-names="" text:cond-style-name=""><text:span text:style-name="a3088" text:class-names=""/></text:p>
                  </text:list-item>
                </text:list>
              </table:table-cell>
              <table:table-cell table:style-name="a3095">
                <text:list text:style-name="a3094">
                  <text:list-item>
                    <text:p text:style-name="a3093" text:class-names="" text:cond-style-name=""><text:span text:style-name="a3092" text:class-names=""/></text:p>
                  </text:list-item>
                </text:list>
              </table:table-cell>
              <table:table-cell table:style-name="a3099">
                <text:list text:style-name="a3098">
                  <text:list-item>
                    <text:p text:style-name="a3097" text:class-names="" text:cond-style-name=""><text:span text:style-name="a3096" text:class-names=""/></text:p>
                  </text:list-item>
                </text:list>
              </table:table-cell>
              <table:table-cell table:style-name="a3103">
                <text:list text:style-name="a3102">
                  <text:list-item>
                    <text:p text:style-name="a3101" text:class-names="" text:cond-style-name=""><text:span text:style-name="a3100" text:class-names=""/></text:p>
                  </text:list-item>
                </text:list>
              </table:table-cell>
              <table:table-cell table:style-name="a3107">
                <text:list text:style-name="a3106">
                  <text:list-item>
                    <text:p text:style-name="a3105" text:class-names="" text:cond-style-name=""><text:span text:style-name="a3104" text:class-names=""/></text:p>
                  </text:list-item>
                </text:list>
              </table:table-cell>
              <table:table-cell table:style-name="a3111">
                <text:list text:style-name="a3110">
                  <text:list-item>
                    <text:p text:style-name="a3109" text:class-names="" text:cond-style-name=""><text:span text:style-name="a3108" text:class-names=""/></text:p>
                  </text:list-item>
                </text:list>
              </table:table-cell>
              <table:table-cell table:style-name="a3115">
                <text:list text:style-name="a3114">
                  <text:list-item>
                    <text:p text:style-name="a3113" text:class-names="" text:cond-style-name=""><text:span text:style-name="a3112" text:class-names=""/></text:p>
                  </text:list-item>
                </text:list>
              </table:table-cell>
            </table:table-row>
            <table:table-row table:style-name="a3116" table:default-cell-style-name="">
              <table:table-cell table:style-name="a3120">
                <text:list text:style-name="a3119">
                  <text:list-item>
                    <text:p text:style-name="a3118" text:class-names="" text:cond-style-name=""><text:span text:style-name="a3117" text:class-names=""/></text:p>
                  </text:list-item>
                </text:list>
              </table:table-cell>
              <table:table-cell table:style-name="a3124">
                <text:list text:style-name="a3123">
                  <text:list-item>
                    <text:p text:style-name="a3122" text:class-names="" text:cond-style-name=""><text:span text:style-name="a3121" text:class-names=""/></text:p>
                  </text:list-item>
                </text:list>
              </table:table-cell>
              <table:table-cell table:style-name="a3128">
                <text:list text:style-name="a3127">
                  <text:list-item>
                    <text:p text:style-name="a3126" text:class-names="" text:cond-style-name=""><text:span text:style-name="a3125" text:class-names=""/></text:p>
                  </text:list-item>
                </text:list>
              </table:table-cell>
              <table:table-cell table:style-name="a3132">
                <text:list text:style-name="a3131">
                  <text:list-item>
                    <text:p text:style-name="a3130" text:class-names="" text:cond-style-name=""><text:span text:style-name="a3129" text:class-names=""/></text:p>
                  </text:list-item>
                </text:list>
              </table:table-cell>
              <table:table-cell table:style-name="a3136">
                <text:list text:style-name="a3135">
                  <text:list-item>
                    <text:p text:style-name="a3134" text:class-names="" text:cond-style-name=""><text:span text:style-name="a3133" text:class-names=""/></text:p>
                  </text:list-item>
                </text:list>
              </table:table-cell>
              <table:table-cell table:style-name="a3140">
                <text:list text:style-name="a3139">
                  <text:list-item>
                    <text:p text:style-name="a3138" text:class-names="" text:cond-style-name=""><text:span text:style-name="a3137" text:class-names=""/></text:p>
                  </text:list-item>
                </text:list>
              </table:table-cell>
              <table:table-cell table:style-name="a3144">
                <text:list text:style-name="a3143">
                  <text:list-item>
                    <text:p text:style-name="a3142" text:class-names="" text:cond-style-name=""><text:span text:style-name="a3141" text:class-names=""/></text:p>
                  </text:list-item>
                </text:list>
              </table:table-cell>
              <table:table-cell table:style-name="a3148">
                <text:list text:style-name="a3147">
                  <text:list-item>
                    <text:p text:style-name="a3146" text:class-names="" text:cond-style-name=""><text:span text:style-name="a3145" text:class-names=""/></text:p>
                  </text:list-item>
                </text:list>
              </table:table-cell>
            </table:table-row>
            <table:table-row table:style-name="a3149" table:default-cell-style-name="">
              <table:table-cell table:style-name="a3153">
                <text:list text:style-name="a3152">
                  <text:list-item>
                    <text:p text:style-name="a3151" text:class-names="" text:cond-style-name=""><text:span text:style-name="a3150" text:class-names=""/></text:p>
                  </text:list-item>
                </text:list>
              </table:table-cell>
              <table:table-cell table:style-name="a3157">
                <text:list text:style-name="a3156">
                  <text:list-item>
                    <text:p text:style-name="a3155" text:class-names="" text:cond-style-name=""><text:span text:style-name="a3154" text:class-names=""/></text:p>
                  </text:list-item>
                </text:list>
              </table:table-cell>
              <table:table-cell table:style-name="a3161">
                <text:list text:style-name="a3160">
                  <text:list-item>
                    <text:p text:style-name="a3159" text:class-names="" text:cond-style-name=""><text:span text:style-name="a3158" text:class-names=""/></text:p>
                  </text:list-item>
                </text:list>
              </table:table-cell>
              <table:table-cell table:style-name="a3165">
                <text:list text:style-name="a3164">
                  <text:list-item>
                    <text:p text:style-name="a3163" text:class-names="" text:cond-style-name=""><text:span text:style-name="a3162" text:class-names=""/></text:p>
                  </text:list-item>
                </text:list>
              </table:table-cell>
              <table:table-cell table:style-name="a3169">
                <text:list text:style-name="a3168">
                  <text:list-item>
                    <text:p text:style-name="a3167" text:class-names="" text:cond-style-name=""><text:span text:style-name="a3166" text:class-names=""/></text:p>
                  </text:list-item>
                </text:list>
              </table:table-cell>
              <table:table-cell table:style-name="a3173">
                <text:list text:style-name="a3172">
                  <text:list-item>
                    <text:p text:style-name="a3171" text:class-names="" text:cond-style-name=""><text:span text:style-name="a3170" text:class-names=""/></text:p>
                  </text:list-item>
                </text:list>
              </table:table-cell>
              <table:table-cell table:style-name="a3177">
                <text:list text:style-name="a3176">
                  <text:list-item>
                    <text:p text:style-name="a3175" text:class-names="" text:cond-style-name=""><text:span text:style-name="a3174" text:class-names=""/></text:p>
                  </text:list-item>
                </text:list>
              </table:table-cell>
              <table:table-cell table:style-name="a3181">
                <text:list text:style-name="a3180">
                  <text:list-item>
                    <text:p text:style-name="a3179" text:class-names="" text:cond-style-name=""><text:span text:style-name="a3178" text:class-names=""/></text:p>
                  </text:list-item>
                </text:list>
              </table:table-cell>
            </table:table-row>
            <table:table-row table:style-name="a3182" table:default-cell-style-name="">
              <table:table-cell table:style-name="a3186">
                <text:list text:style-name="a3185">
                  <text:list-item>
                    <text:p text:style-name="a3184" text:class-names="" text:cond-style-name=""><text:span text:style-name="a3183" text:class-names=""/></text:p>
                  </text:list-item>
                </text:list>
              </table:table-cell>
              <table:table-cell table:style-name="a3190">
                <text:list text:style-name="a3189">
                  <text:list-item>
                    <text:p text:style-name="a3188" text:class-names="" text:cond-style-name=""><text:span text:style-name="a3187" text:class-names=""/></text:p>
                  </text:list-item>
                </text:list>
              </table:table-cell>
              <table:table-cell table:style-name="a3194">
                <text:list text:style-name="a3193">
                  <text:list-item>
                    <text:p text:style-name="a3192" text:class-names="" text:cond-style-name=""><text:span text:style-name="a3191" text:class-names=""/></text:p>
                  </text:list-item>
                </text:list>
              </table:table-cell>
              <table:table-cell table:style-name="a3198">
                <text:list text:style-name="a3197">
                  <text:list-item>
                    <text:p text:style-name="a3196" text:class-names="" text:cond-style-name=""><text:span text:style-name="a3195" text:class-names=""/></text:p>
                  </text:list-item>
                </text:list>
              </table:table-cell>
              <table:table-cell table:style-name="a3202">
                <text:list text:style-name="a3201">
                  <text:list-item>
                    <text:p text:style-name="a3200" text:class-names="" text:cond-style-name=""><text:span text:style-name="a3199" text:class-names=""/></text:p>
                  </text:list-item>
                </text:list>
              </table:table-cell>
              <table:table-cell table:style-name="a3206">
                <text:list text:style-name="a3205">
                  <text:list-item>
                    <text:p text:style-name="a3204" text:class-names="" text:cond-style-name=""><text:span text:style-name="a3203" text:class-names=""/></text:p>
                  </text:list-item>
                </text:list>
              </table:table-cell>
              <table:table-cell table:style-name="a3210">
                <text:list text:style-name="a3209">
                  <text:list-item>
                    <text:p text:style-name="a3208" text:class-names="" text:cond-style-name=""><text:span text:style-name="a3207" text:class-names=""/></text:p>
                  </text:list-item>
                </text:list>
              </table:table-cell>
              <table:table-cell table:style-name="a3214">
                <text:list text:style-name="a3213">
                  <text:list-item>
                    <text:p text:style-name="a3212" text:class-names="" text:cond-style-name=""><text:span text:style-name="a3211" text:class-names=""/></text:p>
                  </text:list-item>
                </text:list>
              </table:table-cell>
            </table:table-row>
          </table:table>
          <draw:image xlink:href="media/image10.png" xlink:type="simple" xlink:show="embed" xlink:actuate="onLoad"/>
          <svg:title/>
          <svg:desc/>
        </draw:frame>
        <draw:frame draw:id="id269" draw:style-name="a3218" draw:name="內容版面配置區 2" svg:x="8.53409in" svg:y="1.30608in" svg:width="4.5954in" svg:height="0.46752in">
          <draw:text-box>
            <text:p text:style-name="a3217" text:class-names="" text:cond-style-name=""><text:span text:style-name="a3215" text:class-names="">註：各學門自由型計畫無須填寫</text:span><text:span text:style-name="a3216" text:class-names="">KPI</text:span></text:p>
          </draw:text-box>
          <svg:title/>
          <svg:desc/>
        </draw:frame>
        <draw:frame draw:id="id270" draw:style-name="a3225" draw:name="文字方塊 11" svg:x="0.48549in" svg:y="1.82633in" svg:width="12.33396in" svg:height="0.70684in">
          <draw:text-box>
            <text:p text:style-name="a3224" text:class-names="" text:cond-style-name=""><text:span text:style-name="a3219" text:class-names="">請務必詳實填寫所有與本計畫相關之研究計畫</text:span><text:span text:style-name="a3220" text:class-names="">(</text:span><text:span text:style-name="a3221" text:class-names="">含國內外、大陸地區及港澳</text:span><text:span text:style-name="a3222" text:class-names="">)</text:span><text:span text:style-name="a3223" text:class-names="">，不限於本會計畫。若涉及國外、大陸地區及港澳，請依各該主管機關相關法令規定辦理</text:span></text:p>
          </draw:text-box>
          <svg:title/>
          <svg:desc/>
        </draw:frame>
        <draw:frame draw:id="id271" draw:style-name="a3228" draw:name="文字方塊 12" svg:x="0.63826in" svg:y="6.88287in" svg:width="10.32007in" svg:height="0.40391in">
          <draw:text-box>
            <text:p text:style-name="a3227" text:class-names="" text:cond-style-name=""><text:span text:style-name="a3226" text:class-names="">註：上表計畫補助狀況請務必同步於本會學術研發服務網更新，以利查對</text:span></text:p>
          </draw:text-box>
          <svg:title/>
          <svg:desc/>
        </draw:frame>
        <presentation:notes draw:style-name="a3234">
          <draw:page-thumbnail draw:page-number="15" svg:x="0.46007in" svg:y="1.35764in" svg:width="6.51389in" svg:height="3.66319in" presentation:class="page" draw:id="id272" presentation:style-name="a3229" draw:name="投影片圖像版面配置區 1">
            <svg:title/>
            <svg:desc/>
          </draw:page-thumbnail>
          <draw:frame draw:id="id273" presentation:style-name="a3230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74" draw:style-name="a3233" draw:name="投影片編號版面配置區 3" svg:x="4.2109in" svg:y="10.31287in" svg:width="3.22141in" svg:height="0.54477in">
            <draw:text-box>
              <text:p text:style-name="a3232" text:class-names="" text:cond-style-name=""><text:span text:style-name="a3231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1" draw:style-name="a3236" draw:master-page-name="Master1-Layout2-obj-標題及內容" presentation:presentation-page-layout-name="Master1-PPL2" draw:id="Slide-486">
        <draw:frame draw:id="id275" presentation:style-name="a3243" draw:name="標題 2" svg:x="0.66667in" svg:y="0.57258in" svg:width="12in" svg:height="1.25in" presentation:class="title" presentation:placeholder="false">
          <draw:text-box>
            <text:p text:style-name="a3242" text:class-names="" text:cond-style-name=""><text:span text:style-name="a3237" text:class-names="">附件一、計畫主持人過往研究成果</text:span><text:span text:style-name="a3238" text:class-names="">(</text:span><text:span text:style-name="a3239" text:class-names="">續</text:span><text:span text:style-name="a3240" text:class-names="">)</text:span><text:span text:style-name="a3241" text:class-names=""/></text:p>
          </draw:text-box>
          <svg:title/>
          <svg:desc/>
        </draw:frame>
        <draw:frame draw:id="id276" presentation:style-name="a3248" draw:name="內容預留位置 1" svg:x="0.66667in" svg:y="2.00135in" svg:width="12.22917in" svg:height="0.74775in" presentation:class="outline" presentation:placeholder="false">
          <draw:text-box>
            <text:list text:style-name="a3247">
              <text:list-item>
                <text:p text:style-name="a3246" text:class-names="" text:cond-style-name=""><text:span text:style-name="a3244" text:class-names="">本計畫核心技術相關「關鍵論文」，請條列說明</text:span><text:span text:style-name="a3245" text:class-names=""/></text:p>
              </text:list-item>
            </text:list>
          </draw:text-box>
          <svg:title/>
          <svg:desc/>
        </draw:frame>
        <draw:frame draw:id="id277" draw:name="表格 9" svg:x="0.76958in" svg:y="3.27786in" svg:width="11.89709in" svg:height="3.00767in">
          <table:table table:style-name="a3249" table:template-name="{8799B23B-EC83-4686-B30A-512413B5E67A}" table:use-banding-columns-styles="false" table:use-banding-rows-styles="true" table:use-first-column-styles="false" table:use-first-row-styles="true" table:use-last-column-styles="false" table:use-last-row-styles="false">
            <table:table-column table:style-name="a3250" table:default-cell-style-name=""/>
            <table:table-column table:style-name="a3251" table:default-cell-style-name=""/>
            <table:table-column table:style-name="a3252" table:default-cell-style-name=""/>
            <table:table-column table:style-name="a3253" table:default-cell-style-name=""/>
            <table:table-column table:style-name="a3254" table:default-cell-style-name=""/>
            <table:table-column table:style-name="a3255" table:default-cell-style-name=""/>
            <table:table-row table:style-name="a3256" table:default-cell-style-name="">
              <table:table-cell table:style-name="a3260">
                <text:list text:style-name="a3259">
                  <text:list-item>
                    <text:p text:style-name="a3258" text:class-names="" text:cond-style-name=""><text:span text:style-name="a3257" text:class-names="">論文名稱</text:span></text:p>
                  </text:list-item>
                </text:list>
              </table:table-cell>
              <table:table-cell table:style-name="a3268">
                <text:list text:style-name="a3264">
                  <text:list-item>
                    <text:p text:style-name="a3263" text:class-names="" text:cond-style-name=""><text:span text:style-name="a3261" text:class-names="">論文主要作者</text:span><text:span text:style-name="a3262" text:class-names=""/></text:p>
                  </text:list-item>
                </text:list>
                <text:list text:style-name="a3267">
                  <text:list-item>
                    <text:p text:style-name="a3266" text:class-names="" text:cond-style-name=""><text:span text:style-name="a3265" text:class-names="">（按原出版之次序，通訊作者請加註*）</text:span></text:p>
                  </text:list-item>
                </text:list>
              </table:table-cell>
              <table:table-cell table:style-name="a3272">
                <text:list text:style-name="a3271">
                  <text:list-item>
                    <text:p text:style-name="a3270" text:class-names="" text:cond-style-name=""><text:span text:style-name="a3269" text:class-names="">出版年、月份</text:span></text:p>
                  </text:list-item>
                </text:list>
              </table:table-cell>
              <table:table-cell table:style-name="a3280">
                <text:p text:style-name="a3277" text:class-names="" text:cond-style-name=""><text:span text:style-name="a3273" text:class-names="">期刊</text:span><text:span text:style-name="a3274" text:class-names="">/</text:span><text:span text:style-name="a3275" text:class-names="">會議名稱</text:span><text:span text:style-name="a3276" text:class-names=""/></text:p>
                <text:p text:style-name="a3279" text:class-names="" text:cond-style-name=""><text:span text:style-name="a3278" text:class-names="">（專書出版社，起迄頁數）</text:span></text:p>
              </table:table-cell>
              <table:table-cell table:style-name="a3284">
                <text:list text:style-name="a3283">
                  <text:list-item>
                    <text:p text:style-name="a3282" text:class-names="" text:cond-style-name=""><text:span text:style-name="a3281" text:class-names="">重點摘要說明</text:span></text:p>
                  </text:list-item>
                </text:list>
              </table:table-cell>
              <table:table-cell table:style-name="a3293">
                <text:list text:style-name="a3287">
                  <text:list-item>
                    <text:p text:style-name="a3286" text:class-names="" text:cond-style-name=""><text:span text:style-name="a3285" text:class-names="">計畫補助經費來源</text:span></text:p>
                  </text:list-item>
                </text:list>
                <text:list text:style-name="a3292">
                  <text:list-item>
                    <text:p text:style-name="a3291" text:class-names="" text:cond-style-name=""><text:span text:style-name="a3288" text:class-names="">(</text:span><text:span text:style-name="a3289" text:class-names="">部會、計畫名稱及計畫編號</text:span><text:span text:style-name="a3290" text:class-names="">)</text:span></text:p>
                  </text:list-item>
                </text:list>
              </table:table-cell>
            </table:table-row>
            <table:table-row table:style-name="a3294" table:default-cell-style-name="">
              <table:table-cell table:style-name="a3297">
                <text:p text:style-name="a3296" text:class-names="" text:cond-style-name=""><text:span text:style-name="a3295" text:class-names=""/></text:p>
              </table:table-cell>
              <table:table-cell table:style-name="a3301">
                <text:list text:style-name="a3300">
                  <text:list-item>
                    <text:p text:style-name="a3299" text:class-names="" text:cond-style-name=""><text:span text:style-name="a3298" text:class-names=""/></text:p>
                  </text:list-item>
                </text:list>
              </table:table-cell>
              <table:table-cell table:style-name="a3305">
                <text:list text:style-name="a3304">
                  <text:list-item>
                    <text:p text:style-name="a3303" text:class-names="" text:cond-style-name=""><text:span text:style-name="a3302" text:class-names=""/></text:p>
                  </text:list-item>
                </text:list>
              </table:table-cell>
              <table:table-cell table:style-name="a3309">
                <text:list text:style-name="a3308">
                  <text:list-item>
                    <text:p text:style-name="a3307" text:class-names="" text:cond-style-name=""><text:span text:style-name="a3306" text:class-names=""/></text:p>
                  </text:list-item>
                </text:list>
              </table:table-cell>
              <table:table-cell table:style-name="a3313">
                <text:list text:style-name="a3312">
                  <text:list-item>
                    <text:p text:style-name="a3311" text:class-names="" text:cond-style-name=""><text:span text:style-name="a3310" text:class-names=""/></text:p>
                  </text:list-item>
                </text:list>
              </table:table-cell>
              <table:table-cell table:style-name="a3316">
                <text:p text:style-name="a3315" text:class-names="" text:cond-style-name=""><text:span text:style-name="a3314" text:class-names=""/></text:p>
              </table:table-cell>
            </table:table-row>
            <table:table-row table:style-name="a3317" table:default-cell-style-name="">
              <table:table-cell table:style-name="a3320">
                <text:p text:style-name="a3319" text:class-names="" text:cond-style-name=""><text:span text:style-name="a3318" text:class-names=""/></text:p>
              </table:table-cell>
              <table:table-cell table:style-name="a3324">
                <text:list text:style-name="a3323">
                  <text:list-item>
                    <text:p text:style-name="a3322" text:class-names="" text:cond-style-name=""><text:span text:style-name="a3321" text:class-names=""/></text:p>
                  </text:list-item>
                </text:list>
              </table:table-cell>
              <table:table-cell table:style-name="a3328">
                <text:list text:style-name="a3327">
                  <text:list-item>
                    <text:p text:style-name="a3326" text:class-names="" text:cond-style-name=""><text:span text:style-name="a3325" text:class-names=""/></text:p>
                  </text:list-item>
                </text:list>
              </table:table-cell>
              <table:table-cell table:style-name="a3332">
                <text:list text:style-name="a3331">
                  <text:list-item>
                    <text:p text:style-name="a3330" text:class-names="" text:cond-style-name=""><text:span text:style-name="a3329" text:class-names=""/></text:p>
                  </text:list-item>
                </text:list>
              </table:table-cell>
              <table:table-cell table:style-name="a3336">
                <text:list text:style-name="a3335">
                  <text:list-item>
                    <text:p text:style-name="a3334" text:class-names="" text:cond-style-name=""><text:span text:style-name="a3333" text:class-names=""/></text:p>
                  </text:list-item>
                </text:list>
              </table:table-cell>
              <table:table-cell table:style-name="a3339">
                <text:p text:style-name="a3338" text:class-names="" text:cond-style-name=""><text:span text:style-name="a3337" text:class-names=""/></text:p>
              </table:table-cell>
            </table:table-row>
            <table:table-row table:style-name="a3340" table:default-cell-style-name="">
              <table:table-cell table:style-name="a3344">
                <text:list text:style-name="a3343">
                  <text:list-item>
                    <text:p text:style-name="a3342" text:class-names="" text:cond-style-name=""><text:span text:style-name="a3341" text:class-names=""/></text:p>
                  </text:list-item>
                </text:list>
              </table:table-cell>
              <table:table-cell table:style-name="a3348">
                <text:list text:style-name="a3347">
                  <text:list-item>
                    <text:p text:style-name="a3346" text:class-names="" text:cond-style-name=""><text:span text:style-name="a3345" text:class-names=""/></text:p>
                  </text:list-item>
                </text:list>
              </table:table-cell>
              <table:table-cell table:style-name="a3352">
                <text:list text:style-name="a3351">
                  <text:list-item>
                    <text:p text:style-name="a3350" text:class-names="" text:cond-style-name=""><text:span text:style-name="a3349" text:class-names=""/></text:p>
                  </text:list-item>
                </text:list>
              </table:table-cell>
              <table:table-cell table:style-name="a3356">
                <text:list text:style-name="a3355">
                  <text:list-item>
                    <text:p text:style-name="a3354" text:class-names="" text:cond-style-name=""><text:span text:style-name="a3353" text:class-names=""/></text:p>
                  </text:list-item>
                </text:list>
              </table:table-cell>
              <table:table-cell table:style-name="a3360">
                <text:list text:style-name="a3359">
                  <text:list-item>
                    <text:p text:style-name="a3358" text:class-names="" text:cond-style-name=""><text:span text:style-name="a3357" text:class-names=""/></text:p>
                  </text:list-item>
                </text:list>
              </table:table-cell>
              <table:table-cell table:style-name="a3364">
                <text:list text:style-name="a3363">
                  <text:list-item>
                    <text:p text:style-name="a3362" text:class-names="" text:cond-style-name=""><text:span text:style-name="a3361" text:class-names=""/></text:p>
                  </text:list-item>
                </text:list>
              </table:table-cell>
            </table:table-row>
            <table:table-row table:style-name="a3365" table:default-cell-style-name="">
              <table:table-cell table:style-name="a3369">
                <text:list text:style-name="a3368">
                  <text:list-item>
                    <text:p text:style-name="a3367" text:class-names="" text:cond-style-name=""><text:span text:style-name="a3366" text:class-names=""/></text:p>
                  </text:list-item>
                </text:list>
              </table:table-cell>
              <table:table-cell table:style-name="a3373">
                <text:list text:style-name="a3372">
                  <text:list-item>
                    <text:p text:style-name="a3371" text:class-names="" text:cond-style-name=""><text:span text:style-name="a3370" text:class-names=""/></text:p>
                  </text:list-item>
                </text:list>
              </table:table-cell>
              <table:table-cell table:style-name="a3377">
                <text:list text:style-name="a3376">
                  <text:list-item>
                    <text:p text:style-name="a3375" text:class-names="" text:cond-style-name=""><text:span text:style-name="a3374" text:class-names=""/></text:p>
                  </text:list-item>
                </text:list>
              </table:table-cell>
              <table:table-cell table:style-name="a3381">
                <text:list text:style-name="a3380">
                  <text:list-item>
                    <text:p text:style-name="a3379" text:class-names="" text:cond-style-name=""><text:span text:style-name="a3378" text:class-names=""/></text:p>
                  </text:list-item>
                </text:list>
              </table:table-cell>
              <table:table-cell table:style-name="a3385">
                <text:list text:style-name="a3384">
                  <text:list-item>
                    <text:p text:style-name="a3383" text:class-names="" text:cond-style-name=""><text:span text:style-name="a3382" text:class-names=""/></text:p>
                  </text:list-item>
                </text:list>
              </table:table-cell>
              <table:table-cell table:style-name="a3389">
                <text:list text:style-name="a3388">
                  <text:list-item>
                    <text:p text:style-name="a3387" text:class-names="" text:cond-style-name=""><text:span text:style-name="a3386" text:class-names=""/></text:p>
                  </text:list-item>
                </text:list>
              </table:table-cell>
            </table:table-row>
            <table:table-row table:style-name="a3390" table:default-cell-style-name="">
              <table:table-cell table:style-name="a3394">
                <text:list text:style-name="a3393">
                  <text:list-item>
                    <text:p text:style-name="a3392" text:class-names="" text:cond-style-name=""><text:span text:style-name="a3391" text:class-names=""/></text:p>
                  </text:list-item>
                </text:list>
              </table:table-cell>
              <table:table-cell table:style-name="a3398">
                <text:list text:style-name="a3397">
                  <text:list-item>
                    <text:p text:style-name="a3396" text:class-names="" text:cond-style-name=""><text:span text:style-name="a3395" text:class-names=""/></text:p>
                  </text:list-item>
                </text:list>
              </table:table-cell>
              <table:table-cell table:style-name="a3402">
                <text:list text:style-name="a3401">
                  <text:list-item>
                    <text:p text:style-name="a3400" text:class-names="" text:cond-style-name=""><text:span text:style-name="a3399" text:class-names=""/></text:p>
                  </text:list-item>
                </text:list>
              </table:table-cell>
              <table:table-cell table:style-name="a3406">
                <text:list text:style-name="a3405">
                  <text:list-item>
                    <text:p text:style-name="a3404" text:class-names="" text:cond-style-name=""><text:span text:style-name="a3403" text:class-names=""/></text:p>
                  </text:list-item>
                </text:list>
              </table:table-cell>
              <table:table-cell table:style-name="a3410">
                <text:list text:style-name="a3409">
                  <text:list-item>
                    <text:p text:style-name="a3408" text:class-names="" text:cond-style-name=""><text:span text:style-name="a3407" text:class-names=""/></text:p>
                  </text:list-item>
                </text:list>
              </table:table-cell>
              <table:table-cell table:style-name="a3414">
                <text:list text:style-name="a3413">
                  <text:list-item>
                    <text:p text:style-name="a3412" text:class-names="" text:cond-style-name=""><text:span text:style-name="a3411" text:class-names=""/></text:p>
                  </text:list-item>
                </text:list>
              </table:table-cell>
            </table:table-row>
          </table:table>
          <draw:image xlink:href="media/image11.png" xlink:type="simple" xlink:show="embed" xlink:actuate="onLoad"/>
          <svg:title/>
          <svg:desc/>
        </draw:frame>
        <draw:frame draw:id="id278" draw:style-name="a3417" draw:name="投影片編號版面配置區 1" svg:x="11.55556in" svg:y="6.95139in" svg:width="1.11111in" svg:height="0.39931in">
          <draw:text-box>
            <text:p text:style-name="a3416" text:class-names="" text:cond-style-name=""><text:span text:style-name="a3415" text:class-names=""><text:page-number style:num-format="1" text:fixed="false"/></text:span></text:p>
          </draw:text-box>
          <svg:title/>
          <svg:desc/>
        </draw:frame>
        <draw:custom-shape svg:x="0.98964in" svg:y="2.58089in" svg:width="11.58322in" svg:height="0.55537in" draw:id="id279" draw:style-name="a3421" draw:name="矩形 11">
          <svg:title/>
          <svg:desc/>
          <text:p text:style-name="a3420" text:class-names="" text:cond-style-name=""><text:span text:style-name="a3418" text:class-names="">包括已發表之相關期刊論文、研討會議、榮獲知名獎座等</text:span><text:span text:style-name="a341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presentation:notes draw:style-name="a3427">
          <draw:page-thumbnail draw:page-number="16" svg:x="0.46007in" svg:y="1.35764in" svg:width="6.51389in" svg:height="3.66319in" presentation:class="page" draw:id="id280" presentation:style-name="a3422" draw:name="投影片圖像版面配置區 1">
            <svg:title/>
            <svg:desc/>
          </draw:page-thumbnail>
          <draw:frame draw:id="id281" presentation:style-name="a3423" draw:name="備忘稿版面配置區 2" svg:x="0.7434in" svg:y="5.22524in" svg:width="5.94722in" svg:height="4.2752in" presentation:class="notes" presentation:placeholder="true">
            <draw:text-box/>
            <svg:title/>
            <svg:desc/>
          </draw:frame>
          <draw:frame draw:id="id282" draw:style-name="a3426" draw:name="投影片編號版面配置區 3" svg:x="4.2109in" svg:y="10.31287in" svg:width="3.22141in" svg:height="0.54477in">
            <draw:text-box>
              <text:p text:style-name="a3425" text:class-names="" text:cond-style-name=""><text:span text:style-name="a3424" text:class-names=""><text:page-number style:num-format="1" text:fixed="false"/></text:span></text:p>
            </draw:text-box>
            <svg:title/>
            <svg:desc/>
          </draw:frame>
        </presentation:notes>
      </draw:page>
      <draw:page draw:name="Slide232" draw:style-name="a3429" draw:master-page-name="Master1-Layout2-obj-標題及內容" presentation:presentation-page-layout-name="Master1-PPL2" draw:id="Slide-487">
        <draw:frame draw:id="id283" presentation:style-name="a3433" draw:name="標題 1" svg:x="0.66667in" svg:y="0.22431in" svg:width="12in" svg:height="1.25in" presentation:class="title" presentation:placeholder="false">
          <draw:text-box>
            <text:p text:style-name="a3432" text:class-names="" text:cond-style-name=""><text:span text:style-name="a3430" text:class-names="">附件二、本計畫「智財調查」</text:span><text:span text:style-name="a3431" text:class-names=""/></text:p>
          </draw:text-box>
          <svg:title/>
          <svg:desc/>
        </draw:frame>
        <draw:frame draw:id="id284" presentation:style-name="a3485" draw:name="內容版面配置區 2" svg:x="0.72135in" svg:y="1.64792in" svg:width="12in" svg:height="5.56447in" presentation:class="outline" presentation:placeholder="false">
          <draw:text-box>
            <text:list text:style-name="a3437">
              <text:list-item>
                <text:p text:style-name="a3436" text:class-names="" text:cond-style-name=""><text:span text:style-name="a3434" text:class-names="">技術權利限制處理規劃</text:span><text:span text:style-name="a3435" text:class-names=""/></text:p>
              </text:list-item>
            </text:list>
            <text:list text:style-name="a3443">
              <text:list-item>
                <text:list text:style-name="a3443">
                  <text:list-item>
                    <text:p text:style-name="a3442" text:class-names="" text:cond-style-name=""><text:span text:style-name="a3438" text:class-names="">本計畫規劃運用於創業之技術內容，若有已授權第三方使用，或其他合約上限制等情事，請提出相關文件並說明後續處理之規劃，請參閱附件</text:span><text:span text:style-name="a3439" text:class-names="">X</text:span><text:span text:style-name="a3440" text:class-names="">。</text:span><text:span text:style-name="a3441" text:class-names=""/></text:p>
                  </text:list-item>
                </text:list>
              </text:list-item>
            </text:list>
            <text:list text:style-name="a3450">
              <text:list-item>
                <text:list text:style-name="a3450">
                  <text:list-item>
                    <text:p text:style-name="a3449" text:class-names="" text:cond-style-name=""><text:span text:style-name="a3444" text:class-names="">PI</text:span><text:span text:style-name="a3445" text:class-names="">或</text:span><text:span text:style-name="a3446" text:class-names="">CoPI</text:span><text:span text:style-name="a3447" text:class-names="">據實揭露義務</text:span><text:span text:style-name="a3448" text:class-names=""/></text:p>
                  </text:list-item>
                </text:list>
              </text:list-item>
            </text:list>
            <text:list text:style-name="a3460">
              <text:list-item>
                <text:list text:style-name="a3460">
                  <text:list-item>
                    <text:p text:style-name="a3459" text:class-names="" text:cond-style-name=""><text:span text:style-name="a3451" text:class-names="">曾向</text:span><text:span text:style-name="a3452" text:class-names="">(</text:span><text:span text:style-name="a3453" text:class-names="">含申請中</text:span><text:span text:style-name="a3454" text:class-names="">)</text:span><text:span text:style-name="a3455" text:class-names="">政府提出補助以成立新創公司為結案條件，或補助新創技術商業化為目標之計畫申請者，個案主持人須據實揭露，請參閱附件</text:span><text:span text:style-name="a3456" text:class-names="">X</text:span><text:span text:style-name="a3457" text:class-names="">。</text:span><text:span text:style-name="a3458" text:class-names=""/></text:p>
                  </text:list-item>
                </text:list>
              </text:list-item>
            </text:list>
            <text:list text:style-name="a3466">
              <text:list-item>
                <text:list text:style-name="a3466">
                  <text:list-item>
                    <text:p text:style-name="a3465" text:class-names="" text:cond-style-name=""><text:span text:style-name="a3461" text:class-names="">應詳細說明二者間之技術區分及競合關係，</text:span><text:span text:style-name="a3462" text:class-names=""><text:s text:c="1"/></text:span><text:span text:style-name="a3463" text:class-names="">若有共通性智財布局，其處理方案及運用規劃為何</text:span><text:span text:style-name="a3464" text:class-names="">?</text:span></text:p>
                  </text:list-item>
                </text:list>
              </text:list-item>
            </text:list>
            <text:list text:style-name="a3470">
              <text:list-item>
                <text:list text:style-name="a3470">
                  <text:list-item>
                    <text:p text:style-name="a3469" text:class-names="" text:cond-style-name=""><text:span text:style-name="a3467" text:class-names="">跨單位及共同發明人協議</text:span><text:span text:style-name="a3468" text:class-names=""/></text:p>
                  </text:list-item>
                </text:list>
              </text:list-item>
            </text:list>
            <text:list text:style-name="a3480">
              <text:list-item>
                <text:list text:style-name="a3480">
                  <text:list-item>
                    <text:p text:style-name="a3479" text:class-names="" text:cond-style-name=""><text:span text:style-name="a3471" text:class-names="">若有與其他單位智財共有情形，應取得通過補助個案需運用智財權所有發明人之權益分配協議，及共有單位之智財協議</text:span><text:span text:style-name="a3472" text:class-names="">(</text:span><text:span text:style-name="a3473" text:class-names="">包含同意由執行機構統籌處理技術作價、在執行機構技術股分配比例內約定雙方技術股占比等</text:span><text:span text:style-name="a3474" text:class-names="">)</text:span><text:span text:style-name="a3475" text:class-names="">，並提出證明文件，於個案出場時依前揭協議進行技術股分配事宜，請參閱附件</text:span><text:span text:style-name="a3476" text:class-names="">X</text:span><text:span text:style-name="a3477" text:class-names="">。</text:span><text:span text:style-name="a3478" text:class-names=""/></text:p>
                  </text:list-item>
                </text:list>
              </text:list-item>
            </text:list>
            <text:list text:style-name="a3484">
              <text:list-item>
                <text:list text:style-name="a3484">
                  <text:list-item>
                    <text:p text:style-name="a3483" text:class-names="" text:cond-style-name=""><text:span text:style-name="a3481" text:class-names="">此證明文件請上傳於申請系統中</text:span><text:span text:style-name="a3482" text:class-names=""/></text:p>
                  </text:list-item>
                </text:list>
              </text:list-item>
            </text:list>
          </draw:text-box>
          <svg:title/>
          <svg:desc/>
        </draw:frame>
        <draw:frame draw:id="id285" draw:style-name="a3488" draw:name="投影片編號版面配置區 3" svg:x="11.55556in" svg:y="6.95139in" svg:width="1.11111in" svg:height="0.39931in">
          <draw:text-box>
            <text:p text:style-name="a3487" text:class-names="" text:cond-style-name=""><text:span text:style-name="a3486" text:class-names=""><text:page-number style:num-format="1" text:fixed="false"/></text:span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7778in" svg:y="1.5in" svg:width="11.44889in" svg:height="2in"/>
      <presentation:placeholder presentation:object="subtitle" svg:x="0.77778in" svg:y="3.53077in" svg:width="11.45333in" svg:height="1.91667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2" style:display-name="標題及內容">
      <presentation:placeholder presentation:object="title" svg:x="0.66667in" svg:y="0.77in" svg:width="12in" svg:height="1.25in"/>
      <presentation:placeholder presentation:object="object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3" style:display-name="章節標題">
      <presentation:placeholder presentation:object="title" svg:x="0.77333in" svg:y="1.44in" svg:width="11.33333in" svg:height="1.49in"/>
      <presentation:placeholder presentation:object="outline" svg:x="0.77333in" svg:y="2.95786in" svg:width="11.33333in" svg:height="1.65104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4" style:display-name="兩個內容">
      <presentation:placeholder presentation:object="title" svg:x="0.66667in" svg:y="0.77in" svg:width="12in" svg:height="1.25in"/>
      <presentation:placeholder presentation:object="object" svg:x="0.66667in" svg:y="2.09983in" svg:width="5.88889in" svg:height="4.85in"/>
      <presentation:placeholder presentation:object="object" svg:x="6.77778in" svg:y="2.09983in" svg:width="5.88889in" svg:height="4.8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5" style:display-name="比較">
      <presentation:placeholder presentation:object="title" svg:x="0.66667in" svg:y="0.77in" svg:width="12in" svg:height="1.25in"/>
      <presentation:placeholder presentation:object="outline" svg:x="0.66667in" svg:y="2.02892in" svg:width="5.8912in" svg:height="0.72108in"/>
      <presentation:placeholder presentation:object="object" svg:x="0.66667in" svg:y="2.75in" svg:width="5.8912in" svg:height="4.20573in"/>
      <presentation:placeholder presentation:object="outline" svg:x="6.77315in" svg:y="2.03386in" svg:width="5.89352in" svg:height="0.71615in"/>
      <presentation:placeholder presentation:object="object" svg:x="6.77315in" svg:y="2.75in" svg:width="5.89352in" svg:height="4.2057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6" style:display-name="只有標題">
      <presentation:placeholder presentation:object="title" svg:x="0.66667in" svg:y="0.77in" svg:width="12.11111in" svg:height="1.2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7" style:display-name="空白"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8" style:display-name="含標題的內容">
      <presentation:placeholder presentation:object="title" svg:x="1in" svg:y="0.5625in" svg:width="4in" svg:height="1.27083in"/>
      <presentation:placeholder presentation:object="object" svg:x="5.21296in" svg:y="1.83333in" svg:width="7.4537in" svg:height="5in"/>
      <presentation:placeholder presentation:object="outline" svg:x="1in" svg:y="1.83333in" svg:width="4in" svg:height="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9" style:display-name="含標題的圖片">
      <presentation:placeholder presentation:object="title" svg:x="0.88889in" svg:y="1.28718in" svg:width="3.22667in" svg:height="1.73078in"/>
      <presentation:placeholder presentation:object="graphic" svg:x="5.08281in" svg:y="1.31181in" svg:width="6.73333in" svg:height="4.3in"/>
      <presentation:placeholder presentation:object="outline" svg:x="0.88889in" svg:y="3.0936in" svg:width="3.22222in" svg:height="2.38333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77778in" svg:y="6.95139in" svg:width="0.88889in" svg:height="0.39931in"/>
    </style:presentation-page-layout>
    <style:presentation-page-layout style:name="Master1-PPL10" style:display-name="標題及直排文字">
      <presentation:placeholder presentation:object="title" svg:x="0.66667in" svg:y="0.77in" svg:width="12in" svg:height="1.25in"/>
      <presentation:placeholder presentation:object="outline" svg:x="0.66667in" svg:y="2.11667in" svg:width="12in" svg:height="4.8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presentation-page-layout style:name="Master1-PPL11" style:display-name="直排標題及文字">
      <presentation:placeholder presentation:object="title" svg:x="9.66667in" svg:y="1in" svg:width="3in" svg:height="5.69965in"/>
      <presentation:placeholder presentation:object="outline" svg:x="0.66667in" svg:y="1in" svg:width="8.77778in" svg:height="5.69965in"/>
      <presentation:placeholder presentation:object="date-time" svg:x="0.66667in" svg:y="6.95139in" svg:width="3.11111in" svg:height="0.39931in"/>
      <presentation:placeholder presentation:object="footer" svg:x="3.88889in" svg:y="6.95139in" svg:width="4.88889in" svg:height="0.39931in"/>
      <presentation:placeholder presentation:object="page-number" svg:x="11.55556in" svg:y="6.95139in" svg:width="1.11111in" svg:height="0.39931in"/>
    </style:presentation-page-layout>
    <style:style style:family="table-cell" style:name="a970">
      <style:table-cell-properties fo:border-top="0.05556in double #5b9bd5"/>
      <style:text-properties fo:font-family="" style:font-family-asian="" style:font-family-complex="" fo:font-weight="bold" style:font-weight-asian="bold" style:font-weight-complex="bold"/>
    </style:style>
    <style:style style:family="table-cell" style:name="a971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2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3">
      <style:table-cell-properties fo:border-top="0.01389in solid #ed7d31" fo:border-bottom="0.01389in solid #ed7d31" fo:border-left="0.01389in solid #ed7d31" fo:border-right="0.01389in solid #ed7d31"/>
      <style:text-properties fo:color="#000000" fo:font-family="+mn-lt" style:font-family-asian="+mn-ea" style:font-family-complex="+mn-cs"/>
    </style:style>
    <style:style style:family="table-cell" style:name="a974">
      <style:table-cell-properties fo:background-color="#ed7d31"/>
    </style:style>
    <style:style style:family="table-cell" style:name="a975">
      <style:table-cell-properties fo:background-color="#ed7d31"/>
    </style:style>
    <style:style style:family="table-cell" style:name="a976">
      <style:table-cell-properties fo:border-bottom="0.02778in solid #ed7d31"/>
      <style:text-properties fo:font-family="" style:font-family-asian="" style:font-family-complex="" fo:font-weight="bold" style:font-weight-asian="bold" style:font-weight-complex="bold"/>
    </style:style>
    <style:style style:family="table-cell" style:name="a977">
      <style:table-cell-properties fo:border-top="0.05556in double #ed7d31"/>
      <style:text-properties fo:font-family="" style:font-family-asian="" style:font-family-complex="" fo:font-weight="bold" style:font-weight-asian="bold" style:font-weight-complex="bold"/>
    </style:style>
    <style:style style:family="table-cell" style:name="a978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79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0">
      <style:table-cell-properties fo:background-color="#ffc000"/>
    </style:style>
    <style:style style:family="table-cell" style:name="a961">
      <style:table-cell-properties fo:background-color="#ffc000"/>
    </style:style>
    <style:style style:family="table-cell" style:name="a962">
      <style:table-cell-properties fo:border-bottom="0.02778in solid #ffc000"/>
      <style:text-properties fo:font-family="" style:font-family-asian="" style:font-family-complex="" fo:font-weight="bold" style:font-weight-asian="bold" style:font-weight-complex="bold"/>
    </style:style>
    <style:style style:family="table-cell" style:name="a963">
      <style:table-cell-properties fo:border-top="0.05556in double #ffc000"/>
      <style:text-properties fo:font-family="" style:font-family-asian="" style:font-family-complex="" fo:font-weight="bold" style:font-weight-asian="bold" style:font-weight-complex="bold"/>
    </style:style>
    <style:style style:family="table-cell" style:name="a964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66">
      <style:table-cell-properties fo:border-top="0.01389in solid #5b9bd5" fo:border-bottom="0.01389in solid #5b9bd5" fo:border-left="0.01389in solid #5b9bd5" fo:border-right="0.01389in solid #5b9bd5"/>
      <style:text-properties fo:color="#000000" fo:font-family="+mn-lt" style:font-family-asian="+mn-ea" style:font-family-complex="+mn-cs"/>
    </style:style>
    <style:style style:family="table-cell" style:name="a967">
      <style:table-cell-properties fo:background-color="#5b9bd5"/>
    </style:style>
    <style:style style:family="table-cell" style:name="a968">
      <style:table-cell-properties fo:background-color="#5b9bd5"/>
    </style:style>
    <style:style style:family="table-cell" style:name="a969">
      <style:table-cell-properties fo:border-bottom="0.02778in solid #5b9bd5"/>
      <style:text-properties fo:font-family="" style:font-family-asian="" style:font-family-complex="" fo:font-weight="bold" style:font-weight-asian="bold" style:font-weight-complex="bold"/>
    </style:style>
    <style:style style:family="table-cell" style:name="a950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951">
      <style:table-cell-properties/>
    </style:style>
    <style:style style:family="table-cell" style:name="a952">
      <style:table-cell-properties fo:background-color="#d2deef"/>
    </style:style>
    <style:style style:family="table-cell" style:name="a953">
      <style:table-cell-properties/>
    </style:style>
    <style:style style:family="table-cell" style:name="a954">
      <style:table-cell-properties fo:background-color="#d2deef"/>
    </style:style>
    <style:style style:family="table-cell" style:name="a955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6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7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8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959">
      <style:table-cell-properties fo:border-top="0.01389in solid #ffc000" fo:border-bottom="0.01389in solid #ffc000" fo:border-left="0.01389in solid #ffc000" fo:border-right="0.01389in solid #ffc000"/>
      <style:text-properties fo:color="#000000" fo:font-family="+mn-lt" style:font-family-asian="+mn-ea" style:font-family-complex="+mn-cs"/>
    </style:style>
    <style:style style:family="table-cell" style:name="a980">
      <style:table-cell-properties fo:border-top="0.01389in solid #a5a5a5" fo:border-bottom="0.01389in solid #a5a5a5" fo:border-left="0.01389in solid #a5a5a5" fo:border-right="0.01389in solid #a5a5a5"/>
      <style:text-properties fo:color="#000000" fo:font-family="+mn-lt" style:font-family-asian="+mn-ea" style:font-family-complex="+mn-cs"/>
    </style:style>
    <style:style style:family="table-cell" style:name="a981">
      <style:table-cell-properties fo:background-color="#a5a5a5"/>
    </style:style>
    <style:style style:family="table-cell" style:name="a982">
      <style:table-cell-properties fo:background-color="#a5a5a5"/>
    </style:style>
    <style:style style:family="table-cell" style:name="a983">
      <style:table-cell-properties fo:border-bottom="0.02778in solid #a5a5a5"/>
      <style:text-properties fo:font-family="" style:font-family-asian="" style:font-family-complex="" fo:font-weight="bold" style:font-weight-asian="bold" style:font-weight-complex="bold"/>
    </style:style>
    <style:style style:family="table-cell" style:name="a984">
      <style:table-cell-properties fo:border-top="0.05556in double #a5a5a5"/>
      <style:text-properties fo:font-family="" style:font-family-asian="" style:font-family-complex="" fo:font-weight="bold" style:font-weight-asian="bold" style:font-weight-complex="bold"/>
    </style:style>
    <style:style style:family="table-cell" style:name="a985">
      <style:table-cell-properties/>
      <style:text-properties fo:font-family="" style:font-family-asian="" style:font-family-complex="" fo:font-weight="bold" style:font-weight-asian="bold" style:font-weight-complex="bold"/>
    </style:style>
    <style:style style:family="table-cell" style:name="a986">
      <style:table-cell-properties/>
      <style:text-properties fo:font-family="" style:font-family-asian="" style:font-family-complex="" fo:font-weight="bold" style:font-weight-asian="bold" style:font-weight-complex="bold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gradient draw:name="a260" draw:style="linear" draw:angle="0" draw:start-color="#9aa817" draw:end-color="#80b914" draw:start-intensity="30%" draw:end-intensity="45%"/>
    <draw:gradient draw:name="a526" draw:style="linear" draw:angle="0" draw:start-color="#9aa817" draw:end-color="#80b914" draw:start-intensity="30%" draw:end-intensity="45%"/>
    <draw:gradient draw:name="a193" draw:style="linear" draw:angle="0" draw:start-color="#9aa817" draw:end-color="#80b914" draw:start-intensity="30%" draw:end-intensity="45%"/>
    <draw:gradient draw:name="a459" draw:style="linear" draw:angle="0" draw:start-color="#679019" draw:end-color="#cce10e" draw:start-intensity="45%" draw:end-intensity="55%"/>
    <draw:gradient draw:name="a101" draw:style="linear" draw:angle="0" draw:start-color="#dde6a5" draw:end-color="#d7e097" draw:start-intensity="100%" draw:end-intensity="100%"/>
    <draw:gradient draw:name="a740" draw:style="linear" draw:angle="0" draw:start-color="#679019" draw:end-color="#cce10e" draw:start-intensity="45%" draw:end-intensity="55%"/>
    <draw:gradient draw:name="a744" draw:style="linear" draw:angle="0" draw:start-color="#9aa817" draw:end-color="#80b914" draw:start-intensity="30%" draw:end-intensity="45%"/>
    <draw:gradient draw:name="a814" draw:style="linear" draw:angle="0" draw:start-color="#679019" draw:end-color="#cce10e" draw:start-intensity="45%" draw:end-intensity="55%"/>
    <draw:gradient draw:name="a109" draw:style="linear" draw:angle="0" draw:start-color="#679019" draw:end-color="#cce10e" draw:start-intensity="45%" draw:end-intensity="55%"/>
    <draw:gradient draw:name="a818" draw:style="linear" draw:angle="0" draw:start-color="#9aa817" draw:end-color="#80b914" draw:start-intensity="30%" draw:end-intensity="45%"/>
    <draw:gradient draw:name="a894" draw:style="linear" draw:angle="0" draw:start-color="#679019" draw:end-color="#cce10e" draw:start-intensity="45%" draw:end-intensity="55%"/>
    <draw:gradient draw:name="a256" draw:style="linear" draw:angle="0" draw:start-color="#679019" draw:end-color="#cce10e" draw:start-intensity="45%" draw:end-intensity="55%"/>
    <draw:gradient draw:name="a665" draw:style="linear" draw:angle="0" draw:start-color="#679019" draw:end-color="#cce10e" draw:start-intensity="45%" draw:end-intensity="55%"/>
    <draw:gradient draw:name="a189" draw:style="linear" draw:angle="0" draw:start-color="#679019" draw:end-color="#cce10e" draw:start-intensity="45%" draw:end-intensity="55%"/>
    <draw:gradient draw:name="a898" draw:style="linear" draw:angle="0" draw:start-color="#9aa817" draw:end-color="#80b914" draw:start-intensity="30%" draw:end-intensity="45%"/>
    <draw:gradient draw:name="a669" draw:style="linear" draw:angle="0" draw:start-color="#9aa817" draw:end-color="#80b914" draw:start-intensity="30%" draw:end-intensity="45%"/>
    <draw:gradient draw:name="a581" draw:style="linear" draw:angle="0" draw:start-color="#679019" draw:end-color="#cce10e" draw:start-intensity="45%" draw:end-intensity="55%"/>
    <draw:gradient draw:name="a40" draw:style="linear" draw:angle="0" draw:start-color="#9aa817" draw:end-color="#80b914" draw:start-intensity="30%" draw:end-intensity="45%"/>
    <draw:gradient draw:name="a585" draw:style="linear" draw:angle="0" draw:start-color="#9aa817" draw:end-color="#80b914" draw:start-intensity="30%" draw:end-intensity="45%"/>
    <draw:gradient draw:name="a354" draw:style="linear" draw:angle="0" draw:start-color="#679019" draw:end-color="#cce10e" draw:start-intensity="45%" draw:end-intensity="55%"/>
    <draw:gradient draw:name="a463" draw:style="linear" draw:angle="0" draw:start-color="#9aa817" draw:end-color="#80b914" draw:start-intensity="30%" draw:end-intensity="45%"/>
    <draw:gradient draw:name="a358" draw:style="linear" draw:angle="0" draw:start-color="#9aa817" draw:end-color="#80b914" draw:start-intensity="30%" draw:end-intensity="45%"/>
    <draw:gradient draw:name="a113" draw:style="linear" draw:angle="0" draw:start-color="#9aa817" draw:end-color="#80b914" draw:start-intensity="30%" draw:end-intensity="45%"/>
    <draw:gradient draw:name="a36" draw:style="linear" draw:angle="0" draw:start-color="#679019" draw:end-color="#cce10e" draw:start-intensity="45%" draw:end-intensity="55%"/>
    <draw:gradient draw:name="a522" draw:style="linear" draw:angle="0" draw:start-color="#679019" draw:end-color="#cce10e" draw:start-intensity="45%" draw:end-intensity="55%"/>
    <draw:fill-image draw:name="a1508" xlink:href="media/image12.png" xlink:show="embed" xlink:actuate="onLoad"/>
    <draw:fill-image draw:name="a564" xlink:href="media/image12.png" xlink:show="embed" xlink:actuate="onLoad"/>
    <draw:fill-image draw:name="a1889" xlink:href="media/image12.png" xlink:show="embed" xlink:actuate="onLoad"/>
    <draw:fill-image draw:name="a1056" xlink:href="media/image12.png" xlink:show="embed" xlink:actuate="onLoad"/>
    <draw:fill-image draw:name="a707" xlink:href="media/image12.png" xlink:show="embed" xlink:actuate="onLoad"/>
    <draw:fill-image draw:name="a1341" xlink:href="media/image12.png" xlink:show="embed" xlink:actuate="onLoad"/>
    <draw:fill-image draw:name="a2032" xlink:href="media/image12.png" xlink:show="embed" xlink:actuate="onLoad"/>
    <draw:fill-image draw:name="a623" xlink:href="media/image12.png" xlink:show="embed" xlink:actuate="onLoad"/>
    <draw:fill-image draw:name="a856" xlink:href="media/image12.png" xlink:show="embed" xlink:actuate="onLoad"/>
    <draw:fill-image draw:name="a1647" xlink:href="media/image12.png" xlink:show="embed" xlink:actuate="onLoad"/>
    <draw:fill-image draw:name="a2639" xlink:href="media/image12.png" xlink:show="embed" xlink:actuate="onLoad"/>
    <draw:fill-image draw:name="a501" xlink:href="media/image12.png" xlink:show="embed" xlink:actuate="onLoad"/>
    <draw:fill-image draw:name="a1263" xlink:href="media/image12.png" xlink:show="embed" xlink:actuate="onLoad"/>
    <draw:fill-image draw:name="a298" xlink:href="media/image12.png" xlink:show="embed" xlink:actuate="onLoad"/>
    <draw:fill-image draw:name="a0" xlink:href="media/image12.png" xlink:show="embed" xlink:actuate="onLoad"/>
    <draw:fill-image draw:name="a776" xlink:href="media/image12.png" xlink:show="embed" xlink:actuate="onLoad"/>
    <draw:fill-image draw:name="a1744" xlink:href="media/image12.png" xlink:show="embed" xlink:actuate="onLoad"/>
    <draw:fill-image draw:name="a1214" xlink:href="media/image12.png" xlink:show="embed" xlink:actuate="onLoad"/>
    <draw:fill-image draw:name="a3428" xlink:href="media/image12.png" xlink:show="embed" xlink:actuate="onLoad"/>
    <draw:fill-image draw:name="a2914" xlink:href="media/image12.png" xlink:show="embed" xlink:actuate="onLoad"/>
    <draw:fill-image draw:name="a231" xlink:href="media/image12.png" xlink:show="embed" xlink:actuate="onLoad"/>
    <draw:fill-image draw:name="a3235" xlink:href="media/image12.png" xlink:show="embed" xlink:actuate="onLoad"/>
    <draw:fill-image draw:name="a396" xlink:href="media/image12.png" xlink:show="embed" xlink:actuate="onLoad"/>
    <draw:fill-image draw:name="a2248" xlink:href="media/image12.png" xlink:show="embed" xlink:actuate="onLoad"/>
    <draw:fill-image draw:name="a1434" xlink:href="media/image12.png" xlink:show="embed" xlink:actuate="onLoad"/>
    <draw:fill-image draw:name="a1541" xlink:href="media/image12.png" xlink:show="embed" xlink:actuate="onLoad"/>
    <draw:fill-image draw:name="a151" xlink:href="media/image12.png" xlink:show="embed" xlink:actuate="onLoad"/>
    <table:table-template table:name="{5C22544A-7EE6-4342-B048-85BDC9FD1C3A}">
      <table:first-row table:style-name="a955" table:paragraph-style-name=""/>
      <table:last-row table:style-name="a956" table:paragraph-style-name=""/>
      <table:first-column table:style-name="a957" table:paragraph-style-name=""/>
      <table:last-column table:style-name="a958" table:paragraph-style-name=""/>
      <table:body table:style-name="a950" table:paragraph-style-name=""/>
      <table:even-rows table:style-name="a953" table:paragraph-style-name=""/>
      <table:odd-rows table:style-name="a954" table:paragraph-style-name=""/>
      <table:even-columns table:style-name="a951" table:paragraph-style-name=""/>
      <table:odd-columns table:style-name="a952" table:paragraph-style-name=""/>
    </table:table-template>
    <table:table-template table:name="{ED083AE6-46FA-4A59-8FB0-9F97EB10719F}">
      <table:first-row table:style-name="a962" table:paragraph-style-name=""/>
      <table:last-row table:style-name="a963" table:paragraph-style-name=""/>
      <table:first-column table:style-name="a964" table:paragraph-style-name=""/>
      <table:last-column table:style-name="a965" table:paragraph-style-name=""/>
      <table:body table:style-name="a959" table:paragraph-style-name=""/>
      <table:odd-rows table:style-name="a961" table:paragraph-style-name=""/>
      <table:odd-columns table:style-name="a960" table:paragraph-style-name=""/>
    </table:table-template>
    <table:table-template table:name="{BC89EF96-8CEA-46FF-86C4-4CE0E7609802}">
      <table:first-row table:style-name="a969" table:paragraph-style-name=""/>
      <table:last-row table:style-name="a970" table:paragraph-style-name=""/>
      <table:first-column table:style-name="a971" table:paragraph-style-name=""/>
      <table:last-column table:style-name="a972" table:paragraph-style-name=""/>
      <table:body table:style-name="a966" table:paragraph-style-name=""/>
      <table:odd-rows table:style-name="a968" table:paragraph-style-name=""/>
      <table:odd-columns table:style-name="a967" table:paragraph-style-name=""/>
    </table:table-template>
    <table:table-template table:name="{5DA37D80-6434-44D0-A028-1B22A696006F}">
      <table:first-row table:style-name="a976" table:paragraph-style-name=""/>
      <table:last-row table:style-name="a977" table:paragraph-style-name=""/>
      <table:first-column table:style-name="a978" table:paragraph-style-name=""/>
      <table:last-column table:style-name="a979" table:paragraph-style-name=""/>
      <table:body table:style-name="a973" table:paragraph-style-name=""/>
      <table:odd-rows table:style-name="a975" table:paragraph-style-name=""/>
      <table:odd-columns table:style-name="a974" table:paragraph-style-name=""/>
    </table:table-template>
    <table:table-template table:name="{8799B23B-EC83-4686-B30A-512413B5E67A}">
      <table:first-row table:style-name="a983" table:paragraph-style-name=""/>
      <table:last-row table:style-name="a984" table:paragraph-style-name=""/>
      <table:first-column table:style-name="a985" table:paragraph-style-name=""/>
      <table:last-column table:style-name="a986" table:paragraph-style-name=""/>
      <table:body table:style-name="a980" table:paragraph-style-name=""/>
      <table:odd-rows table:style-name="a982" table:paragraph-style-name=""/>
      <table:odd-columns table:style-name="a981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43403in" fo:page-height="10.85764in" style:print-orientation="portrait" style:register-truth-ref-style-name=""/>
    </style:page-layout>
    <style:page-layout style:name="pageLayout3">
      <style:page-layout-properties fo:page-width="7.43403in" fo:page-height="10.85764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41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1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8">
      <style:drawing-page-properties draw:fill="solid" draw:fill-color="#ffffff" draw:opacity="100%" presentation:transition-type="manual" presentation:transition-speed="medium" smil:type="fade" smil:subtype="crossfade" presentation:visibility="visible" draw:background-size="border" presentation:background-objects-visible="true" presentation:background-visible="false" presentation:display-header="false" presentation:display-footer="false" presentation:display-page-number="false" presentation:display-date-time="false"/>
    </style:style>
    <style:style style:family="presentation" style:name="a443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79">
      <style:graphic-properties draw:fill="none" draw:stroke="solid" svg:stroke-width="0.00694in" svg:stroke-color="#549e39" svg:stroke-opacity="100%" draw:stroke-linejoin="miter" svg:stroke-linecap="butt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0">
      <style:graphic-properties fo:wrap-option="wrap" fo:padding-top="0.05in" fo:padding-bottom="0.05in" fo:padding-left="0.1in" fo:padding-right="0.1in" draw:textarea-vertical-align="top" draw:textarea-horizontal-align="left" draw:fill="gradient" draw:fill-gradient-name="a669" draw:stroke="none" draw:auto-grow-width="false" draw:auto-grow-height="false"/>
      <style:paragraph-properties style:font-independent-line-spacing="true" style:writing-mode="lr-tb"/>
    </style:style>
    <style:style style:family="presentation" style:name="a4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6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6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9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9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0">
      <style:graphic-properties draw:fill="none" draw:stroke="solid" svg:stroke-width="0.00694in" svg:stroke-color="#549e39" svg:stroke-opacity="100%" draw:stroke-linejoin="miter" svg:stroke-linecap="butt"/>
    </style:style>
    <style:style style:family="paragraph" style:name="a22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">
      <style:graphic-properties fo:wrap-option="wrap" fo:padding-top="0in" fo:padding-bottom="0in" fo:padding-left="0in" fo:padding-right="0.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right" style:tab-stop-distance="1in" fo:margin-left="0in" fo:margin-right="0.05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4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6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draw:fill="none" draw:stroke="solid" svg:stroke-width="0.01389in" svg:stroke-color="#000000" svg:stroke-opacity="100%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13">
      <style:graphic-properties draw:fill="none" draw:stroke="solid" svg:stroke-width="0.01389in" svg:stroke-color="#000000" svg:stroke-opacity="100%"/>
    </style:style>
    <style:style style:family="text" style:name="a9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2">
      <style:drawing-page-properties draw:fill="bitmap" draw:fill-image-name="a23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9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7778in" style:font-size-asian="0.77778in" style:font-size-complex="0.7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60">
      <style:graphic-properties fo:wrap-option="wrap" fo:padding-top="0.05in" fo:padding-bottom="0.05in" fo:padding-left="0.1in" fo:padding-right="0.1in" draw:textarea-vertical-align="top" draw:textarea-horizontal-align="left" draw:fill="gradient" draw:fill-gradient-name="a459" draw:stroke="none" draw:auto-grow-width="false" draw:auto-grow-height="false"/>
      <style:paragraph-properties style:font-independent-line-spacing="true" style:writing-mode="lr-tb"/>
    </style:style>
    <style:style style:family="presentation" style:name="a23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4">
      <style:graphic-properties fo:wrap-option="wrap" fo:padding-top="0.05in" fo:padding-bottom="0.05in" fo:padding-left="0.1in" fo:padding-right="0.1in" draw:textarea-vertical-align="top" draw:textarea-horizontal-align="left" draw:fill="gradient" draw:fill-gradient-name="a463" draw:stroke="none" draw:auto-grow-width="false" draw:auto-grow-height="false"/>
      <style:paragraph-properties style:font-independent-line-spacing="true" style:writing-mode="lr-tb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0">
      <style:graphic-properties fo:wrap-option="wrap" fo:padding-top="0.05in" fo:padding-bottom="0.05in" fo:padding-left="0.05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2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78">
      <style:graphic-properties draw:fill="none" draw:stroke="solid" svg:stroke-width="0.01389in" svg:stroke-color="#000000" svg:stroke-opacity="100%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5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9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bitmap" draw:fill-image-name="a707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3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93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7">
      <style:graphic-properties fo:wrap-option="wrap" fo:padding-top="0.05in" fo:padding-bottom="0.05in" fo:padding-left="0.1in" fo:padding-right="0.1in" draw:textarea-vertical-align="top" draw:textarea-horizontal-align="left" draw:fill="gradient" draw:fill-gradient-name="a256" draw:stroke="none" draw:auto-grow-width="false" draw:auto-grow-height="false"/>
      <style:paragraph-properties style:font-independent-line-spacing="true" style:writing-mode="lr-tb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0347in" svg:stroke-color="#c0c0c0" svg:stroke-opacity="100%" draw:stroke-linejoin="miter" svg:stroke-linecap="round" draw:shadow="visible" draw:shadow-offset-x="-0.02415in" draw:shadow-offset-y="0.03449in" draw:shadow-color="#000000" draw:shadow-opacity="25%" draw:auto-grow-width="false" draw:auto-grow-height="false"/>
      <style:paragraph-properties style:font-independent-line-spacing="true" style:writing-mode="lr-tb"/>
    </style:style>
    <style:style style:family="text" style:name="a7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4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389in" svg:stroke-color="#ffffff" svg:stroke-opacity="100%" draw:stroke-linejoin="bevel" svg:stroke-linecap="butt" draw:shadow="visible" draw:shadow-offset-x="-0.00569in" draw:shadow-offset-y="-0.00398in" draw:shadow-color="#000000" draw:shadow-opacity="47%" draw:auto-grow-width="false" draw:auto-grow-height="false"/>
      <style:paragraph-properties style:font-independent-line-spacing="true" style:writing-mode="lr-tb"/>
    </style:style>
    <style:style style:family="text" style:name="a71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1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8">
      <style:graphic-properties fo:wrap-option="wrap" fo:padding-top="0.05in" fo:padding-bottom="0.05in" fo:padding-left="0.05in" fo:padding-right="0.05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9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4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61">
      <style:graphic-properties fo:wrap-option="wrap" fo:padding-top="0.05in" fo:padding-bottom="0.05in" fo:padding-left="0.1in" fo:padding-right="0.1in" draw:textarea-vertical-align="top" draw:textarea-horizontal-align="left" draw:fill="gradient" draw:fill-gradient-name="a260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6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2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2">
      <style:graphic-properties fo:wrap-option="wrap" fo:padding-top="0.05in" fo:padding-bottom="0.05in" fo:padding-left="0.1in" fo:padding-right="0.1in" draw:textarea-vertical-align="top" draw:textarea-horizontal-align="left" draw:fill="solid" draw:fill-color="#e3ded1" draw:opacity="100%" draw:stroke="solid" svg:stroke-width="0.00328in" svg:stroke-color="#c0c0c0" svg:stroke-opacity="100%" draw:stroke-linejoin="round" svg:stroke-linecap="round" draw:auto-grow-width="false" draw:auto-grow-height="false" style:shrink-to-fit="true"/>
      <style:paragraph-properties style:font-independent-line-spacing="true" style:writing-mode="lr-tb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8056in" style:font-size-asian="0.18056in" style:font-size-complex="0.18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.0347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6">
      <style:graphic-properties fo:wrap-option="wrap" fo:padding-top="0.05in" fo:padding-bottom="0.05in" fo:padding-left="0.07in" fo:padding-right="0.05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5">
      <style:graphic-properties draw:fill="none" draw:stroke="solid" svg:stroke-width="0.01389in" svg:stroke-color="#000000" svg:stroke-opacity="100%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7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2">
      <style:drawing-page-properties draw:fill="bitmap" draw:fill-image-name="a50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0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">
      <style:drawing-page-properties draw:fill="bitmap" draw:fill-image-name="a0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41">
      <style:graphic-properties fo:wrap-option="wrap" fo:padding-top="0.05in" fo:padding-bottom="0.05in" fo:padding-left="0.1in" fo:padding-right="0.1in" draw:textarea-vertical-align="top" draw:textarea-horizontal-align="left" draw:fill="gradient" draw:fill-gradient-name="a740" draw:stroke="none" draw:auto-grow-width="false" draw:auto-grow-height="false"/>
      <style:paragraph-properties style:font-independent-line-spacing="true" style:writing-mode="lr-tb"/>
    </style:style>
    <style:style style:family="paragraph" style:name="a51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9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45">
      <style:graphic-properties fo:wrap-option="wrap" fo:padding-top="0.05in" fo:padding-bottom="0.05in" fo:padding-left="0.1in" fo:padding-right="0.1in" draw:textarea-vertical-align="top" draw:textarea-horizontal-align="left" draw:fill="gradient" draw:fill-gradient-name="a744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3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9">
      <style:drawing-page-properties draw:fill="bitmap" draw:fill-image-name="a298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23">
      <style:graphic-properties fo:wrap-option="wrap" fo:padding-top="0.05in" fo:padding-bottom="0.05in" fo:padding-left="0.1in" fo:padding-right="0.1in" draw:textarea-vertical-align="top" draw:textarea-horizontal-align="left" draw:fill="gradient" draw:fill-gradient-name="a522" draw:stroke="none" draw:auto-grow-width="false" draw:auto-grow-height="false"/>
      <style:paragraph-properties style:font-independent-line-spacing="true" style:writing-mode="lr-tb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27">
      <style:graphic-properties fo:wrap-option="wrap" fo:padding-top="0.05in" fo:padding-bottom="0.05in" fo:padding-left="0.1in" fo:padding-right="0.1in" draw:textarea-vertical-align="top" draw:textarea-horizontal-align="left" draw:fill="gradient" draw:fill-gradient-name="a526" draw:stroke="none" draw:auto-grow-width="false" draw:auto-grow-height="false"/>
      <style:paragraph-properties style:font-independent-line-spacing="true" style:writing-mode="lr-tb"/>
    </style:style>
    <style:style style:family="paragraph" style:name="a75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5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draw:fill="none" draw:stroke="solid" svg:stroke-width="0.01389in" svg:stroke-color="#000000" svg:stroke-opacity="100%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0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1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3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8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33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5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6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4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1">
      <style:graphic-properties draw:fill="none" draw:stroke="solid" svg:stroke-width="0.01389in" svg:stroke-color="#000000" svg:stroke-opacity="100%"/>
    </style:style>
    <style:style style:family="paragraph" style:name="a318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77">
      <style:drawing-page-properties draw:fill="bitmap" draw:fill-image-name="a77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7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8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6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8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101" draw:stroke="none" draw:auto-grow-width="false" draw:auto-grow-height="false"/>
      <style:paragraph-properties style:font-independent-line-spacing="true" style:writing-mode="lr-tb"/>
    </style:style>
    <style:style style:family="graphic" style:name="a103">
      <style:graphic-properties draw:fill="none" draw:stroke="solid" svg:stroke-width="0.01389in" svg:stroke-color="#455f51" svg:stroke-opacity="100%" draw:stroke-linejoin="miter" svg:stroke-linecap="butt"/>
    </style:style>
    <style:style style:family="text" style:name="a10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5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2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65">
      <style:drawing-page-properties draw:fill="bitmap" draw:fill-image-name="a564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0">
      <style:graphic-properties fo:wrap-option="wrap" fo:padding-top="0.05in" fo:padding-bottom="0.05in" fo:padding-left="0.1in" fo:padding-right="0.1in" draw:textarea-vertical-align="top" draw:textarea-horizontal-align="left" draw:fill="gradient" draw:fill-gradient-name="a109" draw:stroke="none" draw:auto-grow-width="false" draw:auto-grow-height="false"/>
      <style:paragraph-properties style:font-independent-line-spacing="true" style:writing-mode="lr-tb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fo:wrap-option="wrap" fo:padding-top="0.05in" fo:padding-bottom="0.05in" fo:padding-left="0.1in" fo:padding-right="0.1in" draw:textarea-vertical-align="top" draw:textarea-horizontal-align="left" draw:fill="gradient" draw:fill-gradient-name="a113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34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7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8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5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28">
      <style:graphic-properties draw:fill="none" draw:stroke="solid" svg:stroke-width="0.01389in" svg:stroke-color="#000000" svg:stroke-opacity="100%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.05in" fo:padding-bottom="0.05in" fo:padding-left="0.1in" fo:padding-right="0.1in" draw:textarea-vertical-align="top" draw:textarea-horizontal-align="left" draw:fill="gradient" draw:fill-gradient-name="a354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2">
      <style:graphic-properties fo:wrap-option="wrap" fo:padding-top="0.05in" fo:padding-bottom="0.05in" fo:padding-left="0.1in" fo:padding-right="0.1in" draw:textarea-vertical-align="top" draw:textarea-horizontal-align="left" draw:fill="gradient" draw:fill-gradient-name="a581" draw:stroke="none" draw:auto-grow-width="false" draw:auto-grow-height="false"/>
      <style:paragraph-properties style:font-independent-line-spacing="true" style:writing-mode="lr-tb"/>
    </style:style>
    <style:style style:family="graphic" style:name="a359">
      <style:graphic-properties fo:wrap-option="wrap" fo:padding-top="0.05in" fo:padding-bottom="0.05in" fo:padding-left="0.1in" fo:padding-right="0.1in" draw:textarea-vertical-align="top" draw:textarea-horizontal-align="left" draw:fill="gradient" draw:fill-gradient-name="a358" draw:stroke="none" draw:auto-grow-width="false" draw:auto-grow-height="false"/>
      <style:paragraph-properties style:font-independent-line-spacing="true" style:writing-mode="lr-tb"/>
    </style:style>
    <style:style style:family="text" style:name="a5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6">
      <style:graphic-properties fo:wrap-option="wrap" fo:padding-top="0.05in" fo:padding-bottom="0.05in" fo:padding-left="0.1in" fo:padding-right="0.1in" draw:textarea-vertical-align="top" draw:textarea-horizontal-align="left" draw:fill="gradient" draw:fill-gradient-name="a585" draw:stroke="none" draw:auto-grow-width="false" draw:auto-grow-height="false"/>
      <style:paragraph-properties style:font-independent-line-spacing="true" style:writing-mode="lr-tb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9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graphic" style:name="a81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8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5">
      <style:graphic-properties fo:wrap-option="wrap" fo:padding-top="0.05in" fo:padding-bottom="0.05in" fo:padding-left="0.1in" fo:padding-right="0.1in" draw:textarea-vertical-align="top" draw:textarea-horizontal-align="left" draw:fill="gradient" draw:fill-gradient-name="a814" draw:stroke="none" draw:auto-grow-width="false" draw:auto-grow-height="false"/>
      <style:paragraph-properties style:font-independent-line-spacing="true"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9">
      <style:graphic-properties fo:wrap-option="wrap" fo:padding-top="0.05in" fo:padding-bottom="0.05in" fo:padding-left="0.1in" fo:padding-right="0.1in" draw:textarea-vertical-align="top" draw:textarea-horizontal-align="left" draw:fill="gradient" draw:fill-gradient-name="a818" draw:stroke="none" draw:auto-grow-width="false" draw:auto-grow-height="false"/>
      <style:paragraph-properties style:font-independent-line-spacing="true" style:writing-mode="lr-tb"/>
    </style:style>
    <style:style style:family="paragraph" style:name="a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6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9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9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2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5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8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2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6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9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73">
      <style:graphic-properties draw:fill="none" draw:stroke="solid" svg:stroke-width="0.01389in" svg:stroke-color="#000000" svg:stroke-opacity="100%"/>
    </style:style>
    <style:style style:family="text" style:name="a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draw:fill="none" draw:stroke="solid" svg:stroke-width="0.01389in" svg:stroke-color="#000000" svg:stroke-opacity="100%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2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3">
      <style:graphic-properties draw:fill="none" draw:stroke="solid" svg:stroke-width="0.01389in" svg:stroke-color="#000000" svg:stroke-opacity="100%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52">
      <style:drawing-page-properties draw:fill="bitmap" draw:fill-image-name="a151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3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5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8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8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4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9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7">
      <style:drawing-page-properties draw:fill="bitmap" draw:fill-image-name="a39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2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24">
      <style:drawing-page-properties draw:fill="bitmap" draw:fill-image-name="a623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25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6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1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8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4">
      <style:graphic-properties fo:wrap-option="wrap" fo:padding-top="0.04999in" fo:padding-bottom="0.04999in" fo:padding-left="0.09998in" fo:padding-right="0.09998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5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857">
      <style:drawing-page-properties draw:fill="bitmap" draw:fill-image-name="a856" style:repeat="repeat" draw:fill-image-width="0.04514in" draw:fill-image-height="0.04514in" draw:fill-image-ref-point="top-left" presentation:transition-type="manual" presentation:transition-speed="medium" smil:type="fade" smil:subtype="crossfade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858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455f51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9444in" style:font-size-asian="0.69444in" style:font-size-complex="0.6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.05in" fo:padding-bottom="0in" fo:padding-left="0in" fo:padding-right="0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7">
      <style:graphic-properties fo:wrap-option="wrap" fo:padding-top="0.05in" fo:padding-bottom="0.05in" fo:padding-left="0.1in" fo:padding-right="0.1in" draw:textarea-vertical-align="top" draw:textarea-horizontal-align="left" draw:fill="gradient" draw:fill-gradient-name="a36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0">
      <style:paragraph-properties fo:line-height="100%" fo:text-align="left" style:tab-stop-distance="1in" fo:margin-left="0.3in" fo:margin-right="0in" fo:text-indent="-0.3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7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6">
      <style:paragraph-properties fo:line-height="100%" fo:text-align="left" style:tab-stop-distance="1in" fo:margin-left="1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1">
      <style:graphic-properties fo:wrap-option="wrap" fo:padding-top="0.05in" fo:padding-bottom="0in" fo:padding-left="0in" fo:padding-right="0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6111in" style:font-size-asian="0.36111in" style:font-size-complex="0.36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3">
      <style:paragraph-properties fo:line-height="100%" fo:text-align="left" style:tab-stop-distance="1in" fo:margin-left="0.3in" fo:margin-right="0in" fo:text-indent="-0.3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6">
      <style:paragraph-properties fo:line-height="100%" fo:text-align="left" style:tab-stop-distance="1in" fo:margin-left="0.7in" fo:margin-right="0in" fo:text-indent="-0.27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9167in" style:font-size-asian="0.29167in" style:font-size-complex="0.291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9">
      <style:paragraph-properties fo:line-height="100%" fo:text-align="left" style:tab-stop-distance="1in" fo:margin-left="1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1">
      <style:graphic-properties fo:wrap-option="wrap" fo:padding-top="0.05in" fo:padding-bottom="0.05in" fo:padding-left="0.1in" fo:padding-right="0.1in" draw:textarea-vertical-align="top" draw:textarea-horizontal-align="left" draw:fill="gradient" draw:fill-gradient-name="a40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4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aragraph" style:name="a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0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4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3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3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5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9444in" style:font-size-asian="0.19444in" style:font-size-complex="0.19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2">
      <style:paragraph-properties fo:line-height="100%" fo:text-align="left" style:tab-stop-distance="1in" fo:margin-left="1.3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5in" fo:padding-bottom="0.05in" fo:padding-left="0.02in" fo:padding-right="0.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6">
      <style:paragraph-properties fo:line-height="100%" fo:text-align="left" style:tab-stop-distance="1in" fo:margin-left="1.6in" fo:margin-right="0in" fo:text-indent="-0.2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8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8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0">
      <style:graphic-properties fo:wrap-option="wrap" fo:padding-top="0.05in" fo:padding-bottom="0.05in" fo:padding-left="0.1in" fo:padding-right="0.1in" draw:textarea-vertical-align="top" draw:textarea-horizontal-align="left" draw:fill="gradient" draw:fill-gradient-name="a189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4">
      <style:graphic-properties fo:wrap-option="wrap" fo:padding-top="0.05in" fo:padding-bottom="0.05in" fo:padding-left="0.1in" fo:padding-right="0.1in" draw:textarea-vertical-align="top" draw:textarea-horizontal-align="left" draw:fill="gradient" draw:fill-gradient-name="a193" draw:stroke="none" draw:auto-grow-width="false" draw:auto-grow-height="false"/>
      <style:paragraph-properties style:font-independent-line-spacing="tru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7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181in" svg:stroke-color="#79a22c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presentation" style:name="a54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0">
      <style:paragraph-properties fo:line-height="100%" fo:text-align="left" style:tab-stop-distance="1in" fo:margin-left="1.6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draw:fill="none" draw:stroke="solid" svg:stroke-width="0.01389in" svg:stroke-color="#000000" svg:stroke-opacity="100%"/>
    </style:style>
    <style:style style:family="text" style:name="a1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4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6">
      <style:graphic-properties fo:wrap-option="wrap" fo:padding-top="0in" fo:padding-bottom="0in" fo:padding-left="0.05in" fo:padding-right="0.05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30556in" style:font-size-asian="0.30556in" style:font-size-complex="0.305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1in" fo:margin-left="0.3in" fo:margin-right="0in" fo:text-indent="-0.3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15278in" style:font-size-asian="0.15278in" style:font-size-complex="0.152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0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8ab833" svg:stroke-opacity="56%" draw:stroke-linejoin="round" svg:stroke-linecap="butt" draw:auto-grow-width="false" draw:auto-grow-height="false"/>
      <style:paragraph-properties style:font-independent-line-spacing="true" style:writing-mode="lr-tb"/>
    </style:style>
    <style:style style:family="text" style:name="a2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3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7778in" style:font-size-asian="0.27778in" style:font-size-complex="0.27778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4999in" fo:padding-bottom="0.04999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left" style:tab-stop-distance="1in" fo:margin-left="0.7in" fo:margin-right="0in" fo:text-indent="-0.27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8">
      <style:graphic-properties draw:fill="none" draw:stroke="solid" svg:stroke-width="0.01389in" svg:stroke-color="#000000" svg:stroke-opacity="100%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16667in" style:font-size-asian="0.16667in" style:font-size-complex="0.1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4">
      <style:paragraph-properties fo:line-height="100%" fo:text-align="left" style:tab-stop-distance="1in" fo:margin-left="1in" fo:margin-right="0in" fo:text-indent="-0.27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7">
      <style:paragraph-properties fo:line-height="100%" fo:text-align="left" style:tab-stop-distance="1in" fo:margin-left="1.3in" fo:margin-right="0in" fo:text-indent="-0.23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2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2222in" style:font-size-asian="0.22222in" style:font-size-complex="0.22222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6">
      <style:graphic-properties fo:wrap-option="wrap" fo:padding-top="0.05in" fo:padding-bottom="0.05in" fo:padding-left="0.1in" fo:padding-right="0.1in" draw:textarea-vertical-align="top" draw:textarea-horizontal-align="left" draw:fill="gradient" draw:fill-gradient-name="a665" draw:stroke="none" draw:auto-grow-width="false" draw:auto-grow-height="false"/>
      <style:paragraph-properties style:font-independent-line-spacing="true" style:writing-mode="lr-tb"/>
    </style:style>
    <style:style style:family="paragraph" style:name="a89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5">
      <style:graphic-properties fo:wrap-option="wrap" fo:padding-top="0.05in" fo:padding-bottom="0.05in" fo:padding-left="0.1in" fo:padding-right="0.1in" draw:textarea-vertical-align="top" draw:textarea-horizontal-align="left" draw:fill="gradient" draw:fill-gradient-name="a894" draw:stroke="none" draw:auto-grow-width="false" draw:auto-grow-height="false"/>
      <style:paragraph-properties style:font-independent-line-spacing="true" style:writing-mode="lr-tb"/>
    </style:style>
    <style:style style:family="text" style:name="a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細明體" style:font-family-asian="細明體" style:font-family-generic="modern" style:font-family-generic-asian="modern" style:font-pitch="fixed" style:font-pitch-asian="fixed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fo:wrap-option="wrap" fo:padding-top="0.05in" fo:padding-bottom="0.05in" fo:padding-left="0.1in" fo:padding-right="0.1in" draw:textarea-vertical-align="top" draw:textarea-horizontal-align="left" draw:fill="gradient" draw:fill-gradient-name="a898" draw:stroke="none" draw:auto-grow-width="false" draw:auto-grow-height="false"/>
      <style:paragraph-properties style:font-independent-line-spacing="true" style:writing-mode="lr-tb"/>
    </style:style>
    <text:list-style style:name="a2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2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7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5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4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9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38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9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1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34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3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79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14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37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417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9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6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7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3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54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54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9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92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0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6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21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6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44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172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2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4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6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2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4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36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70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306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0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873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309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877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432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16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84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5">
      <text:list-level-style-bullet text:level="1" text:bullet-char="">
        <style:list-level-properties text:space-before="0.03in" text:min-label-width="0.27in"/>
        <style:text-properties fo:color="#455c19" fo:font-family="Wingdings 2" style:font-charset="x-symbol" fo:font-size="70%"/>
      </text:list-level-style-bullet>
      <text:list-level-style-bullet text:level="2" text:bullet-char="">
        <style:list-level-properties text:space-before="0.43in" text:min-label-width="0.27in"/>
        <style:text-properties fo:color="#455c19" fo:font-family="Wingdings 2" style:font-charset="x-symbol" fo:font-size="70%"/>
      </text:list-level-style-bullet>
      <text:list-level-style-bullet text:level="3" text:bullet-char="">
        <style:list-level-properties text:space-before="0.73in" text:min-label-width="0.27in"/>
        <style:text-properties fo:color="#455c19" fo:font-family="Wingdings 2" style:font-charset="x-symbol" fo:font-size="70%"/>
      </text:list-level-style-bullet>
      <text:list-level-style-bullet text:level="4" text:bullet-char="">
        <style:list-level-properties text:space-before="1.03in" text:min-label-width="0.27in"/>
        <style:text-properties fo:color="#455c19" fo:font-family="Wingdings 2" style:font-charset="x-symbol" fo:font-size="70%"/>
      </text:list-level-style-bullet>
      <text:list-level-style-bullet text:level="5" text:bullet-char="">
        <style:list-level-properties text:space-before="1.33in" text:min-label-width="0.27in"/>
        <style:text-properties fo:color="#455c19" fo:font-family="Wingdings 2" style:font-charset="x-symbol" fo:font-size="70%"/>
      </text:list-level-style-bullet>
      <text:list-level-style-bullet text:level="6" text:bullet-char="">
        <style:list-level-properties text:space-before="2.48in" text:min-label-width="0.27in"/>
        <style:text-properties fo:color="#455c19" fo:font-family="Wingdings 2" style:font-charset="x-symbol" fo:font-size="70%"/>
      </text:list-level-style-bullet>
      <text:list-level-style-bullet text:level="7" text:bullet-char="">
        <style:list-level-properties text:space-before="2.98in" text:min-label-width="0.27in"/>
        <style:text-properties fo:color="#455c19" fo:font-family="Wingdings 2" style:font-charset="x-symbol" fo:font-size="70%"/>
      </text:list-level-style-bullet>
      <text:list-level-style-bullet text:level="8" text:bullet-char="">
        <style:list-level-properties text:space-before="3.48in" text:min-label-width="0.27in"/>
        <style:text-properties fo:color="#455c19" fo:font-family="Wingdings 2" style:font-charset="x-symbol" fo:font-size="70%"/>
      </text:list-level-style-bullet>
      <text:list-level-style-bullet text:level="9" text:bullet-char="">
        <style:list-level-properties text:space-before="3.98in" text:min-label-width="0.27in"/>
        <style:text-properties fo:color="#455c19" fo:font-family="Wingdings 2" style:font-charset="x-symbol" fo:font-size="70%"/>
      </text:list-level-style-bullet>
    </text:list-style>
    <text:list-style style:name="a19">
      <text:list-level-style-bullet text:level="1" text:bullet-char="">
        <style:list-level-properties text:space-before="0.07in" text:min-label-width="0.23in"/>
        <style:text-properties fo:color="#027159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027159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027159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027159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027159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027159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027159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027159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027159" fo:font-family="Wingdings 2" style:font-charset="x-symbol" fo:font-size="65%"/>
      </text:list-level-style-bullet>
    </text:list-style>
    <text:list-style style:name="a84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38">
      <text:list-level-style-bullet text:level="1" text:bullet-char="">
        <style:list-level-properties text:space-before="0.07in" text:min-label-width="0.23in"/>
        <style:text-properties fo:color="#626b1a" fo:font-family="Wingdings 2" style:font-charset="x-symbol" fo:font-size="65%"/>
      </text:list-level-style-bullet>
      <text:list-level-style-bullet text:level="2" text:bullet-char="">
        <style:list-level-properties text:space-before="0.47in" text:min-label-width="0.23in"/>
        <style:text-properties fo:color="#626b1a" fo:font-family="Wingdings 2" style:font-charset="x-symbol" fo:font-size="65%"/>
      </text:list-level-style-bullet>
      <text:list-level-style-bullet text:level="3" text:bullet-char="">
        <style:list-level-properties text:space-before="0.77in" text:min-label-width="0.23in"/>
        <style:text-properties fo:color="#626b1a" fo:font-family="Wingdings 2" style:font-charset="x-symbol" fo:font-size="65%"/>
      </text:list-level-style-bullet>
      <text:list-level-style-bullet text:level="4" text:bullet-char="">
        <style:list-level-properties text:space-before="1.07in" text:min-label-width="0.23in"/>
        <style:text-properties fo:color="#626b1a" fo:font-family="Wingdings 2" style:font-charset="x-symbol" fo:font-size="65%"/>
      </text:list-level-style-bullet>
      <text:list-level-style-bullet text:level="5" text:bullet-char="">
        <style:list-level-properties text:space-before="1.37in" text:min-label-width="0.23in"/>
        <style:text-properties fo:color="#626b1a" fo:font-family="Wingdings 2" style:font-charset="x-symbol" fo:font-size="65%"/>
      </text:list-level-style-bullet>
      <text:list-level-style-bullet text:level="6" text:bullet-char="">
        <style:list-level-properties text:space-before="2.52in" text:min-label-width="0.23in"/>
        <style:text-properties fo:color="#626b1a" fo:font-family="Wingdings 2" style:font-charset="x-symbol" fo:font-size="65%"/>
      </text:list-level-style-bullet>
      <text:list-level-style-bullet text:level="7" text:bullet-char="">
        <style:list-level-properties text:space-before="3.02in" text:min-label-width="0.23in"/>
        <style:text-properties fo:color="#626b1a" fo:font-family="Wingdings 2" style:font-charset="x-symbol" fo:font-size="65%"/>
      </text:list-level-style-bullet>
      <text:list-level-style-bullet text:level="8" text:bullet-char="">
        <style:list-level-properties text:space-before="3.52in" text:min-label-width="0.23in"/>
        <style:text-properties fo:color="#626b1a" fo:font-family="Wingdings 2" style:font-charset="x-symbol" fo:font-size="65%"/>
      </text:list-level-style-bullet>
      <text:list-level-style-bullet text:level="9" text:bullet-char="">
        <style:list-level-properties text:space-before="4.02in" text:min-label-width="0.23in"/>
        <style:text-properties fo:color="#626b1a" fo:font-family="Wingdings 2" style:font-charset="x-symbol" fo:font-size="65%"/>
      </text:list-level-style-bullet>
    </text:list-style>
    <text:list-style style:name="a2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4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7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in"/>
      </text:list-level-style-number>
      <text:list-level-style-number text:level="5" style:num-format="">
        <style:list-level-properties text:space-before="1.6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87">
      <text:list-level-style-bullet text:level="1" text:bullet-char="">
        <style:list-level-properties text:space-before="0.03in" text:min-label-width="0.27in"/>
        <style:text-properties fo:color="#2a4f1d" fo:font-family="Wingdings 2" style:font-charset="x-symbol" fo:font-size="85%"/>
      </text:list-level-style-bullet>
      <text:list-level-style-bullet text:level="2" text:bullet-char="">
        <style:list-level-properties text:space-before="0.43in" text:min-label-width="0.27in"/>
        <style:text-properties fo:color="#2a4f1d" fo:font-family="Wingdings 2" style:font-charset="x-symbol" fo:font-size="85%"/>
      </text:list-level-style-bullet>
      <text:list-level-style-bullet text:level="3" text:bullet-char="">
        <style:list-level-properties text:space-before="0.73in" text:min-label-width="0.27in"/>
        <style:text-properties fo:color="#2a4f1d" fo:font-family="Wingdings 2" style:font-charset="x-symbol" fo:font-size="85%"/>
      </text:list-level-style-bullet>
      <text:list-level-style-bullet text:level="4" text:bullet-char="">
        <style:list-level-properties text:space-before="1.03in" text:min-label-width="0.27in"/>
        <style:text-properties fo:color="#2a4f1d" fo:font-family="Wingdings 2" style:font-charset="x-symbol" fo:font-size="85%"/>
      </text:list-level-style-bullet>
      <text:list-level-style-bullet text:level="5" text:bullet-char="">
        <style:list-level-properties text:space-before="1.33in" text:min-label-width="0.27in"/>
        <style:text-properties fo:color="#2a4f1d" fo:font-family="Wingdings 2" style:font-charset="x-symbol" fo:font-size="85%"/>
      </text:list-level-style-bullet>
      <text:list-level-style-bullet text:level="6" text:bullet-char="">
        <style:list-level-properties text:space-before="2.48in" text:min-label-width="0.27in"/>
        <style:text-properties fo:color="#2a4f1d" fo:font-family="Wingdings 2" style:font-charset="x-symbol" fo:font-size="85%"/>
      </text:list-level-style-bullet>
      <text:list-level-style-bullet text:level="7" text:bullet-char="">
        <style:list-level-properties text:space-before="2.98in" text:min-label-width="0.27in"/>
        <style:text-properties fo:color="#2a4f1d" fo:font-family="Wingdings 2" style:font-charset="x-symbol" fo:font-size="85%"/>
      </text:list-level-style-bullet>
      <text:list-level-style-bullet text:level="8" text:bullet-char="">
        <style:list-level-properties text:space-before="3.48in" text:min-label-width="0.27in"/>
        <style:text-properties fo:color="#2a4f1d" fo:font-family="Wingdings 2" style:font-charset="x-symbol" fo:font-size="85%"/>
      </text:list-level-style-bullet>
      <text:list-level-style-bullet text:level="9" text:bullet-char="">
        <style:list-level-properties text:space-before="3.98in" text:min-label-width="0.27in"/>
        <style:text-properties fo:color="#2a4f1d" fo:font-family="Wingdings 2" style:font-charset="x-symbol" fo:font-size="85%"/>
      </text:list-level-style-bullet>
    </text:list-style>
    <text:list-style style:name="a408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text:list-style style:name="a159">
      <text:list-level-style-bullet text:level="1" text:bullet-char="">
        <style:list-level-properties text:space-before="0in" text:min-label-width="0.3in"/>
        <style:text-properties fo:color="#626b1a" fo:font-family="Wingdings 2" style:font-charset="x-symbol" fo:font-size="95%"/>
      </text:list-level-style-bullet>
      <text:list-level-style-bullet text:level="2" text:bullet-char="">
        <style:list-level-properties text:space-before="0.4in" text:min-label-width="0.3in"/>
        <style:text-properties fo:color="#626b1a" fo:font-family="Wingdings 2" style:font-charset="x-symbol" fo:font-size="95%"/>
      </text:list-level-style-bullet>
      <text:list-level-style-bullet text:level="3" text:bullet-char="">
        <style:list-level-properties text:space-before="0.7in" text:min-label-width="0.3in"/>
        <style:text-properties fo:color="#626b1a" fo:font-family="Wingdings 2" style:font-charset="x-symbol" fo:font-size="95%"/>
      </text:list-level-style-bullet>
      <text:list-level-style-bullet text:level="4" text:bullet-char="">
        <style:list-level-properties text:space-before="1in" text:min-label-width="0.3in"/>
        <style:text-properties fo:color="#626b1a" fo:font-family="Wingdings 2" style:font-charset="x-symbol" fo:font-size="95%"/>
      </text:list-level-style-bullet>
      <text:list-level-style-bullet text:level="5" text:bullet-char="">
        <style:list-level-properties text:space-before="1.3in" text:min-label-width="0.3in"/>
        <style:text-properties fo:color="#626b1a" fo:font-family="Wingdings 2" style:font-charset="x-symbol" fo:font-size="95%"/>
      </text:list-level-style-bullet>
      <text:list-level-style-bullet text:level="6" text:bullet-char="">
        <style:list-level-properties text:space-before="2.45in" text:min-label-width="0.3in"/>
        <style:text-properties fo:color="#626b1a" fo:font-family="Wingdings 2" style:font-charset="x-symbol" fo:font-size="95%"/>
      </text:list-level-style-bullet>
      <text:list-level-style-bullet text:level="7" text:bullet-char="">
        <style:list-level-properties text:space-before="2.95in" text:min-label-width="0.3in"/>
        <style:text-properties fo:color="#626b1a" fo:font-family="Wingdings 2" style:font-charset="x-symbol" fo:font-size="95%"/>
      </text:list-level-style-bullet>
      <text:list-level-style-bullet text:level="8" text:bullet-char="">
        <style:list-level-properties text:space-before="3.45in" text:min-label-width="0.3in"/>
        <style:text-properties fo:color="#626b1a" fo:font-family="Wingdings 2" style:font-charset="x-symbol" fo:font-size="95%"/>
      </text:list-level-style-bullet>
      <text:list-level-style-bullet text:level="9" text:bullet-char="">
        <style:list-level-properties text:space-before="3.95in" text:min-label-width="0.3in"/>
        <style:text-properties fo:color="#626b1a" fo:font-family="Wingdings 2" style:font-charset="x-symbol" fo:font-size="95%"/>
      </text:list-level-style-bullet>
    </text:list-style>
    <number:date-style xmlns:number="urn:oasis:names:tc:opendocument:xmlns:datastyle:1.0" style:name="a22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37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567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339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445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80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52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9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597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91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88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205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242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475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175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651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508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83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125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728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941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272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538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750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  <number:date-style xmlns:number="urn:oasis:names:tc:opendocument:xmlns:datastyle:1.0" style:name="a681" number:transliteration-format="" number:transliteration-style="long">
      <number:day-of-week number:style="long" number:calendar="gregorian"/>
      <number:text>, </number:text>
      <number:month number:textual="true" number:style="long" number:calendar="gregorian"/>
      <number:text> </number:text>
      <number:day number:style="long" number:calendar="gregorian"/>
      <number:text>, 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腦力激盪簡報" style:page-layout-name="pageLayout1" draw:style-name="a1">
      <draw:g draw:name="群組 24" draw:id="id0">
        <svg:title/>
        <svg:desc/>
        <draw:custom-shape svg:x="0.00285in" svg:y="0.01587in" svg:width="13.33in" svg:height="7.5in" draw:id="id6" draw:style-name="a33" draw:name="矩形 25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">
          <svg:title/>
          <svg:desc/>
          <draw:custom-shape svg:x="-0.0179in" svg:y="-0.00781in" svg:width="13.36111in" svg:height="1.13889in" draw:id="id8" draw:style-name="a37" draw:name="手繪多邊形 27">
            <svg:title/>
            <svg:desc/>
            <text:p text:style-name="a35" text:class-names="" text:cond-style-name=""><text:span text:style-name="a3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9" draw:style-name="a41" draw:name="手繪多邊形 28">
            <svg:title/>
            <svg:desc/>
            <text:p text:style-name="a39" text:class-names="" text:cond-style-name=""><text:span text:style-name="a3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">
            <svg:title/>
            <svg:desc/>
            <draw:custom-shape svg:width="13.36111in" svg:height="0.71in" draw:id="id11" draw:style-name="a44" draw:transform="translate(-6.68055in -0.355in) rotate(-6.23539) translate(6.6488in 0.57636in)" draw:name="手繪多邊形 31">
              <svg:title/>
              <svg:desc/>
              <text:p text:style-name="a43" text:class-names="" text:cond-style-name=""><text:span text:style-name="a4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" draw:style-name="a47" draw:transform="translate(-6.68986in -0.29in) rotate(-6.23539) translate(6.66502in 0.59169in)" draw:name="手繪多邊形​​ 32">
              <svg:title/>
              <svg:desc/>
              <text:p text:style-name="a46" text:class-names="" text:cond-style-name=""><text:span text:style-name="a4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" presentation:style-name="a4" draw:name="標題預留位置 8" svg:x="0.66667in" svg:y="0.77in" svg:width="12in" svg:height="1.25in" presentation:class="title" presentation:placeholder="false">
        <draw:text-box>
          <text:p text:style-name="a3" text:class-names="" text:cond-style-name=""><text:span text:style-name="a2" text:class-names="">按一下以編輯母片標題樣式</text:span></text:p>
        </draw:text-box>
        <svg:title/>
        <svg:desc/>
      </draw:frame>
      <draw:frame draw:id="id2" presentation:style-name="a20" draw:name="文字預留位置 29" svg:x="0.66667in" svg:y="2.11667in" svg:width="12in" svg:height="4.8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日期預留位置 9" svg:x="0.66667in" svg:y="6.95139in" svg:width="3.11111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2024年7月18日</text:date></text:span></text:p>
        </draw:text-box>
        <svg:title/>
        <svg:desc/>
      </draw:frame>
      <draw:frame draw:id="id4" presentation:style-name="a27" draw:name="頁尾預留位置 21" svg:x="3.88889in" svg:y="6.95139in" svg:width="4.88889in" svg:height="0.39931in" presentation:class="footer" presentation:placeholder="false">
        <draw:text-box>
          <text:p text:style-name="a26" text:class-names="" text:cond-style-name=""><text:span text:style-name="a25" text:class-names="">新增頁尾</text:span></text:p>
        </draw:text-box>
        <svg:title/>
        <svg:desc/>
      </draw:frame>
      <draw:frame draw:id="id5" presentation:style-name="a30" draw:name="投影片編號預留位置 17" svg:x="11.55556in" svg:y="6.95139in" svg:width="1.11111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77">
        <draw:frame draw:id="id13" presentation:style-name="a50" draw:name="頁首預留位置 1" svg:x="0in" svg:y="0in" svg:width="3.22141in" svg:height="0.54477in" presentation:class="header" presentation:placeholder="false">
          <draw:text-box>
            <text:p text:style-name="a49" text:class-names="" text:cond-style-name=""><text:span text:style-name="a48" text:class-names=""/></text:p>
          </draw:text-box>
          <svg:title/>
          <svg:desc/>
        </draw:frame>
        <draw:frame draw:id="id14" presentation:style-name="a54" draw:name="日期預留位置 2" svg:x="4.2109in" svg:y="0in" svg:width="3.22141in" svg:height="0.54477in" presentation:class="date-time" presentation:placeholder="false">
          <draw:text-box>
            <text:p text:style-name="a53" text:class-names="" text:cond-style-name=""><text:span text:style-name="a51" text:class-names=""><text:date text:fixed="false" style:data-style-name="a52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5" draw:name="投影片影像預留位置 3">
          <svg:title/>
          <svg:desc/>
        </draw:page-thumbnail>
        <draw:frame draw:id="id16" presentation:style-name="a70" draw:name="備忘稿預留位置 4" svg:x="0.7434in" svg:y="5.22524in" svg:width="5.94722in" svg:height="4.2752in" presentation:class="notes" presentation:placeholder="false">
          <draw:text-box>
            <text:p text:style-name="a57" text:class-names="" text:cond-style-name=""><text:span text:style-name="a56" text:class-names="">按一下以編輯母片文字樣式</text:span></text:p>
            <text:list text:style-name="a60">
              <text:list-item>
                <text:list text:style-name="a60">
                  <text:list-item>
                    <text:p text:style-name="a59" text:class-names="" text:cond-style-name=""><text:span text:style-name="a58" text:class-names="">第二層</text:span></text:p>
                  </text:list-item>
                </text:list>
              </text:list-item>
            </text:list>
            <text:list text:style-name="a63">
              <text:list-item>
                <text:list text:style-name="a63">
                  <text:list-item>
                    <text:list text:style-name="a63">
                      <text:list-item>
                        <text:p text:style-name="a62" text:class-names="" text:cond-style-name=""><text:span text:style-name="a6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6">
              <text:list-item>
                <text:list text:style-name="a66">
                  <text:list-item>
                    <text:list text:style-name="a66">
                      <text:list-item>
                        <text:list text:style-name="a66">
                          <text:list-item>
                            <text:p text:style-name="a65" text:class-names="" text:cond-style-name=""><text:span text:style-name="a6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">
              <text:list-item>
                <text:list text:style-name="a69">
                  <text:list-item>
                    <text:list text:style-name="a69">
                      <text:list-item>
                        <text:list text:style-name="a69">
                          <text:list-item>
                            <text:list text:style-name="a69">
                              <text:list-item>
                                <text:p text:style-name="a68" text:class-names="" text:cond-style-name=""><text:span text:style-name="a6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3" draw:name="頁尾預留位置 5" svg:x="0in" svg:y="10.31287in" svg:width="3.22141in" svg:height="0.54477in" presentation:class="footer" presentation:placeholder="false">
          <draw:text-box>
            <text:p text:style-name="a72" text:class-names="" text:cond-style-name=""><text:span text:style-name="a71" text:class-names=""/></text:p>
          </draw:text-box>
          <svg:title/>
          <svg:desc/>
        </draw:frame>
        <draw:frame draw:id="id18" presentation:style-name="a76" draw:name="投影片編號預留位置 6" svg:x="4.2109in" svg:y="10.31287in" svg:width="3.22141in" svg:height="0.54477in" presentation:class="page-number" presentation:placeholder="false">
          <draw:text-box>
            <text:p text:style-name="a75" text:class-names="" text:cond-style-name=""><text:span text:style-name="a7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78">
      <draw:g draw:name="群組 24" draw:id="id19">
        <svg:title/>
        <svg:desc/>
        <draw:custom-shape svg:x="0.00285in" svg:y="0.01587in" svg:width="13.33in" svg:height="7.5in" draw:id="id30" draw:layer="Master1-bg" draw:style-name="a106" draw:name="矩形 25">
          <svg:title/>
          <svg:desc/>
          <text:p text:style-name="a105" text:class-names="" text:cond-style-name=""><text:span text:style-name="a10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31">
          <svg:title/>
          <svg:desc/>
          <draw:custom-shape svg:x="-0.0179in" svg:y="-0.00781in" svg:width="13.36111in" svg:height="1.13889in" draw:id="id32" draw:layer="Master1-bg" draw:style-name="a110" draw:name="手繪多邊形 27">
            <svg:title/>
            <svg:desc/>
            <text:p text:style-name="a108" text:class-names="" text:cond-style-name=""><text:span text:style-name="a10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33" draw:layer="Master1-bg" draw:style-name="a114" draw:name="手繪多邊形 28">
            <svg:title/>
            <svg:desc/>
            <text:p text:style-name="a112" text:class-names="" text:cond-style-name=""><text:span text:style-name="a11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34">
            <svg:title/>
            <svg:desc/>
            <draw:custom-shape svg:width="13.36111in" svg:height="0.71in" draw:id="id35" draw:layer="Master1-bg" draw:style-name="a117" draw:transform="translate(-6.68055in -0.355in) rotate(-6.23539) translate(6.6488in 0.57636in)" draw:name="手繪多邊形 31">
              <svg:title/>
              <svg:desc/>
              <text:p text:style-name="a116" text:class-names="" text:cond-style-name=""><text:span text:style-name="a11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36" draw:layer="Master1-bg" draw:style-name="a120" draw:transform="translate(-6.68986in -0.29in) rotate(-6.23539) translate(6.66502in 0.59169in)" draw:name="手繪多邊形​​ 32">
              <svg:title/>
              <svg:desc/>
              <text:p text:style-name="a119" text:class-names="" text:cond-style-name=""><text:span text:style-name="a11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g draw:name="群組 9" draw:id="id20">
        <svg:title/>
        <svg:desc/>
        <draw:custom-shape svg:x="0.00333in" svg:y="6.80247in" svg:width="13.33in" svg:height="0.69753in" draw:id="id28" draw:style-name="a102" draw:name="矩形 1">
          <svg:title/>
          <svg:desc/>
          <text:p text:style-name="a100" text:class-names="" text:cond-style-name=""><text:span text:style-name="a9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line" svg:x1="0in" svg:y1="6.79013in" svg:x2="13.33333in" svg:y2="6.79013in" draw:id="id29" draw:style-name="a103" draw:name="直線接點​​ 6">
          <svg:title/>
          <svg:desc/>
        </draw:connector>
      </draw:g>
      <draw:connector draw:type="line" svg:x1="0.00333in" svg:y1="6.5in" svg:x2="0.01235in" svg:y2="6.49383in" draw:id="id21" draw:style-name="a79" draw:name="直線接點 4">
        <svg:title/>
        <svg:desc/>
      </draw:connector>
      <draw:connector draw:type="line" svg:x1="0.00333in" svg:y1="6.5in" svg:x2="0.01235in" svg:y2="6.49383in" draw:id="id22" draw:style-name="a80" draw:name="直線接點 10">
        <svg:title/>
        <svg:desc/>
      </draw:connector>
      <draw:frame draw:id="id23" presentation:style-name="a84" draw:name="標題 8" svg:x="0.77778in" svg:y="1.5in" svg:width="11.44889in" svg:height="2in" presentation:class="title" presentation:placeholder="false">
        <draw:text-box>
          <text:p text:style-name="a83" text:class-names="" text:cond-style-name=""><text:span text:style-name="a81" text:class-names="">按一下以編輯母片標題樣式</text:span><text:span text:style-name="a82" text:class-names=""/></text:p>
        </draw:text-box>
        <svg:title/>
        <svg:desc/>
      </draw:frame>
      <draw:frame draw:id="id24" presentation:style-name="a88" draw:name="副標題 16" svg:x="0.77778in" svg:y="3.53077in" svg:width="11.45333in" svg:height="1.91667in" presentation:class="subtitle" presentation:placeholder="false">
        <draw:text-box>
          <text:p text:style-name="a87" text:class-names="" text:cond-style-name=""><text:span text:style-name="a85" text:class-names="">按一下以編輯母片副標題樣式</text:span><text:span text:style-name="a86" text:class-names=""/></text:p>
        </draw:text-box>
        <svg:title/>
        <svg:desc/>
      </draw:frame>
      <draw:frame draw:id="id25" presentation:style-name="a92" draw:name="日期預留位置 29" svg:x="0.66667in" svg:y="6.95139in" svg:width="3.11111in" svg:height="0.39931in" presentation:class="date-time" presentation:placeholder="false">
        <draw:text-box>
          <text:p text:style-name="a91" text:class-names="" text:cond-style-name=""><text:span text:style-name="a89" text:class-names=""><text:date text:fixed="false" style:data-style-name="a90">2024年7月18日</text:date></text:span></text:p>
        </draw:text-box>
        <svg:title/>
        <svg:desc/>
      </draw:frame>
      <draw:frame draw:id="id26" presentation:style-name="a95" draw:name="頁尾預留位置 18" svg:x="3.88889in" svg:y="6.95139in" svg:width="4.88889in" svg:height="0.39931in" presentation:class="footer" presentation:placeholder="false">
        <draw:text-box>
          <text:p text:style-name="a94" text:class-names="" text:cond-style-name=""><text:span text:style-name="a93" text:class-names="">新增頁尾</text:span></text:p>
        </draw:text-box>
        <svg:title/>
        <svg:desc/>
      </draw:frame>
      <draw:frame draw:id="id27" presentation:style-name="a98" draw:name="投影片編號預留位置 26" svg:x="11.55556in" svg:y="6.95139in" svg:width="1.11111in" svg:height="0.39931in" presentation:class="page-number" presentation:placeholder="false">
        <draw:text-box>
          <text:p text:style-name="a97" text:class-names="" text:cond-style-name=""><text:span text:style-name="a96" text:class-names=""><text:page-number style:num-format="1" text:fixed="false"/></text:span></text:p>
        </draw:text-box>
        <svg:title/>
        <svg:desc/>
      </draw:frame>
      <presentation:notes style:page-layout-name="pageLayout2" draw:style-name="a150">
        <draw:frame draw:id="id13" presentation:style-name="a123" draw:name="頁首預留位置 1" svg:x="0in" svg:y="0in" svg:width="3.22141in" svg:height="0.54477in" presentation:class="header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14" presentation:style-name="a127" draw:name="日期預留位置 2" svg:x="4.2109in" svg:y="0in" svg:width="3.22141in" svg:height="0.54477in" presentation:class="date-time" presentation:placeholder="false">
          <draw:text-box>
            <text:p text:style-name="a126" text:class-names="" text:cond-style-name=""><text:span text:style-name="a124" text:class-names=""><text:date text:fixed="false" style:data-style-name="a125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128" draw:name="投影片影像預留位置 3">
          <svg:title/>
          <svg:desc/>
        </draw:page-thumbnail>
        <draw:frame draw:id="id16" presentation:style-name="a143" draw:name="備忘稿預留位置 4" svg:x="0.7434in" svg:y="5.22524in" svg:width="5.94722in" svg:height="4.2752in" presentation:class="notes" presentation:placeholder="false">
          <draw:text-box>
            <text:p text:style-name="a130" text:class-names="" text:cond-style-name=""><text:span text:style-name="a129" text:class-names="">按一下以編輯母片文字樣式</text:span></text:p>
            <text:list text:style-name="a133">
              <text:list-item>
                <text:list text:style-name="a133">
                  <text:list-item>
                    <text:p text:style-name="a132" text:class-names="" text:cond-style-name=""><text:span text:style-name="a131" text:class-names="">第二層</text:span></text:p>
                  </text:list-item>
                </text:list>
              </text:list-item>
            </text:list>
            <text:list text:style-name="a136">
              <text:list-item>
                <text:list text:style-name="a136">
                  <text:list-item>
                    <text:list text:style-name="a136">
                      <text:list-item>
                        <text:p text:style-name="a135" text:class-names="" text:cond-style-name=""><text:span text:style-name="a13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39">
              <text:list-item>
                <text:list text:style-name="a139">
                  <text:list-item>
                    <text:list text:style-name="a139">
                      <text:list-item>
                        <text:list text:style-name="a139">
                          <text:list-item>
                            <text:p text:style-name="a138" text:class-names="" text:cond-style-name=""><text:span text:style-name="a13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42">
              <text:list-item>
                <text:list text:style-name="a142">
                  <text:list-item>
                    <text:list text:style-name="a142">
                      <text:list-item>
                        <text:list text:style-name="a142">
                          <text:list-item>
                            <text:list text:style-name="a142">
                              <text:list-item>
                                <text:p text:style-name="a141" text:class-names="" text:cond-style-name=""><text:span text:style-name="a14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146" draw:name="頁尾預留位置 5" svg:x="0in" svg:y="10.31287in" svg:width="3.22141in" svg:height="0.54477in" presentation:class="footer" presentation:placeholder="false">
          <draw:text-box>
            <text:p text:style-name="a145" text:class-names="" text:cond-style-name=""><text:span text:style-name="a144" text:class-names=""/></text:p>
          </draw:text-box>
          <svg:title/>
          <svg:desc/>
        </draw:frame>
        <draw:frame draw:id="id18" presentation:style-name="a149" draw:name="投影片編號預留位置 6" svg:x="4.2109in" svg:y="10.31287in" svg:width="3.22141in" svg:height="0.54477in" presentation:class="page-number" presentation:placeholder="false">
          <draw:text-box>
            <text:p text:style-name="a148" text:class-names="" text:cond-style-name=""><text:span text:style-name="a14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標題及內容" style:page-layout-name="pageLayout1" draw:style-name="a152">
      <draw:g draw:name="群組 24" draw:id="id37">
        <svg:title/>
        <svg:desc/>
        <draw:custom-shape svg:x="0.00285in" svg:y="0.01587in" svg:width="13.33in" svg:height="7.5in" draw:id="id43" draw:layer="Master1-bg" draw:style-name="a186" draw:name="矩形 25">
          <svg:title/>
          <svg:desc/>
          <text:p text:style-name="a185" text:class-names="" text:cond-style-name=""><text:span text:style-name="a1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44">
          <svg:title/>
          <svg:desc/>
          <draw:custom-shape svg:x="-0.0179in" svg:y="-0.00781in" svg:width="13.36111in" svg:height="1.13889in" draw:id="id45" draw:layer="Master1-bg" draw:style-name="a190" draw:name="手繪多邊形 27">
            <svg:title/>
            <svg:desc/>
            <text:p text:style-name="a188" text:class-names="" text:cond-style-name=""><text:span text:style-name="a18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46" draw:layer="Master1-bg" draw:style-name="a194" draw:name="手繪多邊形 28">
            <svg:title/>
            <svg:desc/>
            <text:p text:style-name="a192" text:class-names="" text:cond-style-name=""><text:span text:style-name="a19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47">
            <svg:title/>
            <svg:desc/>
            <draw:custom-shape svg:width="13.36111in" svg:height="0.71in" draw:id="id48" draw:layer="Master1-bg" draw:style-name="a197" draw:transform="translate(-6.68055in -0.355in) rotate(-6.23539) translate(6.6488in 0.57636in)" draw:name="手繪多邊形 31">
              <svg:title/>
              <svg:desc/>
              <text:p text:style-name="a196" text:class-names="" text:cond-style-name=""><text:span text:style-name="a19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49" draw:layer="Master1-bg" draw:style-name="a200" draw:transform="translate(-6.68986in -0.29in) rotate(-6.23539) translate(6.66502in 0.59169in)" draw:name="手繪多邊形​​ 32">
              <svg:title/>
              <svg:desc/>
              <text:p text:style-name="a199" text:class-names="" text:cond-style-name=""><text:span text:style-name="a19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38" presentation:style-name="a156" draw:name="標題 1" svg:x="0.66667in" svg:y="0.77in" svg:width="12in" svg:height="1.25in" presentation:class="title" presentation:placeholder="false">
        <draw:text-box>
          <text:p text:style-name="a155" text:class-names="" text:cond-style-name=""><text:span text:style-name="a153" text:class-names="">按一下以編輯母片標題樣式</text:span><text:span text:style-name="a154" text:class-names=""/></text:p>
        </draw:text-box>
        <svg:title/>
        <svg:desc/>
      </draw:frame>
      <draw:frame draw:id="id39" presentation:style-name="a173" draw:name="內容預留位置 2" svg:x="0.66667in" svg:y="2.11667in" svg:width="12in" svg:height="4.8in" presentation:class="object" presentation:placeholder="false">
        <draw:text-box>
          <text:list text:style-name="a159">
            <text:list-item>
              <text:p text:style-name="a158" text:class-names="" text:cond-style-name=""><text:span text:style-name="a157" text:class-names="">按一下以編輯母片文字樣式</text:span></text:p>
            </text:list-item>
          </text:list>
          <text:list text:style-name="a162">
            <text:list-item>
              <text:list text:style-name="a162">
                <text:list-item>
                  <text:p text:style-name="a161" text:class-names="" text:cond-style-name=""><text:span text:style-name="a160" text:class-names="">第二層</text:span></text:p>
                </text:list-item>
              </text:list>
            </text:list-item>
          </text:list>
          <text:list text:style-name="a165">
            <text:list-item>
              <text:list text:style-name="a165">
                <text:list-item>
                  <text:list text:style-name="a165">
                    <text:list-item>
                      <text:p text:style-name="a164" text:class-names="" text:cond-style-name=""><text:span text:style-name="a163" text:class-names="">第三層</text:span></text:p>
                    </text:list-item>
                  </text:list>
                </text:list-item>
              </text:list>
            </text:list-item>
          </text:list>
          <text:list text:style-name="a168">
            <text:list-item>
              <text:list text:style-name="a168">
                <text:list-item>
                  <text:list text:style-name="a168">
                    <text:list-item>
                      <text:list text:style-name="a168">
                        <text:list-item>
                          <text:p text:style-name="a167" text:class-names="" text:cond-style-name=""><text:span text:style-name="a16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72">
            <text:list-item>
              <text:list text:style-name="a172">
                <text:list-item>
                  <text:list text:style-name="a172">
                    <text:list-item>
                      <text:list text:style-name="a172">
                        <text:list-item>
                          <text:list text:style-name="a172">
                            <text:list-item>
                              <text:p text:style-name="a171" text:class-names="" text:cond-style-name=""><text:span text:style-name="a169" text:class-names="">第五層</text:span><text:span text:style-name="a17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0" presentation:style-name="a177" draw:name="日期預留位置 3" svg:x="0.66667in" svg:y="6.95139in" svg:width="3.11111in" svg:height="0.39931in" presentation:class="date-time" presentation:placeholder="false">
        <draw:text-box>
          <text:p text:style-name="a176" text:class-names="" text:cond-style-name=""><text:span text:style-name="a174" text:class-names=""><text:date text:fixed="false" style:data-style-name="a175">2024年7月18日</text:date></text:span></text:p>
        </draw:text-box>
        <svg:title/>
        <svg:desc/>
      </draw:frame>
      <draw:frame draw:id="id41" presentation:style-name="a180" draw:name="頁尾預留位置 4" svg:x="3.88889in" svg:y="6.95139in" svg:width="4.88889in" svg:height="0.39931in" presentation:class="footer" presentation:placeholder="false">
        <draw:text-box>
          <text:p text:style-name="a179" text:class-names="" text:cond-style-name=""><text:span text:style-name="a178" text:class-names="">新增頁尾</text:span></text:p>
        </draw:text-box>
        <svg:title/>
        <svg:desc/>
      </draw:frame>
      <draw:frame draw:id="id42" presentation:style-name="a183" draw:name="投影片編號預留位置 5" svg:x="11.55556in" svg:y="6.95139in" svg:width="1.11111in" svg:height="0.39931in" presentation:class="page-number" presentation:placeholder="false">
        <draw:text-box>
          <text:p text:style-name="a182" text:class-names="" text:cond-style-name=""><text:span text:style-name="a181" text:class-names=""><text:page-number style:num-format="1" text:fixed="false"/></text:span></text:p>
        </draw:text-box>
        <svg:title/>
        <svg:desc/>
      </draw:frame>
      <presentation:notes style:page-layout-name="pageLayout2" draw:style-name="a230">
        <draw:frame draw:id="id13" presentation:style-name="a203" draw:name="頁首預留位置 1" svg:x="0in" svg:y="0in" svg:width="3.22141in" svg:height="0.54477in" presentation:class="header" presentation:placeholder="false">
          <draw:text-box>
            <text:p text:style-name="a202" text:class-names="" text:cond-style-name=""><text:span text:style-name="a201" text:class-names=""/></text:p>
          </draw:text-box>
          <svg:title/>
          <svg:desc/>
        </draw:frame>
        <draw:frame draw:id="id14" presentation:style-name="a207" draw:name="日期預留位置 2" svg:x="4.2109in" svg:y="0in" svg:width="3.22141in" svg:height="0.54477in" presentation:class="date-time" presentation:placeholder="false">
          <draw:text-box>
            <text:p text:style-name="a206" text:class-names="" text:cond-style-name=""><text:span text:style-name="a204" text:class-names=""><text:date text:fixed="false" style:data-style-name="a205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08" draw:name="投影片影像預留位置 3">
          <svg:title/>
          <svg:desc/>
        </draw:page-thumbnail>
        <draw:frame draw:id="id16" presentation:style-name="a223" draw:name="備忘稿預留位置 4" svg:x="0.7434in" svg:y="5.22524in" svg:width="5.94722in" svg:height="4.2752in" presentation:class="notes" presentation:placeholder="false">
          <draw:text-box>
            <text:p text:style-name="a210" text:class-names="" text:cond-style-name=""><text:span text:style-name="a209" text:class-names="">按一下以編輯母片文字樣式</text:span></text:p>
            <text:list text:style-name="a213">
              <text:list-item>
                <text:list text:style-name="a213">
                  <text:list-item>
                    <text:p text:style-name="a212" text:class-names="" text:cond-style-name=""><text:span text:style-name="a211" text:class-names="">第二層</text:span></text:p>
                  </text:list-item>
                </text:list>
              </text:list-item>
            </text:list>
            <text:list text:style-name="a216">
              <text:list-item>
                <text:list text:style-name="a216">
                  <text:list-item>
                    <text:list text:style-name="a216">
                      <text:list-item>
                        <text:p text:style-name="a215" text:class-names="" text:cond-style-name=""><text:span text:style-name="a21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9">
              <text:list-item>
                <text:list text:style-name="a219">
                  <text:list-item>
                    <text:list text:style-name="a219">
                      <text:list-item>
                        <text:list text:style-name="a219">
                          <text:list-item>
                            <text:p text:style-name="a218" text:class-names="" text:cond-style-name=""><text:span text:style-name="a21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2">
              <text:list-item>
                <text:list text:style-name="a222">
                  <text:list-item>
                    <text:list text:style-name="a222">
                      <text:list-item>
                        <text:list text:style-name="a222">
                          <text:list-item>
                            <text:list text:style-name="a222">
                              <text:list-item>
                                <text:p text:style-name="a221" text:class-names="" text:cond-style-name=""><text:span text:style-name="a22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26" draw:name="頁尾預留位置 5" svg:x="0in" svg:y="10.31287in" svg:width="3.22141in" svg:height="0.54477in" presentation:class="footer" presentation:placeholder="false">
          <draw:text-box>
            <text:p text:style-name="a225" text:class-names="" text:cond-style-name=""><text:span text:style-name="a224" text:class-names=""/></text:p>
          </draw:text-box>
          <svg:title/>
          <svg:desc/>
        </draw:frame>
        <draw:frame draw:id="id18" presentation:style-name="a229" draw:name="投影片編號預留位置 6" svg:x="4.2109in" svg:y="10.31287in" svg:width="3.22141in" svg:height="0.54477in" presentation:class="page-number" presentation:placeholder="false">
          <draw:text-box>
            <text:p text:style-name="a228" text:class-names="" text:cond-style-name=""><text:span text:style-name="a2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232">
      <draw:g draw:name="群組 24" draw:id="id50">
        <svg:title/>
        <svg:desc/>
        <draw:custom-shape svg:x="0.00285in" svg:y="0.01587in" svg:width="13.33in" svg:height="7.5in" draw:id="id56" draw:layer="Master1-bg" draw:style-name="a253" draw:name="矩形 25">
          <svg:title/>
          <svg:desc/>
          <text:p text:style-name="a252" text:class-names="" text:cond-style-name=""><text:span text:style-name="a25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57">
          <svg:title/>
          <svg:desc/>
          <draw:custom-shape svg:x="-0.0179in" svg:y="-0.00781in" svg:width="13.36111in" svg:height="1.13889in" draw:id="id58" draw:layer="Master1-bg" draw:style-name="a257" draw:name="手繪多邊形 27">
            <svg:title/>
            <svg:desc/>
            <text:p text:style-name="a255" text:class-names="" text:cond-style-name=""><text:span text:style-name="a254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59" draw:layer="Master1-bg" draw:style-name="a261" draw:name="手繪多邊形 28">
            <svg:title/>
            <svg:desc/>
            <text:p text:style-name="a259" text:class-names="" text:cond-style-name=""><text:span text:style-name="a258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60">
            <svg:title/>
            <svg:desc/>
            <draw:custom-shape svg:width="13.36111in" svg:height="0.71in" draw:id="id61" draw:layer="Master1-bg" draw:style-name="a264" draw:transform="translate(-6.68055in -0.355in) rotate(-6.23539) translate(6.6488in 0.57636in)" draw:name="手繪多邊形 31">
              <svg:title/>
              <svg:desc/>
              <text:p text:style-name="a263" text:class-names="" text:cond-style-name=""><text:span text:style-name="a262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62" draw:layer="Master1-bg" draw:style-name="a267" draw:transform="translate(-6.68986in -0.29in) rotate(-6.23539) translate(6.66502in 0.59169in)" draw:name="手繪多邊形​​ 32">
              <svg:title/>
              <svg:desc/>
              <text:p text:style-name="a266" text:class-names="" text:cond-style-name=""><text:span text:style-name="a265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51" presentation:style-name="a236" draw:name="標題 1" svg:x="0.77333in" svg:y="1.44in" svg:width="11.33333in" svg:height="1.49in" presentation:class="title" presentation:placeholder="false">
        <draw:text-box>
          <text:p text:style-name="a235" text:class-names="" text:cond-style-name=""><text:span text:style-name="a233" text:class-names="">按一下以編輯母片標題樣式</text:span><text:span text:style-name="a234" text:class-names=""/></text:p>
        </draw:text-box>
        <svg:title/>
        <svg:desc/>
      </draw:frame>
      <draw:frame draw:id="id52" presentation:style-name="a240" draw:name="文字預留位置 2" svg:x="0.77333in" svg:y="2.95786in" svg:width="11.33333in" svg:height="1.65104in" presentation:class="outline" presentation:placeholder="false">
        <draw:text-box>
          <text:list text:style-name="a239">
            <text:list-item>
              <text:p text:style-name="a238" text:class-names="" text:cond-style-name=""><text:span text:style-name="a237" text:class-names="">按一下以編輯母片文字樣式</text:span></text:p>
            </text:list-item>
          </text:list>
        </draw:text-box>
        <svg:title/>
        <svg:desc/>
      </draw:frame>
      <draw:frame draw:id="id53" presentation:style-name="a244" draw:name="日期預留位置 3" svg:x="0.66667in" svg:y="6.95139in" svg:width="3.11111in" svg:height="0.39931in" presentation:class="date-time" presentation:placeholder="false">
        <draw:text-box>
          <text:p text:style-name="a243" text:class-names="" text:cond-style-name=""><text:span text:style-name="a241" text:class-names=""><text:date text:fixed="false" style:data-style-name="a242">2024年7月18日</text:date></text:span></text:p>
        </draw:text-box>
        <svg:title/>
        <svg:desc/>
      </draw:frame>
      <draw:frame draw:id="id54" presentation:style-name="a247" draw:name="頁尾預留位置 4" svg:x="3.88889in" svg:y="6.95139in" svg:width="4.88889in" svg:height="0.39931in" presentation:class="footer" presentation:placeholder="false">
        <draw:text-box>
          <text:p text:style-name="a246" text:class-names="" text:cond-style-name=""><text:span text:style-name="a245" text:class-names="">新增頁尾</text:span></text:p>
        </draw:text-box>
        <svg:title/>
        <svg:desc/>
      </draw:frame>
      <draw:frame draw:id="id55" presentation:style-name="a250" draw:name="投影片編號預留位置 5" svg:x="11.55556in" svg:y="6.95139in" svg:width="1.11111in" svg:height="0.39931in" presentation:class="page-number" presentation:placeholder="false">
        <draw:text-box>
          <text:p text:style-name="a249" text:class-names="" text:cond-style-name=""><text:span text:style-name="a248" text:class-names=""><text:page-number style:num-format="1" text:fixed="false"/></text:span></text:p>
        </draw:text-box>
        <svg:title/>
        <svg:desc/>
      </draw:frame>
      <presentation:notes style:page-layout-name="pageLayout2" draw:style-name="a297">
        <draw:frame draw:id="id13" presentation:style-name="a270" draw:name="頁首預留位置 1" svg:x="0in" svg:y="0in" svg:width="3.22141in" svg:height="0.54477in" presentation:class="header" presentation:placeholder="false">
          <draw:text-box>
            <text:p text:style-name="a269" text:class-names="" text:cond-style-name=""><text:span text:style-name="a268" text:class-names=""/></text:p>
          </draw:text-box>
          <svg:title/>
          <svg:desc/>
        </draw:frame>
        <draw:frame draw:id="id14" presentation:style-name="a274" draw:name="日期預留位置 2" svg:x="4.2109in" svg:y="0in" svg:width="3.22141in" svg:height="0.54477in" presentation:class="date-time" presentation:placeholder="false">
          <draw:text-box>
            <text:p text:style-name="a273" text:class-names="" text:cond-style-name=""><text:span text:style-name="a271" text:class-names=""><text:date text:fixed="false" style:data-style-name="a272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275" draw:name="投影片影像預留位置 3">
          <svg:title/>
          <svg:desc/>
        </draw:page-thumbnail>
        <draw:frame draw:id="id16" presentation:style-name="a290" draw:name="備忘稿預留位置 4" svg:x="0.7434in" svg:y="5.22524in" svg:width="5.94722in" svg:height="4.2752in" presentation:class="notes" presentation:placeholder="false">
          <draw:text-box>
            <text:p text:style-name="a277" text:class-names="" text:cond-style-name=""><text:span text:style-name="a276" text:class-names="">按一下以編輯母片文字樣式</text:span></text:p>
            <text:list text:style-name="a280">
              <text:list-item>
                <text:list text:style-name="a280">
                  <text:list-item>
                    <text:p text:style-name="a279" text:class-names="" text:cond-style-name=""><text:span text:style-name="a278" text:class-names="">第二層</text:span></text:p>
                  </text:list-item>
                </text:list>
              </text:list-item>
            </text:list>
            <text:list text:style-name="a283">
              <text:list-item>
                <text:list text:style-name="a283">
                  <text:list-item>
                    <text:list text:style-name="a283">
                      <text:list-item>
                        <text:p text:style-name="a282" text:class-names="" text:cond-style-name=""><text:span text:style-name="a28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86">
              <text:list-item>
                <text:list text:style-name="a286">
                  <text:list-item>
                    <text:list text:style-name="a286">
                      <text:list-item>
                        <text:list text:style-name="a286">
                          <text:list-item>
                            <text:p text:style-name="a285" text:class-names="" text:cond-style-name=""><text:span text:style-name="a28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9">
              <text:list-item>
                <text:list text:style-name="a289">
                  <text:list-item>
                    <text:list text:style-name="a289">
                      <text:list-item>
                        <text:list text:style-name="a289">
                          <text:list-item>
                            <text:list text:style-name="a289">
                              <text:list-item>
                                <text:p text:style-name="a288" text:class-names="" text:cond-style-name=""><text:span text:style-name="a28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293" draw:name="頁尾預留位置 5" svg:x="0in" svg:y="10.31287in" svg:width="3.22141in" svg:height="0.54477in" presentation:class="footer" presentation:placeholder="false">
          <draw:text-box>
            <text:p text:style-name="a292" text:class-names="" text:cond-style-name=""><text:span text:style-name="a291" text:class-names=""/></text:p>
          </draw:text-box>
          <svg:title/>
          <svg:desc/>
        </draw:frame>
        <draw:frame draw:id="id18" presentation:style-name="a296" draw:name="投影片編號預留位置 6" svg:x="4.2109in" svg:y="10.31287in" svg:width="3.22141in" svg:height="0.54477in" presentation:class="page-number" presentation:placeholder="false">
          <draw:text-box>
            <text:p text:style-name="a295" text:class-names="" text:cond-style-name=""><text:span text:style-name="a294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兩個內容" style:page-layout-name="pageLayout1" draw:style-name="a299">
      <draw:g draw:name="群組 24" draw:id="id63">
        <svg:title/>
        <svg:desc/>
        <draw:custom-shape svg:x="0.00285in" svg:y="0.01587in" svg:width="13.33in" svg:height="7.5in" draw:id="id70" draw:layer="Master1-bg" draw:style-name="a351" draw:name="矩形 25">
          <svg:title/>
          <svg:desc/>
          <text:p text:style-name="a350" text:class-names="" text:cond-style-name=""><text:span text:style-name="a34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71">
          <svg:title/>
          <svg:desc/>
          <draw:custom-shape svg:x="-0.0179in" svg:y="-0.00781in" svg:width="13.36111in" svg:height="1.13889in" draw:id="id72" draw:layer="Master1-bg" draw:style-name="a355" draw:name="手繪多邊形 27">
            <svg:title/>
            <svg:desc/>
            <text:p text:style-name="a353" text:class-names="" text:cond-style-name=""><text:span text:style-name="a35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73" draw:layer="Master1-bg" draw:style-name="a359" draw:name="手繪多邊形 28">
            <svg:title/>
            <svg:desc/>
            <text:p text:style-name="a357" text:class-names="" text:cond-style-name=""><text:span text:style-name="a35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74">
            <svg:title/>
            <svg:desc/>
            <draw:custom-shape svg:width="13.36111in" svg:height="0.71in" draw:id="id75" draw:layer="Master1-bg" draw:style-name="a362" draw:transform="translate(-6.68055in -0.355in) rotate(-6.23539) translate(6.6488in 0.57636in)" draw:name="手繪多邊形 31">
              <svg:title/>
              <svg:desc/>
              <text:p text:style-name="a361" text:class-names="" text:cond-style-name=""><text:span text:style-name="a36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76" draw:layer="Master1-bg" draw:style-name="a365" draw:transform="translate(-6.68986in -0.29in) rotate(-6.23539) translate(6.66502in 0.59169in)" draw:name="手繪多邊形​​ 32">
              <svg:title/>
              <svg:desc/>
              <text:p text:style-name="a364" text:class-names="" text:cond-style-name=""><text:span text:style-name="a36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64" presentation:style-name="a303" draw:name="標題 1" svg:x="0.66667in" svg:y="0.77in" svg:width="12in" svg:height="1.25in" presentation:class="title" presentation:placeholder="false">
        <draw:text-box>
          <text:p text:style-name="a302" text:class-names="" text:cond-style-name=""><text:span text:style-name="a300" text:class-names="">按一下以編輯母片標題樣式</text:span><text:span text:style-name="a301" text:class-names=""/></text:p>
        </draw:text-box>
        <svg:title/>
        <svg:desc/>
      </draw:frame>
      <draw:frame draw:id="id65" presentation:style-name="a320" draw:name="內容預留位置 2" svg:x="0.66667in" svg:y="2.09983in" svg:width="5.88889in" svg:height="4.85in" presentation:class="object" presentation:placeholder="false">
        <draw:text-box>
          <text:list text:style-name="a306">
            <text:list-item>
              <text:p text:style-name="a305" text:class-names="" text:cond-style-name=""><text:span text:style-name="a304" text:class-names="">按一下以編輯母片文字樣式</text:span></text:p>
            </text:list-item>
          </text:list>
          <text:list text:style-name="a309">
            <text:list-item>
              <text:list text:style-name="a309">
                <text:list-item>
                  <text:p text:style-name="a308" text:class-names="" text:cond-style-name=""><text:span text:style-name="a307" text:class-names="">第二層</text:span></text:p>
                </text:list-item>
              </text:list>
            </text:list-item>
          </text:list>
          <text:list text:style-name="a312">
            <text:list-item>
              <text:list text:style-name="a312">
                <text:list-item>
                  <text:list text:style-name="a312">
                    <text:list-item>
                      <text:p text:style-name="a311" text:class-names="" text:cond-style-name=""><text:span text:style-name="a310" text:class-names="">第三層</text:span></text:p>
                    </text:list-item>
                  </text:list>
                </text:list-item>
              </text:list>
            </text:list-item>
          </text:list>
          <text:list text:style-name="a315">
            <text:list-item>
              <text:list text:style-name="a315">
                <text:list-item>
                  <text:list text:style-name="a315">
                    <text:list-item>
                      <text:list text:style-name="a315">
                        <text:list-item>
                          <text:p text:style-name="a314" text:class-names="" text:cond-style-name=""><text:span text:style-name="a3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9">
            <text:list-item>
              <text:list text:style-name="a319">
                <text:list-item>
                  <text:list text:style-name="a319">
                    <text:list-item>
                      <text:list text:style-name="a319">
                        <text:list-item>
                          <text:list text:style-name="a319">
                            <text:list-item>
                              <text:p text:style-name="a318" text:class-names="" text:cond-style-name=""><text:span text:style-name="a316" text:class-names="">第五層</text:span><text:span text:style-name="a3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337" draw:name="內容預留位置 3" svg:x="6.77778in" svg:y="2.09983in" svg:width="5.88889in" svg:height="4.85in" presentation:class="object" presentation:placeholder="false">
        <draw:text-box>
          <text:list text:style-name="a323">
            <text:list-item>
              <text:p text:style-name="a322" text:class-names="" text:cond-style-name=""><text:span text:style-name="a321" text:class-names="">按一下以編輯母片文字樣式</text:span></text:p>
            </text:list-item>
          </text:list>
          <text:list text:style-name="a326">
            <text:list-item>
              <text:list text:style-name="a326">
                <text:list-item>
                  <text:p text:style-name="a325" text:class-names="" text:cond-style-name=""><text:span text:style-name="a324" text:class-names="">第二層</text:span></text:p>
                </text:list-item>
              </text:list>
            </text:list-item>
          </text:list>
          <text:list text:style-name="a329">
            <text:list-item>
              <text:list text:style-name="a329">
                <text:list-item>
                  <text:list text:style-name="a329">
                    <text:list-item>
                      <text:p text:style-name="a328" text:class-names="" text:cond-style-name=""><text:span text:style-name="a327" text:class-names="">第三層</text:span></text:p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p text:style-name="a331" text:class-names="" text:cond-style-name=""><text:span text:style-name="a3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6">
            <text:list-item>
              <text:list text:style-name="a336">
                <text:list-item>
                  <text:list text:style-name="a336">
                    <text:list-item>
                      <text:list text:style-name="a336">
                        <text:list-item>
                          <text:list text:style-name="a336">
                            <text:list-item>
                              <text:p text:style-name="a335" text:class-names="" text:cond-style-name=""><text:span text:style-name="a333" text:class-names="">第五層</text:span><text:span text:style-name="a33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7" presentation:style-name="a341" draw:name="日期預留位置 4" svg:x="0.66667in" svg:y="6.95139in" svg:width="3.11111in" svg:height="0.39931in" presentation:class="date-time" presentation:placeholder="false">
        <draw:text-box>
          <text:p text:style-name="a340" text:class-names="" text:cond-style-name=""><text:span text:style-name="a338" text:class-names=""><text:date text:fixed="false" style:data-style-name="a339">2024年7月18日</text:date></text:span></text:p>
        </draw:text-box>
        <svg:title/>
        <svg:desc/>
      </draw:frame>
      <draw:frame draw:id="id68" presentation:style-name="a345" draw:name="頁尾預留位置 5" svg:x="3.88889in" svg:y="6.95139in" svg:width="4.88889in" svg:height="0.39931in" presentation:class="footer" presentation:placeholder="false">
        <draw:text-box>
          <text:p text:style-name="a344" text:class-names="" text:cond-style-name=""><text:span text:style-name="a342" text:class-names="">新增頁尾</text:span><text:span text:style-name="a343" text:class-names=""/></text:p>
        </draw:text-box>
        <svg:title/>
        <svg:desc/>
      </draw:frame>
      <draw:frame draw:id="id69" presentation:style-name="a348" draw:name="投影片編號預留位置 6" svg:x="11.55556in" svg:y="6.95139in" svg:width="1.11111in" svg:height="0.39931in" presentation:class="page-number" presentation:placeholder="false">
        <draw:text-box>
          <text:p text:style-name="a347" text:class-names="" text:cond-style-name=""><text:span text:style-name="a346" text:class-names=""><text:page-number style:num-format="1" text:fixed="false"/></text:span></text:p>
        </draw:text-box>
        <svg:title/>
        <svg:desc/>
      </draw:frame>
      <presentation:notes style:page-layout-name="pageLayout2" draw:style-name="a395">
        <draw:frame draw:id="id13" presentation:style-name="a368" draw:name="頁首預留位置 1" svg:x="0in" svg:y="0in" svg:width="3.22141in" svg:height="0.54477in" presentation:class="header" presentation:placeholder="false">
          <draw:text-box>
            <text:p text:style-name="a367" text:class-names="" text:cond-style-name=""><text:span text:style-name="a366" text:class-names=""/></text:p>
          </draw:text-box>
          <svg:title/>
          <svg:desc/>
        </draw:frame>
        <draw:frame draw:id="id14" presentation:style-name="a372" draw:name="日期預留位置 2" svg:x="4.2109in" svg:y="0in" svg:width="3.22141in" svg:height="0.54477in" presentation:class="date-time" presentation:placeholder="false">
          <draw:text-box>
            <text:p text:style-name="a371" text:class-names="" text:cond-style-name=""><text:span text:style-name="a369" text:class-names=""><text:date text:fixed="false" style:data-style-name="a370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373" draw:name="投影片影像預留位置 3">
          <svg:title/>
          <svg:desc/>
        </draw:page-thumbnail>
        <draw:frame draw:id="id16" presentation:style-name="a388" draw:name="備忘稿預留位置 4" svg:x="0.7434in" svg:y="5.22524in" svg:width="5.94722in" svg:height="4.2752in" presentation:class="notes" presentation:placeholder="false">
          <draw:text-box>
            <text:p text:style-name="a375" text:class-names="" text:cond-style-name=""><text:span text:style-name="a374" text:class-names="">按一下以編輯母片文字樣式</text:span></text:p>
            <text:list text:style-name="a378">
              <text:list-item>
                <text:list text:style-name="a378">
                  <text:list-item>
                    <text:p text:style-name="a377" text:class-names="" text:cond-style-name=""><text:span text:style-name="a376" text:class-names="">第二層</text:span></text:p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p text:style-name="a380" text:class-names="" text:cond-style-name=""><text:span text:style-name="a37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p text:style-name="a383" text:class-names="" text:cond-style-name=""><text:span text:style-name="a38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7">
              <text:list-item>
                <text:list text:style-name="a387">
                  <text:list-item>
                    <text:list text:style-name="a387">
                      <text:list-item>
                        <text:list text:style-name="a387">
                          <text:list-item>
                            <text:list text:style-name="a387">
                              <text:list-item>
                                <text:p text:style-name="a386" text:class-names="" text:cond-style-name=""><text:span text:style-name="a38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391" draw:name="頁尾預留位置 5" svg:x="0in" svg:y="10.31287in" svg:width="3.22141in" svg:height="0.54477in" presentation:class="footer" presentation:placeholder="false">
          <draw:text-box>
            <text:p text:style-name="a390" text:class-names="" text:cond-style-name=""><text:span text:style-name="a389" text:class-names=""/></text:p>
          </draw:text-box>
          <svg:title/>
          <svg:desc/>
        </draw:frame>
        <draw:frame draw:id="id18" presentation:style-name="a394" draw:name="投影片編號預留位置 6" svg:x="4.2109in" svg:y="10.31287in" svg:width="3.22141in" svg:height="0.54477in" presentation:class="page-number" presentation:placeholder="false">
          <draw:text-box>
            <text:p text:style-name="a393" text:class-names="" text:cond-style-name=""><text:span text:style-name="a39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比較" style:page-layout-name="pageLayout1" draw:style-name="a397">
      <draw:g draw:name="群組 24" draw:id="id77">
        <svg:title/>
        <svg:desc/>
        <draw:custom-shape svg:x="0.00285in" svg:y="0.01587in" svg:width="13.33in" svg:height="7.5in" draw:id="id86" draw:layer="Master1-bg" draw:style-name="a456" draw:name="矩形 25">
          <svg:title/>
          <svg:desc/>
          <text:p text:style-name="a455" text:class-names="" text:cond-style-name=""><text:span text:style-name="a45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87">
          <svg:title/>
          <svg:desc/>
          <draw:custom-shape svg:x="-0.0179in" svg:y="-0.00781in" svg:width="13.36111in" svg:height="1.13889in" draw:id="id88" draw:layer="Master1-bg" draw:style-name="a460" draw:name="手繪多邊形 27">
            <svg:title/>
            <svg:desc/>
            <text:p text:style-name="a458" text:class-names="" text:cond-style-name=""><text:span text:style-name="a457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89" draw:layer="Master1-bg" draw:style-name="a464" draw:name="手繪多邊形 28">
            <svg:title/>
            <svg:desc/>
            <text:p text:style-name="a462" text:class-names="" text:cond-style-name=""><text:span text:style-name="a461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90">
            <svg:title/>
            <svg:desc/>
            <draw:custom-shape svg:width="13.36111in" svg:height="0.71in" draw:id="id91" draw:layer="Master1-bg" draw:style-name="a467" draw:transform="translate(-6.68055in -0.355in) rotate(-6.23539) translate(6.6488in 0.57636in)" draw:name="手繪多邊形 31">
              <svg:title/>
              <svg:desc/>
              <text:p text:style-name="a466" text:class-names="" text:cond-style-name=""><text:span text:style-name="a465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92" draw:layer="Master1-bg" draw:style-name="a470" draw:transform="translate(-6.68986in -0.29in) rotate(-6.23539) translate(6.66502in 0.59169in)" draw:name="手繪多邊形​​ 32">
              <svg:title/>
              <svg:desc/>
              <text:p text:style-name="a469" text:class-names="" text:cond-style-name=""><text:span text:style-name="a468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78" presentation:style-name="a401" draw:name="標題 1" svg:x="0.66667in" svg:y="0.77in" svg:width="12in" svg:height="1.25in" presentation:class="title" presentation:placeholder="false">
        <draw:text-box>
          <text:p text:style-name="a400" text:class-names="" text:cond-style-name=""><text:span text:style-name="a398" text:class-names="">按一下以編輯母片標題樣式</text:span><text:span text:style-name="a399" text:class-names=""/></text:p>
        </draw:text-box>
        <svg:title/>
        <svg:desc/>
      </draw:frame>
      <draw:frame draw:id="id79" presentation:style-name="a405" draw:name="文字預留位置 2" svg:x="0.66667in" svg:y="2.02892in" svg:width="5.8912in" svg:height="0.72108in" presentation:class="outline" presentation:placeholder="false">
        <draw:text-box>
          <text:list text:style-name="a404">
            <text:list-item>
              <text:p text:style-name="a403" text:class-names="" text:cond-style-name=""><text:span text:style-name="a402" text:class-names="">按一下以編輯母片文字樣式</text:span></text:p>
            </text:list-item>
          </text:list>
        </draw:text-box>
        <svg:title/>
        <svg:desc/>
      </draw:frame>
      <draw:frame draw:id="id80" presentation:style-name="a422" draw:name="內容預留位置 4" svg:x="0.66667in" svg:y="2.75in" svg:width="5.8912in" svg:height="4.20573in" presentation:class="object" presentation:placeholder="false">
        <draw:text-box>
          <text:list text:style-name="a408">
            <text:list-item>
              <text:p text:style-name="a407" text:class-names="" text:cond-style-name=""><text:span text:style-name="a406" text:class-names="">按一下以編輯母片文字樣式</text:span></text:p>
            </text:list-item>
          </text:list>
          <text:list text:style-name="a411">
            <text:list-item>
              <text:list text:style-name="a411">
                <text:list-item>
                  <text:p text:style-name="a410" text:class-names="" text:cond-style-name=""><text:span text:style-name="a409" text:class-names="">第二層</text:span></text:p>
                </text:list-item>
              </text:list>
            </text:list-item>
          </text:list>
          <text:list text:style-name="a414">
            <text:list-item>
              <text:list text:style-name="a414">
                <text:list-item>
                  <text:list text:style-name="a414">
                    <text:list-item>
                      <text:p text:style-name="a413" text:class-names="" text:cond-style-name=""><text:span text:style-name="a412" text:class-names="">第三層</text:span></text:p>
                    </text:list-item>
                  </text:list>
                </text:list-item>
              </text:list>
            </text:list-item>
          </text:list>
          <text:list text:style-name="a417">
            <text:list-item>
              <text:list text:style-name="a417">
                <text:list-item>
                  <text:list text:style-name="a417">
                    <text:list-item>
                      <text:list text:style-name="a417">
                        <text:list-item>
                          <text:p text:style-name="a416" text:class-names="" text:cond-style-name=""><text:span text:style-name="a41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1">
            <text:list-item>
              <text:list text:style-name="a421">
                <text:list-item>
                  <text:list text:style-name="a421">
                    <text:list-item>
                      <text:list text:style-name="a421">
                        <text:list-item>
                          <text:list text:style-name="a421">
                            <text:list-item>
                              <text:p text:style-name="a420" text:class-names="" text:cond-style-name=""><text:span text:style-name="a418" text:class-names="">第五層</text:span><text:span text:style-name="a41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1" presentation:style-name="a426" draw:name="文字預留位置 3" svg:x="6.77315in" svg:y="2.03386in" svg:width="5.89352in" svg:height="0.71615in" presentation:class="outline" presentation:placeholder="false">
        <draw:text-box>
          <text:list text:style-name="a425">
            <text:list-item>
              <text:p text:style-name="a424" text:class-names="" text:cond-style-name=""><text:span text:style-name="a423" text:class-names="">按一下以編輯母片文字樣式</text:span></text:p>
            </text:list-item>
          </text:list>
        </draw:text-box>
        <svg:title/>
        <svg:desc/>
      </draw:frame>
      <draw:frame draw:id="id82" presentation:style-name="a443" draw:name="內容預留位置 5" svg:x="6.77315in" svg:y="2.75in" svg:width="5.89352in" svg:height="4.20573in" presentation:class="object" presentation:placeholder="false">
        <draw:text-box>
          <text:list text:style-name="a429">
            <text:list-item>
              <text:p text:style-name="a428" text:class-names="" text:cond-style-name=""><text:span text:style-name="a427" text:class-names="">按一下以編輯母片文字樣式</text:span></text:p>
            </text:list-item>
          </text:list>
          <text:list text:style-name="a432">
            <text:list-item>
              <text:list text:style-name="a432">
                <text:list-item>
                  <text:p text:style-name="a431" text:class-names="" text:cond-style-name=""><text:span text:style-name="a430" text:class-names="">第二層</text:span></text:p>
                </text:list-item>
              </text:list>
            </text:list-item>
          </text:list>
          <text:list text:style-name="a435">
            <text:list-item>
              <text:list text:style-name="a435">
                <text:list-item>
                  <text:list text:style-name="a435">
                    <text:list-item>
                      <text:p text:style-name="a434" text:class-names="" text:cond-style-name=""><text:span text:style-name="a433" text:class-names="">第三層</text:span></text:p>
                    </text:list-item>
                  </text:list>
                </text:list-item>
              </text:list>
            </text:list-item>
          </text:list>
          <text:list text:style-name="a438">
            <text:list-item>
              <text:list text:style-name="a438">
                <text:list-item>
                  <text:list text:style-name="a438">
                    <text:list-item>
                      <text:list text:style-name="a438">
                        <text:list-item>
                          <text:p text:style-name="a437" text:class-names="" text:cond-style-name=""><text:span text:style-name="a43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42">
            <text:list-item>
              <text:list text:style-name="a442">
                <text:list-item>
                  <text:list text:style-name="a442">
                    <text:list-item>
                      <text:list text:style-name="a442">
                        <text:list-item>
                          <text:list text:style-name="a442">
                            <text:list-item>
                              <text:p text:style-name="a441" text:class-names="" text:cond-style-name=""><text:span text:style-name="a439" text:class-names="">第五層</text:span><text:span text:style-name="a44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3" presentation:style-name="a447" draw:name="日期預留位置 6" svg:x="0.66667in" svg:y="6.95139in" svg:width="3.11111in" svg:height="0.39931in" presentation:class="date-time" presentation:placeholder="false">
        <draw:text-box>
          <text:p text:style-name="a446" text:class-names="" text:cond-style-name=""><text:span text:style-name="a444" text:class-names=""><text:date text:fixed="false" style:data-style-name="a445">2024年7月18日</text:date></text:span></text:p>
        </draw:text-box>
        <svg:title/>
        <svg:desc/>
      </draw:frame>
      <draw:frame draw:id="id84" presentation:style-name="a450" draw:name="頁尾預留位置 7" svg:x="3.88889in" svg:y="6.95139in" svg:width="4.88889in" svg:height="0.39931in" presentation:class="footer" presentation:placeholder="false">
        <draw:text-box>
          <text:p text:style-name="a449" text:class-names="" text:cond-style-name=""><text:span text:style-name="a448" text:class-names="">新增頁尾</text:span></text:p>
        </draw:text-box>
        <svg:title/>
        <svg:desc/>
      </draw:frame>
      <draw:frame draw:id="id85" presentation:style-name="a453" draw:name="投影片編號預留位置 8" svg:x="11.55556in" svg:y="6.95139in" svg:width="1.11111in" svg:height="0.39931in" presentation:class="page-number" presentation:placeholder="false">
        <draw:text-box>
          <text:p text:style-name="a452" text:class-names="" text:cond-style-name=""><text:span text:style-name="a451" text:class-names=""><text:page-number style:num-format="1" text:fixed="false"/></text:span></text:p>
        </draw:text-box>
        <svg:title/>
        <svg:desc/>
      </draw:frame>
      <presentation:notes style:page-layout-name="pageLayout2" draw:style-name="a500">
        <draw:frame draw:id="id13" presentation:style-name="a473" draw:name="頁首預留位置 1" svg:x="0in" svg:y="0in" svg:width="3.22141in" svg:height="0.54477in" presentation:class="header" presentation:placeholder="false">
          <draw:text-box>
            <text:p text:style-name="a472" text:class-names="" text:cond-style-name=""><text:span text:style-name="a471" text:class-names=""/></text:p>
          </draw:text-box>
          <svg:title/>
          <svg:desc/>
        </draw:frame>
        <draw:frame draw:id="id14" presentation:style-name="a477" draw:name="日期預留位置 2" svg:x="4.2109in" svg:y="0in" svg:width="3.22141in" svg:height="0.54477in" presentation:class="date-time" presentation:placeholder="false">
          <draw:text-box>
            <text:p text:style-name="a476" text:class-names="" text:cond-style-name=""><text:span text:style-name="a474" text:class-names=""><text:date text:fixed="false" style:data-style-name="a475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478" draw:name="投影片影像預留位置 3">
          <svg:title/>
          <svg:desc/>
        </draw:page-thumbnail>
        <draw:frame draw:id="id16" presentation:style-name="a493" draw:name="備忘稿預留位置 4" svg:x="0.7434in" svg:y="5.22524in" svg:width="5.94722in" svg:height="4.2752in" presentation:class="notes" presentation:placeholder="false">
          <draw:text-box>
            <text:p text:style-name="a480" text:class-names="" text:cond-style-name=""><text:span text:style-name="a479" text:class-names="">按一下以編輯母片文字樣式</text:span></text:p>
            <text:list text:style-name="a483">
              <text:list-item>
                <text:list text:style-name="a483">
                  <text:list-item>
                    <text:p text:style-name="a482" text:class-names="" text:cond-style-name=""><text:span text:style-name="a481" text:class-names="">第二層</text:span></text:p>
                  </text:list-item>
                </text:list>
              </text:list-item>
            </text:list>
            <text:list text:style-name="a486">
              <text:list-item>
                <text:list text:style-name="a486">
                  <text:list-item>
                    <text:list text:style-name="a486">
                      <text:list-item>
                        <text:p text:style-name="a485" text:class-names="" text:cond-style-name=""><text:span text:style-name="a484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89">
              <text:list-item>
                <text:list text:style-name="a489">
                  <text:list-item>
                    <text:list text:style-name="a489">
                      <text:list-item>
                        <text:list text:style-name="a489">
                          <text:list-item>
                            <text:p text:style-name="a488" text:class-names="" text:cond-style-name=""><text:span text:style-name="a487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92">
              <text:list-item>
                <text:list text:style-name="a492">
                  <text:list-item>
                    <text:list text:style-name="a492">
                      <text:list-item>
                        <text:list text:style-name="a492">
                          <text:list-item>
                            <text:list text:style-name="a492">
                              <text:list-item>
                                <text:p text:style-name="a491" text:class-names="" text:cond-style-name=""><text:span text:style-name="a490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496" draw:name="頁尾預留位置 5" svg:x="0in" svg:y="10.31287in" svg:width="3.22141in" svg:height="0.54477in" presentation:class="footer" presentation:placeholder="false">
          <draw:text-box>
            <text:p text:style-name="a495" text:class-names="" text:cond-style-name=""><text:span text:style-name="a494" text:class-names=""/></text:p>
          </draw:text-box>
          <svg:title/>
          <svg:desc/>
        </draw:frame>
        <draw:frame draw:id="id18" presentation:style-name="a499" draw:name="投影片編號預留位置 6" svg:x="4.2109in" svg:y="10.31287in" svg:width="3.22141in" svg:height="0.54477in" presentation:class="page-number" presentation:placeholder="false">
          <draw:text-box>
            <text:p text:style-name="a498" text:class-names="" text:cond-style-name=""><text:span text:style-name="a49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502">
      <draw:g draw:name="群組 24" draw:id="id93">
        <svg:title/>
        <svg:desc/>
        <draw:custom-shape svg:x="0.00285in" svg:y="0.01587in" svg:width="13.33in" svg:height="7.5in" draw:id="id98" draw:layer="Master1-bg" draw:style-name="a519" draw:name="矩形 25">
          <svg:title/>
          <svg:desc/>
          <text:p text:style-name="a518" text:class-names="" text:cond-style-name=""><text:span text:style-name="a51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99">
          <svg:title/>
          <svg:desc/>
          <draw:custom-shape svg:x="-0.0179in" svg:y="-0.00781in" svg:width="13.36111in" svg:height="1.13889in" draw:id="id100" draw:layer="Master1-bg" draw:style-name="a523" draw:name="手繪多邊形 27">
            <svg:title/>
            <svg:desc/>
            <text:p text:style-name="a521" text:class-names="" text:cond-style-name=""><text:span text:style-name="a520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01" draw:layer="Master1-bg" draw:style-name="a527" draw:name="手繪多邊形 28">
            <svg:title/>
            <svg:desc/>
            <text:p text:style-name="a525" text:class-names="" text:cond-style-name=""><text:span text:style-name="a524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02">
            <svg:title/>
            <svg:desc/>
            <draw:custom-shape svg:width="13.36111in" svg:height="0.71in" draw:id="id103" draw:layer="Master1-bg" draw:style-name="a530" draw:transform="translate(-6.68055in -0.355in) rotate(-6.23539) translate(6.6488in 0.57636in)" draw:name="手繪多邊形 31">
              <svg:title/>
              <svg:desc/>
              <text:p text:style-name="a529" text:class-names="" text:cond-style-name=""><text:span text:style-name="a528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04" draw:layer="Master1-bg" draw:style-name="a533" draw:transform="translate(-6.68986in -0.29in) rotate(-6.23539) translate(6.66502in 0.59169in)" draw:name="手繪多邊形​​ 32">
              <svg:title/>
              <svg:desc/>
              <text:p text:style-name="a532" text:class-names="" text:cond-style-name=""><text:span text:style-name="a531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94" presentation:style-name="a506" draw:name="標題 1" svg:x="0.66667in" svg:y="0.77in" svg:width="12.11111in" svg:height="1.25in" presentation:class="title" presentation:placeholder="false">
        <draw:text-box>
          <text:p text:style-name="a505" text:class-names="" text:cond-style-name=""><text:span text:style-name="a503" text:class-names="">按一下以編輯母片標題樣式</text:span><text:span text:style-name="a504" text:class-names=""/></text:p>
        </draw:text-box>
        <svg:title/>
        <svg:desc/>
      </draw:frame>
      <draw:frame draw:id="id95" presentation:style-name="a510" draw:name="日期預留位置 2" svg:x="0.66667in" svg:y="6.95139in" svg:width="3.11111in" svg:height="0.39931in" presentation:class="date-time" presentation:placeholder="false">
        <draw:text-box>
          <text:p text:style-name="a509" text:class-names="" text:cond-style-name=""><text:span text:style-name="a507" text:class-names=""><text:date text:fixed="false" style:data-style-name="a508">2024年7月18日</text:date></text:span></text:p>
        </draw:text-box>
        <svg:title/>
        <svg:desc/>
      </draw:frame>
      <draw:frame draw:id="id96" presentation:style-name="a513" draw:name="頁尾預留位置 3" svg:x="3.88889in" svg:y="6.95139in" svg:width="4.88889in" svg:height="0.39931in" presentation:class="footer" presentation:placeholder="false">
        <draw:text-box>
          <text:p text:style-name="a512" text:class-names="" text:cond-style-name=""><text:span text:style-name="a511" text:class-names="">新增頁尾</text:span></text:p>
        </draw:text-box>
        <svg:title/>
        <svg:desc/>
      </draw:frame>
      <draw:frame draw:id="id97" presentation:style-name="a516" draw:name="投影片編號預留位置 4" svg:x="11.55556in" svg:y="6.95139in" svg:width="1.11111in" svg:height="0.39931in" presentation:class="page-number" presentation:placeholder="false">
        <draw:text-box>
          <text:p text:style-name="a515" text:class-names="" text:cond-style-name=""><text:span text:style-name="a514" text:class-names=""><text:page-number style:num-format="1" text:fixed="false"/></text:span></text:p>
        </draw:text-box>
        <svg:title/>
        <svg:desc/>
      </draw:frame>
      <presentation:notes style:page-layout-name="pageLayout2" draw:style-name="a563">
        <draw:frame draw:id="id13" presentation:style-name="a536" draw:name="頁首預留位置 1" svg:x="0in" svg:y="0in" svg:width="3.22141in" svg:height="0.54477in" presentation:class="header" presentation:placeholder="false">
          <draw:text-box>
            <text:p text:style-name="a535" text:class-names="" text:cond-style-name=""><text:span text:style-name="a534" text:class-names=""/></text:p>
          </draw:text-box>
          <svg:title/>
          <svg:desc/>
        </draw:frame>
        <draw:frame draw:id="id14" presentation:style-name="a540" draw:name="日期預留位置 2" svg:x="4.2109in" svg:y="0in" svg:width="3.22141in" svg:height="0.54477in" presentation:class="date-time" presentation:placeholder="false">
          <draw:text-box>
            <text:p text:style-name="a539" text:class-names="" text:cond-style-name=""><text:span text:style-name="a537" text:class-names=""><text:date text:fixed="false" style:data-style-name="a538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541" draw:name="投影片影像預留位置 3">
          <svg:title/>
          <svg:desc/>
        </draw:page-thumbnail>
        <draw:frame draw:id="id16" presentation:style-name="a556" draw:name="備忘稿預留位置 4" svg:x="0.7434in" svg:y="5.22524in" svg:width="5.94722in" svg:height="4.2752in" presentation:class="notes" presentation:placeholder="false">
          <draw:text-box>
            <text:p text:style-name="a543" text:class-names="" text:cond-style-name=""><text:span text:style-name="a542" text:class-names="">按一下以編輯母片文字樣式</text:span></text:p>
            <text:list text:style-name="a546">
              <text:list-item>
                <text:list text:style-name="a546">
                  <text:list-item>
                    <text:p text:style-name="a545" text:class-names="" text:cond-style-name=""><text:span text:style-name="a544" text:class-names="">第二層</text:span></text:p>
                  </text:list-item>
                </text:list>
              </text:list-item>
            </text:list>
            <text:list text:style-name="a549">
              <text:list-item>
                <text:list text:style-name="a549">
                  <text:list-item>
                    <text:list text:style-name="a549">
                      <text:list-item>
                        <text:p text:style-name="a548" text:class-names="" text:cond-style-name=""><text:span text:style-name="a54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52">
              <text:list-item>
                <text:list text:style-name="a552">
                  <text:list-item>
                    <text:list text:style-name="a552">
                      <text:list-item>
                        <text:list text:style-name="a552">
                          <text:list-item>
                            <text:p text:style-name="a551" text:class-names="" text:cond-style-name=""><text:span text:style-name="a55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55">
              <text:list-item>
                <text:list text:style-name="a555">
                  <text:list-item>
                    <text:list text:style-name="a555">
                      <text:list-item>
                        <text:list text:style-name="a555">
                          <text:list-item>
                            <text:list text:style-name="a555">
                              <text:list-item>
                                <text:p text:style-name="a554" text:class-names="" text:cond-style-name=""><text:span text:style-name="a55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559" draw:name="頁尾預留位置 5" svg:x="0in" svg:y="10.31287in" svg:width="3.22141in" svg:height="0.54477in" presentation:class="footer" presentation:placeholder="false">
          <draw:text-box>
            <text:p text:style-name="a558" text:class-names="" text:cond-style-name=""><text:span text:style-name="a557" text:class-names=""/></text:p>
          </draw:text-box>
          <svg:title/>
          <svg:desc/>
        </draw:frame>
        <draw:frame draw:id="id18" presentation:style-name="a562" draw:name="投影片編號預留位置 6" svg:x="4.2109in" svg:y="10.31287in" svg:width="3.22141in" svg:height="0.54477in" presentation:class="page-number" presentation:placeholder="false">
          <draw:text-box>
            <text:p text:style-name="a561" text:class-names="" text:cond-style-name=""><text:span text:style-name="a56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空白" style:page-layout-name="pageLayout1" draw:style-name="a565">
      <draw:g draw:name="群組 24" draw:id="id105">
        <svg:title/>
        <svg:desc/>
        <draw:custom-shape svg:x="0.00285in" svg:y="0.01587in" svg:width="13.33in" svg:height="7.5in" draw:id="id109" draw:layer="Master1-bg" draw:style-name="a578" draw:name="矩形 25">
          <svg:title/>
          <svg:desc/>
          <text:p text:style-name="a577" text:class-names="" text:cond-style-name=""><text:span text:style-name="a5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10">
          <svg:title/>
          <svg:desc/>
          <draw:custom-shape svg:x="-0.0179in" svg:y="-0.00781in" svg:width="13.36111in" svg:height="1.13889in" draw:id="id111" draw:layer="Master1-bg" draw:style-name="a582" draw:name="手繪多邊形 27">
            <svg:title/>
            <svg:desc/>
            <text:p text:style-name="a580" text:class-names="" text:cond-style-name=""><text:span text:style-name="a579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12" draw:layer="Master1-bg" draw:style-name="a586" draw:name="手繪多邊形 28">
            <svg:title/>
            <svg:desc/>
            <text:p text:style-name="a584" text:class-names="" text:cond-style-name=""><text:span text:style-name="a583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13">
            <svg:title/>
            <svg:desc/>
            <draw:custom-shape svg:width="13.36111in" svg:height="0.71in" draw:id="id114" draw:layer="Master1-bg" draw:style-name="a589" draw:transform="translate(-6.68055in -0.355in) rotate(-6.23539) translate(6.6488in 0.57636in)" draw:name="手繪多邊形 31">
              <svg:title/>
              <svg:desc/>
              <text:p text:style-name="a588" text:class-names="" text:cond-style-name=""><text:span text:style-name="a587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15" draw:layer="Master1-bg" draw:style-name="a592" draw:transform="translate(-6.68986in -0.29in) rotate(-6.23539) translate(6.66502in 0.59169in)" draw:name="手繪多邊形​​ 32">
              <svg:title/>
              <svg:desc/>
              <text:p text:style-name="a591" text:class-names="" text:cond-style-name=""><text:span text:style-name="a590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06" presentation:style-name="a569" draw:name="日期預留位置 1" svg:x="0.66667in" svg:y="6.95139in" svg:width="3.11111in" svg:height="0.39931in" presentation:class="date-time" presentation:placeholder="false">
        <draw:text-box>
          <text:p text:style-name="a568" text:class-names="" text:cond-style-name=""><text:span text:style-name="a566" text:class-names=""><text:date text:fixed="false" style:data-style-name="a567">2024年7月18日</text:date></text:span></text:p>
        </draw:text-box>
        <svg:title/>
        <svg:desc/>
      </draw:frame>
      <draw:frame draw:id="id107" presentation:style-name="a572" draw:name="頁尾預留位置 2" svg:x="3.88889in" svg:y="6.95139in" svg:width="4.88889in" svg:height="0.39931in" presentation:class="footer" presentation:placeholder="false">
        <draw:text-box>
          <text:p text:style-name="a571" text:class-names="" text:cond-style-name=""><text:span text:style-name="a570" text:class-names="">新增頁尾</text:span></text:p>
        </draw:text-box>
        <svg:title/>
        <svg:desc/>
      </draw:frame>
      <draw:frame draw:id="id108" presentation:style-name="a575" draw:name="投影片編號預留位置 3" svg:x="11.55556in" svg:y="6.95139in" svg:width="1.11111in" svg:height="0.39931in" presentation:class="page-number" presentation:placeholder="false">
        <draw:text-box>
          <text:p text:style-name="a574" text:class-names="" text:cond-style-name=""><text:span text:style-name="a573" text:class-names=""><text:page-number style:num-format="1" text:fixed="false"/></text:span></text:p>
        </draw:text-box>
        <svg:title/>
        <svg:desc/>
      </draw:frame>
      <presentation:notes style:page-layout-name="pageLayout2" draw:style-name="a622">
        <draw:frame draw:id="id13" presentation:style-name="a595" draw:name="頁首預留位置 1" svg:x="0in" svg:y="0in" svg:width="3.22141in" svg:height="0.54477in" presentation:class="header" presentation:placeholder="false">
          <draw:text-box>
            <text:p text:style-name="a594" text:class-names="" text:cond-style-name=""><text:span text:style-name="a593" text:class-names=""/></text:p>
          </draw:text-box>
          <svg:title/>
          <svg:desc/>
        </draw:frame>
        <draw:frame draw:id="id14" presentation:style-name="a599" draw:name="日期預留位置 2" svg:x="4.2109in" svg:y="0in" svg:width="3.22141in" svg:height="0.54477in" presentation:class="date-time" presentation:placeholder="false">
          <draw:text-box>
            <text:p text:style-name="a598" text:class-names="" text:cond-style-name=""><text:span text:style-name="a596" text:class-names=""><text:date text:fixed="false" style:data-style-name="a597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00" draw:name="投影片影像預留位置 3">
          <svg:title/>
          <svg:desc/>
        </draw:page-thumbnail>
        <draw:frame draw:id="id16" presentation:style-name="a615" draw:name="備忘稿預留位置 4" svg:x="0.7434in" svg:y="5.22524in" svg:width="5.94722in" svg:height="4.2752in" presentation:class="notes" presentation:placeholder="false">
          <draw:text-box>
            <text:p text:style-name="a602" text:class-names="" text:cond-style-name=""><text:span text:style-name="a601" text:class-names="">按一下以編輯母片文字樣式</text:span></text:p>
            <text:list text:style-name="a605">
              <text:list-item>
                <text:list text:style-name="a605">
                  <text:list-item>
                    <text:p text:style-name="a604" text:class-names="" text:cond-style-name=""><text:span text:style-name="a603" text:class-names="">第二層</text:span></text:p>
                  </text:list-item>
                </text:list>
              </text:list-item>
            </text:list>
            <text:list text:style-name="a608">
              <text:list-item>
                <text:list text:style-name="a608">
                  <text:list-item>
                    <text:list text:style-name="a608">
                      <text:list-item>
                        <text:p text:style-name="a607" text:class-names="" text:cond-style-name=""><text:span text:style-name="a60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11">
              <text:list-item>
                <text:list text:style-name="a611">
                  <text:list-item>
                    <text:list text:style-name="a611">
                      <text:list-item>
                        <text:list text:style-name="a611">
                          <text:list-item>
                            <text:p text:style-name="a610" text:class-names="" text:cond-style-name=""><text:span text:style-name="a60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14">
              <text:list-item>
                <text:list text:style-name="a614">
                  <text:list-item>
                    <text:list text:style-name="a614">
                      <text:list-item>
                        <text:list text:style-name="a614">
                          <text:list-item>
                            <text:list text:style-name="a614">
                              <text:list-item>
                                <text:p text:style-name="a613" text:class-names="" text:cond-style-name=""><text:span text:style-name="a61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618" draw:name="頁尾預留位置 5" svg:x="0in" svg:y="10.31287in" svg:width="3.22141in" svg:height="0.54477in" presentation:class="footer" presentation:placeholder="false">
          <draw:text-box>
            <text:p text:style-name="a617" text:class-names="" text:cond-style-name=""><text:span text:style-name="a616" text:class-names=""/></text:p>
          </draw:text-box>
          <svg:title/>
          <svg:desc/>
        </draw:frame>
        <draw:frame draw:id="id18" presentation:style-name="a621" draw:name="投影片編號預留位置 6" svg:x="4.2109in" svg:y="10.31287in" svg:width="3.22141in" svg:height="0.54477in" presentation:class="page-number" presentation:placeholder="false">
          <draw:text-box>
            <text:p text:style-name="a620" text:class-names="" text:cond-style-name=""><text:span text:style-name="a6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624">
      <draw:g draw:name="群組 24" draw:id="id116">
        <svg:title/>
        <svg:desc/>
        <draw:custom-shape svg:x="0.00285in" svg:y="0.01587in" svg:width="13.33in" svg:height="7.5in" draw:id="id123" draw:layer="Master1-bg" draw:style-name="a662" draw:name="矩形 25">
          <svg:title/>
          <svg:desc/>
          <text:p text:style-name="a661" text:class-names="" text:cond-style-name=""><text:span text:style-name="a6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24">
          <svg:title/>
          <svg:desc/>
          <draw:custom-shape svg:x="-0.0179in" svg:y="-0.00781in" svg:width="13.36111in" svg:height="1.13889in" draw:id="id125" draw:layer="Master1-bg" draw:style-name="a666" draw:name="手繪多邊形 27">
            <svg:title/>
            <svg:desc/>
            <text:p text:style-name="a664" text:class-names="" text:cond-style-name=""><text:span text:style-name="a663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26" draw:layer="Master1-bg" draw:style-name="a670" draw:name="手繪多邊形 28">
            <svg:title/>
            <svg:desc/>
            <text:p text:style-name="a668" text:class-names="" text:cond-style-name=""><text:span text:style-name="a667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27">
            <svg:title/>
            <svg:desc/>
            <draw:custom-shape svg:width="13.36111in" svg:height="0.71in" draw:id="id128" draw:layer="Master1-bg" draw:style-name="a673" draw:transform="translate(-6.68055in -0.355in) rotate(-6.23539) translate(6.6488in 0.57636in)" draw:name="手繪多邊形 31">
              <svg:title/>
              <svg:desc/>
              <text:p text:style-name="a672" text:class-names="" text:cond-style-name=""><text:span text:style-name="a671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29" draw:layer="Master1-bg" draw:style-name="a676" draw:transform="translate(-6.68986in -0.29in) rotate(-6.23539) translate(6.66502in 0.59169in)" draw:name="手繪多邊形​​ 32">
              <svg:title/>
              <svg:desc/>
              <text:p text:style-name="a675" text:class-names="" text:cond-style-name=""><text:span text:style-name="a674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17" presentation:style-name="a628" draw:name="標題 1" svg:x="1in" svg:y="0.5625in" svg:width="4in" svg:height="1.27083in" presentation:class="title" presentation:placeholder="false">
        <draw:text-box>
          <text:p text:style-name="a627" text:class-names="" text:cond-style-name=""><text:span text:style-name="a625" text:class-names="">按一下以編輯母片標題樣式</text:span><text:span text:style-name="a626" text:class-names=""/></text:p>
        </draw:text-box>
        <svg:title/>
        <svg:desc/>
      </draw:frame>
      <draw:frame draw:id="id118" presentation:style-name="a645" draw:name="內容預留位置 3" svg:x="5.21296in" svg:y="1.83333in" svg:width="7.4537in" svg:height="5in" presentation:class="object" presentation:placeholder="false">
        <draw:text-box>
          <text:list text:style-name="a631">
            <text:list-item>
              <text:p text:style-name="a630" text:class-names="" text:cond-style-name=""><text:span text:style-name="a629" text:class-names="">按一下以編輯母片文字樣式</text:span></text:p>
            </text:list-item>
          </text:list>
          <text:list text:style-name="a634">
            <text:list-item>
              <text:list text:style-name="a634">
                <text:list-item>
                  <text:p text:style-name="a633" text:class-names="" text:cond-style-name=""><text:span text:style-name="a632" text:class-names="">第二層</text:span></text:p>
                </text:list-item>
              </text:list>
            </text:list-item>
          </text:list>
          <text:list text:style-name="a637">
            <text:list-item>
              <text:list text:style-name="a637">
                <text:list-item>
                  <text:list text:style-name="a637">
                    <text:list-item>
                      <text:p text:style-name="a636" text:class-names="" text:cond-style-name=""><text:span text:style-name="a635" text:class-names="">第三層</text:span></text:p>
                    </text:list-item>
                  </text:list>
                </text:list-item>
              </text:list>
            </text:list-item>
          </text:list>
          <text:list text:style-name="a640">
            <text:list-item>
              <text:list text:style-name="a640">
                <text:list-item>
                  <text:list text:style-name="a640">
                    <text:list-item>
                      <text:list text:style-name="a640">
                        <text:list-item>
                          <text:p text:style-name="a639" text:class-names="" text:cond-style-name=""><text:span text:style-name="a63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44">
            <text:list-item>
              <text:list text:style-name="a644">
                <text:list-item>
                  <text:list text:style-name="a644">
                    <text:list-item>
                      <text:list text:style-name="a644">
                        <text:list-item>
                          <text:list text:style-name="a644">
                            <text:list-item>
                              <text:p text:style-name="a643" text:class-names="" text:cond-style-name=""><text:span text:style-name="a641" text:class-names="">第五層</text:span><text:span text:style-name="a64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19" presentation:style-name="a649" draw:name="文字預留位置 2" svg:x="1in" svg:y="1.83333in" svg:width="4in" svg:height="5in" presentation:class="outline" presentation:placeholder="false">
        <draw:text-box>
          <text:list text:style-name="a648">
            <text:list-item>
              <text:p text:style-name="a647" text:class-names="" text:cond-style-name=""><text:span text:style-name="a646" text:class-names="">按一下以編輯母片文字樣式</text:span></text:p>
            </text:list-item>
          </text:list>
        </draw:text-box>
        <svg:title/>
        <svg:desc/>
      </draw:frame>
      <draw:frame draw:id="id120" presentation:style-name="a653" draw:name="日期預留位置 4" svg:x="0.66667in" svg:y="6.95139in" svg:width="3.11111in" svg:height="0.39931in" presentation:class="date-time" presentation:placeholder="false">
        <draw:text-box>
          <text:p text:style-name="a652" text:class-names="" text:cond-style-name=""><text:span text:style-name="a650" text:class-names=""><text:date text:fixed="false" style:data-style-name="a651">2024年7月18日</text:date></text:span></text:p>
        </draw:text-box>
        <svg:title/>
        <svg:desc/>
      </draw:frame>
      <draw:frame draw:id="id121" presentation:style-name="a656" draw:name="頁尾預留位置 5" svg:x="3.88889in" svg:y="6.95139in" svg:width="4.88889in" svg:height="0.39931in" presentation:class="footer" presentation:placeholder="false">
        <draw:text-box>
          <text:p text:style-name="a655" text:class-names="" text:cond-style-name=""><text:span text:style-name="a654" text:class-names="">新增頁尾</text:span></text:p>
        </draw:text-box>
        <svg:title/>
        <svg:desc/>
      </draw:frame>
      <draw:frame draw:id="id122" presentation:style-name="a659" draw:name="投影片編號預留位置 6" svg:x="11.55556in" svg:y="6.95139in" svg:width="1.11111in" svg:height="0.39931in" presentation:class="page-number" presentation:placeholder="false">
        <draw:text-box>
          <text:p text:style-name="a658" text:class-names="" text:cond-style-name=""><text:span text:style-name="a657" text:class-names=""><text:page-number style:num-format="1" text:fixed="false"/></text:span></text:p>
        </draw:text-box>
        <svg:title/>
        <svg:desc/>
      </draw:frame>
      <presentation:notes style:page-layout-name="pageLayout2" draw:style-name="a706">
        <draw:frame draw:id="id13" presentation:style-name="a679" draw:name="頁首預留位置 1" svg:x="0in" svg:y="0in" svg:width="3.22141in" svg:height="0.54477in" presentation:class="header" presentation:placeholder="false">
          <draw:text-box>
            <text:p text:style-name="a678" text:class-names="" text:cond-style-name=""><text:span text:style-name="a677" text:class-names=""/></text:p>
          </draw:text-box>
          <svg:title/>
          <svg:desc/>
        </draw:frame>
        <draw:frame draw:id="id14" presentation:style-name="a683" draw:name="日期預留位置 2" svg:x="4.2109in" svg:y="0in" svg:width="3.22141in" svg:height="0.54477in" presentation:class="date-time" presentation:placeholder="false">
          <draw:text-box>
            <text:p text:style-name="a682" text:class-names="" text:cond-style-name=""><text:span text:style-name="a680" text:class-names=""><text:date text:fixed="false" style:data-style-name="a681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684" draw:name="投影片影像預留位置 3">
          <svg:title/>
          <svg:desc/>
        </draw:page-thumbnail>
        <draw:frame draw:id="id16" presentation:style-name="a699" draw:name="備忘稿預留位置 4" svg:x="0.7434in" svg:y="5.22524in" svg:width="5.94722in" svg:height="4.2752in" presentation:class="notes" presentation:placeholder="false">
          <draw:text-box>
            <text:p text:style-name="a686" text:class-names="" text:cond-style-name=""><text:span text:style-name="a685" text:class-names="">按一下以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8">
              <text:list-item>
                <text:list text:style-name="a698">
                  <text:list-item>
                    <text:list text:style-name="a698">
                      <text:list-item>
                        <text:list text:style-name="a698">
                          <text:list-item>
                            <text:list text:style-name="a698">
                              <text:list-item>
                                <text:p text:style-name="a697" text:class-names="" text:cond-style-name=""><text:span text:style-name="a69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02" draw:name="頁尾預留位置 5" svg:x="0in" svg:y="10.31287in" svg:width="3.22141in" svg:height="0.54477in" presentation:class="footer" presentation:placeholder="false">
          <draw:text-box>
            <text:p text:style-name="a701" text:class-names="" text:cond-style-name=""><text:span text:style-name="a700" text:class-names=""/></text:p>
          </draw:text-box>
          <svg:title/>
          <svg:desc/>
        </draw:frame>
        <draw:frame draw:id="id18" presentation:style-name="a705" draw:name="投影片編號預留位置 6" svg:x="4.2109in" svg:y="10.31287in" svg:width="3.22141in" svg:height="0.54477in" presentation:class="page-number" presentation:placeholder="false">
          <draw:text-box>
            <text:p text:style-name="a704" text:class-names="" text:cond-style-name=""><text:span text:style-name="a70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708">
      <draw:custom-shape svg:width="7.66667in" svg:height="4.5in" draw:id="id130" draw:style-name="a711" draw:transform="translate(-3.83333in -2.25in) rotate(-6.16101) translate(8.44948in 3.46181in)" draw:name="剪去並圓角化單一角落矩形 8">
        <svg:title/>
        <svg:desc/>
        <text:p text:style-name="a710" text:class-names="" text:cond-style-name=""><text:span text:style-name="a709" text:class-names=""/></text:p>
        <draw:enhanced-geometry xmlns:dr3d="urn:oasis:names:tc:opendocument:xmlns:dr3d:1.0" draw:path-stretchpoint-x="21600" draw:path-stretchpoint-y="21600" draw:type="non-primitive" svg:viewBox="0 0 21600 21600" draw:enhanced-path="M ?f24 ?f10 L ?f26 ?f10 ?f17 ?f25 ?f17 ?f18 ?f10 ?f18 ?f10 ?f24 A ?f71 ?f72 ?f73 ?f74 ?f10 ?f24 ?f68 ?f70  W ?f75 ?f76 ?f77 ?f78 ?f10 ?f24 ?f68 ?f70 Z N" draw:text-areas="?f29 ?f29 ?f31 ?f18" draw:modifiers="0 0" draw:mirror-vertical="true">
          <draw:equation draw:name="f0" draw:formula="10800000"/>
          <draw:equation draw:name="f1" draw:formula="5400000"/>
          <draw:equation draw:name="f2" draw:formula="left"/>
          <draw:equation draw:name="f3" draw:formula="right"/>
          <draw:equation draw:name="f4" draw:formula="top"/>
          <draw:equation draw:name="f5" draw:formula="bottom"/>
          <draw:equation draw:name="f6" draw:formula="?f5 - ?f4"/>
          <draw:equation draw:name="f7" draw:formula="?f3 - ?f2"/>
          <draw:equation draw:name="f8" draw:formula="min(?f7, ?f6)"/>
          <draw:equation draw:name="f9" draw:formula="5419351 / 1725033"/>
          <draw:equation draw:name="f10" draw:formula="0"/>
          <draw:equation draw:name="f11" draw:formula="3646"/>
          <draw:equation draw:name="f12" draw:formula="?f7 / 21600"/>
          <draw:equation draw:name="f13" draw:formula="?f6 / 21600"/>
          <draw:equation draw:name="f14" draw:formula="21600 * ?f7"/>
          <draw:equation draw:name="f15" draw:formula="21600 * ?f6"/>
          <draw:equation draw:name="f16" draw:formula="min(?f13, ?f12)"/>
          <draw:equation draw:name="f17" draw:formula="?f14 / ?f8"/>
          <draw:equation draw:name="f18" draw:formula="?f15 / ?f8"/>
          <draw:equation draw:name="f19" draw:formula="?f18 - ?f10"/>
          <draw:equation draw:name="f20" draw:formula="?f17 - ?f10"/>
          <draw:equation draw:name="f21" draw:formula="min(?f20, ?f19)"/>
          <draw:equation draw:name="f22" draw:formula="?f21 * ?f10"/>
          <draw:equation draw:name="f23" draw:formula="?f21 * ?f11"/>
          <draw:equation draw:name="f24" draw:formula="?f22 / 100000"/>
          <draw:equation draw:name="f25" draw:formula="?f23 / 100000"/>
          <draw:equation draw:name="f26" draw:formula="?f17 - ?f25"/>
          <draw:equation draw:name="f27" draw:formula="?f24 * 29289"/>
          <draw:equation draw:name="f28" draw:formula="?f24 * ?f16"/>
          <draw:equation draw:name="f29" draw:formula="?f27 / 100000"/>
          <draw:equation draw:name="f30" draw:formula="?f26 + ?f17"/>
          <draw:equation draw:name="f31" draw:formula="?f30 / 2"/>
          <draw:equation draw:name="f32" draw:formula="21550000 - ?f1"/>
          <draw:equation draw:name="f33" draw:formula="if(?f32, ?f1, 21550000)"/>
          <draw:equation draw:name="f34" draw:formula="-21550000 - ?f33"/>
          <draw:equation draw:name="f35" draw:formula="if(?f34, -21550000, ?f33)"/>
          <draw:equation draw:name="f36" draw:formula="?f0 + ?f35"/>
          <draw:equation draw:name="f37" draw:formula="?f0 + ?f1"/>
          <draw:equation draw:name="f38" draw:formula="?f37 * ?f9 / ?f0"/>
          <draw:equation draw:name="f39" draw:formula="0 - ?f38"/>
          <draw:equation draw:name="f40" draw:formula="cos(?f39)"/>
          <draw:equation draw:name="f41" draw:formula="0 - ?f40"/>
          <draw:equation draw:name="f42" draw:formula="?f41 * ?f28"/>
          <draw:equation draw:name="f43" draw:formula="sin(?f39)"/>
          <draw:equation draw:name="f44" draw:formula="0 - ?f43"/>
          <draw:equation draw:name="f45" draw:formula="?f44 * ?f28"/>
          <draw:equation draw:name="f46" draw:formula="sqrt(?f42 * ?f42 + ?f45 * ?f45 + 0 * 0)"/>
          <draw:equation draw:name="f47" draw:formula="?f28 * ?f28 / ?f46"/>
          <draw:equation draw:name="f48" draw:formula="?f44 * ?f47"/>
          <draw:equation draw:name="f49" draw:formula="?f10 - ?f48"/>
          <draw:equation draw:name="f50" draw:formula="?f41 * ?f47"/>
          <draw:equation draw:name="f51" draw:formula="?f24 - ?f50"/>
          <draw:equation draw:name="f52" draw:formula="?f49 - ?f28"/>
          <draw:equation draw:name="f53" draw:formula="?f51 - ?f28"/>
          <draw:equation draw:name="f54" draw:formula="?f49 + ?f28"/>
          <draw:equation draw:name="f55" draw:formula="?f51 + ?f28"/>
          <draw:equation draw:name="f56" draw:formula="?f36 + ?f1"/>
          <draw:equation draw:name="f57" draw:formula="?f56 * ?f9 / ?f0"/>
          <draw:equation draw:name="f58" draw:formula="0 - ?f57"/>
          <draw:equation draw:name="f59" draw:formula="cos(?f58)"/>
          <draw:equation draw:name="f60" draw:formula="0 - ?f59"/>
          <draw:equation draw:name="f61" draw:formula="?f60 * ?f28"/>
          <draw:equation draw:name="f62" draw:formula="sin(?f58)"/>
          <draw:equation draw:name="f63" draw:formula="0 - ?f62"/>
          <draw:equation draw:name="f64" draw:formula="?f63 * ?f28"/>
          <draw:equation draw:name="f65" draw:formula="sqrt(?f61 * ?f61 + ?f64 * ?f64 + 0 * 0)"/>
          <draw:equation draw:name="f66" draw:formula="?f28 * ?f28 / ?f65"/>
          <draw:equation draw:name="f67" draw:formula="?f63 * ?f66"/>
          <draw:equation draw:name="f68" draw:formula="?f49 + ?f67"/>
          <draw:equation draw:name="f69" draw:formula="?f60 * ?f66"/>
          <draw:equation draw:name="f70" draw:formula="?f51 + ?f69"/>
          <draw:equation draw:name="f71" draw:formula="if(?f35, ?f10, ?f52)"/>
          <draw:equation draw:name="f72" draw:formula="if(?f35, ?f24, ?f53)"/>
          <draw:equation draw:name="f73" draw:formula="if(?f35, ?f10, ?f54)"/>
          <draw:equation draw:name="f74" draw:formula="if(?f35, ?f24, ?f55)"/>
          <draw:equation draw:name="f75" draw:formula="if(?f35, ?f52, ?f68)"/>
          <draw:equation draw:name="f76" draw:formula="if(?f35, ?f53, ?f70)"/>
          <draw:equation draw:name="f77" draw:formula="if(?f35, ?f54, ?f68)"/>
          <draw:equation draw:name="f78" draw:formula="if(?f35, ?f55, ?f70)"/>
        </draw:enhanced-geometry>
      </draw:custom-shape>
      <draw:custom-shape svg:width="0.22667in" svg:height="0.17in" draw:id="id131" draw:style-name="a714" draw:transform="translate(-0.11333in -0.085in) rotate(-6.16101) translate(11.78457in 5.94651in)" draw:name="直角三角形 11">
        <svg:title/>
        <svg:desc/>
        <text:p text:style-name="a713" text:class-names="" text:cond-style-name=""><text:span text:style-name="a712" text:class-names=""/></text:p>
        <draw:enhanced-geometry xmlns:dr3d="urn:oasis:names:tc:opendocument:xmlns:dr3d:1.0" draw:path-stretchpoint-x="21600" draw:path-stretchpoint-y="21600" draw:type="non-primitive" svg:viewBox="0 0 21600 21600" draw:enhanced-path="M ?f7 ?f11 L ?f7 ?f7 ?f10 ?f11 Z N" draw:text-areas="?f16 ?f22 ?f23 ?f24" draw:glue-points="?f7 ?f7 ?f7 ?f11 ?f10 ?f11 ?f21 ?f20" draw:glue-point-leaving-directions="-360, -180, -180, -90" draw:mirror-vertic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min(?f5, ?f4)"/>
          <draw:equation draw:name="f7" draw:formula="0"/>
          <draw:equation draw:name="f8" draw:formula="21600 * ?f5"/>
          <draw:equation draw:name="f9" draw:formula="21600 * ?f4"/>
          <draw:equation draw:name="f10" draw:formula="?f8 / ?f6"/>
          <draw:equation draw:name="f11" draw:formula="?f9 / ?f6"/>
          <draw:equation draw:name="f12" draw:formula="?f11 - ?f7"/>
          <draw:equation draw:name="f13" draw:formula="?f10 - ?f7"/>
          <draw:equation draw:name="f14" draw:formula="?f12 / 2"/>
          <draw:equation draw:name="f15" draw:formula="?f13 / 2"/>
          <draw:equation draw:name="f16" draw:formula="?f13 / 12"/>
          <draw:equation draw:name="f17" draw:formula="?f12 * 7"/>
          <draw:equation draw:name="f18" draw:formula="?f13 * 7"/>
          <draw:equation draw:name="f19" draw:formula="?f12 * 11"/>
          <draw:equation draw:name="f20" draw:formula="?f7 + ?f14"/>
          <draw:equation draw:name="f21" draw:formula="?f7 + ?f15"/>
          <draw:equation draw:name="f22" draw:formula="?f17 / 12"/>
          <draw:equation draw:name="f23" draw:formula="?f18 / 12"/>
          <draw:equation draw:name="f24" draw:formula="?f19 / 12"/>
        </draw:enhanced-geometry>
      </draw:custom-shape>
      <draw:frame draw:id="id132" presentation:style-name="a718" draw:name="標題 1" svg:x="0.88889in" svg:y="1.28718in" svg:width="3.22667in" svg:height="1.73078in" presentation:class="title" presentation:placeholder="false">
        <draw:text-box>
          <text:p text:style-name="a717" text:class-names="" text:cond-style-name=""><text:span text:style-name="a715" text:class-names="">按一下以編輯母片標題樣式</text:span><text:span text:style-name="a716" text:class-names=""/></text:p>
        </draw:text-box>
        <svg:title/>
        <svg:desc/>
      </draw:frame>
      <draw:frame draw:id="id133" presentation:style-name="a722" draw:transform="translate(-3.36666in -2.15in) rotate(-0.12217) translate(8.44947in 3.46181in)" draw:name="圖片預留位置 2" svg:width="6.73333in" svg:height="4.3in" presentation:class="graphic" presentation:placeholder="false">
        <draw:text-box>
          <text:p text:style-name="a721" text:class-names="" text:cond-style-name=""><text:span text:style-name="a719" text:class-names="">按一下圖示以新增圖片</text:span><text:span text:style-name="a720" text:class-names=""/></text:p>
        </draw:text-box>
        <svg:title/>
        <svg:desc>要新增影像的空白預留位置。按一下預留位置，然後選取您要新增的影像</svg:desc>
      </draw:frame>
      <draw:frame draw:id="id134" presentation:style-name="a726" draw:name="文字預留位置 3" svg:x="0.88889in" svg:y="3.0936in" svg:width="3.22222in" svg:height="2.38333in" presentation:class="outline" presentation:placeholder="false">
        <draw:text-box>
          <text:list text:style-name="a725">
            <text:list-item>
              <text:p text:style-name="a724" text:class-names="" text:cond-style-name=""><text:span text:style-name="a723" text:class-names="">按一下以編輯母片文字樣式</text:span></text:p>
            </text:list-item>
          </text:list>
        </draw:text-box>
        <svg:title/>
        <svg:desc/>
      </draw:frame>
      <draw:frame draw:id="id135" presentation:style-name="a730" draw:name="日期預留位置 4" svg:x="0.66667in" svg:y="6.95139in" svg:width="3.11111in" svg:height="0.39931in" presentation:class="date-time" presentation:placeholder="false">
        <draw:text-box>
          <text:p text:style-name="a729" text:class-names="" text:cond-style-name=""><text:span text:style-name="a727" text:class-names=""><text:date text:fixed="false" style:data-style-name="a728">2024年7月18日</text:date></text:span></text:p>
        </draw:text-box>
        <svg:title/>
        <svg:desc/>
      </draw:frame>
      <draw:frame draw:id="id136" presentation:style-name="a734" draw:name="頁尾預留位置 5" svg:x="3.88889in" svg:y="6.95139in" svg:width="4.88889in" svg:height="0.39931in" presentation:class="footer" presentation:placeholder="false">
        <draw:text-box>
          <text:p text:style-name="a733" text:class-names="" text:cond-style-name=""><text:span text:style-name="a731" text:class-names="">新增頁尾</text:span><text:span text:style-name="a732" text:class-names=""/></text:p>
        </draw:text-box>
        <svg:title/>
        <svg:desc/>
      </draw:frame>
      <draw:frame draw:id="id137" presentation:style-name="a737" draw:name="投影片編號預留位置 6" svg:x="11.77778in" svg:y="6.95139in" svg:width="0.88889in" svg:height="0.39931in" presentation:class="page-number" presentation:placeholder="false">
        <draw:text-box>
          <text:p text:style-name="a736" text:class-names="" text:cond-style-name=""><text:span text:style-name="a735" text:class-names=""><text:page-number style:num-format="1" text:fixed="false"/></text:span></text:p>
        </draw:text-box>
        <svg:title/>
        <svg:desc/>
      </draw:frame>
      <draw:custom-shape svg:x="-0.01389in" svg:y="6.36111in" svg:width="13.36111in" svg:height="1.13889in" draw:id="id138" draw:style-name="a741" draw:name="手繪多邊形 9">
        <svg:title/>
        <svg:desc/>
        <text:p text:style-name="a739" text:class-names="" text:cond-style-name=""><text:span text:style-name="a738" text:class-names=""/></text:p>
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 draw:mirror-vertical="true">
          <draw:equation draw:name="f0" draw:formula="0"/>
          <draw:equation draw:name="f1" draw:formula="5772"/>
          <draw:equation draw:name="f2" draw:formula="656"/>
          <draw:equation draw:name="f3" draw:formula="6"/>
          <draw:equation draw:name="f4" draw:formula="2"/>
          <draw:equation draw:name="f5" draw:formula="2542"/>
          <draw:equation draw:name="f6" draw:formula="2746"/>
          <draw:equation draw:name="f7" draw:formula="101"/>
          <draw:equation draw:name="f8" draw:formula="3828"/>
          <draw:equation draw:name="f9" draw:formula="367"/>
          <draw:equation draw:name="f10" draw:formula="4374"/>
          <draw:equation draw:name="f11" draw:formula="4920"/>
          <draw:equation draw:name="f12" draw:formula="5526"/>
          <draw:equation draw:name="f13" draw:formula="152"/>
          <draw:equation draw:name="f14" draw:formula="5766"/>
          <draw:equation draw:name="f15" draw:formula="55"/>
          <draw:equation draw:name="f16" draw:formula="213"/>
          <draw:equation draw:name="f17" draw:formula="5670"/>
          <draw:equation draw:name="f18" draw:formula="257"/>
          <draw:equation draw:name="f19" draw:formula="5016"/>
          <draw:equation draw:name="f20" draw:formula="441"/>
          <draw:equation draw:name="f21" draw:formula="4302"/>
          <draw:equation draw:name="f22" draw:formula="439"/>
          <draw:equation draw:name="f23" draw:formula="3588"/>
          <draw:equation draw:name="f24" draw:formula="437"/>
          <draw:equation draw:name="f25" draw:formula="2205"/>
          <draw:equation draw:name="f26" draw:formula="165"/>
          <draw:equation draw:name="f27" draw:formula="1488"/>
          <draw:equation draw:name="f28" draw:formula="201"/>
          <draw:equation draw:name="f29" draw:formula="750"/>
          <draw:equation draw:name="f30" draw:formula="209"/>
          <draw:equation draw:name="f31" draw:formula="270"/>
          <draw:equation draw:name="f32" draw:formula="482"/>
          <draw:equation draw:name="f33" draw:formula="?f2 - ?f0"/>
          <draw:equation draw:name="f34" draw:formula="?f1 - ?f0"/>
          <draw:equation draw:name="f35" draw:formula="?f34 / 5772"/>
          <draw:equation draw:name="f36" draw:formula="?f33 / 656"/>
          <draw:equation draw:name="f37" draw:formula="6 / ?f35"/>
          <draw:equation draw:name="f38" draw:formula="2 / ?f36"/>
          <draw:equation draw:name="f39" draw:formula="2542 / ?f35"/>
          <draw:equation draw:name="f40" draw:formula="0 / ?f36"/>
          <draw:equation draw:name="f41" draw:formula="4374 / ?f35"/>
          <draw:equation draw:name="f42" draw:formula="367 / ?f36"/>
          <draw:equation draw:name="f43" draw:formula="5766 / ?f35"/>
          <draw:equation draw:name="f44" draw:formula="55 / ?f36"/>
          <draw:equation draw:name="f45" draw:formula="5772 / ?f35"/>
          <draw:equation draw:name="f46" draw:formula="213 / ?f36"/>
          <draw:equation draw:name="f47" draw:formula="4302 / ?f35"/>
          <draw:equation draw:name="f48" draw:formula="439 / ?f36"/>
          <draw:equation draw:name="f49" draw:formula="1488 / ?f35"/>
          <draw:equation draw:name="f50" draw:formula="201 / ?f36"/>
          <draw:equation draw:name="f51" draw:formula="0 / ?f35"/>
          <draw:equation draw:name="f52" draw:formula="656 / ?f36"/>
        </draw:enhanced-geometry>
      </draw:custom-shape>
      <draw:custom-shape svg:x="6.38889in" svg:y="6.80208in" svg:width="6.94444in" svg:height="0.69792in" draw:id="id139" draw:style-name="a745" draw:name="手繪多邊形​​ 10">
        <svg:title/>
        <svg:desc/>
        <text:p text:style-name="a743" text:class-names="" text:cond-style-name=""><text:span text:style-name="a742" text:class-names=""/></text:p>
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 draw:mirror-vertical="true">
          <draw:equation draw:name="f0" draw:formula="0"/>
          <draw:equation draw:name="f1" draw:formula="3000"/>
          <draw:equation draw:name="f2" draw:formula="595"/>
          <draw:equation draw:name="f3" draw:formula="174"/>
          <draw:equation draw:name="f4" draw:formula="102"/>
          <draw:equation draw:name="f5" draw:formula="1168"/>
          <draw:equation draw:name="f6" draw:formula="533"/>
          <draw:equation draw:name="f7" draw:formula="1668"/>
          <draw:equation draw:name="f8" draw:formula="564"/>
          <draw:equation draw:name="f9" draw:formula="2168"/>
          <draw:equation draw:name="f10" draw:formula="2778"/>
          <draw:equation draw:name="f11" draw:formula="279"/>
          <draw:equation draw:name="f12" draw:formula="186"/>
          <draw:equation draw:name="f13" draw:formula="6"/>
          <draw:equation draw:name="f14" draw:formula="?f2 - ?f0"/>
          <draw:equation draw:name="f15" draw:formula="?f1 - ?f0"/>
          <draw:equation draw:name="f16" draw:formula="?f15 / 3000"/>
          <draw:equation draw:name="f17" draw:formula="?f14 / 595"/>
          <draw:equation draw:name="f18" draw:formula="0 / ?f16"/>
          <draw:equation draw:name="f19" draw:formula="0 / ?f17"/>
          <draw:equation draw:name="f20" draw:formula="1668 / ?f16"/>
          <draw:equation draw:name="f21" draw:formula="564 / ?f17"/>
          <draw:equation draw:name="f22" draw:formula="3000 / ?f16"/>
          <draw:equation draw:name="f23" draw:formula="186 / ?f17"/>
          <draw:equation draw:name="f24" draw:formula="6 / ?f17"/>
          <draw:equation draw:name="f25" draw:formula="595 / ?f17"/>
        </draw:enhanced-geometry>
      </draw:custom-shape>
      <presentation:notes style:page-layout-name="pageLayout2" draw:style-name="a775">
        <draw:frame draw:id="id13" presentation:style-name="a748" draw:name="頁首預留位置 1" svg:x="0in" svg:y="0in" svg:width="3.22141in" svg:height="0.54477in" presentation:class="header" presentation:placeholder="false">
          <draw:text-box>
            <text:p text:style-name="a747" text:class-names="" text:cond-style-name=""><text:span text:style-name="a746" text:class-names=""/></text:p>
          </draw:text-box>
          <svg:title/>
          <svg:desc/>
        </draw:frame>
        <draw:frame draw:id="id14" presentation:style-name="a752" draw:name="日期預留位置 2" svg:x="4.2109in" svg:y="0in" svg:width="3.22141in" svg:height="0.54477in" presentation:class="date-time" presentation:placeholder="false">
          <draw:text-box>
            <text:p text:style-name="a751" text:class-names="" text:cond-style-name=""><text:span text:style-name="a749" text:class-names=""><text:date text:fixed="false" style:data-style-name="a750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753" draw:name="投影片影像預留位置 3">
          <svg:title/>
          <svg:desc/>
        </draw:page-thumbnail>
        <draw:frame draw:id="id16" presentation:style-name="a768" draw:name="備忘稿預留位置 4" svg:x="0.7434in" svg:y="5.22524in" svg:width="5.94722in" svg:height="4.2752in" presentation:class="notes" presentation:placeholder="false">
          <draw:text-box>
            <text:p text:style-name="a755" text:class-names="" text:cond-style-name=""><text:span text:style-name="a754" text:class-names="">按一下以編輯母片文字樣式</text:span></text:p>
            <text:list text:style-name="a758">
              <text:list-item>
                <text:list text:style-name="a758">
                  <text:list-item>
                    <text:p text:style-name="a757" text:class-names="" text:cond-style-name=""><text:span text:style-name="a756" text:class-names="">第二層</text:span></text:p>
                  </text:list-item>
                </text:list>
              </text:list-item>
            </text:list>
            <text:list text:style-name="a761">
              <text:list-item>
                <text:list text:style-name="a761">
                  <text:list-item>
                    <text:list text:style-name="a761">
                      <text:list-item>
                        <text:p text:style-name="a760" text:class-names="" text:cond-style-name=""><text:span text:style-name="a75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4">
              <text:list-item>
                <text:list text:style-name="a764">
                  <text:list-item>
                    <text:list text:style-name="a764">
                      <text:list-item>
                        <text:list text:style-name="a764">
                          <text:list-item>
                            <text:p text:style-name="a763" text:class-names="" text:cond-style-name=""><text:span text:style-name="a76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7">
              <text:list-item>
                <text:list text:style-name="a767">
                  <text:list-item>
                    <text:list text:style-name="a767">
                      <text:list-item>
                        <text:list text:style-name="a767">
                          <text:list-item>
                            <text:list text:style-name="a767">
                              <text:list-item>
                                <text:p text:style-name="a766" text:class-names="" text:cond-style-name=""><text:span text:style-name="a76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771" draw:name="頁尾預留位置 5" svg:x="0in" svg:y="10.31287in" svg:width="3.22141in" svg:height="0.54477in" presentation:class="footer" presentation:placeholder="false">
          <draw:text-box>
            <text:p text:style-name="a770" text:class-names="" text:cond-style-name=""><text:span text:style-name="a769" text:class-names=""/></text:p>
          </draw:text-box>
          <svg:title/>
          <svg:desc/>
        </draw:frame>
        <draw:frame draw:id="id18" presentation:style-name="a774" draw:name="投影片編號預留位置 6" svg:x="4.2109in" svg:y="10.31287in" svg:width="3.22141in" svg:height="0.54477in" presentation:class="page-number" presentation:placeholder="false">
          <draw:text-box>
            <text:p text:style-name="a773" text:class-names="" text:cond-style-name=""><text:span text:style-name="a77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777">
      <draw:g draw:name="群組 24" draw:id="id140">
        <svg:title/>
        <svg:desc/>
        <draw:custom-shape svg:x="0.00285in" svg:y="0.01587in" svg:width="13.33in" svg:height="7.5in" draw:id="id146" draw:layer="Master1-bg" draw:style-name="a811" draw:name="矩形 25">
          <svg:title/>
          <svg:desc/>
          <text:p text:style-name="a810" text:class-names="" text:cond-style-name=""><text:span text:style-name="a80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47">
          <svg:title/>
          <svg:desc/>
          <draw:custom-shape svg:x="-0.0179in" svg:y="-0.00781in" svg:width="13.36111in" svg:height="1.13889in" draw:id="id148" draw:layer="Master1-bg" draw:style-name="a815" draw:name="手繪多邊形 27">
            <svg:title/>
            <svg:desc/>
            <text:p text:style-name="a813" text:class-names="" text:cond-style-name=""><text:span text:style-name="a81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49" draw:layer="Master1-bg" draw:style-name="a819" draw:name="手繪多邊形 28">
            <svg:title/>
            <svg:desc/>
            <text:p text:style-name="a817" text:class-names="" text:cond-style-name=""><text:span text:style-name="a81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50">
            <svg:title/>
            <svg:desc/>
            <draw:custom-shape svg:width="13.36111in" svg:height="0.71in" draw:id="id151" draw:layer="Master1-bg" draw:style-name="a822" draw:transform="translate(-6.68055in -0.355in) rotate(-6.23539) translate(6.6488in 0.57636in)" draw:name="手繪多邊形 31">
              <svg:title/>
              <svg:desc/>
              <text:p text:style-name="a821" text:class-names="" text:cond-style-name=""><text:span text:style-name="a82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52" draw:layer="Master1-bg" draw:style-name="a825" draw:transform="translate(-6.68986in -0.29in) rotate(-6.23539) translate(6.66502in 0.59169in)" draw:name="手繪多邊形​​ 32">
              <svg:title/>
              <svg:desc/>
              <text:p text:style-name="a824" text:class-names="" text:cond-style-name=""><text:span text:style-name="a82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41" presentation:style-name="a781" draw:name="標題 1" svg:x="0.66667in" svg:y="0.77in" svg:width="12in" svg:height="1.25in" presentation:class="title" presentation:placeholder="false">
        <draw:text-box>
          <text:p text:style-name="a780" text:class-names="" text:cond-style-name=""><text:span text:style-name="a778" text:class-names="">按一下以編輯母片標題樣式</text:span><text:span text:style-name="a779" text:class-names=""/></text:p>
        </draw:text-box>
        <svg:title/>
        <svg:desc/>
      </draw:frame>
      <draw:frame draw:id="id142" presentation:style-name="a798" draw:name="直排文字預留位置 2" svg:x="0.66667in" svg:y="2.11667in" svg:width="12in" svg:height="4.8in" presentation:class="outline" presentation:placeholder="false">
        <draw:text-box>
          <text:list text:style-name="a784">
            <text:list-item>
              <text:p text:style-name="a783" text:class-names="" text:cond-style-name=""><text:span text:style-name="a782" text:class-names="">按一下以編輯母片文字樣式</text:span></text:p>
            </text:list-item>
          </text:list>
          <text:list text:style-name="a787">
            <text:list-item>
              <text:list text:style-name="a787">
                <text:list-item>
                  <text:p text:style-name="a786" text:class-names="" text:cond-style-name=""><text:span text:style-name="a785" text:class-names="">第二層</text:span></text:p>
                </text:list-item>
              </text:list>
            </text:list-item>
          </text:list>
          <text:list text:style-name="a790">
            <text:list-item>
              <text:list text:style-name="a790">
                <text:list-item>
                  <text:list text:style-name="a790">
                    <text:list-item>
                      <text:p text:style-name="a789" text:class-names="" text:cond-style-name=""><text:span text:style-name="a788" text:class-names="">第三層</text:span></text:p>
                    </text:list-item>
                  </text:list>
                </text:list-item>
              </text:list>
            </text:list-item>
          </text:list>
          <text:list text:style-name="a793">
            <text:list-item>
              <text:list text:style-name="a793">
                <text:list-item>
                  <text:list text:style-name="a793">
                    <text:list-item>
                      <text:list text:style-name="a793">
                        <text:list-item>
                          <text:p text:style-name="a792" text:class-names="" text:cond-style-name=""><text:span text:style-name="a79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97">
            <text:list-item>
              <text:list text:style-name="a797">
                <text:list-item>
                  <text:list text:style-name="a797">
                    <text:list-item>
                      <text:list text:style-name="a797">
                        <text:list-item>
                          <text:list text:style-name="a797">
                            <text:list-item>
                              <text:p text:style-name="a796" text:class-names="" text:cond-style-name=""><text:span text:style-name="a794" text:class-names="">第五層</text:span><text:span text:style-name="a79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43" presentation:style-name="a802" draw:name="日期預留位置 3" svg:x="0.66667in" svg:y="6.95139in" svg:width="3.11111in" svg:height="0.39931in" presentation:class="date-time" presentation:placeholder="false">
        <draw:text-box>
          <text:p text:style-name="a801" text:class-names="" text:cond-style-name=""><text:span text:style-name="a799" text:class-names=""><text:date text:fixed="false" style:data-style-name="a800">2024年7月18日</text:date></text:span></text:p>
        </draw:text-box>
        <svg:title/>
        <svg:desc/>
      </draw:frame>
      <draw:frame draw:id="id144" presentation:style-name="a805" draw:name="頁尾預留位置 4" svg:x="3.88889in" svg:y="6.95139in" svg:width="4.88889in" svg:height="0.39931in" presentation:class="footer" presentation:placeholder="false">
        <draw:text-box>
          <text:p text:style-name="a804" text:class-names="" text:cond-style-name=""><text:span text:style-name="a803" text:class-names="">新增頁尾</text:span></text:p>
        </draw:text-box>
        <svg:title/>
        <svg:desc/>
      </draw:frame>
      <draw:frame draw:id="id145" presentation:style-name="a808" draw:name="投影片編號預留位置 5" svg:x="11.55556in" svg:y="6.95139in" svg:width="1.11111in" svg:height="0.39931in" presentation:class="page-number" presentation:placeholder="false">
        <draw:text-box>
          <text:p text:style-name="a807" text:class-names="" text:cond-style-name=""><text:span text:style-name="a806" text:class-names=""><text:page-number style:num-format="1" text:fixed="false"/></text:span></text:p>
        </draw:text-box>
        <svg:title/>
        <svg:desc/>
      </draw:frame>
      <presentation:notes style:page-layout-name="pageLayout2" draw:style-name="a855">
        <draw:frame draw:id="id13" presentation:style-name="a828" draw:name="頁首預留位置 1" svg:x="0in" svg:y="0in" svg:width="3.22141in" svg:height="0.54477in" presentation:class="header" presentation:placeholder="false">
          <draw:text-box>
            <text:p text:style-name="a827" text:class-names="" text:cond-style-name=""><text:span text:style-name="a826" text:class-names=""/></text:p>
          </draw:text-box>
          <svg:title/>
          <svg:desc/>
        </draw:frame>
        <draw:frame draw:id="id14" presentation:style-name="a832" draw:name="日期預留位置 2" svg:x="4.2109in" svg:y="0in" svg:width="3.22141in" svg:height="0.54477in" presentation:class="date-time" presentation:placeholder="false">
          <draw:text-box>
            <text:p text:style-name="a831" text:class-names="" text:cond-style-name=""><text:span text:style-name="a829" text:class-names=""><text:date text:fixed="false" style:data-style-name="a830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833" draw:name="投影片影像預留位置 3">
          <svg:title/>
          <svg:desc/>
        </draw:page-thumbnail>
        <draw:frame draw:id="id16" presentation:style-name="a848" draw:name="備忘稿預留位置 4" svg:x="0.7434in" svg:y="5.22524in" svg:width="5.94722in" svg:height="4.2752in" presentation:class="notes" presentation:placeholder="false">
          <draw:text-box>
            <text:p text:style-name="a835" text:class-names="" text:cond-style-name=""><text:span text:style-name="a834" text:class-names="">按一下以編輯母片文字樣式</text:span></text:p>
            <text:list text:style-name="a838">
              <text:list-item>
                <text:list text:style-name="a838">
                  <text:list-item>
                    <text:p text:style-name="a837" text:class-names="" text:cond-style-name=""><text:span text:style-name="a836" text:class-names="">第二層</text:span></text:p>
                  </text:list-item>
                </text:list>
              </text:list-item>
            </text:list>
            <text:list text:style-name="a841">
              <text:list-item>
                <text:list text:style-name="a841">
                  <text:list-item>
                    <text:list text:style-name="a841">
                      <text:list-item>
                        <text:p text:style-name="a840" text:class-names="" text:cond-style-name=""><text:span text:style-name="a8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44">
              <text:list-item>
                <text:list text:style-name="a844">
                  <text:list-item>
                    <text:list text:style-name="a844">
                      <text:list-item>
                        <text:list text:style-name="a844">
                          <text:list-item>
                            <text:p text:style-name="a843" text:class-names="" text:cond-style-name=""><text:span text:style-name="a8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47">
              <text:list-item>
                <text:list text:style-name="a847">
                  <text:list-item>
                    <text:list text:style-name="a847">
                      <text:list-item>
                        <text:list text:style-name="a847">
                          <text:list-item>
                            <text:list text:style-name="a847">
                              <text:list-item>
                                <text:p text:style-name="a846" text:class-names="" text:cond-style-name=""><text:span text:style-name="a8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851" draw:name="頁尾預留位置 5" svg:x="0in" svg:y="10.31287in" svg:width="3.22141in" svg:height="0.54477in" presentation:class="footer" presentation:placeholder="false">
          <draw:text-box>
            <text:p text:style-name="a850" text:class-names="" text:cond-style-name=""><text:span text:style-name="a849" text:class-names=""/></text:p>
          </draw:text-box>
          <svg:title/>
          <svg:desc/>
        </draw:frame>
        <draw:frame draw:id="id18" presentation:style-name="a854" draw:name="投影片編號預留位置 6" svg:x="4.2109in" svg:y="10.31287in" svg:width="3.22141in" svg:height="0.54477in" presentation:class="page-number" presentation:placeholder="false">
          <draw:text-box>
            <text:p text:style-name="a853" text:class-names="" text:cond-style-name=""><text:span text:style-name="a85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857">
      <draw:g draw:name="群組 24" draw:id="id153">
        <svg:title/>
        <svg:desc/>
        <draw:custom-shape svg:x="0.00285in" svg:y="0.01587in" svg:width="13.33in" svg:height="7.5in" draw:id="id159" draw:layer="Master1-bg" draw:style-name="a891" draw:name="矩形 25">
          <svg:title/>
          <svg:desc/>
          <text:p text:style-name="a890" text:class-names="" text:cond-style-name=""><text:span text:style-name="a8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g draw:name="群組 26" draw:id="id160">
          <svg:title/>
          <svg:desc/>
          <draw:custom-shape svg:x="-0.0179in" svg:y="-0.00781in" svg:width="13.36111in" svg:height="1.13889in" draw:id="id161" draw:layer="Master1-bg" draw:style-name="a895" draw:name="手繪多邊形 27">
            <svg:title/>
            <svg:desc/>
            <text:p text:style-name="a893" text:class-names="" text:cond-style-name=""><text:span text:style-name="a892" text:class-names=""/></text:p>
            <draw:enhanced-geometry xmlns:dr3d="urn:oasis:names:tc:opendocument:xmlns:dr3d:1.0" draw:type="non-primitive" svg:viewBox="0 0 5772 656" draw:enhanced-path="M ?f3 ?f4 L ?f5 ?f0 C ?f6 ?f7 ?f8 ?f9 ?f10 ?f9 ?f11 ?f9 ?f12 ?f13 ?f14 ?f15 L ?f1 ?f16 C ?f17 ?f18 ?f19 ?f20 ?f21 ?f22 ?f23 ?f24 ?f25 ?f26 ?f27 ?f28 ?f29 ?f30 ?f31 ?f32 ?f0 ?f2 L ?f3 ?f4 Z N" draw:text-areas="?f51 ?f40 ?f45 ?f52" draw:glue-points="?f37 ?f38 ?f39 ?f40 ?f41 ?f42 ?f43 ?f44 ?f45 ?f46 ?f47 ?f48 ?f49 ?f50 ?f51 ?f52 ?f37 ?f38" draw:glue-point-leaving-directions="-90, -90, -90, -90, -90, -90, -90, -90, -90">
              <draw:equation draw:name="f0" draw:formula="0"/>
              <draw:equation draw:name="f1" draw:formula="5772"/>
              <draw:equation draw:name="f2" draw:formula="656"/>
              <draw:equation draw:name="f3" draw:formula="6"/>
              <draw:equation draw:name="f4" draw:formula="2"/>
              <draw:equation draw:name="f5" draw:formula="2542"/>
              <draw:equation draw:name="f6" draw:formula="2746"/>
              <draw:equation draw:name="f7" draw:formula="101"/>
              <draw:equation draw:name="f8" draw:formula="3828"/>
              <draw:equation draw:name="f9" draw:formula="367"/>
              <draw:equation draw:name="f10" draw:formula="4374"/>
              <draw:equation draw:name="f11" draw:formula="4920"/>
              <draw:equation draw:name="f12" draw:formula="5526"/>
              <draw:equation draw:name="f13" draw:formula="152"/>
              <draw:equation draw:name="f14" draw:formula="5766"/>
              <draw:equation draw:name="f15" draw:formula="55"/>
              <draw:equation draw:name="f16" draw:formula="213"/>
              <draw:equation draw:name="f17" draw:formula="5670"/>
              <draw:equation draw:name="f18" draw:formula="257"/>
              <draw:equation draw:name="f19" draw:formula="5016"/>
              <draw:equation draw:name="f20" draw:formula="441"/>
              <draw:equation draw:name="f21" draw:formula="4302"/>
              <draw:equation draw:name="f22" draw:formula="439"/>
              <draw:equation draw:name="f23" draw:formula="3588"/>
              <draw:equation draw:name="f24" draw:formula="437"/>
              <draw:equation draw:name="f25" draw:formula="2205"/>
              <draw:equation draw:name="f26" draw:formula="165"/>
              <draw:equation draw:name="f27" draw:formula="1488"/>
              <draw:equation draw:name="f28" draw:formula="201"/>
              <draw:equation draw:name="f29" draw:formula="750"/>
              <draw:equation draw:name="f30" draw:formula="209"/>
              <draw:equation draw:name="f31" draw:formula="270"/>
              <draw:equation draw:name="f32" draw:formula="482"/>
              <draw:equation draw:name="f33" draw:formula="?f2 - ?f0"/>
              <draw:equation draw:name="f34" draw:formula="?f1 - ?f0"/>
              <draw:equation draw:name="f35" draw:formula="?f34 / 5772"/>
              <draw:equation draw:name="f36" draw:formula="?f33 / 656"/>
              <draw:equation draw:name="f37" draw:formula="6 / ?f35"/>
              <draw:equation draw:name="f38" draw:formula="2 / ?f36"/>
              <draw:equation draw:name="f39" draw:formula="2542 / ?f35"/>
              <draw:equation draw:name="f40" draw:formula="0 / ?f36"/>
              <draw:equation draw:name="f41" draw:formula="4374 / ?f35"/>
              <draw:equation draw:name="f42" draw:formula="367 / ?f36"/>
              <draw:equation draw:name="f43" draw:formula="5766 / ?f35"/>
              <draw:equation draw:name="f44" draw:formula="55 / ?f36"/>
              <draw:equation draw:name="f45" draw:formula="5772 / ?f35"/>
              <draw:equation draw:name="f46" draw:formula="213 / ?f36"/>
              <draw:equation draw:name="f47" draw:formula="4302 / ?f35"/>
              <draw:equation draw:name="f48" draw:formula="439 / ?f36"/>
              <draw:equation draw:name="f49" draw:formula="1488 / ?f35"/>
              <draw:equation draw:name="f50" draw:formula="201 / ?f36"/>
              <draw:equation draw:name="f51" draw:formula="0 / ?f35"/>
              <draw:equation draw:name="f52" draw:formula="656 / ?f36"/>
            </draw:enhanced-geometry>
          </draw:custom-shape>
          <draw:custom-shape svg:x="6.38487in" svg:y="-0.00781in" svg:width="6.94444in" svg:height="0.69792in" draw:id="id162" draw:layer="Master1-bg" draw:style-name="a899" draw:name="手繪多邊形 28">
            <svg:title/>
            <svg:desc/>
            <text:p text:style-name="a897" text:class-names="" text:cond-style-name=""><text:span text:style-name="a896" text:class-names=""/></text:p>
            <draw:enhanced-geometry xmlns:dr3d="urn:oasis:names:tc:opendocument:xmlns:dr3d:1.0" draw:type="non-primitive" svg:viewBox="0 0 3000 595" draw:enhanced-path="M ?f0 ?f0 C ?f3 ?f4 ?f5 ?f6 ?f7 ?f8 ?f9 ?f2 ?f10 ?f11 ?f1 ?f12 L ?f1 ?f13 ?f0 ?f0 Z N" draw:text-areas="?f18 ?f19 ?f22 ?f25" draw:glue-points="?f18 ?f19 ?f20 ?f21 ?f22 ?f23 ?f22 ?f24 ?f18 ?f19" draw:glue-point-leaving-directions="-90, -90, -90, -90, -90">
              <draw:equation draw:name="f0" draw:formula="0"/>
              <draw:equation draw:name="f1" draw:formula="3000"/>
              <draw:equation draw:name="f2" draw:formula="595"/>
              <draw:equation draw:name="f3" draw:formula="174"/>
              <draw:equation draw:name="f4" draw:formula="102"/>
              <draw:equation draw:name="f5" draw:formula="1168"/>
              <draw:equation draw:name="f6" draw:formula="533"/>
              <draw:equation draw:name="f7" draw:formula="1668"/>
              <draw:equation draw:name="f8" draw:formula="564"/>
              <draw:equation draw:name="f9" draw:formula="2168"/>
              <draw:equation draw:name="f10" draw:formula="2778"/>
              <draw:equation draw:name="f11" draw:formula="279"/>
              <draw:equation draw:name="f12" draw:formula="186"/>
              <draw:equation draw:name="f13" draw:formula="6"/>
              <draw:equation draw:name="f14" draw:formula="?f2 - ?f0"/>
              <draw:equation draw:name="f15" draw:formula="?f1 - ?f0"/>
              <draw:equation draw:name="f16" draw:formula="?f15 / 3000"/>
              <draw:equation draw:name="f17" draw:formula="?f14 / 595"/>
              <draw:equation draw:name="f18" draw:formula="0 / ?f16"/>
              <draw:equation draw:name="f19" draw:formula="0 / ?f17"/>
              <draw:equation draw:name="f20" draw:formula="1668 / ?f16"/>
              <draw:equation draw:name="f21" draw:formula="564 / ?f17"/>
              <draw:equation draw:name="f22" draw:formula="3000 / ?f16"/>
              <draw:equation draw:name="f23" draw:formula="186 / ?f17"/>
              <draw:equation draw:name="f24" draw:formula="6 / ?f17"/>
              <draw:equation draw:name="f25" draw:formula="595 / ?f17"/>
            </draw:enhanced-geometry>
          </draw:custom-shape>
          <draw:g draw:name="群組 30" draw:id="id163">
            <svg:title/>
            <svg:desc/>
            <draw:custom-shape svg:width="13.36111in" svg:height="0.71in" draw:id="id164" draw:layer="Master1-bg" draw:style-name="a902" draw:transform="translate(-6.68055in -0.355in) rotate(-6.23539) translate(6.6488in 0.57636in)" draw:name="手繪多邊形 31">
              <svg:title/>
              <svg:desc/>
              <text:p text:style-name="a901" text:class-names="" text:cond-style-name=""><text:span text:style-name="a900" text:class-names=""/></text:p>
              <draw:enhanced-geometry xmlns:dr3d="urn:oasis:names:tc:opendocument:xmlns:dr3d:1.0" draw:type="non-primitive" svg:viewBox="0 0 5772 1055" draw:enhanced-path="M ?f0 ?f3 C ?f4 ?f5 ?f6 ?f7 ?f8 ?f4 ?f9 ?f10 ?f11 ?f2 ?f12 ?f13 ?f14 ?f15 ?f16 ?f17 ?f1 ?f0 N" draw:text-areas="?f22 ?f29 ?f28 ?f30" draw:glue-points="?f22 ?f23 ?f24 ?f25 ?f26 ?f27 ?f28 ?f29" draw:glue-point-leaving-directions="-90, -90, -90, -90">
                <draw:equation draw:name="f0" draw:formula="0"/>
                <draw:equation draw:name="f1" draw:formula="5772"/>
                <draw:equation draw:name="f2" draw:formula="1055"/>
                <draw:equation draw:name="f3" draw:formula="966"/>
                <draw:equation draw:name="f4" draw:formula="282"/>
                <draw:equation draw:name="f5" draw:formula="738"/>
                <draw:equation draw:name="f6" draw:formula="923"/>
                <draw:equation draw:name="f7" draw:formula="275"/>
                <draw:equation draw:name="f8" draw:formula="1608"/>
                <draw:equation draw:name="f9" draw:formula="2293"/>
                <draw:equation draw:name="f10" draw:formula="289"/>
                <draw:equation draw:name="f11" draw:formula="3416"/>
                <draw:equation draw:name="f12" draw:formula="4110"/>
                <draw:equation draw:name="f13" draw:formula="1008"/>
                <draw:equation draw:name="f14" draw:formula="4804"/>
                <draw:equation draw:name="f15" draw:formula="961"/>
                <draw:equation draw:name="f16" draw:formula="5426"/>
                <draw:equation draw:name="f17" draw:formula="210"/>
                <draw:equation draw:name="f18" draw:formula="?f2 - ?f0"/>
                <draw:equation draw:name="f19" draw:formula="?f1 - ?f0"/>
                <draw:equation draw:name="f20" draw:formula="?f19 / 5772"/>
                <draw:equation draw:name="f21" draw:formula="?f18 / 1055"/>
                <draw:equation draw:name="f22" draw:formula="0 / ?f20"/>
                <draw:equation draw:name="f23" draw:formula="966 / ?f21"/>
                <draw:equation draw:name="f24" draw:formula="1608 / ?f20"/>
                <draw:equation draw:name="f25" draw:formula="282 / ?f21"/>
                <draw:equation draw:name="f26" draw:formula="4110 / ?f20"/>
                <draw:equation draw:name="f27" draw:formula="1008 / ?f21"/>
                <draw:equation draw:name="f28" draw:formula="5772 / ?f20"/>
                <draw:equation draw:name="f29" draw:formula="0 / ?f21"/>
                <draw:equation draw:name="f30" draw:formula="1055 / ?f21"/>
              </draw:enhanced-geometry>
            </draw:custom-shape>
            <draw:custom-shape svg:width="13.37972in" svg:height="0.58in" draw:id="id165" draw:layer="Master1-bg" draw:style-name="a905" draw:transform="translate(-6.68986in -0.29in) rotate(-6.23539) translate(6.66502in 0.59169in)" draw:name="手繪多邊形​​ 32">
              <svg:title/>
              <svg:desc/>
              <text:p text:style-name="a904" text:class-names="" text:cond-style-name=""><text:span text:style-name="a903" text:class-names=""/></text:p>
              <draw:enhanced-geometry xmlns:dr3d="urn:oasis:names:tc:opendocument:xmlns:dr3d:1.0" draw:type="non-primitive" svg:viewBox="0 0 5766 854" draw:enhanced-path="M ?f0 ?f3 C ?f4 ?f5 ?f6 ?f7 ?f8 ?f9 ?f10 ?f11 ?f12 ?f2 ?f13 ?f14 ?f15 ?f16 ?f17 ?f18 ?f1 ?f0 N" draw:text-areas="?f23 ?f30 ?f29 ?f31" draw:glue-points="?f23 ?f24 ?f25 ?f26 ?f27 ?f28 ?f29 ?f30" draw:glue-point-leaving-directions="-90, -90, -90, -90">
                <draw:equation draw:name="f0" draw:formula="0"/>
                <draw:equation draw:name="f1" draw:formula="5766"/>
                <draw:equation draw:name="f2" draw:formula="854"/>
                <draw:equation draw:name="f3" draw:formula="732"/>
                <draw:equation draw:name="f4" draw:formula="273"/>
                <draw:equation draw:name="f5" draw:formula="647"/>
                <draw:equation draw:name="f6" draw:formula="951"/>
                <draw:equation draw:name="f7" draw:formula="214"/>
                <draw:equation draw:name="f8" draw:formula="1638"/>
                <draw:equation draw:name="f9" draw:formula="228"/>
                <draw:equation draw:name="f10" draw:formula="2325"/>
                <draw:equation draw:name="f11" draw:formula="242"/>
                <draw:equation draw:name="f12" draw:formula="3434"/>
                <draw:equation draw:name="f13" draw:formula="4122"/>
                <draw:equation draw:name="f14" draw:formula="816"/>
                <draw:equation draw:name="f15" draw:formula="4810"/>
                <draw:equation draw:name="f16" draw:formula="778"/>
                <draw:equation draw:name="f17" draw:formula="5424"/>
                <draw:equation draw:name="f18" draw:formula="170"/>
                <draw:equation draw:name="f19" draw:formula="?f2 - ?f0"/>
                <draw:equation draw:name="f20" draw:formula="?f1 - ?f0"/>
                <draw:equation draw:name="f21" draw:formula="?f20 / 5766"/>
                <draw:equation draw:name="f22" draw:formula="?f19 / 854"/>
                <draw:equation draw:name="f23" draw:formula="0 / ?f21"/>
                <draw:equation draw:name="f24" draw:formula="732 / ?f22"/>
                <draw:equation draw:name="f25" draw:formula="1638 / ?f21"/>
                <draw:equation draw:name="f26" draw:formula="228 / ?f22"/>
                <draw:equation draw:name="f27" draw:formula="4122 / ?f21"/>
                <draw:equation draw:name="f28" draw:formula="816 / ?f22"/>
                <draw:equation draw:name="f29" draw:formula="5766 / ?f21"/>
                <draw:equation draw:name="f30" draw:formula="0 / ?f22"/>
                <draw:equation draw:name="f31" draw:formula="854 / ?f22"/>
              </draw:enhanced-geometry>
            </draw:custom-shape>
          </draw:g>
        </draw:g>
      </draw:g>
      <draw:frame draw:id="id154" presentation:style-name="a861" draw:name="直排標題 1" svg:x="9.66667in" svg:y="1in" svg:width="3in" svg:height="5.69965in" presentation:class="title" presentation:placeholder="false">
        <draw:text-box>
          <text:p text:style-name="a860" text:class-names="" text:cond-style-name=""><text:span text:style-name="a858" text:class-names="">按一下以編輯母片標題樣式</text:span><text:span text:style-name="a859" text:class-names=""/></text:p>
        </draw:text-box>
        <svg:title/>
        <svg:desc/>
      </draw:frame>
      <draw:frame draw:id="id155" presentation:style-name="a878" draw:name="直排文字預留位置 2" svg:x="0.66667in" svg:y="1in" svg:width="8.77778in" svg:height="5.69965in" presentation:class="outline" presentation:placeholder="false">
        <draw:text-box>
          <text:list text:style-name="a864">
            <text:list-item>
              <text:p text:style-name="a863" text:class-names="" text:cond-style-name=""><text:span text:style-name="a862" text:class-names="">按一下以編輯母片文字樣式</text:span></text:p>
            </text:list-item>
          </text:list>
          <text:list text:style-name="a867">
            <text:list-item>
              <text:list text:style-name="a867">
                <text:list-item>
                  <text:p text:style-name="a866" text:class-names="" text:cond-style-name=""><text:span text:style-name="a865" text:class-names="">第二層</text:span></text:p>
                </text:list-item>
              </text:list>
            </text:list-item>
          </text:list>
          <text:list text:style-name="a870">
            <text:list-item>
              <text:list text:style-name="a870">
                <text:list-item>
                  <text:list text:style-name="a870">
                    <text:list-item>
                      <text:p text:style-name="a869" text:class-names="" text:cond-style-name=""><text:span text:style-name="a868" text:class-names="">第三層</text:span></text:p>
                    </text:list-item>
                  </text:list>
                </text:list-item>
              </text:list>
            </text:list-item>
          </text:list>
          <text:list text:style-name="a873">
            <text:list-item>
              <text:list text:style-name="a873">
                <text:list-item>
                  <text:list text:style-name="a873">
                    <text:list-item>
                      <text:list text:style-name="a873">
                        <text:list-item>
                          <text:p text:style-name="a872" text:class-names="" text:cond-style-name=""><text:span text:style-name="a871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877">
            <text:list-item>
              <text:list text:style-name="a877">
                <text:list-item>
                  <text:list text:style-name="a877">
                    <text:list-item>
                      <text:list text:style-name="a877">
                        <text:list-item>
                          <text:list text:style-name="a877">
                            <text:list-item>
                              <text:p text:style-name="a876" text:class-names="" text:cond-style-name=""><text:span text:style-name="a874" text:class-names="">第五層</text:span><text:span text:style-name="a87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56" presentation:style-name="a882" draw:name="日期預留位置 3" svg:x="0.66667in" svg:y="6.95139in" svg:width="3.11111in" svg:height="0.39931in" presentation:class="date-time" presentation:placeholder="false">
        <draw:text-box>
          <text:p text:style-name="a881" text:class-names="" text:cond-style-name=""><text:span text:style-name="a879" text:class-names=""><text:date text:fixed="false" style:data-style-name="a880">2024年7月18日</text:date></text:span></text:p>
        </draw:text-box>
        <svg:title/>
        <svg:desc/>
      </draw:frame>
      <draw:frame draw:id="id157" presentation:style-name="a885" draw:name="頁尾預留位置 4" svg:x="3.88889in" svg:y="6.95139in" svg:width="4.88889in" svg:height="0.39931in" presentation:class="footer" presentation:placeholder="false">
        <draw:text-box>
          <text:p text:style-name="a884" text:class-names="" text:cond-style-name=""><text:span text:style-name="a883" text:class-names="">新增頁尾</text:span></text:p>
        </draw:text-box>
        <svg:title/>
        <svg:desc/>
      </draw:frame>
      <draw:frame draw:id="id158" presentation:style-name="a888" draw:name="投影片編號預留位置 5" svg:x="11.55556in" svg:y="6.95139in" svg:width="1.11111in" svg:height="0.39931in" presentation:class="page-number" presentation:placeholder="false">
        <draw:text-box>
          <text:p text:style-name="a887" text:class-names="" text:cond-style-name=""><text:span text:style-name="a886" text:class-names=""><text:page-number style:num-format="1" text:fixed="false"/></text:span></text:p>
        </draw:text-box>
        <svg:title/>
        <svg:desc/>
      </draw:frame>
      <presentation:notes style:page-layout-name="pageLayout2" draw:style-name="a935">
        <draw:frame draw:id="id13" presentation:style-name="a908" draw:name="頁首預留位置 1" svg:x="0in" svg:y="0in" svg:width="3.22141in" svg:height="0.54477in" presentation:class="header" presentation:placeholder="false">
          <draw:text-box>
            <text:p text:style-name="a907" text:class-names="" text:cond-style-name=""><text:span text:style-name="a906" text:class-names=""/></text:p>
          </draw:text-box>
          <svg:title/>
          <svg:desc/>
        </draw:frame>
        <draw:frame draw:id="id14" presentation:style-name="a912" draw:name="日期預留位置 2" svg:x="4.2109in" svg:y="0in" svg:width="3.22141in" svg:height="0.54477in" presentation:class="date-time" presentation:placeholder="false">
          <draw:text-box>
            <text:p text:style-name="a911" text:class-names="" text:cond-style-name=""><text:span text:style-name="a909" text:class-names=""><text:date text:fixed="false" style:data-style-name="a910">2024年7月18日</text:date></text:span></text:p>
          </draw:text-box>
          <svg:title/>
          <svg:desc/>
        </draw:frame>
        <draw:page-thumbnail svg:x="0.46007in" svg:y="1.35764in" svg:width="6.51389in" svg:height="3.66319in" presentation:class="page" draw:id="id15" presentation:style-name="a913" draw:name="投影片影像預留位置 3">
          <svg:title/>
          <svg:desc/>
        </draw:page-thumbnail>
        <draw:frame draw:id="id16" presentation:style-name="a928" draw:name="備忘稿預留位置 4" svg:x="0.7434in" svg:y="5.22524in" svg:width="5.94722in" svg:height="4.2752in" presentation:class="notes" presentation:placeholder="false">
          <draw:text-box>
            <text:p text:style-name="a915" text:class-names="" text:cond-style-name=""><text:span text:style-name="a914" text:class-names="">按一下以編輯母片文字樣式</text:span></text:p>
            <text:list text:style-name="a918">
              <text:list-item>
                <text:list text:style-name="a918">
                  <text:list-item>
                    <text:p text:style-name="a917" text:class-names="" text:cond-style-name=""><text:span text:style-name="a916" text:class-names="">第二層</text:span></text:p>
                  </text:list-item>
                </text:list>
              </text:list-item>
            </text:list>
            <text:list text:style-name="a921">
              <text:list-item>
                <text:list text:style-name="a921">
                  <text:list-item>
                    <text:list text:style-name="a921">
                      <text:list-item>
                        <text:p text:style-name="a920" text:class-names="" text:cond-style-name=""><text:span text:style-name="a91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24">
              <text:list-item>
                <text:list text:style-name="a924">
                  <text:list-item>
                    <text:list text:style-name="a924">
                      <text:list-item>
                        <text:list text:style-name="a924">
                          <text:list-item>
                            <text:p text:style-name="a923" text:class-names="" text:cond-style-name=""><text:span text:style-name="a92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27">
              <text:list-item>
                <text:list text:style-name="a927">
                  <text:list-item>
                    <text:list text:style-name="a927">
                      <text:list-item>
                        <text:list text:style-name="a927">
                          <text:list-item>
                            <text:list text:style-name="a927">
                              <text:list-item>
                                <text:p text:style-name="a926" text:class-names="" text:cond-style-name=""><text:span text:style-name="a92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7" presentation:style-name="a931" draw:name="頁尾預留位置 5" svg:x="0in" svg:y="10.31287in" svg:width="3.22141in" svg:height="0.54477in" presentation:class="footer" presentation:placeholder="false">
          <draw:text-box>
            <text:p text:style-name="a930" text:class-names="" text:cond-style-name=""><text:span text:style-name="a929" text:class-names=""/></text:p>
          </draw:text-box>
          <svg:title/>
          <svg:desc/>
        </draw:frame>
        <draw:frame draw:id="id18" presentation:style-name="a934" draw:name="投影片編號預留位置 6" svg:x="4.2109in" svg:y="10.31287in" svg:width="3.22141in" svg:height="0.54477in" presentation:class="page-number" presentation:placeholder="false">
          <draw:text-box>
            <text:p text:style-name="a933" text:class-names="" text:cond-style-name=""><text:span text:style-name="a932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936">
      <draw:frame draw:id="id166" presentation:style-name="a939" draw:name="頁首版面配置區 1" svg:x="0in" svg:y="0in" svg:width="3.22141in" svg:height="0.54477in" presentation:class="header" presentation:placeholder="false">
        <draw:text-box>
          <text:p text:style-name="a938" text:class-names="" text:cond-style-name=""><text:span text:style-name="a937" text:class-names=""/></text:p>
        </draw:text-box>
        <svg:title/>
        <svg:desc/>
      </draw:frame>
      <draw:frame draw:id="id167" presentation:style-name="a943" draw:name="日期版面配置區 2" svg:x="4.2109in" svg:y="0in" svg:width="3.22141in" svg:height="0.54477in" presentation:class="date-time" presentation:placeholder="false">
        <draw:text-box>
          <text:p text:style-name="a942" text:class-names="" text:cond-style-name=""><text:span text:style-name="a940" text:class-names=""><text:date text:fixed="false" style:data-style-name="a941">2024年7月18日</text:date></text:span></text:p>
        </draw:text-box>
        <svg:title/>
        <svg:desc/>
      </draw:frame>
      <draw:frame draw:id="id168" presentation:style-name="a946" draw:name="頁尾版面配置區 3" svg:x="0in" svg:y="10.31287in" svg:width="3.22141in" svg:height="0.54477in" presentation:class="footer" presentation:placeholder="false">
        <draw:text-box>
          <text:p text:style-name="a945" text:class-names="" text:cond-style-name=""><text:span text:style-name="a944" text:class-names=""/></text:p>
        </draw:text-box>
        <svg:title/>
        <svg:desc/>
      </draw:frame>
      <draw:frame draw:id="id169" presentation:style-name="a949" draw:name="投影片編號版面配置區 4" svg:x="4.2109in" svg:y="10.31287in" svg:width="3.22141in" svg:height="0.54477in" presentation:class="page-number" presentation:placeholder="false">
        <draw:text-box>
          <text:p text:style-name="a948" text:class-names="" text:cond-style-name=""><text:span text:style-name="a947" text:class-names=""><text:page-number style:num-format="1" text:fixed="false"/></text:span></text:p>
        </draw:text-box>
        <svg:title/>
        <svg:desc/>
      </draw:frame>
      <draw:page-thumbnail draw:page-number="1" svg:x="0.52083in" svg:y="1.42188in" svg:width="3.04688in" svg:height="1.71354in"/>
      <draw:page-thumbnail draw:page-number="2" svg:x="3.86458in" svg:y="1.42188in" svg:width="3.04688in" svg:height="1.71354in"/>
      <draw:page-thumbnail draw:page-number="3" svg:x="0.52083in" svg:y="4.57118in" svg:width="3.04688in" svg:height="1.71354in"/>
      <draw:page-thumbnail draw:page-number="4" svg:x="3.86458in" svg:y="4.57118in" svg:width="3.04688in" svg:height="1.71354in"/>
      <draw:page-thumbnail draw:page-number="5" svg:x="0.52083in" svg:y="7.72049in" svg:width="3.04688in" svg:height="1.71354in"/>
      <draw:page-thumbnail draw:page-number="6" svg:x="3.86458in" svg:y="7.72049in" svg:width="3.04688in" svg:height="1.71354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107年萌芽計畫主動徵件個案審查會議</dc:title>
    <meta:initial-creator>葉愷芸</meta:initial-creator>
    <dc:creator>user</dc:creator>
    <meta:creation-date>2018-06-20T05:53:52Z</meta:creation-date>
    <dc:date>2024-07-18T01:49:40Z</dc:date>
    <meta:print-date>2022-08-18T03:52:40Z</meta:print-date>
    <meta:template xlink:href="腦力激盪商務簡報" xlink:type="simple"/>
    <meta:editing-cycles>401</meta:editing-cycles>
    <meta:editing-duration>PT187536S</meta:editing-duration>
    <meta:user-defined meta:name="ContentTypeId">0x010100AA3F7D94069FF64A86F7DFF56D60E3BE</meta:user-defined>
    <meta:user-defined meta:name="Order" meta:value-type="float">74069100</meta:user-defined>
    <meta:user-defined meta:name="HiddenCategoryTags"/>
    <meta:user-defined meta:name="InternalTags"/>
    <meta:user-defined meta:name="FeatureTags"/>
    <meta:user-defined meta:name="LocalizationTags"/>
    <meta:user-defined meta:name="CategoryTags"/>
    <meta:user-defined meta:name="Applications"/>
    <meta:user-defined meta:name="CampaignTags"/>
    <meta:user-defined meta:name="ScenarioTags"/>
    <meta:document-statistic meta:paragraph-count="317" meta:word-count="2862"/>
  </office:meta>
</office:document-meta>
</file>