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text-autospace="none" fo:text-align="center"/>
      <style:text-properties style:font-name="微軟正黑體" style:font-name-asian="微軟正黑體" style:font-name-complex="DFKaiShu-SB-Estd-BF" fo:font-weight="bold" style:font-weight-asian="bold" style:letter-kerning="false" fo:font-size="17.5pt" style:font-size-asian="17.5pt" style:font-size-complex="17.5pt"/>
    </style:style>
    <style:style style:name="P2" style:parent-style-name="清單段落" style:list-style-name="LFO1" style:family="paragraph">
      <style:paragraph-properties style:text-autospace="none" fo:text-align="justify" fo:line-height="0.4444in" fo:margin-left="0.3347in">
        <style:tab-stops/>
      </style:paragraph-properties>
    </style:style>
    <style:style style:name="T3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4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6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8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0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2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18" style:parent-style-name="清單段落" style:list-style-name="LFO1" style:family="paragraph">
      <style:paragraph-properties style:text-autospace="none" fo:text-align="justify" fo:line-height="0.4444in" fo:margin-left="0.3347in">
        <style:tab-stops/>
      </style:paragraph-properties>
      <style:text-properties style:font-name="微軟正黑體" style:font-name-asian="微軟正黑體" style:font-name-complex="DFKaiShu-SB-Estd-BF" style:letter-kerning="false" style:font-size-complex="12pt"/>
    </style:style>
    <style:style style:name="P19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0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1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2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3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4" style:parent-style-name="清單段落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5" style:parent-style-name="清單段落" style:list-style-name="LFO2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26" style:parent-style-name="清單段落" style:list-style-name="LFO2" style:family="paragraph">
      <style:paragraph-properties style:text-autospace="none" fo:text-align="justify" fo:line-height="0.4444in"/>
    </style:style>
    <style:style style:name="T2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28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30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32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34" style:parent-style-name="清單段落" style:list-style-name="LFO2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35" style:parent-style-name="清單段落" style:list-style-name="LFO2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36" style:parent-style-name="清單段落" style:list-style-name="LFO2" style:family="paragraph">
      <style:paragraph-properties style:text-autospace="none" fo:text-align="justify" fo:line-height="0.4444in"/>
    </style:style>
    <style:style style:name="T3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38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40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42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44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微軟正黑體" style:font-name-asian="微軟正黑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48" style:parent-style-name="清單段落" style:list-style-name="LFO2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49" style:parent-style-name="清單段落" style:list-style-name="LFO1" style:family="paragraph">
      <style:paragraph-properties style:text-autospace="none" fo:text-align="justify" fo:line-height="0.4444in"/>
      <style:text-properties style:font-name="微軟正黑體" style:font-name-asian="微軟正黑體" style:font-name-complex="DFKaiShu-SB-Estd-BF" style:letter-kerning="false" style:font-size-complex="12pt"/>
    </style:style>
    <style:style style:name="P50" style:parent-style-name="內文" style:family="paragraph">
      <style:paragraph-properties style:text-autospace="none" fo:text-align="justify" fo:line-height="0.4444in" fo:margin-left="0.3402in">
        <style:tab-stops/>
      </style:paragraph-properties>
      <style:text-properties style:font-name="微軟正黑體" style:font-name-asian="微軟正黑體" style:font-name-complex="DFKaiShu-SB-Estd-BF" style:letter-kerning="false" style:font-size-complex="12pt"/>
    </style:style>
    <style:style style:name="P51" style:parent-style-name="內文" style:family="paragraph">
      <style:paragraph-properties style:text-autospace="none" fo:text-align="justify" fo:line-height="0.4444in" fo:margin-left="0.3402in">
        <style:tab-stops/>
      </style:paragraph-properties>
      <style:text-properties style:font-name="微軟正黑體" style:font-name-asian="微軟正黑體" style:font-name-complex="DFKaiShu-SB-Estd-BF" style:letter-kerning="false" style:font-size-complex="12pt"/>
    </style:style>
    <style:style style:name="P52" style:parent-style-name="清單段落" style:list-style-name="LFO1" style:family="paragraph">
      <style:paragraph-properties style:text-autospace="none" fo:text-align="justify" fo:line-height="0.4444in" fo:text-indent="-0.3347in"/>
      <style:text-properties style:font-name="微軟正黑體" style:font-name-asian="微軟正黑體" style:font-name-complex="DFKaiShu-SB-Estd-BF" style:letter-kerning="false" style:font-size-complex="12pt"/>
    </style:style>
    <style:style style:name="P53" style:parent-style-name="清單段落" style:list-style-name="LFO1" style:family="paragraph">
      <style:paragraph-properties style:text-autospace="none" fo:text-align="justify" fo:line-height="0.4444in" fo:text-indent="-0.3347in"/>
      <style:text-properties style:font-name="微軟正黑體" style:font-name-asian="微軟正黑體" style:font-name-complex="DFKaiShu-SB-Estd-BF" style:letter-kerning="false" style:font-size-complex="12pt"/>
    </style:style>
    <style:style style:name="P54" style:parent-style-name="清單段落" style:list-style-name="LFO1" style:family="paragraph">
      <style:paragraph-properties style:text-autospace="none" fo:text-align="justify" fo:line-height="0.4444in" fo:text-indent="-0.3347in"/>
    </style:style>
    <style:style style:name="T55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56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57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58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59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60" style:parent-style-name="超連結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6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62" style:parent-style-name="清單段落" style:list-style-name="LFO1" style:family="paragraph">
      <style:paragraph-properties style:text-autospace="none" fo:text-align="justify" fo:line-height="0.4444in" fo:text-indent="-0.3347in"/>
      <style:text-properties style:font-name="微軟正黑體" style:font-name-asian="微軟正黑體" style:font-name-complex="DFKaiShu-SB-Estd-BF" style:letter-kerning="false" style:font-size-complex="12pt"/>
    </style:style>
    <style:style style:name="P63" style:parent-style-name="內文" style:family="paragraph">
      <style:paragraph-properties style:text-autospace="none" fo:text-align="justify" fo:line-height="0.4444in" fo:margin-left="0.3333in">
        <style:tab-stops/>
      </style:paragraph-properties>
    </style:style>
    <style:style style:name="T64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65" style:parent-style-name="超連結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66" style:parent-style-name="內文" style:family="paragraph">
      <style:paragraph-properties style:text-autospace="none" fo:text-align="justify"/>
      <style:text-properties style:font-name="微軟正黑體" style:font-name-asian="微軟正黑體" style:font-name-complex="DFKaiShu-SB-Estd-BF" style:letter-kerning="false" style:font-size-complex="12pt"/>
    </style:style>
    <style:style style:name="P67" style:parent-style-name="清單段落" style:family="paragraph">
      <style:paragraph-properties style:text-autospace="none" fo:text-align="justify" fo:line-height="0.4444in" fo:margin-left="0.6666in">
        <style:tab-stops/>
      </style:paragraph-properties>
      <style:text-properties style:font-name="微軟正黑體" style:font-name-asian="微軟正黑體" style:font-name-complex="DFKaiShu-SB-Estd-BF" style:letter-kerning="false" style:font-size-complex="12pt"/>
    </style:style>
    <style:style style:name="P68" style:parent-style-name="內文" style:family="paragraph">
      <style:paragraph-properties style:text-autospace="none" fo:text-align="justify" fo:line-height="0.4444in"/>
    </style:style>
    <style:style style:name="T69" style:parent-style-name="預設段落字型" style:family="text">
      <style:text-properties style:font-name="微軟正黑體" style:font-name-asian="微軟正黑體" style:font-name-complex="DFKaiShu-SB-Estd-BF" style:font-size-complex="12pt"/>
    </style:style>
    <style:style style:name="P70" style:parent-style-name="內文" style:family="paragraph">
      <style:paragraph-properties style:text-autospace="none" fo:text-align="justify" fo:line-height="0.3611in"/>
      <style:text-properties style:font-name="微軟正黑體" style:font-name-asian="微軟正黑體" style:font-name-complex="DFKaiShu-SB-Estd-BF" fo:font-weight="bold" style:font-weight-asian="bold" fo:color="#000000" style:letter-kerning="false" style:font-size-complex="12pt"/>
    </style:style>
    <style:style style:name="P71" style:parent-style-name="內文" style:family="paragraph">
      <style:paragraph-properties style:text-autospace="none" fo:text-align="justify" fo:line-height="0.3611in"/>
    </style:style>
    <style:style style:name="T72" style:parent-style-name="預設段落字型" style:family="text">
      <style:text-properties style:font-name="微軟正黑體" style:font-name-asian="微軟正黑體" style:font-name-complex="DFKaiShu-SB-Estd-BF" fo:font-weight="bold" style:font-weight-asian="bold" fo:color="#000000" style:letter-kerning="false" style:font-size-complex="12pt"/>
    </style:style>
    <style:style style:name="T73" style:parent-style-name="預設段落字型" style:family="text">
      <style:text-properties style:font-name="微軟正黑體" style:font-name-asian="微軟正黑體" style:font-name-complex="DFKaiShu-SB-Estd-BF" fo:color="#000000" style:letter-kerning="false" style:font-size-complex="12pt"/>
    </style:style>
    <style:style style:name="T74" style:parent-style-name="預設段落字型" style:family="text">
      <style:text-properties style:font-name="微軟正黑體" style:font-name-asian="微軟正黑體" style:font-name-complex="DFKaiShu-SB-Estd-BF" fo:color="#000000" style:letter-kerning="false" style:font-size-complex="12pt"/>
    </style:style>
    <style:style style:name="P75" style:parent-style-name="內文" style:family="paragraph">
      <style:paragraph-properties style:text-autospace="none" fo:text-align="justify" fo:line-height="0.3611in"/>
      <style:text-properties style:font-name="微軟正黑體" style:font-name-asian="微軟正黑體" style:font-name-complex="DFKaiShu-SB-Estd-BF" fo:color="#000000" style:letter-kerning="false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《臺北市政府獎勵研究報告運用資料》徵件說明</text:p>
      <text:p text:style-name="內文"/>
      <text:list text:style-name="LFO1" text:continue-numbering="true">
        <text:list-item>
          <text:p text:style-name="P2"><text:span text:style-name="T3">為鼓勵社會各界運用臺北市政府開放資料（含</text:span><text:span text:style-name="T4">資料開放平臺之資料集</text:span><text:span text:style-name="T5">、</text:span><text:span text:style-name="T6">各機關網站所公開資料</text:span><text:span text:style-name="T7">或</text:span><text:span text:style-name="T8">依法向各機關申請獲准提供之資料</text:span><text:span text:style-name="T9">），進行政策相關之研究，供各機關擬訂相關政策及執行參考，臺北市政府研考會自</text:span><text:span text:style-name="T10">105</text:span><text:span text:style-name="T11">年起每年舉辦徵件與評獎活動。當年度獎勵活動將於</text:span><text:span text:style-name="T12">同年</text:span><text:span text:style-name="T13">7</text:span><text:span text:style-name="T14">月</text:span><text:span text:style-name="T15">1</text:span><text:span text:style-name="T16">日起</text:span><text:span text:style-name="T17">開放投件，獲獎研究報告將提供獎勵金及安排於府級市政會議頒發獎狀。</text:span></text:p>
        </text:list-item>
        <text:list-item>
          <text:p text:style-name="P18">參獎資格包含下列類型：</text:p>
          <text:list text:continue-numbering="true">
            <text:list-item>
              <text:list>
                <text:list-item>
                  <text:p text:style-name="P19">刊登於國內外具審查機制的專業學術期刊論文</text:p>
                </text:list-item>
                <text:list-item>
                  <text:p text:style-name="P20">各大專院校碩博士論文</text:p>
                </text:list-item>
                <text:list-item>
                  <text:p text:style-name="P21">針對特定主題的專書</text:p>
                </text:list-item>
                <text:list-item>
                  <text:p text:style-name="P22">至少2萬字的研究報告(需製作封面及目錄)</text:p>
                </text:list-item>
              </text:list>
            </text:list-item>
          </text:list>
        </text:list-item>
        <text:list-item>
          <text:p text:style-name="P23">本獎項之目的，在於透過產學研各界資料整合分析能力，產出有價值的政策建議，並助臺北市政府提升開放資料品質，形成正向回饋。歷屆案例從微笑單車1.0時期、參與式預算研析、開放資料平臺探究，乃至疫情時期大眾運輸，及現今民眾關注的行人路權議題等，均體現研究成果提供了政策執行諸多參採之回饋意見。</text:p>
        </text:list-item>
      </text:list>
      <text:p text:style-name="P24">例如：</text:p>
      <text:list text:style-name="LFO2" text:continue-numbering="true">
        <text:list-item>
          <text:p text:style-name="P25">110年「Is it the flood, or the disclosure? An inquiry to the impact of flood risk on residential housing prices（探討淹水潛勢對房價的衝擊究竟來自淹水風險或公告淹水潛勢圖）」</text:p>
          <text:list text:continue-numbering="true">
            <text:list-item>
              <text:p text:style-name="P26"><text:span text:style-name="T27">所引用開放資料如：「</text:span><text:span text:style-name="T28">臺北市降雨積水模擬圖</text:span><text:span text:style-name="T29">、</text:span><text:span text:style-name="T30">住宅價格季指數</text:span><text:soft-page-break/><text:span text:style-name="T31">（目前已更新整合至大平臺）」資料集及</text:span><text:span text:style-name="T32">臺北市住宅不動產交易實價登錄資料</text:span><text:span text:style-name="T33">網站資料等。</text:span></text:p>
            </text:list-item>
            <text:list-item>
              <text:p text:style-name="P34">研究者提出淹水潛勢圖資之公布，可減少買賣雙方之資訊不對稱；以及分析民眾購屋之考量，優先減少低強度降雨卻造成之小範圍淹水，可提升施政滿意度。機關亦針對建議，持續優先針對地勢低窪區域或排水瓶頸段，逐年編列預算進行排水改善工程。</text:p>
            </text:list-item>
          </text:list>
        </text:list-item>
        <text:list-item>
          <text:p text:style-name="P35">112年「高密度城市學童步行友善環境之初探－以臺北市通學步道為例」</text:p>
          <text:list text:continue-numbering="true">
            <text:list-item>
              <text:p text:style-name="P36"><text:span text:style-name="T37">所引用開放資料如：「</text:span><text:span text:style-name="T38">臺北市各里人口數（按年齡分）</text:span><text:span text:style-name="T39">、</text:span><text:span text:style-name="T40">臺北市各級學校分布圖</text:span><text:span text:style-name="T41">、</text:span><text:span text:style-name="T42">臺北市道路交通事故斑點圖</text:span><text:span text:style-name="T43">、</text:span><text:span text:style-name="T44">綜稅綜合所得總額各縣市鄉鎮村里統計分析表</text:span><text:span text:style-name="T45">-</text:span><text:span text:style-name="T46">臺北市</text:span><text:span text:style-name="T47">」資料集及網站資料等。</text:span></text:p>
            </text:list-item>
            <text:list-item>
              <text:p text:style-name="P48">研究者所提之通學步道改善建議，權管機關於112年已完成25所學校改善，如行人動線淨空（移除桿件、取消人行道上機慢車停放區）、行人動線串聯（標人串聯）及行人被看見（改善行穿線照明）等措施；並以吳興國小做為校園周邊交通寧靜區示範學校。</text:p>
            </text:list-item>
          </text:list>
        </text:list-item>
      </text:list>
      <text:list text:style-name="LFO1" text:continue-numbering="true">
        <text:list-item>
          <text:p text:style-name="P49">版權事宜</text:p>
        </text:list-item>
      </text:list>
      <text:p text:style-name="P50">獲獎作品後續將依授權，刊登於臺北市政府研考會官方網站或其他公開發表區，提供各界參考。倘因期刊專屬授權或相關權利移轉之拘束，致無法授權為再行發表利用者，參獎時請於報名表註明，則不受授權要求之限制，惟將列為評分參考。臺北市政府各機關得與獲獎者洽詢後續合作機會，其建議事項並將轉請相關機關參採應用。</text:p>
      <text:p text:style-name="P51"/>
      <text:list text:style-name="LFO1" text:continue-numbering="true">
        <text:list-item>
          <text:p text:style-name="P52">稿件交寄</text:p>
          <text:list text:continue-numbering="true">
            <text:list-item>
              <text:p text:style-name="P53">每年徵件時間為當年度7月1日起至31日止，收件期限將視當年度報名情形延長之，並以延長1個月為限。另請注意作品限於前一年度7月1日至當年度6月30日前所發表者。</text:p>
            </text:list-item>
            <text:list-item>
              <text:p text:style-name="P54"><text:span text:style-name="T55">為利審查作業進行，參獎者（含個人或團體）須將參獎文件郵寄（以郵戳為憑）或親自將紙本送至臺北市政府研考會進行報名，若有報名相關問題，歡迎電洽該會圖資組林小姐，</text:span><text:span text:style-name="T56">(02)2720-8889</text:span><text:span text:style-name="T57">轉</text:span><text:span text:style-name="T58">7786</text:span><text:span text:style-name="T59">，電子郵件：</text:span><text:a xlink:href="mailto:km2511@gov.taipei" office:target-frame-name="_top" xlink:show="replace"><text:span text:style-name="T60">km2511@gov.taipei</text:span></text:a><text:span text:style-name="T61">。</text:span></text:p>
            </text:list-item>
            <text:list-item>
              <text:p text:style-name="P62">資料範圍、審查標準、參獎格式等請詳參作業要點：</text:p>
            </text:list-item>
          </text:list>
        </text:list-item>
      </text:list>
      <text:p text:style-name="P63"><text:span text:style-name="T64"><draw:frame draw:z-index="251659264" draw:style-name="a0" draw:name="圖片 2" text:anchor-type="paragraph" svg:x="4.8125in" svg:y="0.51042in" svg:width="1.04191in" svg:height="1.04191in" style:rel-width="scale" style:rel-height="scale"><draw:image xlink:href="media/image1.png" xlink:type="simple" xlink:show="embed" xlink:actuate="onLoad"/><svg:title/><svg:desc/></draw:frame></text:span><text:a xlink:href="https://rdec.gov.taipei/News_Content.aspx?n=E9CD2F2C0C62A9CA&amp;sms=21154756E24E458F&amp;s=B31C8EA87CEDC54A" office:target-frame-name="_top" xlink:show="replace"><text:span text:style-name="T65">https://rdec.gov.taipei/News_Content.aspx?n=E9CD2F2C0C62A9CA&amp;sms=21154756E24E458F&amp;s=B31C8EA87CEDC54A</text:span></text:a><text:span text:style-name="超連結"><text:s/></text:span></text:p>
      <text:p text:style-name="P66"/>
      <text:p text:style-name="P67"/>
      <text:p text:style-name="P68"><text:span text:style-name="T69"><draw:frame draw:z-index="251661312" draw:id="id0" draw:style-name="a1" draw:name="文字方塊 2" text:anchor-type="paragraph" svg:x="2.59375in" svg:y="0.99722in" svg:width="3.68264in" svg:height="2.98264in" style:rel-width="scale" style:rel-height="scale"><draw:text-box><text:p text:style-name="P70">進行開放資料研究應用的好幫手–</text:p><text:p text:style-name="P71"><text:span text:style-name="T72">「臺北市資料大平臺」</text:span><text:span text:style-name="T73">（</text:span><text:a xlink:href="https://data.taipei/" office:target-frame-name="_top" xlink:show="replace">https://data.taipei/</text:a><text:span text:style-name="T74">）</text:span></text:p><text:p text:style-name="P75">臺北市政府整合各局處開放資料於單一入口網站，供民眾瀏覽及加值應用，目前計有2千多筆資料集(Open data)，包含：出國報告、出版品、Open Data、員工研究報告、委託研究報告及Open API等6項資料分類，亦可以「主題」方式檢索，使您的資料蒐集更加得心應手。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蕭柏林</meta:initial-creator>
    <dc:creator>user</dc:creator>
    <meta:creation-date>2024-06-20T01:29:00Z</meta:creation-date>
    <dc:date>2024-06-20T01:29:00Z</dc:date>
    <meta:print-date>2024-06-07T06:41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40" meta:character-count="1609" meta:row-count="11" meta:non-whitespace-character-count="1372"/>
  </office:meta>
</office:document-meta>
</file>