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settings.xml" manifest:media-type="text/xml"/>
  <manifest:file-entry manifest:full-path="styles.xml" manifest:media-type="text/xml"/>
  <manifest:file-entry manifest:full-path="media/image11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ell" style:name="a147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276">
      <style:paragraph-properties fo:text-align="center" fo:margin-left="0in" fo:margin-right="0in" fo:text-indent="0in" fo:margin-top="0in" fo:margin-bottom="0in" style:writing-mode="lr-tb"/>
    </style:style>
    <style:style style:family="text" style:name="a8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7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7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474">
      <style:paragraph-properties fo:text-align="center" fo:margin-left="0in" fo:margin-right="0in" fo:text-indent="0in" fo:margin-top="0in" fo:margin-bottom="0in" style:writing-mode="lr-tb"/>
    </style:style>
    <style:style style:family="text" style:name="a8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9">
      <style:paragraph-properties fo:text-align="center" fo:margin-left="0in" fo:margin-right="0in" fo:text-indent="0in" fo:margin-top="0in" fo:margin-bottom="0in" style:writing-mode="lr-tb"/>
    </style:style>
    <style:style style:family="table-cell" style:name="a147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853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77">
      <style:paragraph-properties fo:text-align="center" fo:margin-left="0in" fo:margin-right="0in" fo:text-indent="0in" fo:margin-top="0in" fo:margin-bottom="0in" style:writing-mode="lr-tb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4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4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42">
      <style:paragraph-properties fo:text-align="left" fo:margin-left="0in" fo:margin-right="0in" fo:text-indent="0in" fo:margin-top="0in" fo:margin-bottom="0in" style:writing-mode="lr-tb"/>
    </style:style>
    <style:style style:family="table-cell" style:name="a194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4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45">
      <style:paragraph-properties fo:text-align="left" fo:margin-left="0in" fo:margin-right="0in" fo:text-indent="0in" fo:margin-top="0in" fo:margin-bottom="0in" style:writing-mode="lr-tb"/>
    </style:style>
    <style:style style:family="table-cell" style:name="a194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4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48">
      <style:paragraph-properties fo:text-align="left" fo:margin-left="0in" fo:margin-right="0in" fo:text-indent="0in" fo:margin-top="0in" fo:margin-bottom="0in" style:writing-mode="lr-tb"/>
    </style:style>
    <style:style style:family="table-cell" style:name="a194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228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8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282">
      <style:paragraph-properties fo:text-align="center" fo:margin-left="0in" fo:margin-right="0in" fo:text-indent="0in" fo:margin-top="0in" fo:margin-bottom="0in" style:writing-mode="lr-tb"/>
    </style:style>
    <style:style style:family="table-cell" style:name="a228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8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84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48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85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482">
      <style:paragraph-properties fo:text-align="center" fo:margin-left="0in" fo:margin-right="0in" fo:text-indent="0in" fo:margin-top="0in" fo:margin-bottom="0in" style:writing-mode="lr-tb"/>
    </style:style>
    <style:style style:family="table-cell" style:name="a228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860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287">
      <style:table-row-properties style:row-height="0.44458in"/>
    </style:style>
    <style:style style:family="table-cell" style:name="a148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8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8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485">
      <style:paragraph-properties fo:text-align="center" fo:margin-left="0in" fo:margin-right="0in" fo:text-indent="0in" fo:margin-top="0in" fo:margin-bottom="0in" style:writing-mode="lr-tb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7">
      <style:paragraph-properties fo:text-align="center" fo:margin-left="0in" fo:margin-right="0in" fo:text-indent="0in" fo:margin-top="0in" fo:margin-bottom="0in" style:writing-mode="lr-tb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8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67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51">
      <style:paragraph-properties fo:text-align="left" fo:margin-left="0in" fo:margin-right="0in" fo:text-indent="0in" fo:margin-top="0in" fo:margin-bottom="0in" style:writing-mode="lr-tb"/>
    </style:style>
    <style:style style:family="table-cell" style:name="a195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5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54">
      <style:paragraph-properties fo:text-align="left" fo:margin-left="0in" fo:margin-right="0in" fo:text-indent="0in" fo:margin-top="0in" fo:margin-bottom="0in" style:writing-mode="lr-tb"/>
    </style:style>
    <style:style style:family="table-cell" style:name="a195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5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57">
      <style:paragraph-properties fo:text-align="left" fo:margin-left="0in" fo:margin-right="0in" fo:text-indent="0in" fo:margin-top="0in" fo:margin-bottom="0in" style:writing-mode="lr-tb"/>
    </style:style>
    <style:style style:family="drawing-page" style:name="a1100">
      <style:drawing-page-properties draw:fill="bitmap" draw:fill-image-name="a1099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95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1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11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29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10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9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11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92">
      <style:paragraph-properties fo:text-align="left" fo:margin-left="0in" fo:margin-right="0in" fo:text-indent="0in" fo:margin-top="0in" fo:margin-bottom="0in" style:writing-mode="lr-tb"/>
    </style:style>
    <style:style style:family="paragraph" style:name="a1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9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490">
      <style:paragraph-properties fo:text-align="center" fo:margin-left="0in" fo:margin-right="0in" fo:text-indent="0in" fo:margin-top="0in" fo:margin-bottom="0in" style:writing-mode="lr-tb"/>
    </style:style>
    <style:style style:family="text" style:name="a229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149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295">
      <style:paragraph-properties fo:text-align="left" fo:margin-left="0in" fo:margin-right="0in" fo:text-indent="0in" fo:margin-top="0in" fo:margin-bottom="0in" style:writing-mode="lr-tb"/>
    </style:style>
    <style:style style:family="table-row" style:name="a1492">
      <style:table-row-properties style:row-height="0.2336in"/>
    </style:style>
    <style:style style:family="table-cell" style:name="a229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97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49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98">
      <style:paragraph-properties fo:text-align="center" fo:margin-left="0in" fo:margin-right="0in" fo:text-indent="0in" fo:margin-top="0in" fo:margin-bottom="0in" style:writing-mode="lr-tb"/>
    </style:style>
    <style:style style:family="paragraph" style:name="a1494">
      <style:paragraph-properties fo:text-align="center" fo:margin-left="0in" fo:margin-right="0in" fo:text-indent="0in" fo:margin-top="0in" fo:margin-bottom="0in" style:writing-mode="lr-tb"/>
    </style:style>
    <style:style style:family="text" style:name="a8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29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49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873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49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98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876">
      <style:paragraph-properties fo:line-height="80%" fo:text-align="left" style:tab-stop-distance="1in" fo:margin-left="0.99132in" fo:margin-right="0in" fo:text-indent="-0.5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9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0">
      <style:paragraph-properties fo:text-align="left" fo:margin-left="0in" fo:margin-right="0in" fo:text-indent="0in" fo:margin-top="0in" fo:margin-bottom="0in" style:writing-mode="lr-tb"/>
    </style:style>
    <style:style style:family="table-cell" style:name="a196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62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4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966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67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11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68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" style:name="a1111">
      <style:table-properties style:writing-mode="lr-tb"/>
    </style:style>
    <style:style style:family="text" style:name="a1969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1112">
      <style:table-column-properties style:column-width="1.45973in"/>
    </style:style>
    <style:style style:family="table-column" style:name="a1113">
      <style:table-column-properties style:column-width="1.67626in"/>
    </style:style>
    <style:style style:family="table-column" style:name="a1114">
      <style:table-column-properties style:column-width="5.85102in"/>
    </style:style>
    <style:style style:family="table-column" style:name="a1115">
      <style:table-column-properties style:column-width="4.12612in"/>
    </style:style>
    <style:style style:family="table-row" style:name="a1116">
      <style:table-row-properties style:row-height="0.71662in"/>
    </style:style>
    <style:style style:family="text" style:name="a1117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11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19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aragraph" style:name="a880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8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1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97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9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0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drawing-page" style:name="a197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12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22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12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2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2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126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2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2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2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7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980">
      <style:drawing-page-properties draw:fill="bitmap" draw:fill-image-name="a197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3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85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1130">
      <style:table-row-properties style:row-height="0.70593in"/>
    </style:style>
    <style:style style:family="text" style:name="a1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2">
      <style:paragraph-properties fo:text-align="center" fo:margin-left="0in" fo:margin-right="0.02639in" fo:text-indent="0in" fo:margin-top="0in" fo:margin-bottom="0in" style:writing-mode="lr-tb"/>
    </style:style>
    <style:style style:family="text" style:name="a113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34">
      <style:paragraph-properties fo:text-align="center" fo:margin-left="0in" fo:margin-right="0.02639in" fo:text-indent="0in" fo:margin-top="0in" fo:margin-bottom="0in" style:writing-mode="lr-tb"/>
    </style:style>
    <style:style style:family="text" style:name="a113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36">
      <style:paragraph-properties fo:text-align="center" fo:margin-left="0in" fo:margin-right="0.02639in" fo:text-indent="0in" fo:margin-top="0in" fo:margin-bottom="0in" style:writing-mode="lr-tb"/>
    </style:style>
    <style:style style:family="text" style:name="a113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3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3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2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00">
      <style:table-column-properties style:column-width="0.57076in"/>
    </style:style>
    <style:style style:family="text" style:name="a2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01">
      <style:table-column-properties style:column-width="1.06471in"/>
    </style:style>
    <style:style style:family="text" style:name="a2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02">
      <style:table-column-properties style:column-width="1.53459in"/>
    </style:style>
    <style:style style:family="text" style:name="a2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03">
      <style:table-column-properties style:column-width="2.4115in"/>
    </style:style>
    <style:style style:family="paragraph" style:name="a2407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04">
      <style:table-column-properties style:column-width="1.40114in"/>
    </style:style>
    <style:style style:family="table-row" style:name="a1605">
      <style:table-row-properties style:row-height="0.59301in"/>
    </style:style>
    <style:style style:family="text" style:name="a24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0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text" style:name="a1607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608">
      <style:paragraph-properties fo:text-align="center" fo:margin-left="0in" fo:margin-right="0in" fo:text-indent="0in" fo:margin-top="0in" fo:margin-bottom="0in" style:writing-mode="lr-tb"/>
    </style:style>
    <style:style style:family="table-cell" style:name="a160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graphic" style:name="a199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991">
      <style:table-properties style:writing-mode="lr-tb"/>
    </style:style>
    <style:style style:family="table-column" style:name="a1992">
      <style:table-column-properties style:column-width="3.85912in"/>
    </style:style>
    <style:style style:family="table-column" style:name="a1993">
      <style:table-column-properties style:column-width="1.28757in"/>
    </style:style>
    <style:style style:family="table-column" style:name="a1994">
      <style:table-column-properties style:column-width="1.51794in"/>
    </style:style>
    <style:style style:family="table-column" style:name="a1995">
      <style:table-column-properties style:column-width="1.24962in"/>
    </style:style>
    <style:style style:family="table-column" style:name="a1996">
      <style:table-column-properties style:column-width="1.24962in"/>
    </style:style>
    <style:style style:family="table-column" style:name="a1997">
      <style:table-column-properties style:column-width="1.24962in"/>
    </style:style>
    <style:style style:family="text" style:name="a114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1998">
      <style:table-column-properties style:column-width="1.24962in"/>
    </style:style>
    <style:style style:family="text" style:name="a114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1999">
      <style:table-column-properties style:column-width="1.24962in"/>
    </style:style>
    <style:style style:family="text" style:name="a114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4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4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45">
      <style:paragraph-properties fo:text-align="center" fo:margin-left="0in" fo:margin-right="0.02639in" fo:text-indent="0in" fo:margin-top="0in" fo:margin-bottom="0in" style:writing-mode="lr-tb"/>
    </style:style>
    <style:style style:family="table-cell" style:name="a1146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14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48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149">
      <style:table-cell-properties style:vertical-align="middle" fo:border-bottom="0.01389in solid #ffffff" fo:padding-top="0in" fo:padding-bottom="0in" fo:padding-left="0.07499in" fo:padding-right="0.07499in"/>
      <style:paragraph-properties style:writing-mode="lr-tb"/>
    </style:style>
    <style:style style:family="paragraph" style:name="a2410">
      <style:paragraph-properties fo:line-height="83.448%" fo:text-align="left" style:tab-stop-distance="1in" fo:margin-left="0.3in" fo:margin-right="0in" fo:text-indent="-0.3000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0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2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1">
      <style:paragraph-properties fo:text-align="center" fo:margin-left="0in" fo:margin-right="0in" fo:text-indent="0in" fo:margin-top="0in" fo:margin-bottom="0in" style:writing-mode="lr-tb"/>
    </style:style>
    <style:style style:family="text" style:name="a2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1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2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4">
      <style:paragraph-properties fo:text-align="center" fo:margin-left="0in" fo:margin-right="0in" fo:text-indent="0in" fo:margin-top="0in" fo:margin-bottom="0in" style:writing-mode="lr-tb"/>
    </style:style>
    <style:style style:family="text" style:name="a2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1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419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617">
      <style:paragraph-properties fo:text-align="center" fo:margin-left="0in" fo:margin-right="0in" fo:text-indent="0in" fo:margin-top="0in" fo:margin-bottom="0in" style:writing-mode="lr-tb"/>
    </style:style>
    <style:style style:family="table-cell" style:name="a161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1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15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5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52">
      <style:table-cell-properties style:vertical-align="middle" fo:border-bottom="0.01389in solid #ffffff" fo:padding-top="0.05001in" fo:padding-bottom="0.05001in" fo:padding-left="0.10001in" fo:padding-right="0.10001in"/>
      <style:paragraph-properties style:writing-mode="lr-tb"/>
    </style:style>
    <style:style style:family="text" style:name="a1153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8889in" style:font-size-asian="0.38889in" style:font-size-complex="0.38889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54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56">
      <style:paragraph-properties fo:line-height="100%" fo:text-align="center" fo:margin-left="0.375in" fo:margin-right="0in" fo:text-indent="-0.375in" fo:margin-top="0in" fo:margin-bottom="0in" style:writing-mode="lr-tb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59">
      <style:paragraph-properties fo:line-height="100%" fo:text-align="center" fo:margin-left="0.375in" fo:margin-right="0in" fo:text-indent="-0.375in" fo:margin-top="0in" fo:margin-bottom="0in" style:writing-mode="lr-tb"/>
    </style:style>
    <style:style style:family="text" style:name="a24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3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20">
      <style:paragraph-properties fo:text-align="center" fo:margin-left="0in" fo:margin-right="0in" fo:text-indent="0in" fo:margin-top="0in" fo:margin-bottom="0in" style:writing-mode="lr-tb"/>
    </style:style>
    <style:style style:family="table-cell" style:name="a162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resentation" style:name="a24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2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2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23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4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2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graphic" style:name="a242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5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resentation" style:name="a24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26">
      <style:paragraph-properties fo:text-align="center" fo:margin-left="0in" fo:margin-right="0in" fo:text-indent="0in" fo:margin-top="0in" fo:margin-bottom="0in" style:writing-mode="lr-tb"/>
    </style:style>
    <style:style style:family="table-cell" style:name="a162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28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paragraph" style:name="a1629">
      <style:paragraph-properties fo:text-align="center" fo:margin-left="0in" fo:margin-right="0in" fo:text-indent="0in" fo:margin-top="0in" fo:margin-bottom="0in" style:writing-mode="lr-tb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62">
      <style:paragraph-properties fo:line-height="100%" fo:text-align="center" fo:margin-left="0.375in" fo:margin-right="0in" fo:text-indent="-0.375in" fo:margin-top="0in" fo:margin-bottom="0in" style:writing-mode="lr-tb"/>
    </style:style>
    <style:style style:family="text" style:name="a116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65">
      <style:paragraph-properties fo:line-height="100%" fo:text-align="center" fo:margin-left="0.375in" fo:margin-right="0in" fo:text-indent="-0.375in" fo:margin-top="0in" fo:margin-bottom="0in" style:writing-mode="lr-tb"/>
    </style:style>
    <style:style style:family="text" style:name="a1167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6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16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resentation" style:name="a2430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243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63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631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632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63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paragraph" style:name="a1634">
      <style:paragraph-properties fo:text-align="center" fo:margin-left="0in" fo:margin-right="0in" fo:text-indent="0in" fo:margin-top="0in" fo:margin-bottom="0in" style:writing-mode="lr-tb"/>
    </style:style>
    <style:style style:family="table-cell" style:name="a163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3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637">
      <style:paragraph-properties fo:text-align="center" fo:margin-left="0in" fo:margin-right="0in" fo:text-indent="0in" fo:margin-top="0in" fo:margin-bottom="0in" style:writing-mode="lr-tb"/>
    </style:style>
    <style:style style:family="text" style:name="a1638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639">
      <style:paragraph-properties fo:text-align="center" fo:margin-left="0in" fo:margin-right="0in" fo:text-indent="0in" fo:margin-top="0in" fo:margin-bottom="0in" style:writing-mode="lr-tb"/>
    </style:style>
    <style:style style:family="paragraph" style:name="a117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7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7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174">
      <style:table-row-properties style:row-height="0.70593in"/>
    </style:style>
    <style:style style:family="text" style:name="a117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7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77">
      <style:table-cell-properties style:vertical-align="middle" fo:border-top="0.01389in solid #ffffff" fo:border-bottom="0.01389in solid #ffffff" fo:padding-top="0.05001in" fo:padding-bottom="0.05001in" fo:padding-left="0.10001in" fo:padding-right="0.10001in"/>
      <style:paragraph-properties style:writing-mode="lr-tb"/>
    </style:style>
    <style:style style:family="table-row" style:name="a1178">
      <style:table-row-properties style:row-height="0.70593in"/>
    </style:style>
    <style:style style:family="text" style:name="a117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64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41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642">
      <style:paragraph-properties fo:text-align="center" fo:margin-left="0in" fo:margin-right="0in" fo:text-indent="0in" fo:margin-top="0in" fo:margin-bottom="0in" style:writing-mode="lr-tb"/>
    </style:style>
    <style:style style:family="table-cell" style:name="a164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644">
      <style:table-row-properties style:row-height="0.2336in"/>
    </style:style>
    <style:style style:family="text" style:name="a1645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646">
      <style:paragraph-properties fo:text-align="center" fo:margin-left="0in" fo:margin-right="0in" fo:text-indent="0in" fo:margin-top="0in" fo:margin-bottom="0in" style:writing-mode="lr-tb"/>
    </style:style>
    <style:style style:family="table-cell" style:name="a164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48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text" style:name="a1649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1180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181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499in" fo:padding-right="0.07499in"/>
      <style:paragraph-properties style:writing-mode="lr-tb"/>
    </style:style>
    <style:style style:family="text" style:name="a11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8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84">
      <style:table-cell-properties style:vertical-align="middle" fo:border-top="0.01389in solid #ffffff" fo:border-bottom="0.01389in solid #ffffff" fo:border-left="0.01389in solid #ffffff" fo:border-right="0.01389in solid #ffffff" fo:padding-top="0.05001in" fo:padding-bottom="0.05001in" fo:padding-left="0.10001in" fo:padding-right="0.10001in"/>
      <style:paragraph-properties style:writing-mode="lr-tb"/>
    </style:style>
    <style:style style:family="table-row" style:name="a1185">
      <style:table-row-properties style:row-height="0.70593in"/>
    </style:style>
    <style:style style:family="text" style:name="a11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8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88">
      <style:table-cell-properties style:vertical-align="middle" fo:border-top="0.01389in solid #ffffff" fo:border-bottom="0.01389in solid #ffffff" fo:border-left="0.01389in solid #ffffff" fo:border-right="0.01389in solid #ffffff" fo:padding-top="0.05001in" fo:padding-bottom="0.05001in" fo:padding-left="0.10001in" fo:padding-right="0.10001in"/>
      <style:paragraph-properties style:writing-mode="lr-tb"/>
    </style:style>
    <style:style style:family="table-row" style:name="a1189">
      <style:table-row-properties style:row-height="0.70593in"/>
    </style:style>
    <style:style style:family="paragraph" style:name="a165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5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52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text" style:name="a165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165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5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5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657">
      <style:paragraph-properties fo:text-align="center" fo:margin-left="0in" fo:margin-right="0in" fo:text-indent="0in" fo:margin-top="0in" fo:margin-bottom="0in" style:writing-mode="lr-tb"/>
    </style:style>
    <style:style style:family="table-cell" style:name="a165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5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text" style:name="a119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91">
      <style:paragraph-properties fo:text-align="center" fo:margin-left="0in" fo:margin-right="0.02639in" fo:text-indent="0in" fo:margin-top="0in" fo:margin-bottom="0in" style:writing-mode="lr-tb"/>
    </style:style>
    <style:style style:family="text" style:name="a119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93">
      <style:paragraph-properties fo:text-align="center" fo:margin-left="0in" fo:margin-right="0.02639in" fo:text-indent="0in" fo:margin-top="0in" fo:margin-bottom="0in" style:writing-mode="lr-tb"/>
    </style:style>
    <style:style style:family="text" style:name="a119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95">
      <style:paragraph-properties fo:text-align="center" fo:margin-left="0in" fo:margin-right="0.02639in" fo:text-indent="0in" fo:margin-top="0in" fo:margin-bottom="0in" style:writing-mode="lr-tb"/>
    </style:style>
    <style:style style:family="text" style:name="a119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9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9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9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60">
      <style:paragraph-properties fo:text-align="center" fo:margin-left="0in" fo:margin-right="0in" fo:text-indent="0in" fo:margin-top="0in" fo:margin-bottom="0in" style:writing-mode="lr-tb"/>
    </style:style>
    <style:style style:family="table-cell" style:name="a166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6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663">
      <style:paragraph-properties fo:text-align="center" fo:margin-left="0in" fo:margin-right="0in" fo:text-indent="0in" fo:margin-top="0in" fo:margin-bottom="0in" style:writing-mode="lr-tb"/>
    </style:style>
    <style:style style:family="table-cell" style:name="a166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65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666">
      <style:paragraph-properties fo:text-align="center" fo:margin-left="0in" fo:margin-right="0in" fo:text-indent="0in" fo:margin-top="0in" fo:margin-bottom="0in" style:writing-mode="lr-tb"/>
    </style:style>
    <style:style style:family="table-cell" style:name="a166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68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669">
      <style:paragraph-properties fo:text-align="center" fo:margin-left="0in" fo:margin-right="0in" fo:text-indent="0in" fo:margin-top="0in" fo:margin-bottom="0in" style:writing-mode="lr-tb"/>
    </style:style>
    <style:style style:family="table-cell" style:name="a167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71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67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7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7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67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7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677">
      <style:table-row-properties style:row-height="0.2336in"/>
    </style:style>
    <style:style style:family="text" style:name="a167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679">
      <style:paragraph-properties fo:text-align="center" fo:margin-left="0in" fo:margin-right="0in" fo:text-indent="0in" fo:margin-top="0in" fo:margin-bottom="0in" style:writing-mode="lr-tb"/>
    </style:style>
    <style:style style:family="table-cell" style:name="a168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8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68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8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8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685">
      <style:paragraph-properties fo:text-align="left" fo:margin-left="0in" fo:margin-right="0in" fo:text-indent="0in" fo:margin-top="0in" fo:margin-bottom="0in" style:writing-mode="lr-tb"/>
    </style:style>
    <style:style style:family="table-cell" style:name="a168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8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688">
      <style:paragraph-properties fo:text-align="left" fo:margin-left="0in" fo:margin-right="0in" fo:text-indent="0in" fo:margin-top="0in" fo:margin-bottom="0in" style:writing-mode="lr-tb"/>
    </style:style>
    <style:style style:family="table-cell" style:name="a168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210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10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02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0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30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10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0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05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302">
      <style:paragraph-properties fo:text-align="center" fo:margin-left="0in" fo:margin-right="0in" fo:text-indent="0in" fo:margin-top="0in" fo:margin-bottom="0in" style:writing-mode="lr-tb"/>
    </style:style>
    <style:style style:family="paragraph" style:name="a210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30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210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0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08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05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0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30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07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0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0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69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691">
      <style:paragraph-properties fo:text-align="center" fo:margin-left="0in" fo:margin-right="0in" fo:text-indent="0in" fo:margin-top="0in" fo:margin-bottom="0in" style:writing-mode="lr-tb"/>
    </style:style>
    <style:style style:family="table-cell" style:name="a169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9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694">
      <style:paragraph-properties fo:text-align="center" fo:margin-left="0in" fo:margin-right="0in" fo:text-indent="0in" fo:margin-top="0in" fo:margin-bottom="0in" style:writing-mode="lr-tb"/>
    </style:style>
    <style:style style:family="table-cell" style:name="a169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9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697">
      <style:paragraph-properties fo:text-align="center" fo:margin-left="0in" fo:margin-right="0in" fo:text-indent="0in" fo:margin-top="0in" fo:margin-bottom="0in" style:writing-mode="lr-tb"/>
    </style:style>
    <style:style style:family="table-cell" style:name="a169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9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cell" style:name="a21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11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1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1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1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14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1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15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31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11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13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17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1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18">
      <style:paragraph-properties fo:line-height="106.666%" fo:text-align="right" fo:margin-left="0in" fo:margin-right="0in" fo:text-indent="0in" fo:margin-top="0in" fo:margin-bottom="0in" style:writing-mode="lr-tb"/>
    </style:style>
    <style:style style:family="paragraph" style:name="a1315">
      <style:paragraph-properties fo:line-height="100%" fo:text-align="left" fo:margin-left="0.00764in" fo:margin-right="0in" fo:text-indent="-0.00694in" fo:margin-top="0in" fo:margin-bottom="0in" style:writing-mode="lr-tb"/>
    </style:style>
    <style:style style:family="table-cell" style:name="a211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316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317">
      <style:table-row-properties style:row-height="0.88681in"/>
    </style:style>
    <style:style style:family="text" style:name="a131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1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2120">
      <style:table-row-properties style:row-height="0.5035in"/>
    </style:style>
    <style:style style:family="text" style:name="a2121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22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1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320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124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2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25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322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1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7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27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cell" style:name="a132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28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32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2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2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26">
      <style:paragraph-properties fo:text-align="center" fo:margin-left="0in" fo:margin-right="0in" fo:text-indent="0in" fo:margin-top="0in" fo:margin-bottom="0in" style:writing-mode="lr-tb"/>
    </style:style>
    <style:style style:family="text" style:name="a7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32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7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resentation" style:name="a707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09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0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3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13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33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30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34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33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3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32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36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7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37">
      <style:paragraph-properties fo:line-height="106.666%" fo:text-align="right" fo:margin-left="0in" fo:margin-right="0in" fo:text-indent="0in" fo:margin-top="0in" fo:margin-bottom="0in" style:writing-mode="lr-tb"/>
    </style:style>
    <style:style style:family="paragraph" style:name="a1333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7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3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33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39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row" style:name="a1335">
      <style:table-row-properties style:row-height="0.66511in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14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8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3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19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0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801">
      <style:paragraph-properties fo:text-align="justify" fo:text-align-last="start" fo:margin-left="0in" fo:margin-right="0in" fo:text-indent="0in" fo:margin-top="0in" fo:margin-bottom="0in" style:writing-mode="lr-tb"/>
    </style:style>
    <style:style style:family="table-cell" style:name="a180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0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804">
      <style:paragraph-properties fo:text-align="center" fo:margin-left="0in" fo:margin-right="0in" fo:text-indent="0in" fo:margin-top="0in" fo:margin-bottom="0in" style:writing-mode="lr-tb"/>
    </style:style>
    <style:style style:family="table-cell" style:name="a180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0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80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0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809">
      <style:table-row-properties style:row-height="0.01in"/>
    </style:style>
    <style:style style:family="paragraph" style:name="a214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14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42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43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34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1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4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2145">
      <style:table-row-properties style:row-height="0.5035in"/>
    </style:style>
    <style:style style:family="paragraph" style:name="a1342">
      <style:paragraph-properties fo:text-align="center" fo:margin-left="0in" fo:margin-right="0in" fo:text-indent="0in" fo:margin-top="0in" fo:margin-bottom="0in" style:writing-mode="lr-tb"/>
    </style:style>
    <style:style style:family="text" style:name="a2146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7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47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134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721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4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722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49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4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PMingLiu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46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7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PMingLiu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48">
      <style:paragraph-properties fo:text-align="left" fo:margin-left="0.00764in" fo:margin-right="0in" fo:text-indent="0in" fo:margin-top="0in" fo:margin-bottom="0in" style:writing-mode="lr-tb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4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7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8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1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81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1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81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814">
      <style:paragraph-properties fo:text-align="left" fo:margin-left="0in" fo:margin-right="0in" fo:text-indent="0in" fo:margin-top="0in" fo:margin-bottom="0in" style:writing-mode="lr-tb"/>
    </style:style>
    <style:style style:family="table-cell" style:name="a181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1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817">
      <style:paragraph-properties fo:text-align="left" fo:margin-left="0in" fo:margin-right="0in" fo:text-indent="0in" fo:margin-top="0in" fo:margin-bottom="0in" style:writing-mode="lr-tb"/>
    </style:style>
    <style:style style:family="table-cell" style:name="a181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1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5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1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52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53">
      <style:paragraph-properties fo:line-height="106.666%" fo:text-align="center" fo:margin-left="0in" fo:margin-right="0in" fo:text-indent="0in" fo:margin-top="0in" fo:margin-bottom="0in" style:writing-mode="lr-tb"/>
    </style:style>
    <style:style style:family="table-row" style:name="a1350">
      <style:table-row-properties style:row-height="0.44341in"/>
    </style:style>
    <style:style style:family="table-cell" style:name="a215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5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55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5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5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73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5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353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73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8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cell" style:name="a135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35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3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6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734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57">
      <style:paragraph-properties fo:text-align="center" fo:margin-left="0in" fo:margin-right="0in" fo:text-indent="0in" fo:margin-top="0in" fo:margin-bottom="0in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5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9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0">
      <style:paragraph-properties fo:text-align="center" fo:margin-left="0in" fo:margin-right="0in" fo:text-indent="0in" fo:margin-top="0in" fo:margin-bottom="0in" style:writing-mode="lr-tb"/>
    </style:style>
    <style:style style:family="table-cell" style:name="a182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2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82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2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825">
      <style:table-row-properties style:row-height="0.38358in"/>
    </style:style>
    <style:style style:family="text" style:name="a182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827">
      <style:paragraph-properties fo:text-align="left" fo:margin-left="0in" fo:margin-right="0in" fo:text-indent="0in" fo:margin-top="0in" fo:margin-bottom="0in" style:writing-mode="lr-tb"/>
    </style:style>
    <style:style style:family="table-cell" style:name="a182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2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216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61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6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1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6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64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6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65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36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1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7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363">
      <style:paragraph-properties fo:line-height="100%" fo:text-align="left" fo:margin-left="0.00764in" fo:margin-right="0in" fo:text-indent="0in" fo:margin-top="0in" fo:margin-bottom="0in" style:writing-mode="lr-tb"/>
    </style:style>
    <style:style style:family="paragraph" style:name="a7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8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36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graphic" style:name="a742">
      <style:graphic-properties fo:wrap-option="wrap" fo:padding-top="0.04998in" fo:padding-bottom="0.04998in" fo:padding-left="0.09998in" fo:padding-right="0.09998in" draw:textarea-vertical-align="top" draw:textarea-horizontal-align="center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-cell" style:name="a21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365">
      <style:table-row-properties style:row-height="0.44341in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45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8">
      <style:paragraph-properties fo:line-height="100%" fo:text-align="left" fo:margin-left="0.15556in" fo:margin-right="0in" fo:text-indent="0in" fo:margin-top="0in" fo:margin-bottom="0in" style:writing-mode="lr-tb"/>
    </style:style>
    <style:style style:family="table-cell" style:name="a136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8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0">
      <style:paragraph-properties fo:text-align="left" fo:margin-left="0in" fo:margin-right="0in" fo:text-indent="0in" fo:margin-top="0in" fo:margin-bottom="0in" style:writing-mode="lr-tb"/>
    </style:style>
    <style:style style:family="table-cell" style:name="a183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3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833">
      <style:paragraph-properties fo:text-align="left" fo:margin-left="0in" fo:margin-right="0in" fo:text-indent="0in" fo:margin-top="0in" fo:margin-bottom="0in" style:writing-mode="lr-tb"/>
    </style:style>
    <style:style style:family="table-cell" style:name="a183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3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836">
      <style:paragraph-properties fo:text-align="left" fo:margin-left="0in" fo:margin-right="0in" fo:text-indent="0in" fo:margin-top="0in" fo:margin-bottom="0in" style:writing-mode="lr-tb"/>
    </style:style>
    <style:style style:family="table-cell" style:name="a183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3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839">
      <style:paragraph-properties fo:text-align="left" fo:margin-left="0in" fo:margin-right="0in" fo:text-indent="0in" fo:margin-top="0in" fo:margin-bottom="0in" style:writing-mode="lr-tb"/>
    </style:style>
    <style:style style:family="table-row" style:name="a2170">
      <style:table-row-properties style:row-height="0.5035in"/>
    </style:style>
    <style:style style:family="text" style:name="a2171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72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1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7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74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7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75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372">
      <style:paragraph-properties fo:text-align="center" fo:margin-left="0in" fo:margin-right="0in" fo:text-indent="0in" fo:margin-top="0in" fo:margin-bottom="0in" style:writing-mode="lr-tb"/>
    </style:style>
    <style:style style:family="table-cell" style:name="a21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75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ext" style:name="a2177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cell" style:name="a137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resentation" style:name="a751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178">
      <style:paragraph-properties fo:line-height="106.666%" fo:text-align="center" fo:margin-left="0in" fo:margin-right="0in" fo:text-indent="0in" fo:margin-top="0in" fo:margin-bottom="0in" style:writing-mode="lr-tb"/>
    </style:style>
    <style:style style:family="table-row" style:name="a1374">
      <style:table-row-properties style:row-height="0.44341in"/>
    </style:style>
    <style:style style:family="presentation" style:name="a75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17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7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7">
      <style:paragraph-properties fo:line-height="100%" fo:text-align="left" fo:margin-left="0.14236in" fo:margin-right="0in" fo:text-indent="0in" fo:margin-top="0in" fo:margin-bottom="0in" style:writing-mode="lr-tb"/>
    </style:style>
    <style:style style:family="graphic" style:name="a75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378">
      <style:table-cell-properties style:vertical-align="middle" fo:padding-top="0in" fo:padding-bottom="0in" fo:padding-left="0in" fo:padding-right="0in"/>
      <style:paragraph-properties style:writing-mode="lr-tb"/>
    </style:style>
    <style:style style:family="drawing-page" style:name="a75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379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758">
      <style:drawing-page-properties draw:fill="bitmap" draw:fill-image-name="a757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84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8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" style:name="a1846">
      <style:table-properties style:writing-mode="lr-tb"/>
    </style:style>
    <style:style style:family="table-column" style:name="a1847">
      <style:table-column-properties style:column-width="0.86639in"/>
    </style:style>
    <style:style style:family="table-column" style:name="a1848">
      <style:table-column-properties style:column-width="1.9159in"/>
    </style:style>
    <style:style style:family="table-column" style:name="a1849">
      <style:table-column-properties style:column-width="1.26167in"/>
    </style:style>
    <style:style style:family="text" style:name="a2180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18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18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83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8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184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381">
      <style:paragraph-properties fo:text-align="center" fo:margin-left="0in" fo:margin-right="0in" fo:text-indent="0in" fo:margin-top="0in" fo:margin-bottom="0in" style:writing-mode="lr-tb"/>
    </style:style>
    <style:style style:family="table-cell" style:name="a218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38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186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7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87">
      <style:paragraph-properties fo:line-height="106.666%" fo:text-align="right" fo:margin-left="0in" fo:margin-right="0in" fo:text-indent="0in" fo:margin-top="0in" fo:margin-bottom="0in" style:writing-mode="lr-tb"/>
    </style:style>
    <style:style style:family="table-row" style:name="a1383">
      <style:table-row-properties style:row-height="0.44341in"/>
    </style:style>
    <style:style style:family="text" style:name="a7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8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89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38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86">
      <style:paragraph-properties fo:line-height="100%" fo:text-align="left" fo:margin-left="0.14236in" fo:margin-right="0in" fo:text-indent="0in" fo:margin-top="0in" fo:margin-bottom="0in" style:writing-mode="lr-tb"/>
    </style:style>
    <style:style style:family="paragraph" style:name="a7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87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765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9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1850">
      <style:table-column-properties style:column-width="1.14017in"/>
    </style:style>
    <style:style style:family="table-column" style:name="a1851">
      <style:table-column-properties style:column-width="1.23365in"/>
    </style:style>
    <style:style style:family="table-column" style:name="a1852">
      <style:table-column-properties style:column-width="1.78456in"/>
    </style:style>
    <style:style style:family="table-column" style:name="a1853">
      <style:table-column-properties style:column-width="2.30031in"/>
    </style:style>
    <style:style style:family="table-column" style:name="a1854">
      <style:table-column-properties style:column-width="1.86174in"/>
    </style:style>
    <style:style style:family="table-row" style:name="a1855">
      <style:table-row-properties style:row-height="0.59301in"/>
    </style:style>
    <style:style style:family="text" style:name="a185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text" style:name="a1857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858">
      <style:paragraph-properties fo:text-align="center" fo:margin-left="0in" fo:margin-right="0in" fo:text-indent="0in" fo:margin-top="0in" fo:margin-bottom="0in" style:writing-mode="lr-tb"/>
    </style:style>
    <style:style style:family="presentation" style:name="a1000">
      <style:graphic-properties draw:fill="none" draw:stroke="solid" svg:stroke-width="0.01389in" svg:stroke-color="#000000" svg:stroke-opacity="100%" draw:stroke-linejoin="round" svg:stroke-linecap="butt"/>
    </style:style>
    <style:style style:family="table-cell" style:name="a185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resentation" style:name="a10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190">
      <style:paragraph-properties fo:line-height="106.666%" fo:text-align="right" fo:margin-left="0in" fo:margin-right="0in" fo:text-indent="0in" fo:margin-top="0in" fo:margin-bottom="0in" style:writing-mode="lr-tb"/>
    </style:style>
    <style:style style:family="drawing-page" style:name="a1007">
      <style:drawing-page-properties draw:fill="bitmap" draw:fill-image-name="a1006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19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0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2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0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3">
      <style:paragraph-properties fo:line-height="106.666%" fo:text-align="right" fo:margin-left="0in" fo:margin-right="0in" fo:text-indent="0in" fo:margin-top="0in" fo:margin-bottom="0in" style:writing-mode="lr-tb"/>
    </style:style>
    <style:style style:family="paragraph" style:name="a1390">
      <style:paragraph-properties fo:text-align="center" fo:margin-left="0in" fo:margin-right="0in" fo:text-indent="0in" fo:margin-top="0in" fo:margin-bottom="0in" style:writing-mode="lr-tb"/>
    </style:style>
    <style:style style:family="table-cell" style:name="a21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39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1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392">
      <style:table-row-properties style:row-height="0.37019in"/>
    </style:style>
    <style:style style:family="text" style:name="a21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5">
      <style:paragraph-properties fo:line-height="100%" fo:text-align="left" fo:margin-left="0in" fo:margin-right="0in" fo:text-indent="0in" fo:margin-top="0in" fo:margin-bottom="0in" style:writing-mode="lr-tb"/>
    </style:style>
    <style:style style:family="graphic" style:name="a2199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396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773">
      <style:paragraph-properties fo:line-height="80%" fo:text-align="left" style:tab-stop-distance="1in" fo:margin-left="0.92882in" fo:margin-right="0in" fo:text-indent="-0.4375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7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9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9">
      <style:paragraph-properties fo:text-align="center" fo:margin-left="0in" fo:margin-right="0in" fo:text-indent="0in" fo:margin-top="0in" fo:margin-bottom="0in" style:writing-mode="lr-tb"/>
    </style:style>
    <style:style style:family="paragraph" style:name="a776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9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0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861">
      <style:paragraph-properties fo:text-align="center" fo:margin-left="0in" fo:margin-right="0in" fo:text-indent="0in" fo:margin-top="0in" fo:margin-bottom="0in" style:writing-mode="lr-tb"/>
    </style:style>
    <style:style style:family="table-cell" style:name="a186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6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864">
      <style:paragraph-properties fo:text-align="center" fo:margin-left="0in" fo:margin-right="0in" fo:text-indent="0in" fo:margin-top="0in" fo:margin-bottom="0in" style:writing-mode="lr-tb"/>
    </style:style>
    <style:style style:family="table-cell" style:name="a186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6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867">
      <style:paragraph-properties fo:text-align="center" fo:margin-left="0in" fo:margin-right="0in" fo:text-indent="0in" fo:margin-top="0in" fo:margin-bottom="0in" style:writing-mode="lr-tb"/>
    </style:style>
    <style:style style:family="table-cell" style:name="a186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6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2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015">
      <style:table-properties style:writing-mode="lr-tb"/>
    </style:style>
    <style:style style:family="table-column" style:name="a1016">
      <style:table-column-properties style:column-width="4in"/>
    </style:style>
    <style:style style:family="table-column" style:name="a1017">
      <style:table-column-properties style:column-width="4in"/>
    </style:style>
    <style:style style:family="table-column" style:name="a1018">
      <style:table-column-properties style:column-width="4in"/>
    </style:style>
    <style:style style:family="table-row" style:name="a1019">
      <style:table-row-properties style:row-height="1.48179in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2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8">
      <style:paragraph-properties fo:line-height="80%" fo:text-align="left" style:tab-stop-distance="1in" fo:margin-left="0in" fo:margin-right="0in" fo:text-indent="0in" fo:margin-top="0.0513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7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7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873">
      <style:paragraph-properties fo:text-align="center" fo:margin-left="0in" fo:margin-right="0in" fo:text-indent="0in" fo:margin-top="0in" fo:margin-bottom="0in" style:writing-mode="lr-tb"/>
    </style:style>
    <style:style style:family="table-cell" style:name="a187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75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paragraph" style:name="a1876">
      <style:paragraph-properties fo:text-align="center" fo:margin-left="0in" fo:margin-right="0in" fo:text-indent="0in" fo:margin-top="0in" fo:margin-bottom="0in" style:writing-mode="lr-tb"/>
    </style:style>
    <style:style style:family="text" style:name="a1877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878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02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21">
      <style:paragraph-properties fo:line-height="150%" fo:text-align="center" fo:margin-left="0.075in" fo:margin-right="0in" fo:text-indent="0in" fo:margin-top="0in" fo:margin-bottom="0in" style:writing-mode="lr-tb"/>
    </style:style>
    <style:style style:family="text" style:name="a1879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able-cell" style:name="a1022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2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24">
      <style:text-properties fo:color="#ffffff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025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26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027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ext" style:name="a1028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29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1">
      <style:paragraph-properties fo:line-height="80%" fo:text-align="left" style:tab-stop-distance="1in" fo:margin-left="0.92882in" fo:margin-right="0in" fo:text-indent="-0.4375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paragraph" style:name="a1881">
      <style:paragraph-properties fo:text-align="center" fo:margin-left="0in" fo:margin-right="0in" fo:text-indent="0in" fo:margin-top="0in" fo:margin-bottom="0in" style:writing-mode="lr-tb"/>
    </style:style>
    <style:style style:family="table-cell" style:name="a188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8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884">
      <style:paragraph-properties fo:text-align="center" fo:margin-left="0in" fo:margin-right="0in" fo:text-indent="0in" fo:margin-top="0in" fo:margin-bottom="0in" style:writing-mode="lr-tb"/>
    </style:style>
    <style:style style:family="table-cell" style:name="a188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886">
      <style:table-row-properties style:row-height="0.2336in"/>
    </style:style>
    <style:style style:family="text" style:name="a1887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table-cell" style:name="a1030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1888">
      <style:paragraph-properties fo:text-align="center" fo:margin-left="0in" fo:margin-right="0in" fo:text-indent="0in" fo:margin-top="0in" fo:margin-bottom="0in" style:writing-mode="lr-tb"/>
    </style:style>
    <style:style style:family="table-row" style:name="a1031">
      <style:table-row-properties style:row-height="0.89176in"/>
    </style:style>
    <style:style style:family="table-cell" style:name="a188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33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034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36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037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39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30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301">
      <style:paragraph-properties fo:text-align="center" fo:margin-left="0in" fo:margin-right="0in" fo:text-indent="0in" fo:margin-top="0in" fo:margin-bottom="0in" style:writing-mode="lr-tb"/>
    </style:style>
    <style:style style:family="table-cell" style:name="a230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50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2304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50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230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1502">
      <style:paragraph-properties fo:line-height="100%" fo:text-align="center" fo:margin-left="0in" fo:margin-right="0in" fo:text-indent="0in" fo:margin-top="0in" fo:margin-bottom="0in" style:writing-mode="lr-tb"/>
    </style:style>
    <style:style style:family="table-row" style:name="a2306">
      <style:table-row-properties style:row-height="0.44458in"/>
    </style:style>
    <style:style style:family="table-cell" style:name="a150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150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2308">
      <style:paragraph-properties fo:text-align="left" fo:margin-left="0in" fo:margin-right="0in" fo:text-indent="0in" fo:margin-top="0in" fo:margin-bottom="0in" style:writing-mode="lr-tb"/>
    </style:style>
    <style:style style:family="text" style:name="a150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230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0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507">
      <style:paragraph-properties fo:text-align="center" fo:margin-left="0in" fo:margin-right="0in" fo:text-indent="0in" fo:margin-top="0in" fo:margin-bottom="0in" style:writing-mode="lr-tb"/>
    </style:style>
    <style:style style:family="table-cell" style:name="a150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50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9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text" style:name="a1891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189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9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9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895">
      <style:paragraph-properties fo:text-align="center" fo:margin-left="0in" fo:margin-right="0in" fo:text-indent="0in" fo:margin-top="0in" fo:margin-bottom="0in" style:writing-mode="lr-tb"/>
    </style:style>
    <style:style style:family="table-cell" style:name="a189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97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table-cell" style:name="a1040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1898">
      <style:paragraph-properties fo:text-align="center" fo:margin-left="0in" fo:margin-right="0in" fo:text-indent="0in" fo:margin-top="0in" fo:margin-bottom="0in" style:writing-mode="lr-tb"/>
    </style:style>
    <style:style style:family="table-row" style:name="a1041">
      <style:table-row-properties style:row-height="0.89176in"/>
    </style:style>
    <style:style style:family="table-cell" style:name="a189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3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044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6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047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4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9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31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311">
      <style:paragraph-properties fo:text-align="left" fo:margin-left="0in" fo:margin-right="0in" fo:text-indent="0in" fo:margin-top="0in" fo:margin-bottom="0in" style:writing-mode="lr-tb"/>
    </style:style>
    <style:style style:family="table-cell" style:name="a231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1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10">
      <style:paragraph-properties fo:text-align="center" fo:margin-left="0in" fo:margin-right="0in" fo:text-indent="0in" fo:margin-top="0in" fo:margin-bottom="0in" style:writing-mode="lr-tb"/>
    </style:style>
    <style:style style:family="paragraph" style:name="a2314">
      <style:paragraph-properties fo:text-align="left" fo:margin-left="0in" fo:margin-right="0in" fo:text-indent="0in" fo:margin-top="0in" fo:margin-bottom="0in" style:writing-mode="lr-tb"/>
    </style:style>
    <style:style style:family="table-cell" style:name="a151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231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1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31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13">
      <style:paragraph-properties fo:text-align="center" fo:margin-left="0in" fo:margin-right="0in" fo:text-indent="0in" fo:margin-top="0in" fo:margin-bottom="0in" style:writing-mode="lr-tb"/>
    </style:style>
    <style:style style:family="paragraph" style:name="a2317">
      <style:paragraph-properties fo:text-align="left" fo:margin-left="0in" fo:margin-right="0in" fo:text-indent="0in" fo:margin-top="0in" fo:margin-bottom="0in" style:writing-mode="lr-tb"/>
    </style:style>
    <style:style style:family="table-cell" style:name="a151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231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1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31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16">
      <style:paragraph-properties fo:text-align="center" fo:margin-left="0in" fo:margin-right="0in" fo:text-indent="0in" fo:margin-top="0in" fo:margin-bottom="0in" style:writing-mode="lr-tb"/>
    </style:style>
    <style:style style:family="table-cell" style:name="a151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51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519">
      <style:paragraph-properties fo:text-align="center" fo:margin-left="0in" fo:margin-right="0in" fo:text-indent="0in" fo:margin-top="0in" fo:margin-bottom="0in" style:writing-mode="lr-tb"/>
    </style:style>
    <style:style style:family="table-cell" style:name="a1050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051">
      <style:table-row-properties style:row-height="0.89176in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3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054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6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057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5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9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2320">
      <style:paragraph-properties fo:text-align="left" fo:margin-left="0in" fo:margin-right="0in" fo:text-indent="0in" fo:margin-top="0in" fo:margin-bottom="0in" style:writing-mode="lr-tb"/>
    </style:style>
    <style:style style:family="table-cell" style:name="a232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2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323">
      <style:paragraph-properties fo:text-align="left" fo:margin-left="0in" fo:margin-right="0in" fo:text-indent="0in" fo:margin-top="0in" fo:margin-bottom="0in" style:writing-mode="lr-tb"/>
    </style:style>
    <style:style style:family="table-cell" style:name="a152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232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2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able-row" style:name="a2325">
      <style:table-row-properties style:row-height="0.44458in"/>
    </style:style>
    <style:style style:family="paragraph" style:name="a1522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32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7">
      <style:paragraph-properties fo:text-align="left" fo:margin-left="0in" fo:margin-right="0in" fo:text-indent="0in" fo:margin-top="0in" fo:margin-bottom="0in" style:writing-mode="lr-tb"/>
    </style:style>
    <style:style style:family="table-cell" style:name="a152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9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2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2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graphic" style:name="a9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25">
      <style:paragraph-properties fo:line-height="100%" fo:text-align="center" fo:margin-left="0in" fo:margin-right="0in" fo:text-indent="0in" fo:margin-top="0in" fo:margin-bottom="0in" style:writing-mode="lr-tb"/>
    </style:style>
    <style:style style:family="presentation" style:name="a90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52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resentation" style:name="a904">
      <style:graphic-properties draw:fill="none" draw:stroke="solid" svg:stroke-width="0.01389in" svg:stroke-color="#000000" svg:stroke-opacity="100%" draw:stroke-linejoin="round" svg:stroke-linecap="butt"/>
    </style:style>
    <style:style style:family="table-row" style:name="a1527">
      <style:table-row-properties style:row-height="0.2336in"/>
    </style:style>
    <style:style style:family="drawing-page" style:name="a90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52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529">
      <style:paragraph-properties fo:text-align="center" fo:margin-left="0in" fo:margin-right="0in" fo:text-indent="0in" fo:margin-top="0in" fo:margin-bottom="0in" style:writing-mode="lr-tb"/>
    </style:style>
    <style:style style:family="drawing-page" style:name="a907">
      <style:drawing-page-properties draw:fill="bitmap" draw:fill-image-name="a906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60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66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7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30">
      <style:paragraph-properties fo:text-align="left" fo:margin-left="0in" fo:margin-right="0in" fo:text-indent="0in" fo:margin-top="0in" fo:margin-bottom="0in" style:writing-mode="lr-tb"/>
    </style:style>
    <style:style style:family="table-cell" style:name="a233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3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333">
      <style:paragraph-properties fo:text-align="left" fo:margin-left="0in" fo:margin-right="0in" fo:text-indent="0in" fo:margin-top="0in" fo:margin-bottom="0in" style:writing-mode="lr-tb"/>
    </style:style>
    <style:style style:family="table-cell" style:name="a153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33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3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233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32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336">
      <style:paragraph-properties fo:text-align="left" fo:margin-left="0in" fo:margin-right="0in" fo:text-indent="0in" fo:margin-top="0in" fo:margin-bottom="0in" style:writing-mode="lr-tb"/>
    </style:style>
    <style:style style:family="table-cell" style:name="a153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33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153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912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9">
      <style:paragraph-properties fo:text-align="left" fo:margin-left="0in" fo:margin-right="0in" fo:text-indent="0in" fo:margin-top="0in" fo:margin-bottom="0in" style:writing-mode="lr-tb"/>
    </style:style>
    <style:style style:family="paragraph" style:name="a1535">
      <style:paragraph-properties fo:text-align="left" fo:margin-left="0in" fo:margin-right="0in" fo:text-indent="0in" fo:margin-top="0in" fo:margin-bottom="0in" style:writing-mode="lr-tb"/>
    </style:style>
    <style:style style:family="table-cell" style:name="a153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resentation" style:name="a9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3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" style:name="a915">
      <style:table-properties style:writing-mode="lr-tb"/>
    </style:style>
    <style:style style:family="paragraph" style:name="a1538">
      <style:paragraph-properties fo:text-align="left" fo:margin-left="0in" fo:margin-right="0in" fo:text-indent="0in" fo:margin-top="0in" fo:margin-bottom="0in" style:writing-mode="lr-tb"/>
    </style:style>
    <style:style style:family="table-column" style:name="a916">
      <style:table-column-properties style:column-width="2.30476in"/>
    </style:style>
    <style:style style:family="table-cell" style:name="a153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olumn" style:name="a917">
      <style:table-column-properties style:column-width="3.39047in"/>
    </style:style>
    <style:style style:family="table-column" style:name="a918">
      <style:table-column-properties style:column-width="3.25714in"/>
    </style:style>
    <style:style style:family="table-column" style:name="a919">
      <style:table-column-properties style:column-width="3.04763in"/>
    </style:style>
    <style:style style:family="text" style:name="a10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34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4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342">
      <style:paragraph-properties fo:text-align="left" fo:margin-left="0in" fo:margin-right="0in" fo:text-indent="0in" fo:margin-top="0in" fo:margin-bottom="0in" style:writing-mode="lr-tb"/>
    </style:style>
    <style:style style:family="table-cell" style:name="a234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4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row" style:name="a2344">
      <style:table-row-properties style:row-height="0.44458in"/>
    </style:style>
    <style:style style:family="paragraph" style:name="a1541">
      <style:paragraph-properties fo:text-align="center" fo:margin-left="0in" fo:margin-right="0in" fo:text-indent="0in" fo:margin-top="0in" fo:margin-bottom="0in" style:writing-mode="lr-tb"/>
    </style:style>
    <style:style style:family="text" style:name="a234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154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346">
      <style:paragraph-properties fo:text-align="left" fo:margin-left="0in" fo:margin-right="0in" fo:text-indent="0in" fo:margin-top="0in" fo:margin-bottom="0in" style:writing-mode="lr-tb"/>
    </style:style>
    <style:style style:family="table-row" style:name="a920">
      <style:table-row-properties style:row-height="1.48179in"/>
    </style:style>
    <style:style style:family="table-cell" style:name="a234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4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92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34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44">
      <style:paragraph-properties fo:text-align="center" fo:margin-left="0in" fo:margin-right="0in" fo:text-indent="0in" fo:margin-top="0in" fo:margin-bottom="0in" style:writing-mode="lr-tb"/>
    </style:style>
    <style:style style:family="paragraph" style:name="a922">
      <style:paragraph-properties fo:line-height="150%" fo:text-align="center" fo:margin-left="0.075in" fo:margin-right="0in" fo:text-indent="0in" fo:margin-top="0in" fo:margin-bottom="0in" style:writing-mode="lr-tb"/>
    </style:style>
    <style:style style:family="paragraph" style:name="a2349">
      <style:paragraph-properties fo:text-align="left" fo:margin-left="0in" fo:margin-right="0in" fo:text-indent="0in" fo:margin-top="0in" fo:margin-bottom="0in" style:writing-mode="lr-tb"/>
    </style:style>
    <style:style style:family="table-cell" style:name="a154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923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54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924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47">
      <style:paragraph-properties fo:text-align="center" fo:margin-left="0in" fo:margin-right="0in" fo:text-indent="0in" fo:margin-top="0in" fo:margin-bottom="0in" style:writing-mode="lr-tb"/>
    </style:style>
    <style:style style:family="paragraph" style:name="a925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54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926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ext" style:name="a154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92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28">
      <style:text-properties fo:color="#ffffff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929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5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5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352">
      <style:paragraph-properties fo:text-align="left" fo:margin-left="0in" fo:margin-right="0in" fo:text-indent="0in" fo:margin-top="0in" fo:margin-bottom="0in" style:writing-mode="lr-tb"/>
    </style:style>
    <style:style style:family="table-cell" style:name="a235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550">
      <style:paragraph-properties fo:text-align="center" fo:margin-left="0in" fo:margin-right="0in" fo:text-indent="0in" fo:margin-top="0in" fo:margin-bottom="0in" style:writing-mode="lr-tb"/>
    </style:style>
    <style:style style:family="text" style:name="a235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155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355">
      <style:paragraph-properties fo:text-align="left" fo:margin-left="0in" fo:margin-right="0in" fo:text-indent="0in" fo:margin-top="0in" fo:margin-bottom="0in" style:writing-mode="lr-tb"/>
    </style:style>
    <style:style style:family="text" style:name="a155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235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930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235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53">
      <style:paragraph-properties fo:text-align="left" fo:margin-left="0in" fo:margin-right="0in" fo:text-indent="0in" fo:margin-top="0in" fo:margin-bottom="0in" style:writing-mode="lr-tb"/>
    </style:style>
    <style:style style:family="text" style:name="a93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58">
      <style:paragraph-properties fo:text-align="left" fo:margin-left="0in" fo:margin-right="0in" fo:text-indent="0in" fo:margin-top="0in" fo:margin-bottom="0in" style:writing-mode="lr-tb"/>
    </style:style>
    <style:style style:family="table-cell" style:name="a155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932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235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55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cell" style:name="a933">
      <style:table-cell-properties style:vertical-align="middle" fo:background-color="#004e6e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paragraph" style:name="a155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934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55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935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row" style:name="a1558">
      <style:table-row-properties style:row-height="0.2336in"/>
    </style:style>
    <style:style style:family="table-cell" style:name="a936">
      <style:table-cell-properties style:vertical-align="middle" fo:background-color="#004e6e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55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row" style:name="a937">
      <style:table-row-properties style:row-height="0.89176in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39">
      <style:paragraph-properties fo:line-height="150%" fo:text-align="left" fo:margin-left="0.075in" fo:margin-right="0in" fo:text-indent="0in" fo:margin-top="0in" fo:margin-bottom="0in" style:writing-mode="lr-tb"/>
    </style:style>
    <style:style style:family="text" style:name="a10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09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0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9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36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361">
      <style:paragraph-properties fo:text-align="left" fo:margin-left="0in" fo:margin-right="0in" fo:text-indent="0in" fo:margin-top="0in" fo:margin-bottom="0in" style:writing-mode="lr-tb"/>
    </style:style>
    <style:style style:family="table-cell" style:name="a236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0">
      <style:paragraph-properties fo:text-align="left" fo:margin-left="0in" fo:margin-right="0in" fo:text-indent="0in" fo:margin-top="0in" fo:margin-bottom="0in" style:writing-mode="lr-tb"/>
    </style:style>
    <style:style style:family="paragraph" style:name="a23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6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graphic" style:name="a23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2366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940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2367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3">
      <style:paragraph-properties fo:text-align="left" fo:margin-left="0in" fo:margin-right="0in" fo:text-indent="0in" fo:margin-top="0in" fo:margin-bottom="0in" style:writing-mode="lr-tb"/>
    </style:style>
    <style:style style:family="text" style:name="a94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36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56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942">
      <style:paragraph-properties fo:line-height="150%" fo:text-align="left" fo:margin-left="0in" fo:margin-right="0in" fo:text-indent="0in" fo:margin-top="0in" fo:margin-bottom="0in" style:writing-mode="lr-tb"/>
    </style:style>
    <style:style style:family="presentation" style:name="a2369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56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943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1566">
      <style:paragraph-properties fo:text-align="left" fo:margin-left="0in" fo:margin-right="0in" fo:text-indent="0in" fo:margin-top="0in" fo:margin-bottom="0in" style:writing-mode="lr-tb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56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945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156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able-cell" style:name="a946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paragraph" style:name="a1569">
      <style:paragraph-properties fo:text-align="left" fo:margin-left="0in" fo:margin-right="0in" fo:text-indent="0in" fo:margin-top="0in" fo:margin-bottom="0in" style:writing-mode="lr-tb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4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949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presentation" style:name="a23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57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drawing-page" style:name="a237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57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572">
      <style:paragraph-properties fo:text-align="left" fo:margin-left="0in" fo:margin-right="0in" fo:text-indent="0in" fo:margin-top="0in" fo:margin-bottom="0in" style:writing-mode="lr-tb"/>
    </style:style>
    <style:style style:family="drawing-page" style:name="a2376">
      <style:drawing-page-properties draw:fill="bitmap" draw:fill-image-name="a237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row" style:name="a950">
      <style:table-row-properties style:row-height="0.89176in"/>
    </style:style>
    <style:style style:family="text" style:name="a23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57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952">
      <style:paragraph-properties fo:line-height="150%" fo:text-align="left" fo:margin-left="0.075in" fo:margin-right="0in" fo:text-indent="0in" fo:margin-top="0in" fo:margin-bottom="0in" style:writing-mode="lr-tb"/>
    </style:style>
    <style:style style:family="paragraph" style:name="a23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5">
      <style:paragraph-properties fo:text-align="left" fo:margin-left="0in" fo:margin-right="0in" fo:text-indent="0in" fo:margin-top="0in" fo:margin-bottom="0in" style:writing-mode="lr-tb"/>
    </style:style>
    <style:style style:family="table-cell" style:name="a95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cell" style:name="a157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57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955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1578">
      <style:paragraph-properties fo:text-align="left" fo:margin-left="0in" fo:margin-right="0in" fo:text-indent="0in" fo:margin-top="0in" fo:margin-bottom="0in" style:writing-mode="lr-tb"/>
    </style:style>
    <style:style style:family="table-cell" style:name="a956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cell" style:name="a157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5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959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presentation" style:name="a238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82">
      <style:paragraph-properties fo:line-height="83.448%" fo:text-align="left" style:tab-stop-distance="1in" fo:margin-left="0.3in" fo:margin-right="0in" fo:text-indent="-0.3000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2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1">
      <style:paragraph-properties fo:text-align="left" fo:margin-left="0in" fo:margin-right="0in" fo:text-indent="0in" fo:margin-top="0in" fo:margin-bottom="0in" style:writing-mode="lr-tb"/>
    </style:style>
    <style:style style:family="text" style:name="a2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8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387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961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1584">
      <style:paragraph-properties fo:text-align="left" fo:margin-left="0in" fo:margin-right="0in" fo:text-indent="0in" fo:margin-top="0in" fo:margin-bottom="0in" style:writing-mode="lr-tb"/>
    </style:style>
    <style:style style:family="table-cell" style:name="a962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3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58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963">
      <style:table-row-properties style:row-height="0.89176in"/>
    </style:style>
    <style:style style:family="text" style:name="a158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87">
      <style:paragraph-properties fo:text-align="left" fo:margin-left="0in" fo:margin-right="0in" fo:text-indent="0in" fo:margin-top="0in" fo:margin-bottom="0in" style:writing-mode="lr-tb"/>
    </style:style>
    <style:style style:family="paragraph" style:name="a965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58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966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5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969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2000">
      <style:table-row-properties style:row-height="1.22668in"/>
    </style:style>
    <style:style style:family="text" style:name="a2001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002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003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text" style:name="a120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04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ext" style:name="a120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0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0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06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text" style:name="a120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07">
      <style:paragraph-properties fo:line-height="100%" fo:text-align="left" fo:margin-left="0.15556in" fo:margin-right="0.01458in" fo:text-indent="0in" fo:margin-top="0in" fo:margin-bottom="0in" style:writing-mode="lr-tb"/>
    </style:style>
    <style:style style:family="paragraph" style:name="a1204">
      <style:paragraph-properties fo:text-align="center" fo:margin-left="0in" fo:margin-right="0.02639in" fo:text-indent="0in" fo:margin-top="0in" fo:margin-bottom="0in" style:writing-mode="lr-tb"/>
    </style:style>
    <style:style style:family="text" style:name="a2008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table-cell" style:name="a1205">
      <style:table-cell-properties style:vertical-align="middle" fo:border-right="0.01389in solid #ffffff" fo:padding-top="0in" fo:padding-bottom="0in" fo:padding-left="0.07499in" fo:padding-right="0.07499in"/>
      <style:paragraph-properties style:writing-mode="lr-tb"/>
    </style:style>
    <style:style style:family="paragraph" style:name="a2009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ext" style:name="a120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3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07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23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208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499in" fo:padding-right="0.07499in"/>
      <style:paragraph-properties style:writing-mode="lr-tb"/>
    </style:style>
    <style:style style:family="text" style:name="a23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0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93">
      <style:paragraph-properties fo:line-height="83.448%" fo:text-align="left" style:tab-stop-distance="1in" fo:margin-left="0.3in" fo:margin-right="0in" fo:text-indent="-0.3000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aragraph" style:name="a971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1594">
      <style:table-properties style:writing-mode="lr-tb"/>
    </style:style>
    <style:style style:family="table-cell" style:name="a972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2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595">
      <style:table-column-properties style:column-width="0.65204in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1596">
      <style:table-column-properties style:column-width="1.26405in"/>
    </style:style>
    <style:style style:family="paragraph" style:name="a974">
      <style:paragraph-properties fo:line-height="150%" fo:text-align="left" fo:margin-left="0in" fo:margin-right="0in" fo:text-indent="0in" fo:margin-top="0in" fo:margin-bottom="0in" style:writing-mode="lr-tb"/>
    </style:style>
    <style:style style:family="table-column" style:name="a1597">
      <style:table-column-properties style:column-width="0.92867in"/>
    </style:style>
    <style:style style:family="table-cell" style:name="a975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column" style:name="a1598">
      <style:table-column-properties style:column-width="1.4317in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1599">
      <style:table-column-properties style:column-width="1.18985in"/>
    </style:style>
    <style:style style:family="text" style:name="a9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0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11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012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20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210">
      <style:paragraph-properties fo:text-align="left" fo:margin-left="0in" fo:margin-right="0.02639in" fo:text-indent="0in" fo:margin-top="0in" fo:margin-bottom="0in" style:writing-mode="lr-tb"/>
    </style:style>
    <style:style style:family="text" style:name="a2014">
      <style:text-properties fo:color="#455f51" fo:font-family="Microsoft JhengHei" style:font-family-asian="Microsoft JhengHei" style:font-family-complex="Microsoft JhengHei" fo:font-size="0.25in" style:font-size-asian="0.25in" style:font-size-complex="0.25in" fo:language="en" style:language-asian="zh" fo:country="US" style:country-asian="TW" fo:font-weight="bold" style:font-weight-asian="bold" style:font-weight-complex="bold"/>
    </style:style>
    <style:style style:family="table-cell" style:name="a1211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499in" fo:padding-right="0.07499in"/>
      <style:paragraph-properties style:writing-mode="lr-tb"/>
    </style:style>
    <style:style style:family="paragraph" style:name="a2015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row" style:name="a1212">
      <style:table-row-properties style:row-height="0.70593in"/>
    </style:style>
    <style:style style:family="text" style:name="a2016">
      <style:text-properties fo:color="#455f51" fo:font-family="Microsoft JhengHei" style:font-family-asian="Microsoft JhengHei" style:font-family-complex="Microsoft JhengHei" fo:font-size="0.25in" style:font-size-asian="0.25in" style:font-size-complex="0.25in" fo:language="en" style:language-asian="zh" fo:country="US" style:country-asian="TW" fo:font-weight="bold" style:font-weight-asian="bold" style:font-weight-complex="bold"/>
    </style:style>
    <style:style style:family="text" style:name="a121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17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paragraph" style:name="a1214">
      <style:paragraph-properties fo:text-align="left" fo:margin-left="0in" fo:margin-right="0.02639in" fo:text-indent="0in" fo:margin-top="0in" fo:margin-bottom="0in" style:writing-mode="lr-tb"/>
    </style:style>
    <style:style style:family="table-cell" style:name="a201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15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499in" fo:padding-right="0.07499in"/>
      <style:paragraph-properties style:writing-mode="lr-tb"/>
    </style:style>
    <style:style style:family="text" style:name="a2019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table-row" style:name="a1216">
      <style:table-row-properties style:row-height="0.70593in"/>
    </style:style>
    <style:style style:family="text" style:name="a121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18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219">
      <style:table-cell-properties style:vertical-align="middle" fo:border-top="0.01389in solid #ffffff" fo:border-bottom="0.01389in solid #ffffff" fo:border-left="0.01389in solid #ffffff" fo:padding-top="0in" fo:padding-bottom="0in" fo:padding-left="0.07499in" fo:padding-right="0.07499in"/>
      <style:paragraph-properties style:writing-mode="lr-tb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81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20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202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22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ext" style:name="a2023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ext" style:name="a122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24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paragraph" style:name="a1221">
      <style:paragraph-properties fo:text-align="left" fo:margin-left="0in" fo:margin-right="0.02639in" fo:text-indent="0in" fo:margin-top="0in" fo:margin-bottom="0in" style:writing-mode="lr-tb"/>
    </style:style>
    <style:style style:family="paragraph" style:name="a2025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1222">
      <style:table-cell-properties style:vertical-align="middle" fo:border-top="0.01389in solid #ffffff" fo:padding-top="0in" fo:padding-bottom="0in" fo:padding-left="0.07499in" fo:padding-right="0.07499in"/>
      <style:paragraph-properties style:writing-mode="lr-tb"/>
    </style:style>
    <style:style style:family="text" style:name="a2026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able-row" style:name="a1223">
      <style:table-row-properties style:row-height="0.70593in"/>
    </style:style>
    <style:style style:family="text" style:name="a2027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ext" style:name="a122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28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paragraph" style:name="a1225">
      <style:paragraph-properties fo:text-align="left" fo:margin-left="0in" fo:margin-right="0.02639in" fo:text-indent="0in" fo:margin-top="0in" fo:margin-bottom="0in" style:writing-mode="lr-tb"/>
    </style:style>
    <style:style style:family="text" style:name="a2029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able-cell" style:name="a1226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2030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03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32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033">
      <style:paragraph-properties fo:line-height="100%" fo:text-align="left" fo:margin-left="0.15556in" fo:margin-right="0.01458in" fo:text-indent="0in" fo:margin-top="0in" fo:margin-bottom="0in" style:writing-mode="lr-tb"/>
    </style:style>
    <style:style style:family="presentation" style:name="a123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034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resentation" style:name="a12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5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2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7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graphic" style:name="a123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8">
      <style:paragraph-properties fo:line-height="100%" fo:text-align="left" fo:margin-left="0.15556in" fo:margin-right="0.01458in" fo:text-indent="0in" fo:margin-top="0in" fo:margin-bottom="0in" style:writing-mode="lr-tb"/>
    </style:style>
    <style:style style:family="drawing-page" style:name="a123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039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drawing-page" style:name="a1237">
      <style:drawing-page-properties draw:fill="bitmap" draw:fill-image-name="a1236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0">
      <style:paragraph-properties fo:text-align="center" fo:margin-left="0in" fo:margin-right="0in" fo:text-indent="0in" fo:margin-top="0in" fo:margin-bottom="0in" style:writing-mode="lr-tb"/>
    </style:style>
    <style:style style:family="table-cell" style:name="a170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0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03">
      <style:paragraph-properties fo:text-align="left" fo:margin-left="0in" fo:margin-right="0in" fo:text-indent="0in" fo:margin-top="0in" fo:margin-bottom="0in" style:writing-mode="lr-tb"/>
    </style:style>
    <style:style style:family="table-cell" style:name="a170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0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70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0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708">
      <style:table-row-properties style:row-height="0.2336in"/>
    </style:style>
    <style:style style:family="text" style:name="a170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2040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04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042">
      <style:table-row-properties style:row-height="0.5035in"/>
    </style:style>
    <style:style style:family="text" style:name="a204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4">
      <style:paragraph-properties fo:line-height="106.666%" fo:text-align="center" fo:margin-left="0in" fo:margin-right="0in" fo:text-indent="0in" fo:margin-top="0in" fo:margin-bottom="0in" style:writing-mode="lr-tb"/>
    </style:style>
    <style:style style:family="graphic" style:name="a124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04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2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7">
      <style:paragraph-properties fo:line-height="106.666%" fo:text-align="center" fo:margin-left="0in" fo:margin-right="0in" fo:text-indent="0in" fo:margin-top="0in" fo:margin-bottom="0in" style:writing-mode="lr-tb"/>
    </style:style>
    <style:style style:family="graphic" style:name="a1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0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49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text" style:name="a12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10">
      <style:paragraph-properties fo:text-align="left" fo:margin-left="0in" fo:margin-right="0in" fo:text-indent="0in" fo:margin-top="0in" fo:margin-bottom="0in" style:writing-mode="lr-tb"/>
    </style:style>
    <style:style style:family="table-cell" style:name="a171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1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13">
      <style:paragraph-properties fo:text-align="left" fo:margin-left="0in" fo:margin-right="0in" fo:text-indent="0in" fo:margin-top="0in" fo:margin-bottom="0in" style:writing-mode="lr-tb"/>
    </style:style>
    <style:style style:family="table-cell" style:name="a171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1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16">
      <style:paragraph-properties fo:text-align="left" fo:margin-left="0in" fo:margin-right="0in" fo:text-indent="0in" fo:margin-top="0in" fo:margin-bottom="0in" style:writing-mode="lr-tb"/>
    </style:style>
    <style:style style:family="table-cell" style:name="a171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1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19">
      <style:paragraph-properties fo:text-align="left" fo:margin-left="0in" fo:margin-right="0in" fo:text-indent="0in" fo:margin-top="0in" fo:margin-bottom="0in" style:writing-mode="lr-tb"/>
    </style:style>
    <style:style style:family="paragraph" style:name="a205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52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205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05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2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5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05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8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1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9">
      <style:paragraph-properties fo:line-height="106.666%" fo:text-align="center" fo:margin-left="0in" fo:margin-right="0in" fo:text-indent="0in" fo:margin-top="0in" fo:margin-bottom="0in" style:writing-mode="lr-tb"/>
    </style:style>
    <style:style style:family="presentation" style:name="a125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9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-cell" style:name="a172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2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22">
      <style:paragraph-properties fo:text-align="left" fo:margin-left="0in" fo:margin-right="0in" fo:text-indent="0in" fo:margin-top="0in" fo:margin-bottom="0in" style:writing-mode="lr-tb"/>
    </style:style>
    <style:style style:family="table-cell" style:name="a172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2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25">
      <style:paragraph-properties fo:text-align="left" fo:margin-left="0in" fo:margin-right="0in" fo:text-indent="0in" fo:margin-top="0in" fo:margin-bottom="0in" style:writing-mode="lr-tb"/>
    </style:style>
    <style:style style:family="table-cell" style:name="a172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2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28">
      <style:paragraph-properties fo:text-align="left" fo:margin-left="0in" fo:margin-right="0in" fo:text-indent="0in" fo:margin-top="0in" fo:margin-bottom="0in" style:writing-mode="lr-tb"/>
    </style:style>
    <style:style style:family="table-cell" style:name="a172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206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6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06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" style:name="a1260">
      <style:table-properties style:writing-mode="lr-tb"/>
    </style:style>
    <style:style style:family="text" style:name="a2064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column" style:name="a1261">
      <style:table-column-properties style:column-width="4.02854in"/>
    </style:style>
    <style:style style:family="paragraph" style:name="a206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olumn" style:name="a1262">
      <style:table-column-properties style:column-width="4.1349in"/>
    </style:style>
    <style:style style:family="table-cell" style:name="a20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1263">
      <style:table-column-properties style:column-width="4.9904in"/>
    </style:style>
    <style:style style:family="text" style:name="a2067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table-row" style:name="a1264">
      <style:table-row-properties style:row-height="0.49847in"/>
    </style:style>
    <style:style style:family="paragraph" style:name="a2068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65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66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6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26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3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31">
      <style:paragraph-properties fo:text-align="left" fo:margin-left="0in" fo:margin-right="0in" fo:text-indent="0in" fo:margin-top="0in" fo:margin-bottom="0in" style:writing-mode="lr-tb"/>
    </style:style>
    <style:style style:family="table-cell" style:name="a173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3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34">
      <style:paragraph-properties fo:text-align="left" fo:margin-left="0in" fo:margin-right="0in" fo:text-indent="0in" fo:margin-top="0in" fo:margin-bottom="0in" style:writing-mode="lr-tb"/>
    </style:style>
    <style:style style:family="table-cell" style:name="a173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3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737">
      <style:paragraph-properties fo:text-align="left" fo:margin-left="0in" fo:margin-right="0in" fo:text-indent="0in" fo:margin-top="0in" fo:margin-bottom="0in" style:writing-mode="lr-tb"/>
    </style:style>
    <style:style style:family="table-cell" style:name="a173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39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2070">
      <style:table-row-properties style:row-height="0.5035in"/>
    </style:style>
    <style:style style:family="text" style:name="a2071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072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0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7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74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27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75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72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7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77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274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78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75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7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76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7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78">
      <style:paragraph-properties fo:text-align="center" fo:margin-left="0.00278in" fo:margin-right="0in" fo:text-indent="0in" fo:margin-top="0in" fo:margin-bottom="0in" style:writing-mode="lr-tb"/>
    </style:style>
    <style:style style:family="table-cell" style:name="a127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1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743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5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747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74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0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08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8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83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28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84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281">
      <style:paragraph-properties fo:text-align="center" fo:margin-left="0.00764in" fo:margin-right="0in" fo:text-indent="0in" fo:margin-top="0in" fo:margin-bottom="0in" style:writing-mode="lr-tb"/>
    </style:style>
    <style:style style:family="table-cell" style:name="a208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8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086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able-row" style:name="a1283">
      <style:table-row-properties style:row-height="0.44341in"/>
    </style:style>
    <style:style style:family="paragraph" style:name="a2087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28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8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89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286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28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8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89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5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5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754">
      <style:drawing-page-properties draw:fill="bitmap" draw:fill-image-name="a175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9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09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92">
      <style:text-properties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093">
      <style:paragraph-properties fo:line-height="106.666%" fo:text-align="right" fo:margin-left="0in" fo:margin-right="0in" fo:text-indent="0in" fo:margin-top="0in" fo:margin-bottom="0in" style:writing-mode="lr-tb"/>
    </style:style>
    <style:style style:family="paragraph" style:name="a1290">
      <style:paragraph-properties fo:text-align="center" fo:margin-left="0in" fo:margin-right="0in" fo:text-indent="0in" fo:margin-top="0in" fo:margin-bottom="0in" style:writing-mode="lr-tb"/>
    </style:style>
    <style:style style:family="table-cell" style:name="a20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9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2095">
      <style:table-row-properties style:row-height="0.5035in"/>
    </style:style>
    <style:style style:family="text" style:name="a129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96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293">
      <style:paragraph-properties fo:text-align="left" fo:margin-left="0.00764in" fo:margin-right="0in" fo:text-indent="0in" fo:margin-top="0in" fo:margin-bottom="0in" style:writing-mode="lr-tb"/>
    </style:style>
    <style:style style:family="paragraph" style:name="a2097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1294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209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295">
      <style:table-row-properties style:row-height="0.66511in"/>
    </style:style>
    <style:style style:family="text" style:name="a2099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text" style:name="a129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9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8">
      <style:paragraph-properties fo:line-height="100%" fo:text-align="left" fo:margin-left="0.15417in" fo:margin-right="0in" fo:text-indent="0in" fo:margin-top="0in" fo:margin-bottom="0in" style:writing-mode="lr-tb"/>
    </style:style>
    <style:style style:family="table-cell" style:name="a129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760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766">
      <style:table-properties style:writing-mode="lr-tb"/>
    </style:style>
    <style:style style:family="table-column" style:name="a1767">
      <style:table-column-properties style:column-width="2.38468in"/>
    </style:style>
    <style:style style:family="table-column" style:name="a1768">
      <style:table-column-properties style:column-width="1.96823in"/>
    </style:style>
    <style:style style:family="table-column" style:name="a1769">
      <style:table-column-properties style:column-width="2.95967in"/>
    </style:style>
    <style:style style:family="table-column" style:name="a1770">
      <style:table-column-properties style:column-width="2.42in"/>
    </style:style>
    <style:style style:family="table-column" style:name="a1771">
      <style:table-column-properties style:column-width="2.64329in"/>
    </style:style>
    <style:style style:family="table-row" style:name="a1772">
      <style:table-row-properties style:row-height="0.52491in"/>
    </style:style>
    <style:style style:family="text" style:name="a177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774">
      <style:paragraph-properties fo:text-align="center" fo:margin-left="0in" fo:margin-right="0in" fo:text-indent="0in" fo:margin-top="0in" fo:margin-bottom="0in" style:writing-mode="lr-tb"/>
    </style:style>
    <style:style style:family="table-cell" style:name="a177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7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777">
      <style:paragraph-properties fo:text-align="center" fo:margin-left="0in" fo:margin-right="0in" fo:text-indent="0in" fo:margin-top="0in" fo:margin-bottom="0in" style:writing-mode="lr-tb"/>
    </style:style>
    <style:style style:family="table-cell" style:name="a177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7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drawing-page" style:name="a69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80">
      <style:paragraph-properties fo:text-align="center" fo:margin-left="0in" fo:margin-right="0in" fo:text-indent="0in" fo:margin-top="0in" fo:margin-bottom="0in" style:writing-mode="lr-tb"/>
    </style:style>
    <style:style style:family="table-cell" style:name="a178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82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paragraph" style:name="a1783">
      <style:paragraph-properties fo:text-align="center" fo:margin-left="0in" fo:margin-right="0in" fo:text-indent="0in" fo:margin-top="0in" fo:margin-bottom="0in" style:writing-mode="lr-tb"/>
    </style:style>
    <style:style style:family="text" style:name="a178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785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78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ext" style:name="a1787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paragraph" style:name="a1788">
      <style:paragraph-properties fo:text-align="center" fo:margin-left="0in" fo:margin-right="0in" fo:text-indent="0in" fo:margin-top="0in" fo:margin-bottom="0in" style:writing-mode="lr-tb"/>
    </style:style>
    <style:style style:family="table-cell" style:name="a178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0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2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206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20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ext" style:name="a140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5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407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08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40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90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791">
      <style:paragraph-properties fo:text-align="center" fo:margin-left="0in" fo:margin-right="0in" fo:text-indent="0in" fo:margin-top="0in" fo:margin-bottom="0in" style:writing-mode="lr-tb"/>
    </style:style>
    <style:style style:family="table-cell" style:name="a179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793">
      <style:table-row-properties style:row-height="0.77037in"/>
    </style:style>
    <style:style style:family="text" style:name="a179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79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9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97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798">
      <style:paragraph-properties fo:text-align="center" fo:margin-left="0in" fo:margin-right="0in" fo:text-indent="0in" fo:margin-top="0in" fo:margin-bottom="0in" style:writing-mode="lr-tb"/>
    </style:style>
    <style:style style:family="table-cell" style:name="a179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resentation" style:name="a221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21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1410">
      <style:table-row-properties style:row-height="0.44341in"/>
    </style:style>
    <style:style style:family="text" style:name="a2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2">
      <style:paragraph-properties fo:line-height="100%" fo:text-align="center" fo:margin-left="0.00764in" fo:margin-right="0in" fo:text-indent="0in" fo:margin-top="0in" fo:margin-bottom="0in" style:writing-mode="lr-tb"/>
    </style:style>
    <style:style style:family="graphic" style:name="a221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413">
      <style:table-cell-properties style:vertical-align="middle" fo:padding-top="0in" fo:padding-bottom="0in" fo:padding-left="0in" fo:padding-right="0in"/>
      <style:paragraph-properties style:writing-mode="lr-tb"/>
    </style:style>
    <style:style style:family="drawing-page" style:name="a221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41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41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2219">
      <style:drawing-page-properties draw:fill="bitmap" draw:fill-image-name="a221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16">
      <style:paragraph-properties fo:text-align="center" fo:margin-left="0in" fo:margin-right="0in" fo:text-indent="0in" fo:margin-top="0in" fo:margin-bottom="0in" style:writing-mode="lr-tb"/>
    </style:style>
    <style:style style:family="table-cell" style:name="a141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1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1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0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21">
      <style:paragraph-properties fo:line-height="100%" fo:text-align="left" fo:margin-left="0.00764in" fo:margin-right="0in" fo:text-indent="0in" fo:margin-top="0in" fo:margin-bottom="0in" style:writing-mode="lr-tb"/>
    </style:style>
    <style:style style:family="paragraph" style:name="a2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22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222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423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801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8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05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2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8">
      <style:paragraph-properties fo:line-height="80%" fo:text-align="left" style:tab-stop-distance="1in" fo:margin-left="0.92882in" fo:margin-right="0in" fo:text-indent="-0.4375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231">
      <style:table-properties style:writing-mode="lr-tb"/>
    </style:style>
    <style:style style:family="table-column" style:name="a2232">
      <style:table-column-properties style:column-width="1.903in"/>
    </style:style>
    <style:style style:family="table-column" style:name="a2233">
      <style:table-column-properties style:column-width="2.15928in"/>
    </style:style>
    <style:style style:family="drawing-page" style:name="a1430">
      <style:drawing-page-properties draw:fill="bitmap" draw:fill-image-name="a142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2234">
      <style:table-column-properties style:column-width="1.6814in"/>
    </style:style>
    <style:style style:family="text" style:name="a14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2235">
      <style:table-column-properties style:column-width="2.12391in"/>
    </style:style>
    <style:style style:family="text" style:name="a14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2236">
      <style:table-column-properties style:column-width="2.00886in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237">
      <style:table-column-properties style:column-width="2.02064in"/>
    </style:style>
    <style:style style:family="paragraph" style:name="a14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238">
      <style:table-row-properties style:row-height="0.73898in"/>
    </style:style>
    <style:style style:family="presentation" style:name="a143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9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 fo:font-weight="bold" style:font-weight-asian="bold" style:font-weight-complex="bold"/>
    </style:style>
    <style:style style:family="text" style:name="a14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6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7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901">
      <style:paragraph-properties fo:text-align="center" fo:margin-left="0in" fo:margin-right="0in" fo:text-indent="0in" fo:margin-top="0in" fo:margin-bottom="0in" style:writing-mode="lr-tb"/>
    </style:style>
    <style:style style:family="table-cell" style:name="a190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0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904">
      <style:paragraph-properties fo:text-align="center" fo:margin-left="0in" fo:margin-right="0in" fo:text-indent="0in" fo:margin-top="0in" fo:margin-bottom="0in" style:writing-mode="lr-tb"/>
    </style:style>
    <style:style style:family="table-cell" style:name="a190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0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1907">
      <style:paragraph-properties fo:text-align="center" fo:margin-left="0in" fo:margin-right="0in" fo:text-indent="0in" fo:margin-top="0in" fo:margin-bottom="0in" style:writing-mode="lr-tb"/>
    </style:style>
    <style:style style:family="table-cell" style:name="a190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09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/>
    </style:style>
    <style:style style:family="paragraph" style:name="a2240">
      <style:paragraph-properties fo:text-align="center" fo:margin-left="0in" fo:margin-right="0in" fo:text-indent="0in" fo:margin-top="0in" fo:margin-bottom="0in" style:writing-mode="lr-tb"/>
    </style:style>
    <style:style style:family="table-cell" style:name="a224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4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 fo:font-weight="bold" style:font-weight-asian="bold" style:font-weight-complex="bold"/>
    </style:style>
    <style:style style:family="paragraph" style:name="a2243">
      <style:paragraph-properties fo:text-align="center" fo:margin-left="0in" fo:margin-right="0in" fo:text-indent="0in" fo:margin-top="0in" fo:margin-bottom="0in" style:writing-mode="lr-tb"/>
    </style:style>
    <style:style style:family="paragraph" style:name="a14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graphic" style:name="a14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45">
      <style:paragraph-properties fo:text-align="center" fo:margin-left="0in" fo:margin-right="0in" fo:text-indent="0in" fo:margin-top="0in" fo:margin-bottom="0in" style:writing-mode="lr-tb"/>
    </style:style>
    <style:style style:family="table" style:name="a1442">
      <style:table-properties style:writing-mode="lr-tb"/>
    </style:style>
    <style:style style:family="table-cell" style:name="a224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7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 fo:font-weight="bold" style:font-weight-asian="bold" style:font-weight-complex="bold"/>
    </style:style>
    <style:style style:family="table-column" style:name="a1443">
      <style:table-column-properties style:column-width="0.65264in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8">
      <style:paragraph-properties fo:text-align="center" fo:margin-left="0in" fo:margin-right="0in" fo:text-indent="0in" fo:margin-top="0in" fo:margin-bottom="0in" style:writing-mode="lr-tb"/>
    </style:style>
    <style:style style:family="table-column" style:name="a1444">
      <style:table-column-properties style:column-width="1.26523in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4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olumn" style:name="a1445">
      <style:table-column-properties style:column-width="0.92952in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446">
      <style:table-column-properties style:column-width="1.43302in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447">
      <style:table-column-properties style:column-width="1.19094in"/>
    </style:style>
    <style:style style:family="paragraph" style:name="a825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448">
      <style:table-column-properties style:column-width="0.57128in"/>
    </style:style>
    <style:style style:family="table-column" style:name="a1449">
      <style:table-column-properties style:column-width="1.06567in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28">
      <style:paragraph-properties fo:line-height="80%" fo:text-align="left" style:tab-stop-distance="1in" fo:margin-left="0.92882in" fo:margin-right="0in" fo:text-indent="-0.4375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1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912">
      <style:table-row-properties style:row-height="0.2336in"/>
    </style:style>
    <style:style style:family="text" style:name="a191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14">
      <style:paragraph-properties fo:text-align="center" fo:margin-left="0in" fo:margin-right="0in" fo:text-indent="0in" fo:margin-top="0in" fo:margin-bottom="0in" style:writing-mode="lr-tb"/>
    </style:style>
    <style:style style:family="table-cell" style:name="a191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91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1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1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91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text" style:name="a225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 fo:font-weight="bold" style:font-weight-asian="bold" style:font-weight-complex="bold"/>
    </style:style>
    <style:style style:family="text" style:name="a225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 fo:font-weight="bold" style:font-weight-asian="bold" style:font-weight-complex="bold"/>
    </style:style>
    <style:style style:family="text" style:name="a225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 fo:font-weight="bold" style:font-weight-asian="bold" style:font-weight-complex="bold"/>
    </style:style>
    <style:style style:family="paragraph" style:name="a2253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1450">
      <style:table-column-properties style:column-width="1.53601in"/>
    </style:style>
    <style:style style:family="text" style:name="a225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style:language-asian="zh" fo:country="US" style:country-asian="TW" fo:font-weight="bold" style:font-weight-asian="bold" style:font-weight-complex="bold"/>
    </style:style>
    <style:style style:family="table-column" style:name="a1451">
      <style:table-column-properties style:column-width="2.41371in"/>
    </style:style>
    <style:style style:family="paragraph" style:name="a2255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1452">
      <style:table-column-properties style:column-width="1.40242in"/>
    </style:style>
    <style:style style:family="table-cell" style:name="a225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7">
      <style:text-properties fo:color="#455f51" fo:font-family="Microsoft JhengHei" style:font-family-asian="Microsoft JhengHei" style:font-family-complex="Microsoft JhengHei" fo:font-size="0.22222in" style:font-size-asian="0.22222in" style:font-size-complex="0.22222in" style:language-asian="zh" style:country-asian="TW" fo:font-weight="bold" style:font-weight-asian="bold" style:font-weight-complex="bold"/>
    </style:style>
    <style:style style:family="table-row" style:name="a1453">
      <style:table-row-properties style:row-height="0.59301in"/>
    </style:style>
    <style:style style:family="paragraph" style:name="a831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8">
      <style:paragraph-properties fo:text-align="center" fo:margin-left="0in" fo:margin-right="0in" fo:text-indent="0in" fo:margin-top="0in" fo:margin-bottom="0in" style:writing-mode="lr-tb"/>
    </style:style>
    <style:style style:family="text" style:name="a145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45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25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6">
      <style:paragraph-properties fo:text-align="center" fo:margin-left="0in" fo:margin-right="0in" fo:text-indent="0in" fo:margin-top="0in" fo:margin-bottom="0in" style:writing-mode="lr-tb"/>
    </style:style>
    <style:style style:family="paragraph" style:name="a834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5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5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9">
      <style:paragraph-properties fo:text-align="center" fo:margin-left="0in" fo:margin-right="0in" fo:text-indent="0in" fo:margin-top="0in" fo:margin-bottom="0in" style:writing-mode="lr-tb"/>
    </style:style>
    <style:style style:family="paragraph" style:name="a837">
      <style:paragraph-properties fo:line-height="80%" fo:text-align="left" style:tab-stop-distance="1in" fo:margin-left="1in" fo:margin-right="0in" fo:text-indent="-0.27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20">
      <style:paragraph-properties fo:text-align="left" fo:margin-left="0in" fo:margin-right="0in" fo:text-indent="0in" fo:margin-top="0in" fo:margin-bottom="0in" style:writing-mode="lr-tb"/>
    </style:style>
    <style:style style:family="table-cell" style:name="a192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2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23">
      <style:paragraph-properties fo:text-align="center" fo:margin-left="0in" fo:margin-right="0in" fo:text-indent="0in" fo:margin-top="0in" fo:margin-bottom="0in" style:writing-mode="lr-tb"/>
    </style:style>
    <style:style style:family="table-cell" style:name="a192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2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26">
      <style:paragraph-properties fo:text-align="center" fo:margin-left="0in" fo:margin-right="0in" fo:text-indent="0in" fo:margin-top="0in" fo:margin-bottom="0in" style:writing-mode="lr-tb"/>
    </style:style>
    <style:style style:family="table-cell" style:name="a192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2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29">
      <style:paragraph-properties fo:text-align="center" fo:margin-left="0in" fo:margin-right="0in" fo:text-indent="0in" fo:margin-top="0in" fo:margin-bottom="0in" style:writing-mode="lr-tb"/>
    </style:style>
    <style:style style:family="text" style:name="a2260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paragraph" style:name="a2261">
      <style:paragraph-properties fo:text-align="center" fo:margin-left="0in" fo:margin-right="0in" fo:text-indent="0in" fo:margin-top="0in" fo:margin-bottom="0in" style:writing-mode="lr-tb"/>
    </style:style>
    <style:style style:family="text" style:name="a2262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ext" style:name="a2263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able-cell" style:name="a146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64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text" style:name="a146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65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style:language-asian="zh" fo:country="US" style:country-asian="TW" fo:font-weight="bold" style:font-weight-asian="bold" style:font-weight-complex="bold"/>
    </style:style>
    <style:style style:family="paragraph" style:name="a1462">
      <style:paragraph-properties fo:text-align="center" fo:margin-left="0in" fo:margin-right="0in" fo:text-indent="0in" fo:margin-top="0in" fo:margin-bottom="0in" style:writing-mode="lr-tb"/>
    </style:style>
    <style:style style:family="paragraph" style:name="a2266">
      <style:paragraph-properties fo:text-align="center" fo:margin-left="0in" fo:margin-right="0in" fo:text-indent="0in" fo:margin-top="0in" fo:margin-bottom="0in" style:writing-mode="lr-tb"/>
    </style:style>
    <style:style style:family="paragraph" style:name="a840">
      <style:paragraph-properties fo:line-height="80%" fo:text-align="left" style:tab-stop-distance="1in" fo:margin-left="0.92882in" fo:margin-right="0in" fo:text-indent="-0.4375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6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46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6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2268">
      <style:table-row-properties style:row-height="0.35909in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465">
      <style:paragraph-properties fo:text-align="center" fo:margin-left="0in" fo:margin-right="0in" fo:text-indent="0in" fo:margin-top="0in" fo:margin-bottom="0in" style:writing-mode="lr-tb"/>
    </style:style>
    <style:style style:family="text" style:name="a8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6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8">
      <style:paragraph-properties fo:text-align="center" fo:margin-left="0in" fo:margin-right="0in" fo:text-indent="0in" fo:margin-top="0in" fo:margin-bottom="0in" style:writing-mode="lr-tb"/>
    </style:style>
    <style:style style:family="text" style:name="a8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6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8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3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3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32">
      <style:paragraph-properties fo:text-align="center" fo:margin-left="0in" fo:margin-right="0in" fo:text-indent="0in" fo:margin-top="0in" fo:margin-bottom="0in" style:writing-mode="lr-tb"/>
    </style:style>
    <style:style style:family="table-cell" style:name="a193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34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193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3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937">
      <style:table-row-properties style:row-height="0.2336in"/>
    </style:style>
    <style:style style:family="text" style:name="a193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style:language-asian="zh" fo:country="US" style:country-asian="TW" fo:font-weight="bold" style:font-weight-asian="bold" style:font-weight-complex="bold"/>
    </style:style>
    <style:style style:family="paragraph" style:name="a1939">
      <style:paragraph-properties fo:text-align="left" fo:margin-left="0in" fo:margin-right="0in" fo:text-indent="0in" fo:margin-top="0in" fo:margin-bottom="0in" style:writing-mode="lr-tb"/>
    </style:style>
    <style:style style:family="paragraph" style:name="a227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7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7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style:style style:family="paragraph" style:name="a2273">
      <style:paragraph-properties fo:text-align="center" fo:margin-left="0in" fo:margin-right="0in" fo:text-indent="0in" fo:margin-top="0in" fo:margin-bottom="0in" style:writing-mode="lr-tb"/>
    </style:style>
    <style:style style:family="text" style:name="a147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27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471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27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style:language-asian="zh" fo:country="US" style:country-asian="TW"/>
    </style:style>
    <text:list-style style:name="a777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9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32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2420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35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881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2424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38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1157">
      <text:list-level-style-number text:level="1" style:num-format="A" style:num-letter-sync="true" style:num-suffix=".">
        <style:list-level-properties text:space-before="0in" text:min-label-width="0.375in"/>
        <style:text-properties fo:color="#ff0000" fo:font-family="Microsoft JhengHei" fo:font-size="0.33333in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color="#ff0000" fo:font-family="Microsoft JhengHei" fo:font-size="0.33333in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color="#ff0000" fo:font-family="Microsoft JhengHei" fo:font-size="0.33333in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color="#ff0000" fo:font-family="Microsoft JhengHei" fo:font-size="0.33333in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color="#ff0000" fo:font-family="Microsoft JhengHei" fo:font-size="0.33333in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color="#ff0000" fo:font-family="Microsoft JhengHei" fo:font-size="0.33333in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color="#ff0000" fo:font-family="Microsoft JhengHei" fo:font-size="0.33333in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color="#ff0000" fo:font-family="Microsoft JhengHei" fo:font-size="0.33333in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color="#ff0000" fo:font-family="Microsoft JhengHei" fo:font-size="0.33333in"/>
      </text:list-level-style-number>
    </text:list-style>
    <text:list-style style:name="a1761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889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2394">
      <text:list-level-style-bullet text:level="1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49997in" text:min-label-width="0.3000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0.99997in" text:min-label-width="0.3000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49997in" text:min-label-width="0.3000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1.99997in" text:min-label-width="0.3000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49997in" text:min-label-width="0.3000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2.99997in" text:min-label-width="0.3000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49997in" text:min-label-width="0.30003in"/>
        <style:text-properties fo:color="#626a19" fo:font-family="Noto Sans Symbols" fo:font-size="95%"/>
      </text:list-level-style-bullet>
    </text:list-style>
    <text:list-style style:name="a2403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61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818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780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2408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783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868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7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41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85%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85%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85%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85%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85%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85%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85%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85%"/>
      </text:list-level-style-number>
    </text:list-style>
    <text:list-style style:name="a1160">
      <text:list-level-style-number text:level="1" style:num-format="A" style:num-letter-sync="true" style:num-suffix=".">
        <style:list-level-properties text:space-before="0in" text:min-label-width="0.375in"/>
        <style:text-properties fo:color="#ff0000" fo:font-family="Microsoft JhengHei" fo:font-size="0.33333in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color="#ff0000" fo:font-family="Microsoft JhengHei" fo:font-size="0.33333in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color="#ff0000" fo:font-family="Microsoft JhengHei" fo:font-size="0.33333in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color="#ff0000" fo:font-family="Microsoft JhengHei" fo:font-size="0.33333in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color="#ff0000" fo:font-family="Microsoft JhengHei" fo:font-size="0.33333in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color="#ff0000" fo:font-family="Microsoft JhengHei" fo:font-size="0.33333in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color="#ff0000" fo:font-family="Microsoft JhengHei" fo:font-size="0.33333in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color="#ff0000" fo:font-family="Microsoft JhengHei" fo:font-size="0.33333in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color="#ff0000" fo:font-family="Microsoft JhengHei" fo:font-size="0.33333in"/>
      </text:list-level-style-number>
    </text:list-style>
    <text:list-style style:name="a1163">
      <text:list-level-style-number text:level="1" style:num-format="A" style:num-letter-sync="true" style:num-suffix=".">
        <style:list-level-properties text:space-before="0in" text:min-label-width="0.375in"/>
        <style:text-properties fo:color="#ff0000" fo:font-family="Microsoft JhengHei" fo:font-size="0.33333in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color="#ff0000" fo:font-family="Microsoft JhengHei" fo:font-size="0.33333in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color="#ff0000" fo:font-family="Microsoft JhengHei" fo:font-size="0.33333in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color="#ff0000" fo:font-family="Microsoft JhengHei" fo:font-size="0.33333in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color="#ff0000" fo:font-family="Microsoft JhengHei" fo:font-size="0.33333in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color="#ff0000" fo:font-family="Microsoft JhengHei" fo:font-size="0.33333in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color="#ff0000" fo:font-family="Microsoft JhengHei" fo:font-size="0.33333in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color="#ff0000" fo:font-family="Microsoft JhengHei" fo:font-size="0.33333in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color="#ff0000" fo:font-family="Microsoft JhengHei" fo:font-size="0.33333in"/>
      </text:list-level-style-number>
    </text:list-style>
    <text:list-style style:name="a1166">
      <text:list-level-style-number text:level="1" style:num-format="A" style:num-letter-sync="true" style:num-suffix=".">
        <style:list-level-properties text:space-before="0in" text:min-label-width="0.375in"/>
        <style:text-properties fo:color="#ff0000" fo:font-family="Microsoft JhengHei" fo:font-size="0.33333in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color="#ff0000" fo:font-family="Microsoft JhengHei" fo:font-size="0.33333in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color="#ff0000" fo:font-family="Microsoft JhengHei" fo:font-size="0.33333in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color="#ff0000" fo:font-family="Microsoft JhengHei" fo:font-size="0.33333in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color="#ff0000" fo:font-family="Microsoft JhengHei" fo:font-size="0.33333in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color="#ff0000" fo:font-family="Microsoft JhengHei" fo:font-size="0.33333in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color="#ff0000" fo:font-family="Microsoft JhengHei" fo:font-size="0.33333in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color="#ff0000" fo:font-family="Microsoft JhengHei" fo:font-size="0.33333in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color="#ff0000" fo:font-family="Microsoft JhengHei" fo:font-size="0.33333in"/>
      </text:list-level-style-number>
    </text:list-style>
    <text:list-style style:name="a2229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10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98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10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2411">
      <text:list-level-style-bullet text:level="1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49997in" text:min-label-width="0.3000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0.99997in" text:min-label-width="0.3000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49997in" text:min-label-width="0.3000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1.99997in" text:min-label-width="0.3000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49997in" text:min-label-width="0.3000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2.99997in" text:min-label-width="0.3000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49997in" text:min-label-width="0.30003in"/>
        <style:text-properties fo:color="#626a19" fo:font-family="Noto Sans Symbols" fo:font-size="95%"/>
      </text:list-level-style-bullet>
    </text:list-style>
    <text:list-style style:name="a1986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826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1437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829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85%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85%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85%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85%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85%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85%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85%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85%"/>
      </text:list-level-style-number>
    </text:list-style>
    <text:list-style style:name="a746">
      <text:list-level-style-bullet text:level="1" text:bullet-char="•">
        <style:list-level-properties text:space-before="0in" text:min-label-width="0.3125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125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125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125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125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125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125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125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125in"/>
        <style:text-properties fo:color="#000000" fo:font-family="Arial" fo:font-size="0.25in"/>
      </text:list-level-style-bullet>
    </text:list-style>
    <text:list-style style:name="a8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792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85%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85%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85%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85%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85%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85%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85%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85%"/>
      </text:list-level-style-number>
    </text:list-style>
    <text:list-style style:name="a749">
      <text:list-level-style-bullet text:level="1" text:bullet-char="•">
        <style:list-level-properties text:space-before="0in" text:min-label-width="0.3125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125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125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125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125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125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125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125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125in"/>
        <style:text-properties fo:color="#000000" fo:font-family="Arial" fo:font-size="0.25in"/>
      </text:list-level-style-bullet>
    </text:list-style>
    <text:list-style style:name="a877">
      <text:list-level-style-number text:level="1" style:num-format="1" style:num-suffix=".">
        <style:list-level-properties text:space-before="0.24132in" text:min-label-width="0.5in"/>
        <style:text-properties fo:color="#2a4f1c" fo:font-family="Century Gothic" fo:font-size="85%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c" fo:font-family="Century Gothic" fo:font-size="85%"/>
      </text:list-level-style-number>
      <text:list-level-style-number text:level="3" style:num-format="1" style:num-suffix=".">
        <style:list-level-properties text:space-before="0.99132in" text:min-label-width="0.5in"/>
        <style:text-properties fo:color="#2a4f1c" fo:font-family="Century Gothic" fo:font-size="85%"/>
      </text:list-level-style-number>
      <text:list-level-style-number text:level="4" style:num-format="1" style:num-suffix=".">
        <style:list-level-properties text:space-before="1.49132in" text:min-label-width="0.5in"/>
        <style:text-properties fo:color="#2a4f1c" fo:font-family="Century Gothic" fo:font-size="85%"/>
      </text:list-level-style-number>
      <text:list-level-style-number text:level="5" style:num-format="1" style:num-suffix=".">
        <style:list-level-properties text:space-before="1.99132in" text:min-label-width="0.5in"/>
        <style:text-properties fo:color="#2a4f1c" fo:font-family="Century Gothic" fo:font-size="85%"/>
      </text:list-level-style-number>
      <text:list-level-style-number text:level="6" style:num-format="1" style:num-suffix=".">
        <style:list-level-properties text:space-before="2.49132in" text:min-label-width="0.5in"/>
        <style:text-properties fo:color="#2a4f1c" fo:font-family="Century Gothic" fo:font-size="85%"/>
      </text:list-level-style-number>
      <text:list-level-style-number text:level="7" style:num-format="1" style:num-suffix=".">
        <style:list-level-properties text:space-before="2.99132in" text:min-label-width="0.5in"/>
        <style:text-properties fo:color="#2a4f1c" fo:font-family="Century Gothic" fo:font-size="85%"/>
      </text:list-level-style-number>
      <text:list-level-style-number text:level="8" style:num-format="1" style:num-suffix=".">
        <style:list-level-properties text:space-before="3.49132in" text:min-label-width="0.5in"/>
        <style:text-properties fo:color="#2a4f1c" fo:font-family="Century Gothic" fo:font-size="85%"/>
      </text:list-level-style-number>
      <text:list-level-style-number text:level="9" style:num-format="1" style:num-suffix=".">
        <style:list-level-properties text:space-before="3.99132in" text:min-label-width="0.5in"/>
        <style:text-properties fo:color="#2a4f1c" fo:font-family="Century Gothic" fo:font-size="85%"/>
      </text:list-level-style-number>
    </text:list-style>
    <text:list-style style:name="a802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2383">
      <text:list-level-style-bullet text:level="1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.24997in" text:min-label-width="0.3000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74997in" text:min-label-width="0.3000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1.24997in" text:min-label-width="0.3000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74997in" text:min-label-width="0.3000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2.24997in" text:min-label-width="0.3000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74997in" text:min-label-width="0.3000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3.24997in" text:min-label-width="0.3000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74997in" text:min-label-width="0.30003in"/>
        <style:text-properties fo:color="#626a19" fo:font-family="Noto Sans Symbols" fo:font-size="95%"/>
      </text:list-level-style-bullet>
    </text:list-style>
    <text:list-style style:name="a806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809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85%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85%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85%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85%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85%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85%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85%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85%"/>
      </text:list-level-style-number>
    </text:list-style>
    <text:list-style style:name="a2388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54">
      <text:list-level-style-bullet text:level="1" text:bullet-char="⚫">
        <style:list-level-properties text:space-before="0in" text:min-label-width="0.27in"/>
        <style:text-properties fo:color="#455c19" fo:font-family="Noto Sans Symbols" fo:font-size="70%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70%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70%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70%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70%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70%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70%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70%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7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774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85%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85%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85%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85%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85%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85%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85%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85%"/>
      </text:list-level-style-number>
    </text:list-style>
    <text:list-style style:name="a9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</office:automatic-styles>
  <office:body>
    <office:presentation>
      <draw:page draw:name="Slide1" draw:style-name="a697" draw:master-page-name="Master1-Layout1-title-TITLE" presentation:presentation-page-layout-name="Master1-PPL1" draw:id="Slide-256">
        <draw:frame draw:id="id165" presentation:style-name="a707" draw:name="Google Shape;106;p1" svg:x="0.60317in" svg:y="0.98413in" svg:width="11.88294in" svg:height="0.75397in" presentation:class="title" presentation:placeholder="false">
          <draw:text-box>
            <text:p text:style-name="a706" text:class-names="" text:cond-style-name=""><text:span text:style-name="a698" text:class-names="">113</text:span><text:span text:style-name="a699" text:class-names="">年第</text:span><text:span text:style-name="a700" text:class-names="">2</text:span><text:span text:style-name="a701" text:class-names="">梯次科研創業計畫個案構想書</text:span><text:span text:style-name="a702" text:class-names="">(</text:span><text:span text:style-name="a703" text:class-names="">萌芽案</text:span><text:span text:style-name="a704" text:class-names="">)</text:span><text:span text:style-name="a705" text:class-names=""/></text:p>
          </draw:text-box>
          <svg:title/>
          <svg:desc/>
        </draw:frame>
        <draw:frame draw:id="id166" presentation:style-name="a722" draw:name="Google Shape;107;p1" svg:x="6.12698in" svg:y="5.02283in" svg:width="6.54857in" svg:height="1.54859in" presentation:class="subtitle" presentation:placeholder="false">
          <draw:text-box>
            <text:p text:style-name="a709" text:class-names="" text:cond-style-name=""><text:span text:style-name="a708" text:class-names="">申請機構：國立○○大學</text:span></text:p>
            <text:p text:style-name="a714" text:class-names="" text:cond-style-name=""><text:span text:style-name="a710" text:class-names="">個案計畫主持人：○○○教授</text:span><text:span text:style-name="a711" text:class-names="">/○○○○</text:span><text:span text:style-name="a712" text:class-names="">系</text:span><text:span text:style-name="a713" text:class-names=""/></text:p>
            <text:p text:style-name="a719" text:class-names="" text:cond-style-name=""><text:span text:style-name="a715" text:class-names=""><text:s text:c="8"/>共同主持人：○○○教授</text:span><text:span text:style-name="a716" text:class-names="">/○○○○</text:span><text:span text:style-name="a717" text:class-names="">系</text:span><text:span text:style-name="a718" text:class-names=""/></text:p>
            <text:p text:style-name="a721" text:class-names="" text:cond-style-name=""><text:span text:style-name="a720" text:class-names=""/></text:p>
          </draw:text-box>
          <svg:title/>
          <svg:desc/>
        </draw:frame>
        <draw:frame draw:id="id167" draw:style-name="a728" draw:name="Google Shape;108;p1" svg:x="0.60762in" svg:y="2.54664in" svg:width="11.44889in" svg:height="2in">
          <draw:text-box>
            <text:p text:style-name="a724" text:class-names="" text:cond-style-name=""><text:span text:style-name="a723" text:class-names="">○○○○○○○○○○○○○○</text:span></text:p>
            <text:p text:style-name="a727" text:class-names="" text:cond-style-name=""><text:span text:style-name="a725" text:class-names="">○○個案</text:span><text:span text:style-name="a726" text:class-names=""/></text:p>
          </draw:text-box>
          <svg:title/>
          <svg:desc/>
        </draw:frame>
        <draw:frame draw:id="id168" draw:style-name="a734" draw:name="Google Shape;109;p1" svg:x="9.69397in" svg:y="6.86508in" svg:width="2.56in" svg:height="0.63492in">
          <draw:text-box>
            <text:p text:style-name="a733" text:class-names="" text:cond-style-name=""><text:span text:style-name="a729" text:class-names=""><text:s text:c="1"/></text:span><text:span text:style-name="a730" text:class-names="">113</text:span><text:span text:style-name="a731" text:class-names="">年○月○日</text:span><text:span text:style-name="a732" text:class-names=""/></text:p>
          </draw:text-box>
          <svg:title/>
          <svg:desc/>
        </draw:frame>
        <draw:frame draw:id="id169" draw:style-name="a742" draw:name="Google Shape;110;p1" svg:x="3.71477in" svg:y="6.97261in" svg:width="5.23459in" svg:height="0.43757in">
          <draw:text-box>
            <text:p text:style-name="a741" text:class-names="" text:cond-style-name=""><text:span text:style-name="a735" text:class-names="">(</text:span><text:span text:style-name="a736" text:class-names="">本範本一、二兩項，請勿超過</text:span><text:span text:style-name="a737" text:class-names="">25</text:span><text:span text:style-name="a738" text:class-names="">頁</text:span><text:span text:style-name="a739" text:class-names="">)</text:span><text:span text:style-name="a740" text:class-names=""/></text:p>
          </draw:text-box>
          <svg:title/>
          <svg:desc/>
        </draw:frame>
        <draw:frame draw:id="id170" draw:style-name="a750" draw:name="Google Shape;111;p1" svg:x="0.02778in" svg:y="5.46578in" svg:width="5.43056in" svg:height="1.3127in">
          <draw:text-box>
            <text:list text:style-name="a746">
              <text:list-item>
                <text:p text:style-name="a745" text:class-names="" text:cond-style-name=""><text:span text:style-name="a743" text:class-names="">本計畫是否同時有其他單位提供補助項目<text:line-break/>□否；□是，請於「個案經費表」揭露說明</text:span><text:span text:style-name="a744" text:class-names=""/></text:p>
              </text:list-item>
            </text:list>
            <text:list text:style-name="a749">
              <text:list-item>
                <text:p text:style-name="a748" text:class-names="" text:cond-style-name=""><text:span text:style-name="a747" text:class-names="">是否曾執行與本計畫相關各部會研究計畫<text:line-break/>□否；□是，請填寫「相關計畫補助狀況」</text:span></text:p>
              </text:list-item>
            </text:list>
          </draw:text-box>
          <svg:title/>
          <svg:desc/>
        </draw:frame>
        <presentation:notes draw:style-name="a756">
          <draw:page-thumbnail draw:page-number="1" svg:x="0.46007in" svg:y="1.35764in" svg:width="6.51389in" svg:height="3.66319in" presentation:class="page" draw:id="id171" presentation:style-name="a751" draw:name="Google Shape;102;p1:notes">
            <svg:title/>
            <svg:desc/>
          </draw:page-thumbnail>
          <draw:frame draw:id="id172" presentation:style-name="a752" draw:name="Google Shape;103;p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73" draw:style-name="a755" draw:name="Google Shape;104;p1:notes" svg:x="4.2109in" svg:y="10.31287in" svg:width="3.22141in" svg:height="0.54477in">
            <draw:text-box>
              <text:p text:style-name="a754" text:class-names="" text:cond-style-name=""><text:span text:style-name="a75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" draw:style-name="a758" draw:master-page-name="Master1-Layout2-obj-OBJECT" presentation:presentation-page-layout-name="Master1-PPL2" draw:id="Slide-257">
        <draw:frame draw:id="id174" presentation:style-name="a765" draw:name="Google Shape;116;p2" svg:x="0.53125in" svg:y="0in" svg:width="12in" svg:height="0.9375in" presentation:class="title" presentation:placeholder="false">
          <draw:text-box>
            <text:p text:style-name="a764" text:class-names="" text:cond-style-name=""><text:span text:style-name="a759" text:class-names="">一、構想項目說明</text:span><text:span text:style-name="a760" text:class-names="">(</text:span><text:span text:style-name="a761" text:class-names="">以下為參考項目，團隊可自行編列順序</text:span><text:span text:style-name="a762" text:class-names="">)</text:span><text:span text:style-name="a763" text:class-names=""/></text:p>
          </draw:text-box>
          <svg:title/>
          <svg:desc/>
        </draw:frame>
        <draw:frame draw:id="id175" presentation:style-name="a899" draw:name="Google Shape;117;p2" svg:x="0.66667in" svg:y="0.9375in" svg:width="12.55208in" svg:height="6.4132in" presentation:class="outline" presentation:placeholder="false">
          <draw:text-box>
            <text:list text:style-name="a771">
              <text:list-item>
                <text:p text:style-name="a770" text:class-names="" text:cond-style-name=""><text:span text:style-name="a766" text:class-names="">(</text:span><text:span text:style-name="a767" text:class-names="">一</text:span><text:span text:style-name="a768" text:class-names="">)</text:span><text:span text:style-name="a769" text:class-names="">核心技術原創性</text:span></text:p>
              </text:list-item>
            </text:list>
            <text:list text:style-name="a774">
              <text:list-item>
                <text:list text:style-name="a774">
                  <text:list-item>
                    <text:p text:style-name="a773" text:class-names="" text:cond-style-name=""><text:span text:style-name="a772" text:class-names="">原創性核心技術說明</text:span></text:p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p text:style-name="a776" text:class-names="" text:cond-style-name=""><text:span text:style-name="a775" text:class-names="">本計畫運用之創業技術內容，須為政府補助計畫產出之研發成果，依科技基本法規定歸屬於執行機構所有者。</text:span></text:p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p text:style-name="a779" text:class-names="" text:cond-style-name=""><text:span text:style-name="a778" text:class-names="">請說明核心技術內容及相關實驗數據，並請列出已發表之關鍵期刊論文、研討會議、榮獲知名獎座等。</text:span></text:p>
                      </text:list-item>
                    </text:list>
                  </text:list-item>
                </text:list>
              </text:list-item>
            </text:list>
            <text:list text:style-name="a783">
              <text:list-item>
                <text:list text:style-name="a783">
                  <text:list-item>
                    <text:list text:style-name="a783">
                      <text:list-item>
                        <text:p text:style-name="a782" text:class-names="" text:cond-style-name=""><text:span text:style-name="a781" text:class-names="">請說明將運用於創業之技術內容智財布局規劃，包括專利、營業秘密等。</text:span></text:p>
                      </text:list-item>
                    </text:list>
                  </text:list-item>
                </text:list>
              </text:list-item>
            </text:list>
            <text:list text:style-name="a789">
              <text:list-item>
                <text:p text:style-name="a788" text:class-names="" text:cond-style-name=""><text:span text:style-name="a784" text:class-names="">(</text:span><text:span text:style-name="a785" text:class-names="">二</text:span><text:span text:style-name="a786" text:class-names="">)</text:span><text:span text:style-name="a787" text:class-names="">研發成果商品化規劃</text:span></text:p>
              </text:list-item>
            </text:list>
            <text:list text:style-name="a792">
              <text:list-item>
                <text:list text:style-name="a792">
                  <text:list-item>
                    <text:p text:style-name="a791" text:class-names="" text:cond-style-name=""><text:span text:style-name="a790" text:class-names="">可形成先期產業或重塑原有產業價值鏈之分析與說明，包括</text:span></text:p>
                  </text:list-item>
                </text:list>
              </text:list-item>
            </text:list>
            <text:list text:style-name="a802">
              <text:list-item>
                <text:list text:style-name="a802">
                  <text:list-item>
                    <text:list text:style-name="a802">
                      <text:list-item>
                        <text:p text:style-name="a801" text:class-names="" text:cond-style-name=""><text:span text:style-name="a793" text:class-names="">市場未被滿足的需求<text:s text:c="1"/></text:span><text:span text:style-name="a794" text:class-names="">(Unmet needs</text:span><text:span text:style-name="a795" text:class-names=""><text:s text:c="1"/></text:span><text:span text:style-name="a796" text:class-names="">，生醫類為<text:s text:c="1"/></text:span><text:span text:style-name="a797" text:class-names="">Unmet Clinical needs</text:span><text:span text:style-name="a798" text:class-names="">以及通路策略</text:span><text:span text:style-name="a799" text:class-names="">)<text:s text:c="1"/></text:span><text:span text:style-name="a800" text:class-names=""/></text:p>
                      </text:list-item>
                    </text:list>
                  </text:list-item>
                </text:list>
              </text:list-item>
            </text:list>
            <text:list text:style-name="a806">
              <text:list-item>
                <text:list text:style-name="a806">
                  <text:list-item>
                    <text:list text:style-name="a806">
                      <text:list-item>
                        <text:p text:style-name="a805" text:class-names="" text:cond-style-name=""><text:span text:style-name="a803" text:class-names="">市場定位及規模預估</text:span><text:span text:style-name="a804" text:class-names=""/></text:p>
                      </text:list-item>
                    </text:list>
                  </text:list-item>
                </text:list>
              </text:list-item>
            </text:list>
            <text:list text:style-name="a809">
              <text:list-item>
                <text:list text:style-name="a809">
                  <text:list-item>
                    <text:p text:style-name="a808" text:class-names="" text:cond-style-name=""><text:span text:style-name="a807" text:class-names="">早期商業發展策略</text:span></text:p>
                  </text:list-item>
                </text:list>
              </text:list-item>
            </text:list>
            <text:list text:style-name="a818">
              <text:list-item>
                <text:list text:style-name="a818">
                  <text:list-item>
                    <text:list text:style-name="a818">
                      <text:list-item>
                        <text:p text:style-name="a817" text:class-names="" text:cond-style-name=""><text:span text:style-name="a810" text:class-names="">產品市場供應鏈上下游、競爭者分析及優勢等<text:s text:c="1"/></text:span><text:span text:style-name="a811" text:class-names="">(</text:span><text:span text:style-name="a812" text:class-names="">含產品發展、市場進入</text:span><text:span text:style-name="a813" text:class-names="">/</text:span><text:span text:style-name="a814" text:class-names="">布局規劃</text:span><text:span text:style-name="a815" text:class-names="">)<text:s text:c="1"/></text:span><text:span text:style-name="a816" text:class-names=""/></text:p>
                      </text:list-item>
                    </text:list>
                  </text:list-item>
                </text:list>
              </text:list-item>
            </text:list>
            <text:list text:style-name="a826">
              <text:list-item>
                <text:list text:style-name="a826">
                  <text:list-item>
                    <text:list text:style-name="a826">
                      <text:list-item>
                        <text:p text:style-name="a825" text:class-names="" text:cond-style-name=""><text:span text:style-name="a819" text:class-names="">供應鏈下游先期使用者</text:span><text:span text:style-name="a820" text:class-names="">(early adopter)<text:s text:c="1"/></text:span><text:span text:style-name="a821" text:class-names="">或前瞻使用者<text:s text:c="1"/></text:span><text:span text:style-name="a822" text:class-names="">(lead user)<text:s text:c="1"/></text:span><text:span text:style-name="a823" text:class-names="">使用意願及其需求和規格等分析</text:span><text:span text:style-name="a824" text:class-names=""/></text:p>
                      </text:list-item>
                    </text:list>
                  </text:list-item>
                </text:list>
              </text:list-item>
            </text:list>
            <text:list text:style-name="a829">
              <text:list-item>
                <text:list text:style-name="a829">
                  <text:list-item>
                    <text:p text:style-name="a828" text:class-names="" text:cond-style-name=""><text:span text:style-name="a827" text:class-names="">技術發展里程碑及商業發展里程碑，包括各階段目標與時程</text:span></text:p>
                  </text:list-item>
                </text:list>
              </text:list-item>
            </text:list>
            <text:list text:style-name="a832">
              <text:list-item>
                <text:list text:style-name="a832">
                  <text:list-item>
                    <text:list text:style-name="a832">
                      <text:list-item>
                        <text:p text:style-name="a831" text:class-names="" text:cond-style-name=""><text:span text:style-name="a830" text:class-names="">技術或服務的發展進程里程碑</text:span></text:p>
                      </text:list-item>
                    </text:list>
                  </text:list-item>
                </text:list>
              </text:list-item>
            </text:list>
            <text:list text:style-name="a835">
              <text:list-item>
                <text:list text:style-name="a835">
                  <text:list-item>
                    <text:list text:style-name="a835">
                      <text:list-item>
                        <text:p text:style-name="a834" text:class-names="" text:cond-style-name=""><text:span text:style-name="a833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838">
              <text:list-item>
                <text:list text:style-name="a838">
                  <text:list-item>
                    <text:list text:style-name="a838">
                      <text:list-item>
                        <text:p text:style-name="a837" text:class-names="" text:cond-style-name=""><text:span text:style-name="a836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p text:style-name="a840" text:class-names="" text:cond-style-name=""><text:span text:style-name="a839" text:class-names="">補助期間預計進行商化工作項和產品里程碑，包括</text:span></text:p>
                  </text:list-item>
                </text:list>
              </text:list-item>
            </text:list>
            <text:list text:style-name="a854">
              <text:list-item>
                <text:list text:style-name="a854">
                  <text:list-item>
                    <text:list text:style-name="a854">
                      <text:list-item>
                        <text:p text:style-name="a853" text:class-names="" text:cond-style-name=""><text:span text:style-name="a842" text:class-names="">技術可行性驗證及風險管控規劃<text:s text:c="1"/></text:span><text:span text:style-name="a843" text:class-names="">(</text:span><text:span text:style-name="a844" text:class-names="">萌芽案</text:span><text:span text:style-name="a845" text:class-names="">TRL4-6</text:span><text:span text:style-name="a846" text:class-names="">：</text:span><text:span text:style-name="a847" text:class-names="">α-test</text:span><text:span text:style-name="a848" text:class-names="">、拔尖案</text:span><text:span text:style-name="a849" text:class-names="">TRL6-8</text:span><text:span text:style-name="a850" text:class-names="">：</text:span><text:span text:style-name="a851" text:class-names="">β-test) ✽</text:span><text:span text:style-name="a852" text:class-names="">請參考附錄</text:span></text:p>
                      </text:list-item>
                    </text:list>
                  </text:list-item>
                </text:list>
              </text:list-item>
            </text:list>
            <text:list text:style-name="a861">
              <text:list-item>
                <text:list text:style-name="a861">
                  <text:list-item>
                    <text:list text:style-name="a861">
                      <text:list-item>
                        <text:p text:style-name="a860" text:class-names="" text:cond-style-name=""><text:span text:style-name="a855" text:class-names="">原型機發展階段規劃<text:s text:c="1"/></text:span><text:span text:style-name="a856" text:class-names="">(</text:span><text:span text:style-name="a857" text:class-names="">醫材類請說明醫材比對品與預期用途</text:span><text:span text:style-name="a858" text:class-names="">)</text:span><text:span text:style-name="a859" text:class-names=""/></text:p>
                      </text:list-item>
                    </text:list>
                  </text:list-item>
                </text:list>
              </text:list-item>
            </text:list>
            <text:list text:style-name="a868">
              <text:list-item>
                <text:list text:style-name="a868">
                  <text:list-item>
                    <text:list text:style-name="a868">
                      <text:list-item>
                        <text:p text:style-name="a867" text:class-names="" text:cond-style-name=""><text:span text:style-name="a862" text:class-names="">相關法規驗證等執行規劃<text:s text:c="1"/></text:span><text:span text:style-name="a863" text:class-names="">(</text:span><text:span text:style-name="a864" text:class-names="">醫材類含取證所需之實驗臨床規劃</text:span><text:span text:style-name="a865" text:class-names="">)</text:span><text:span text:style-name="a866" text:class-names=""/></text:p>
                      </text:list-item>
                    </text:list>
                  </text:list-item>
                </text:list>
              </text:list-item>
            </text:list>
            <text:list text:style-name="a874">
              <text:list-item>
                <text:list text:style-name="a874">
                  <text:list-item>
                    <text:p text:style-name="a873" text:class-names="" text:cond-style-name=""><text:span text:style-name="a869" text:class-names="">(</text:span><text:span text:style-name="a870" text:class-names="">三</text:span><text:span text:style-name="a871" text:class-names="">)</text:span><text:span text:style-name="a872" text:class-names="">創業團隊組成</text:span></text:p>
                  </text:list-item>
                </text:list>
              </text:list-item>
            </text:list>
            <text:list text:style-name="a877">
              <text:list-item>
                <text:list text:style-name="a877">
                  <text:list-item>
                    <text:p text:style-name="a876" text:class-names="" text:cond-style-name=""><text:span text:style-name="a875" text:class-names="">團隊創業準備度與成員組成完整性</text:span></text:p>
                  </text:list-item>
                </text:list>
              </text:list-item>
            </text:list>
            <text:list text:style-name="a881">
              <text:list-item>
                <text:list text:style-name="a881">
                  <text:list-item>
                    <text:list text:style-name="a881">
                      <text:list-item>
                        <text:p text:style-name="a880" text:class-names="" text:cond-style-name=""><text:span text:style-name="a878" text:class-names="">PI</text:span><text:span text:style-name="a879" text:class-names="">創業決心及校內外團隊組成之規劃</text:span></text:p>
                      </text:list-item>
                    </text:list>
                  </text:list-item>
                </text:list>
              </text:list-item>
            </text:list>
            <text:list text:style-name="a889">
              <text:list-item>
                <text:list text:style-name="a889">
                  <text:list-item>
                    <text:list text:style-name="a889">
                      <text:list-item>
                        <text:p text:style-name="a888" text:class-names="" text:cond-style-name=""><text:span text:style-name="a882" text:class-names="">萌芽案：團隊組成及</text:span><text:span text:style-name="a883" text:class-names="">3</text:span><text:span text:style-name="a884" text:class-names="">個月聘用專任</text:span><text:span text:style-name="a885" text:class-names="">BD</text:span><text:span text:style-name="a886" text:class-names="">人選規劃</text:span><text:span text:style-name="a887" text:class-names=""/></text:p>
                      </text:list-item>
                    </text:list>
                  </text:list-item>
                </text:list>
              </text:list-item>
            </text:list>
            <text:list text:style-name="a898">
              <text:list-item>
                <text:list text:style-name="a898">
                  <text:list-item>
                    <text:list text:style-name="a898">
                      <text:list-item>
                        <text:p text:style-name="a897" text:class-names="" text:cond-style-name=""><text:span text:style-name="a890" text:class-names="">拔尖案：團隊組成及</text:span><text:span text:style-name="a891" text:class-names="">3</text:span><text:span text:style-name="a892" text:class-names="">個月聘用專任</text:span><text:span text:style-name="a893" text:class-names="">CEO</text:span><text:span text:style-name="a894" text:class-names="">或</text:span><text:span text:style-name="a895" text:class-names="">COO</text:span><text:span text:style-name="a896" text:class-names="">人選規劃</text:span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6" draw:style-name="a902" draw:name="Google Shape;118;p2" svg:x="11.55556in" svg:y="6.95139in" svg:width="1.11111in" svg:height="0.39931in">
          <draw:text-box>
            <text:p text:style-name="a901" text:class-names="" text:cond-style-name=""><text:span text:style-name="a900" text:class-names=""><text:page-number style:num-format="1" text:fixed="false"/></text:span></text:p>
          </draw:text-box>
          <svg:title/>
          <svg:desc/>
        </draw:frame>
        <presentation:notes draw:style-name="a905">
          <draw:frame draw:id="id177" presentation:style-name="a903" draw:name="Google Shape;113;p2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2" svg:x="0.46007in" svg:y="1.35764in" svg:width="6.51389in" svg:height="3.66319in" presentation:class="page" draw:id="id178" presentation:style-name="a904" draw:name="Google Shape;114;p2:notes">
            <svg:title/>
            <svg:desc/>
          </draw:page-thumbnail>
        </presentation:notes>
      </draw:page>
      <draw:page draw:name="Slide3" draw:style-name="a907" draw:master-page-name="Master1-Layout2-obj-OBJECT" presentation:presentation-page-layout-name="Master1-PPL2" draw:id="Slide-258">
        <draw:frame draw:id="id179" presentation:style-name="a914" draw:name="Google Shape;124;p3" svg:x="0.66667in" svg:y="2.11667in" svg:width="12in" svg:height="4.8in" presentation:class="outline" presentation:placeholder="false">
          <draw:text-box>
            <text:list text:style-name="a910">
              <text:list-item>
                <text:p text:style-name="a909" text:class-names="" text:cond-style-name=""><text:span text:style-name="a908" text:class-names=""/></text:p>
              </text:list-item>
            </text:list>
            <text:list text:style-name="a913">
              <text:list-item>
                <text:p text:style-name="a912" text:class-names="" text:cond-style-name=""><text:span text:style-name="a911" text:class-names=""/></text:p>
              </text:list-item>
            </text:list>
          </draw:text-box>
          <svg:title/>
          <svg:desc/>
        </draw:frame>
        <draw:frame draw:id="id180" draw:name="Google Shape;125;p3" svg:x="0.66667in" svg:y="1.20085in" svg:width="12in" svg:height="4.15707in">
          <table:table table:style-name="a915" table:template-name="{963942CC-6635-4AD4-A661-5369C4D945B4}" table:use-banding-columns-styles="false" table:use-banding-rows-styles="false" table:use-first-column-styles="false" table:use-first-row-styles="false" table:use-last-column-styles="false" table:use-last-row-styles="false">
            <table:table-column table:style-name="a916" table:default-cell-style-name=""/>
            <table:table-column table:style-name="a917" table:default-cell-style-name=""/>
            <table:table-column table:style-name="a918" table:default-cell-style-name=""/>
            <table:table-column table:style-name="a919" table:default-cell-style-name=""/>
            <table:table-row table:style-name="a920" table:default-cell-style-name="">
              <table:table-cell table:style-name="a923">
                <text:p text:style-name="a922" text:class-names="" text:cond-style-name=""><text:span text:style-name="a921" text:class-names="">關鍵技術項目</text:span></text:p>
              </table:table-cell>
              <table:table-cell table:style-name="a926">
                <text:p text:style-name="a925" text:class-names="" text:cond-style-name=""><text:span text:style-name="a924" text:class-names="">團隊現行技術進度</text:span></text:p>
              </table:table-cell>
              <table:table-cell table:style-name="a933">
                <text:p text:style-name="a930" text:class-names="" text:cond-style-name=""><text:span text:style-name="a927" text:class-names="">本計</text:span><text:span text:style-name="a928" text:class-names="">畫</text:span><text:span text:style-name="a929" text:class-names="">預計完成之</text:span></text:p>
                <text:p text:style-name="a932" text:class-names="" text:cond-style-name=""><text:span text:style-name="a931" text:class-names="">技術目標及指標</text:span></text:p>
              </table:table-cell>
              <table:table-cell table:style-name="a936">
                <text:p text:style-name="a935" text:class-names="" text:cond-style-name=""><text:span text:style-name="a934" text:class-names="">重要性說明與預估經費</text:span></text:p>
              </table:table-cell>
            </table:table-row>
            <table:table-row table:style-name="a937" table:default-cell-style-name="">
              <table:table-cell table:style-name="a940">
                <text:p text:style-name="a939" text:class-names="" text:cond-style-name=""><text:span text:style-name="a938" text:class-names=""/></text:p>
              </table:table-cell>
              <table:table-cell table:style-name="a943">
                <text:p text:style-name="a942" text:class-names="" text:cond-style-name=""><text:span text:style-name="a941" text:class-names=""> </text:span></text:p>
              </table:table-cell>
              <table:table-cell table:style-name="a946">
                <text:p text:style-name="a945" text:class-names="" text:cond-style-name=""><text:span text:style-name="a944" text:class-names=""> </text:span></text:p>
              </table:table-cell>
              <table:table-cell table:style-name="a949">
                <text:p text:style-name="a948" text:class-names="" text:cond-style-name=""><text:span text:style-name="a947" text:class-names=""/></text:p>
              </table:table-cell>
            </table:table-row>
            <table:table-row table:style-name="a950" table:default-cell-style-name="">
              <table:table-cell table:style-name="a953">
                <text:p text:style-name="a952" text:class-names="" text:cond-style-name=""><text:span text:style-name="a951" text:class-names=""/></text:p>
              </table:table-cell>
              <table:table-cell table:style-name="a956">
                <text:p text:style-name="a955" text:class-names="" text:cond-style-name=""><text:span text:style-name="a954" text:class-names=""/></text:p>
              </table:table-cell>
              <table:table-cell table:style-name="a959">
                <text:p text:style-name="a958" text:class-names="" text:cond-style-name=""><text:span text:style-name="a957" text:class-names=""/></text:p>
              </table:table-cell>
              <table:table-cell table:style-name="a962">
                <text:p text:style-name="a961" text:class-names="" text:cond-style-name=""><text:span text:style-name="a960" text:class-names=""/></text:p>
              </table:table-cell>
            </table:table-row>
            <table:table-row table:style-name="a963" table:default-cell-style-name="">
              <table:table-cell table:style-name="a966">
                <text:p text:style-name="a965" text:class-names="" text:cond-style-name=""><text:span text:style-name="a964" text:class-names=""/></text:p>
              </table:table-cell>
              <table:table-cell table:style-name="a969">
                <text:p text:style-name="a968" text:class-names="" text:cond-style-name=""><text:span text:style-name="a967" text:class-names=""/></text:p>
              </table:table-cell>
              <table:table-cell table:style-name="a972">
                <text:p text:style-name="a971" text:class-names="" text:cond-style-name=""><text:span text:style-name="a970" text:class-names=""/></text:p>
              </table:table-cell>
              <table:table-cell table:style-name="a975">
                <text:p text:style-name="a974" text:class-names="" text:cond-style-name=""><text:span text:style-name="a973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181" presentation:style-name="a982" draw:name="Google Shape;126;p3" svg:x="0.66667in" svg:y="0.35849in" svg:width="12in" svg:height="0.58491in" presentation:class="title" presentation:placeholder="false">
          <draw:text-box>
            <text:p text:style-name="a981" text:class-names="" text:cond-style-name=""><text:span text:style-name="a976" text:class-names="">產品化關鍵技術研發進度<text:s text:c="1"/></text:span><text:span text:style-name="a977" text:class-names="">(</text:span><text:span text:style-name="a978" text:class-names="">需對應查核點項目</text:span><text:span text:style-name="a979" text:class-names="">)</text:span><text:span text:style-name="a980" text:class-names=""/></text:p>
          </draw:text-box>
          <svg:title/>
          <svg:desc/>
        </draw:frame>
        <draw:frame draw:id="id182" draw:style-name="a999" draw:name="Google Shape;127;p3" svg:x="0.92738in" svg:y="5.75238in" svg:width="11.81562in" svg:height="1.61581in">
          <draw:text-box>
            <text:p text:style-name="a994" text:class-names="" text:cond-style-name=""><text:span text:style-name="a983" text:class-names="">註：本頁應說明團隊現行所掌握之關鍵技術進度，以及為利研發成果商業化，本計畫預計完成之具體、可驗證之技術目標及指標，如功能</text:span><text:span text:style-name="a984" text:class-names="">/spec</text:span><text:span text:style-name="a985" text:class-names="">精進、產率</text:span><text:span text:style-name="a986" text:class-names="">/</text:span><text:span text:style-name="a987" text:class-names="">良率提升、完成</text:span><text:span text:style-name="a988" text:class-names="">xxx</text:span><text:span text:style-name="a989" text:class-names="">測試</text:span><text:span text:style-name="a990" text:class-names="">/</text:span><text:span text:style-name="a991" text:class-names="">試驗、完成系統雛形、完成</text:span><text:span text:style-name="a992" text:class-names="">xxx</text:span><text:span text:style-name="a993" text:class-names="">試量產等。</text:span></text:p>
            <text:p text:style-name="a996" text:class-names="" text:cond-style-name=""><text:span text:style-name="a995" text:class-names="">所列技術目標及指標應對應技術查核點。</text:span></text:p>
            <text:p text:style-name="a998" text:class-names="" text:cond-style-name=""><text:span text:style-name="a997" text:class-names="">延續案應對照補充說明與前期之關鍵技術差異，以及這些差異對商業化之必要性。</text:span></text:p>
          </draw:text-box>
          <svg:title/>
          <svg:desc/>
        </draw:frame>
        <presentation:notes draw:style-name="a1005">
          <draw:page-thumbnail draw:page-number="3" svg:x="0.46181in" svg:y="1.35764in" svg:width="6.51042in" svg:height="3.66319in" presentation:class="page" draw:id="id183" presentation:style-name="a1000" draw:name="Google Shape;120;p3:notes">
            <svg:title/>
            <svg:desc/>
          </draw:page-thumbnail>
          <draw:frame draw:id="id184" presentation:style-name="a1001" draw:name="Google Shape;121;p3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85" draw:style-name="a1004" draw:name="Google Shape;122;p3:notes" svg:x="4.2109in" svg:y="10.31287in" svg:width="3.22141in" svg:height="0.54477in">
            <draw:text-box>
              <text:p text:style-name="a1003" text:class-names="" text:cond-style-name=""><text:span text:style-name="a100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" draw:style-name="a1007" draw:master-page-name="Master1-Layout2-obj-OBJECT" presentation:presentation-page-layout-name="Master1-PPL2" draw:id="Slide-259">
        <draw:frame draw:id="id186" presentation:style-name="a1014" draw:name="Google Shape;133;p4" svg:x="0.66667in" svg:y="2.11667in" svg:width="12in" svg:height="4.8in" presentation:class="outline" presentation:placeholder="false">
          <draw:text-box>
            <text:list text:style-name="a1010">
              <text:list-item>
                <text:p text:style-name="a1009" text:class-names="" text:cond-style-name=""><text:span text:style-name="a1008" text:class-names=""/></text:p>
              </text:list-item>
            </text:list>
            <text:list text:style-name="a1013">
              <text:list-item>
                <text:p text:style-name="a1012" text:class-names="" text:cond-style-name=""><text:span text:style-name="a1011" text:class-names=""/></text:p>
              </text:list-item>
            </text:list>
          </draw:text-box>
          <svg:title/>
          <svg:desc/>
        </draw:frame>
        <draw:frame draw:id="id187" draw:name="Google Shape;134;p4" svg:x="0.66667in" svg:y="1.20085in" svg:width="12in" svg:height="4.15707in">
          <table:table table:style-name="a1015" table:template-name="{963942CC-6635-4AD4-A661-5369C4D945B4}" table:use-banding-columns-styles="false" table:use-banding-rows-styles="false" table:use-first-column-styles="false" table:use-first-row-styles="false" table:use-last-column-styles="false" table:use-last-row-styles="false">
            <table:table-column table:style-name="a1016" table:default-cell-style-name=""/>
            <table:table-column table:style-name="a1017" table:default-cell-style-name=""/>
            <table:table-column table:style-name="a1018" table:default-cell-style-name=""/>
            <table:table-row table:style-name="a1019" table:default-cell-style-name="">
              <table:table-cell table:style-name="a1022">
                <text:p text:style-name="a1021" text:class-names="" text:cond-style-name=""><text:span text:style-name="a1020" text:class-names="">工作項目</text:span></text:p>
              </table:table-cell>
              <table:table-cell table:style-name="a1027">
                <text:p text:style-name="a1026" text:class-names="" text:cond-style-name=""><text:span text:style-name="a1023" text:class-names="">本計</text:span><text:span text:style-name="a1024" text:class-names="">畫</text:span><text:span text:style-name="a1025" text:class-names="">預計完成之成果</text:span></text:p>
              </table:table-cell>
              <table:table-cell table:style-name="a1030">
                <text:p text:style-name="a1029" text:class-names="" text:cond-style-name=""><text:span text:style-name="a1028" text:class-names="">重要性說明與預估經費</text:span></text:p>
              </table:table-cell>
            </table:table-row>
            <table:table-row table:style-name="a1031" table:default-cell-style-name="">
              <table:table-cell table:style-name="a1034">
                <text:p text:style-name="a1033" text:class-names="" text:cond-style-name=""><text:span text:style-name="a1032" text:class-names=""/></text:p>
              </table:table-cell>
              <table:table-cell table:style-name="a1037">
                <text:p text:style-name="a1036" text:class-names="" text:cond-style-name=""><text:span text:style-name="a1035" text:class-names=""> </text:span></text:p>
              </table:table-cell>
              <table:table-cell table:style-name="a1040">
                <text:p text:style-name="a1039" text:class-names="" text:cond-style-name=""><text:span text:style-name="a1038" text:class-names=""> </text:span></text:p>
              </table:table-cell>
            </table:table-row>
            <table:table-row table:style-name="a1041" table:default-cell-style-name="">
              <table:table-cell table:style-name="a1044">
                <text:p text:style-name="a1043" text:class-names="" text:cond-style-name=""><text:span text:style-name="a1042" text:class-names=""/></text:p>
              </table:table-cell>
              <table:table-cell table:style-name="a1047">
                <text:p text:style-name="a1046" text:class-names="" text:cond-style-name=""><text:span text:style-name="a1045" text:class-names=""/></text:p>
              </table:table-cell>
              <table:table-cell table:style-name="a1050">
                <text:p text:style-name="a1049" text:class-names="" text:cond-style-name=""><text:span text:style-name="a1048" text:class-names=""/></text:p>
              </table:table-cell>
            </table:table-row>
            <table:table-row table:style-name="a1051" table:default-cell-style-name="">
              <table:table-cell table:style-name="a1054">
                <text:p text:style-name="a1053" text:class-names="" text:cond-style-name=""><text:span text:style-name="a1052" text:class-names=""/></text:p>
              </table:table-cell>
              <table:table-cell table:style-name="a1057">
                <text:p text:style-name="a1056" text:class-names="" text:cond-style-name=""><text:span text:style-name="a1055" text:class-names=""/></text:p>
              </table:table-cell>
              <table:table-cell table:style-name="a1060">
                <text:p text:style-name="a1059" text:class-names="" text:cond-style-name=""><text:span text:style-name="a1058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188" presentation:style-name="a1067" draw:name="Google Shape;135;p4" svg:x="0.66667in" svg:y="0.35849in" svg:width="12in" svg:height="0.58491in" presentation:class="title" presentation:placeholder="false">
          <draw:text-box>
            <text:p text:style-name="a1066" text:class-names="" text:cond-style-name=""><text:span text:style-name="a1061" text:class-names="">科研成果之商品化進度<text:s text:c="1"/></text:span><text:span text:style-name="a1062" text:class-names="">(</text:span><text:span text:style-name="a1063" text:class-names="">需對應查核點項目</text:span><text:span text:style-name="a1064" text:class-names="">)</text:span><text:span text:style-name="a1065" text:class-names=""/></text:p>
          </draw:text-box>
          <svg:title/>
          <svg:desc/>
        </draw:frame>
        <draw:frame draw:id="id189" draw:style-name="a1092" draw:name="Google Shape;136;p4" svg:x="0.90833in" svg:y="5.61542in" svg:width="11.5584in" svg:height="1.61581in">
          <draw:text-box>
            <text:p text:style-name="a1087" text:class-names="" text:cond-style-name=""><text:span text:style-name="a1068" text:class-names="">註：本頁應說明為利研發成果商業化，本計畫預計完成之進度，如完成多少潛在客戶</text:span><text:span text:style-name="a1069" text:class-names="">/</text:span><text:span text:style-name="a1070" text:class-names="">合作夥伴洽談、簽訂多少</text:span><text:span text:style-name="a1071" text:class-names="">MOU/</text:span><text:span text:style-name="a1072" text:class-names="">訂單、開發</text:span><text:span text:style-name="a1073" text:class-names="">xxx</text:span><text:span text:style-name="a1074" text:class-names="">客戶、完成</text:span><text:span text:style-name="a1075" text:class-names="">xxx</text:span><text:span text:style-name="a1076" text:class-names="">法規驗證或諮詢、完成</text:span><text:span text:style-name="a1077" text:class-names="">xxx</text:span><text:span text:style-name="a1078" text:class-names="">取證</text:span><text:span text:style-name="a1079" text:class-names="">(</text:span><text:span text:style-name="a1080" text:class-names="">或申請送件</text:span><text:span text:style-name="a1081" text:class-names="">)</text:span><text:span text:style-name="a1082" text:class-names="">、完成</text:span><text:span text:style-name="a1083" text:class-names="">xxx</text:span><text:span text:style-name="a1084" text:class-names="">智財評估、完成</text:span><text:span text:style-name="a1085" text:class-names="">xxx</text:span><text:span text:style-name="a1086" text:class-names="">參展等。</text:span></text:p>
            <text:p text:style-name="a1089" text:class-names="" text:cond-style-name=""><text:span text:style-name="a1088" text:class-names="">所列工作項目與成果應對應商業查核點。</text:span></text:p>
            <text:p text:style-name="a1091" text:class-names="" text:cond-style-name=""><text:span text:style-name="a1090" text:class-names="">延續案應對照補充說明與前期之工作項目差異，以及這些差異對商業化之必要性。</text:span></text:p>
          </draw:text-box>
          <svg:title/>
          <svg:desc/>
        </draw:frame>
        <presentation:notes draw:style-name="a1098">
          <draw:page-thumbnail draw:page-number="4" svg:x="0.46181in" svg:y="1.35764in" svg:width="6.51042in" svg:height="3.66319in" presentation:class="page" draw:id="id190" presentation:style-name="a1093" draw:name="Google Shape;129;p4:notes">
            <svg:title/>
            <svg:desc/>
          </draw:page-thumbnail>
          <draw:frame draw:id="id191" presentation:style-name="a1094" draw:name="Google Shape;130;p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2" draw:style-name="a1097" draw:name="Google Shape;131;p4:notes" svg:x="4.2109in" svg:y="10.31287in" svg:width="3.22141in" svg:height="0.54477in">
            <draw:text-box>
              <text:p text:style-name="a1096" text:class-names="" text:cond-style-name=""><text:span text:style-name="a109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5" draw:style-name="a1100" draw:master-page-name="Master1-Layout2-obj-OBJECT" presentation:presentation-page-layout-name="Master1-PPL2" draw:id="Slide-260">
        <draw:frame draw:id="id193" presentation:style-name="a1110" draw:name="Google Shape;142;p5" svg:x="0.45935in" svg:y="0.1493in" svg:width="12in" svg:height="0.77439in" presentation:class="title" presentation:placeholder="false">
          <draw:text-box>
            <text:p text:style-name="a1109" text:class-names="" text:cond-style-name=""><text:span text:style-name="a1101" text:class-names="">(</text:span><text:span text:style-name="a1102" text:class-names="">四</text:span><text:span text:style-name="a1103" text:class-names="">)</text:span><text:span text:style-name="a1104" text:class-names="">自提查核點</text:span><text:span text:style-name="a1105" text:class-names="">(</text:span><text:span text:style-name="a1106" text:class-names="">萌芽</text:span><text:span text:style-name="a1107" text:class-names="">)</text:span><text:span text:style-name="a1108" text:class-names=""/></text:p>
          </draw:text-box>
          <svg:title/>
          <svg:desc/>
        </draw:frame>
        <draw:frame draw:id="id194" draw:name="Google Shape;143;p5" svg:x="0.13009in" svg:y="1.05035in" svg:width="13.11313in" svg:height="6.36404in">
          <table:table table:style-name="a1111" table:template-name="{8F97F662-ECCA-417A-AA8C-B50BAF073F54}" table:use-banding-columns-styles="false" table:use-banding-rows-styles="true" table:use-first-column-styles="false" table:use-first-row-styles="true" table:use-last-column-styles="false" table:use-last-row-styles="false">
            <table:table-column table:style-name="a1112" table:default-cell-style-name=""/>
            <table:table-column table:style-name="a1113" table:default-cell-style-name=""/>
            <table:table-column table:style-name="a1114" table:default-cell-style-name=""/>
            <table:table-column table:style-name="a1115" table:default-cell-style-name=""/>
            <table:table-row table:style-name="a1116" table:default-cell-style-name="">
              <table:table-cell table:style-name="a1119">
                <text:p text:style-name="a1118" text:class-names="" text:cond-style-name=""><text:span text:style-name="a1117" text:class-names="">時 <text:s text:c="2"/>間</text:span></text:p>
              </table:table-cell>
              <table:table-cell table:style-name="a1122">
                <text:p text:style-name="a1121" text:class-names="" text:cond-style-name=""><text:span text:style-name="a1120" text:class-names="">查核點</text:span></text:p>
              </table:table-cell>
              <table:table-cell table:style-name="a1125">
                <text:p text:style-name="a1124" text:class-names="" text:cond-style-name=""><text:span text:style-name="a1123" text:class-names="">項目</text:span></text:p>
              </table:table-cell>
              <table:table-cell table:style-name="a1129">
                <text:p text:style-name="a1128" text:class-names="" text:cond-style-name=""><text:span text:style-name="a1126" text:class-names="">重大查核項目預估經費支用</text:span><text:span text:style-name="a1127" text:class-names=""/></text:p>
              </table:table-cell>
            </table:table-row>
            <table:table-row table:style-name="a1130" table:default-cell-style-name="">
              <table:table-cell table:style-name="a1146" table:number-rows-spanned="4">
                <text:p text:style-name="a1132" text:class-names="" text:cond-style-name=""><text:span text:style-name="a1131" text:class-names="">期中前</text:span></text:p>
                <text:p text:style-name="a1134" text:class-names="" text:cond-style-name=""><text:span text:style-name="a1133" text:class-names="">須完成之</text:span></text:p>
                <text:p text:style-name="a1136" text:class-names="" text:cond-style-name=""><text:span text:style-name="a1135" text:class-names="">查核點</text:span></text:p>
                <text:p text:style-name="a1145" text:class-names="" text:cond-style-name=""><text:span text:style-name="a1137" text:class-names="">(</text:span><text:span text:style-name="a1138" text:class-names="">預計</text:span><text:span text:style-name="a1139" text:class-names="">113</text:span><text:span text:style-name="a1140" text:class-names="">年</text:span><text:span text:style-name="a1141" text:class-names="">12</text:span><text:span text:style-name="a1142" text:class-names="">月</text:span><text:span text:style-name="a1143" text:class-names="">)</text:span><text:span text:style-name="a1144" text:class-names=""/></text:p>
              </table:table-cell>
              <table:table-cell table:style-name="a1149" table:number-rows-spanned="2">
                <text:p text:style-name="a1148" text:class-names="" text:cond-style-name=""><text:span text:style-name="a1147" text:class-names="">商業查核點</text:span></text:p>
              </table:table-cell>
              <table:table-cell table:style-name="a1152">
                <text:p text:style-name="a1151" text:class-names="" text:cond-style-name=""><text:span text:style-name="a1150" text:class-names=""/></text:p>
              </table:table-cell>
              <table:table-cell table:style-name="a1173" table:number-rows-spanned="8">
                <text:p text:style-name="a1154" text:class-names="" text:cond-style-name=""><text:span text:style-name="a1153" text:class-names="">預計工作項目：</text:span></text:p>
                <text:list text:style-name="a1157">
                  <text:list-item>
                    <text:p text:style-name="a1156" text:class-names="" text:cond-style-name=""><text:span text:style-name="a1155" text:class-names="">重大技術推展</text:span></text:p>
                  </text:list-item>
                </text:list>
                <text:list text:style-name="a1160">
                  <text:list-item>
                    <text:p text:style-name="a1159" text:class-names="" text:cond-style-name=""><text:span text:style-name="a1158" text:class-names="">測試或驗證</text:span></text:p>
                  </text:list-item>
                </text:list>
                <text:list text:style-name="a1163">
                  <text:list-item>
                    <text:p text:style-name="a1162" text:class-names="" text:cond-style-name=""><text:span text:style-name="a1161" text:class-names="">智財管理應用及評估</text:span></text:p>
                  </text:list-item>
                </text:list>
                <text:list text:style-name="a1166">
                  <text:list-item>
                    <text:p text:style-name="a1165" text:class-names="" text:cond-style-name=""><text:span text:style-name="a1164" text:class-names="">法規驗證或諮詢</text:span></text:p>
                  </text:list-item>
                </text:list>
                <text:p text:style-name="a1168" text:class-names="" text:cond-style-name=""><text:span text:style-name="a1167" text:class-names="">.</text:span></text:p>
                <text:p text:style-name="a1170" text:class-names="" text:cond-style-name=""><text:span text:style-name="a1169" text:class-names="">.</text:span></text:p>
                <text:p text:style-name="a1172" text:class-names="" text:cond-style-name=""><text:span text:style-name="a1171" text:class-names="">.</text:span></text:p>
              </table:table-cell>
            </table:table-row>
            <table:table-row table:style-name="a1174" table:default-cell-style-name="">
              <table:covered-table-cell table:style-name=""/>
              <table:covered-table-cell table:style-name=""/>
              <table:table-cell table:style-name="a1177">
                <text:p text:style-name="a1176" text:class-names="" text:cond-style-name=""><text:span text:style-name="a1175" text:class-names=""/></text:p>
              </table:table-cell>
              <table:covered-table-cell table:style-name=""/>
            </table:table-row>
            <table:table-row table:style-name="a1178" table:default-cell-style-name="">
              <table:covered-table-cell table:style-name=""/>
              <table:table-cell table:style-name="a1181" table:number-rows-spanned="2">
                <text:p text:style-name="a1180" text:class-names="" text:cond-style-name=""><text:span text:style-name="a1179" text:class-names="">技術查核點</text:span></text:p>
              </table:table-cell>
              <table:table-cell table:style-name="a1184">
                <text:p text:style-name="a1183" text:class-names="" text:cond-style-name=""><text:span text:style-name="a1182" text:class-names=""/></text:p>
              </table:table-cell>
              <table:covered-table-cell table:style-name=""/>
            </table:table-row>
            <table:table-row table:style-name="a1185" table:default-cell-style-name="">
              <table:covered-table-cell table:style-name=""/>
              <table:covered-table-cell table:style-name=""/>
              <table:table-cell table:style-name="a1188">
                <text:p text:style-name="a1187" text:class-names="" text:cond-style-name=""><text:span text:style-name="a1186" text:class-names=""/></text:p>
              </table:table-cell>
              <table:covered-table-cell table:style-name=""/>
            </table:table-row>
            <table:table-row table:style-name="a1189" table:default-cell-style-name="">
              <table:table-cell table:style-name="a1205" table:number-rows-spanned="4">
                <text:p text:style-name="a1191" text:class-names="" text:cond-style-name=""><text:span text:style-name="a1190" text:class-names="">期末前</text:span></text:p>
                <text:p text:style-name="a1193" text:class-names="" text:cond-style-name=""><text:span text:style-name="a1192" text:class-names="">須完成之</text:span></text:p>
                <text:p text:style-name="a1195" text:class-names="" text:cond-style-name=""><text:span text:style-name="a1194" text:class-names="">查核點</text:span></text:p>
                <text:p text:style-name="a1204" text:class-names="" text:cond-style-name=""><text:span text:style-name="a1196" text:class-names="">(</text:span><text:span text:style-name="a1197" text:class-names="">預計</text:span><text:span text:style-name="a1198" text:class-names="">114</text:span><text:span text:style-name="a1199" text:class-names="">年</text:span><text:span text:style-name="a1200" text:class-names="">6</text:span><text:span text:style-name="a1201" text:class-names="">月</text:span><text:span text:style-name="a1202" text:class-names="">)</text:span><text:span text:style-name="a1203" text:class-names=""/></text:p>
              </table:table-cell>
              <table:table-cell table:style-name="a1208" table:number-rows-spanned="2">
                <text:p text:style-name="a1207" text:class-names="" text:cond-style-name=""><text:span text:style-name="a1206" text:class-names="">商業查核點</text:span></text:p>
              </table:table-cell>
              <table:table-cell table:style-name="a1211">
                <text:p text:style-name="a1210" text:class-names="" text:cond-style-name=""><text:span text:style-name="a1209" text:class-names=""/></text:p>
              </table:table-cell>
              <table:covered-table-cell table:style-name=""/>
            </table:table-row>
            <table:table-row table:style-name="a1212" table:default-cell-style-name="">
              <table:covered-table-cell table:style-name=""/>
              <table:covered-table-cell table:style-name=""/>
              <table:table-cell table:style-name="a1215">
                <text:p text:style-name="a1214" text:class-names="" text:cond-style-name=""><text:span text:style-name="a1213" text:class-names=""/></text:p>
              </table:table-cell>
              <table:covered-table-cell table:style-name=""/>
            </table:table-row>
            <table:table-row table:style-name="a1216" table:default-cell-style-name="">
              <table:covered-table-cell table:style-name=""/>
              <table:table-cell table:style-name="a1219" table:number-rows-spanned="2">
                <text:p text:style-name="a1218" text:class-names="" text:cond-style-name=""><text:span text:style-name="a1217" text:class-names="">技術查核點</text:span></text:p>
              </table:table-cell>
              <table:table-cell table:style-name="a1222">
                <text:p text:style-name="a1221" text:class-names="" text:cond-style-name=""><text:span text:style-name="a1220" text:class-names=""/></text:p>
              </table:table-cell>
              <table:covered-table-cell table:style-name=""/>
            </table:table-row>
            <table:table-row table:style-name="a1223" table:default-cell-style-name="">
              <table:covered-table-cell table:style-name=""/>
              <table:covered-table-cell table:style-name=""/>
              <table:table-cell table:style-name="a1226">
                <text:p text:style-name="a1225" text:class-names="" text:cond-style-name=""><text:span text:style-name="a1224" text:class-names=""/></text:p>
              </table:table-cell>
              <table:covered-table-cell table:style-name=""/>
            </table:table-row>
          </table:table>
          <draw:image xlink:href="media/image3.png" xlink:type="simple" xlink:show="embed" xlink:actuate="onLoad"/>
          <svg:title/>
          <svg:desc/>
        </draw:frame>
        <draw:frame draw:id="id195" draw:style-name="a1229" draw:name="Google Shape;144;p5" svg:x="11.55556in" svg:y="6.95139in" svg:width="1.11111in" svg:height="0.39931in">
          <draw:text-box>
            <text:p text:style-name="a1228" text:class-names="" text:cond-style-name=""><text:span text:style-name="a1227" text:class-names=""><text:page-number style:num-format="1" text:fixed="false"/></text:span></text:p>
          </draw:text-box>
          <svg:title/>
          <svg:desc/>
        </draw:frame>
        <presentation:notes draw:style-name="a1235">
          <draw:page-thumbnail draw:page-number="5" svg:x="0.46007in" svg:y="1.35764in" svg:width="6.51389in" svg:height="3.66319in" presentation:class="page" draw:id="id196" presentation:style-name="a1230" draw:name="Google Shape;138;p5:notes">
            <svg:title/>
            <svg:desc/>
          </draw:page-thumbnail>
          <draw:frame draw:id="id197" presentation:style-name="a1231" draw:name="Google Shape;139;p5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8" draw:style-name="a1234" draw:name="Google Shape;140;p5:notes" svg:x="4.2109in" svg:y="10.31287in" svg:width="3.22141in" svg:height="0.54477in">
            <draw:text-box>
              <text:p text:style-name="a1233" text:class-names="" text:cond-style-name=""><text:span text:style-name="a123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6" draw:style-name="a1237" draw:master-page-name="Master1-Layout2-obj-OBJECT" presentation:presentation-page-layout-name="Master1-PPL2" draw:id="Slide-261">
        <draw:custom-shape svg:x="0.53472in" svg:y="6.83128in" svg:width="12.26389in" svg:height="0.63952in" draw:id="id199" draw:style-name="a1241" draw:name="Google Shape;150;p6">
          <svg:title/>
          <svg:desc/>
          <text:p text:style-name="a1240" text:class-names="" text:cond-style-name=""><text:span text:style-name="a1238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text:s text:c="1"/></text:span><text:span text:style-name="a12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00" draw:style-name="a1244" draw:name="Google Shape;151;p6" svg:x="11.55556in" svg:y="6.95139in" svg:width="1.11111in" svg:height="0.39931in">
          <draw:text-box>
            <text:p text:style-name="a1243" text:class-names="" text:cond-style-name=""><text:span text:style-name="a1242" text:class-names=""><text:page-number style:num-format="1" text:fixed="false"/></text:span></text:p>
          </draw:text-box>
          <svg:title/>
          <svg:desc/>
        </draw:frame>
        <draw:frame draw:id="id201" presentation:style-name="a1256" draw:name="Google Shape;152;p6" svg:x="0.08974in" svg:y="0.14392in" svg:width="13.15384in" svg:height="0.80741in" presentation:class="title" presentation:placeholder="false">
          <draw:text-box>
            <text:p text:style-name="a1255" text:class-names="" text:cond-style-name=""><text:span text:style-name="a1245" text:class-names="">(</text:span><text:span text:style-name="a1246" text:class-names="">五</text:span><text:span text:style-name="a1247" text:class-names="">)</text:span><text:span text:style-name="a1248" text:class-names="">個案經費表</text:span><text:span text:style-name="a1249" text:class-names="">(</text:span><text:span text:style-name="a1250" text:class-names="">經費請詳述工作項目及預估經費，萌芽案總額以</text:span><text:span text:style-name="a1251" text:class-names="">800</text:span><text:span text:style-name="a1252" text:class-names="">萬為上限</text:span><text:span text:style-name="a1253" text:class-names="">)<text:s text:c="1"/></text:span><text:span text:style-name="a1254" text:class-names=""/></text:p>
          </draw:text-box>
          <svg:title/>
          <svg:desc/>
        </draw:frame>
        <draw:frame draw:id="id202" draw:style-name="a1259" draw:name="Google Shape;153;p6" svg:x="2.67033in" svg:y="6.58242in" svg:width="0.20202in" svg:height="0.40391in">
          <draw:text-box>
            <text:p text:style-name="a1258" text:class-names="" text:cond-style-name=""><text:span text:style-name="a1257" text:class-names=""/></text:p>
          </draw:text-box>
          <svg:title/>
          <svg:desc/>
        </draw:frame>
        <draw:frame draw:id="id203" draw:name="Google Shape;154;p6" svg:x="0.08974in" svg:y="0.95133in" svg:width="13.15384in" svg:height="5.74612in">
          <table:table table:style-name="a1260" table:template-name="{8F97F662-ECCA-417A-AA8C-B50BAF073F54}" table:use-banding-columns-styles="false" table:use-banding-rows-styles="true" table:use-first-column-styles="false" table:use-first-row-styles="true" table:use-last-column-styles="false" table:use-last-row-styles="false">
            <table:table-column table:style-name="a1261" table:default-cell-style-name=""/>
            <table:table-column table:style-name="a1262" table:default-cell-style-name=""/>
            <table:table-column table:style-name="a1263" table:default-cell-style-name=""/>
            <table:table-row table:style-name="a1264" table:default-cell-style-name="">
              <table:table-cell table:style-name="a1269">
                <text:p text:style-name="a1268" text:class-names="" text:cond-style-name=""><text:span text:style-name="a1265" text:class-names="">補助項目<text:s text:c="1"/></text:span><text:span text:style-name="a1266" text:class-names="">\<text:s text:c="1"/></text:span><text:span text:style-name="a1267" text:class-names="">執行年次</text:span></text:p>
              </table:table-cell>
              <table:table-cell table:style-name="a1279">
                <text:p text:style-name="a1278" text:class-names="" text:cond-style-name=""><text:span text:style-name="a1270" text:class-names="">113</text:span><text:span text:style-name="a1271" text:class-names="">年</text:span><text:span text:style-name="a1272" text:class-names="">7</text:span><text:span text:style-name="a1273" text:class-names="">月至</text:span><text:span text:style-name="a1274" text:class-names="">114</text:span><text:span text:style-name="a1275" text:class-names="">年</text:span><text:span text:style-name="a1276" text:class-names="">6</text:span><text:span text:style-name="a1277" text:class-names="">月</text:span></text:p>
              </table:table-cell>
              <table:table-cell table:style-name="a1282">
                <text:p text:style-name="a1281" text:class-names="" text:cond-style-name=""><text:span text:style-name="a1280" text:class-names="">備註：</text:span></text:p>
              </table:table-cell>
            </table:table-row>
            <table:table-row table:style-name="a1283" table:default-cell-style-name="">
              <table:table-cell table:style-name="a1287">
                <text:p text:style-name="a1286" text:class-names="" text:cond-style-name=""><text:span text:style-name="a1284" text:class-names="">1.</text:span><text:span text:style-name="a1285" text:class-names="">業務費</text:span></text:p>
              </table:table-cell>
              <table:table-cell table:style-name="a1291">
                <text:p text:style-name="a1290" text:class-names="" text:cond-style-name=""><text:span text:style-name="a1288" text:class-names="">0</text:span><text:span text:style-name="a1289" text:class-names=""/></text:p>
              </table:table-cell>
              <table:table-cell table:style-name="a1294">
                <text:p text:style-name="a1293" text:class-names="" text:cond-style-name=""><text:span text:style-name="a1292" text:class-names=""/></text:p>
              </table:table-cell>
            </table:table-row>
            <table:table-row table:style-name="a1295" table:default-cell-style-name="">
              <table:table-cell table:style-name="a1299">
                <text:p text:style-name="a1298" text:class-names="" text:cond-style-name=""><text:span text:style-name="a1296" text:class-names="">(1)</text:span><text:span text:style-name="a1297" text:class-names="">研究人力費</text:span></text:p>
              </table:table-cell>
              <table:table-cell table:style-name="a1303">
                <text:p text:style-name="a1302" text:class-names="" text:cond-style-name=""><text:span text:style-name="a1300" text:class-names="">0</text:span><text:span text:style-name="a1301" text:class-names=""/></text:p>
              </table:table-cell>
              <table:table-cell table:style-name="a1316">
                <text:p text:style-name="a1315" text:class-names="" text:cond-style-name=""><text:span text:style-name="a1304" text:class-names="">例如：專任人員○名</text:span><text:span text:style-name="a1305" text:class-names="">(</text:span><text:span text:style-name="a1306" text:class-names="">全職</text:span><text:span text:style-name="a1307" text:class-names="">BD</text:span><text:span text:style-name="a1308" text:class-names="">人員</text:span><text:span text:style-name="a1309" text:class-names="">)</text:span><text:span text:style-name="a1310" text:class-names="">、兼任人員 ○名、國外顧問○名</text:span><text:span text:style-name="a1311" text:class-names="">(○○○/○○</text:span><text:span text:style-name="a1312" text:class-names="">單位</text:span><text:span text:style-name="a1313" text:class-names="">)</text:span><text:span text:style-name="a1314" text:class-names=""/></text:p>
              </table:table-cell>
            </table:table-row>
            <table:table-row table:style-name="a1317" table:default-cell-style-name="">
              <table:table-cell table:style-name="a1323">
                <text:p text:style-name="a1320" text:class-names="" text:cond-style-name=""><text:span text:style-name="a1318" text:class-names="">(2)</text:span><text:span text:style-name="a1319" text:class-names="">耗材、物品、圖書、</text:span></text:p>
                <text:p text:style-name="a1322" text:class-names="" text:cond-style-name=""><text:span text:style-name="a1321" text:class-names="">研究設備使用費及雜項費用</text:span></text:p>
              </table:table-cell>
              <table:table-cell table:style-name="a1327">
                <text:p text:style-name="a1326" text:class-names="" text:cond-style-name=""><text:span text:style-name="a1324" text:class-names="">0</text:span><text:span text:style-name="a1325" text:class-names=""/></text:p>
              </table:table-cell>
              <table:table-cell table:style-name="a1334">
                <text:p text:style-name="a1333" text:class-names="" text:cond-style-name=""><text:span text:style-name="a1328" text:class-names="">請配合</text:span><text:span text:style-name="a1329" text:class-names="">(</text:span><text:span text:style-name="a1330" text:class-names="">四</text:span><text:span text:style-name="a1331" text:class-names="">)</text:span><text:span text:style-name="a1332" text:class-names="">自提查核點，合理編列經費項目</text:span></text:p>
              </table:table-cell>
            </table:table-row>
            <table:table-row table:style-name="a1335" table:default-cell-style-name="">
              <table:table-cell table:style-name="a1339">
                <text:p text:style-name="a1338" text:class-names="" text:cond-style-name=""><text:span text:style-name="a1336" text:class-names="">2.</text:span><text:span text:style-name="a1337" text:class-names="">研究設備費</text:span></text:p>
              </table:table-cell>
              <table:table-cell table:style-name="a1343">
                <text:p text:style-name="a1342" text:class-names="" text:cond-style-name=""><text:span text:style-name="a1340" text:class-names="">0</text:span><text:span text:style-name="a1341" text:class-names=""/></text:p>
              </table:table-cell>
              <table:table-cell table:style-name="a1349">
                <text:p text:style-name="a1348" text:class-names="" text:cond-style-name=""><text:span text:style-name="a1344" text:class-names="">(</text:span><text:span text:style-name="a1345" text:class-names="">原則不予編列，有特殊需求請於會議審時提出，經委員審查同意方可例外編列</text:span><text:span text:style-name="a1346" text:class-names="">)</text:span><text:span text:style-name="a1347" text:class-names=""/></text:p>
              </table:table-cell>
            </table:table-row>
            <table:table-row table:style-name="a1350" table:default-cell-style-name="">
              <table:table-cell table:style-name="a1354">
                <text:p text:style-name="a1353" text:class-names="" text:cond-style-name=""><text:span text:style-name="a1351" text:class-names="">3.</text:span><text:span text:style-name="a1352" text:class-names="">國外差旅費</text:span></text:p>
              </table:table-cell>
              <table:table-cell table:style-name="a1358">
                <text:p text:style-name="a1357" text:class-names="" text:cond-style-name=""><text:span text:style-name="a1355" text:class-names="">0</text:span><text:span text:style-name="a1356" text:class-names=""/></text:p>
              </table:table-cell>
              <table:table-cell table:style-name="a1364" table:number-rows-spanned="4">
                <text:p text:style-name="a1363" text:class-names="" text:cond-style-name=""><text:span text:style-name="a1359" text:class-names="">(</text:span><text:span text:style-name="a1360" text:class-names="">本項若為團隊發展新創必要需求，請詳述規劃地點與內容及執行效益</text:span><text:span text:style-name="a1361" text:class-names="">)</text:span><text:span text:style-name="a1362" text:class-names=""/></text:p>
              </table:table-cell>
            </table:table-row>
            <table:table-row table:style-name="a1365" table:default-cell-style-name="">
              <table:table-cell table:style-name="a1369">
                <text:p text:style-name="a1368" text:class-names="" text:cond-style-name=""><text:span text:style-name="a1366" text:class-names="">(1).</text:span><text:span text:style-name="a1367" text:class-names="">參與國際展覽<text:s text:c="1"/></text:span></text:p>
              </table:table-cell>
              <table:table-cell table:style-name="a1373">
                <text:p text:style-name="a1372" text:class-names="" text:cond-style-name=""><text:span text:style-name="a1370" text:class-names="">0</text:span><text:span text:style-name="a1371" text:class-names=""/></text:p>
              </table:table-cell>
              <table:covered-table-cell table:style-name=""/>
            </table:table-row>
            <table:table-row table:style-name="a1374" table:default-cell-style-name="">
              <table:table-cell table:style-name="a1378">
                <text:p text:style-name="a1377" text:class-names="" text:cond-style-name=""><text:span text:style-name="a1375" text:class-names="">(2).</text:span><text:span text:style-name="a1376" text:class-names="">出席國際會議<text:s text:c="1"/></text:span></text:p>
              </table:table-cell>
              <table:table-cell table:style-name="a1382">
                <text:p text:style-name="a1381" text:class-names="" text:cond-style-name=""><text:span text:style-name="a1379" text:class-names="">0</text:span><text:span text:style-name="a1380" text:class-names=""/></text:p>
              </table:table-cell>
              <table:covered-table-cell table:style-name=""/>
            </table:table-row>
            <table:table-row table:style-name="a1383" table:default-cell-style-name="">
              <table:table-cell table:style-name="a1387">
                <text:p text:style-name="a1386" text:class-names="" text:cond-style-name=""><text:span text:style-name="a1384" text:class-names="">(3).</text:span><text:span text:style-name="a1385" text:class-names="">移地研究差旅費<text:s text:c="1"/></text:span></text:p>
              </table:table-cell>
              <table:table-cell table:style-name="a1391">
                <text:p text:style-name="a1390" text:class-names="" text:cond-style-name=""><text:span text:style-name="a1388" text:class-names="">0</text:span><text:span text:style-name="a1389" text:class-names=""/></text:p>
              </table:table-cell>
              <table:covered-table-cell table:style-name=""/>
            </table:table-row>
            <table:table-row table:style-name="a1392" table:default-cell-style-name="">
              <table:table-cell table:style-name="a1396">
                <text:p text:style-name="a1395" text:class-names="" text:cond-style-name=""><text:span text:style-name="a1393" text:class-names="">4.</text:span><text:span text:style-name="a1394" text:class-names="">管理費</text:span></text:p>
              </table:table-cell>
              <table:table-cell table:style-name="a1400">
                <text:p text:style-name="a1399" text:class-names="" text:cond-style-name=""><text:span text:style-name="a1397" text:class-names="">0</text:span><text:span text:style-name="a1398" text:class-names=""/></text:p>
              </table:table-cell>
              <table:table-cell table:style-name="a1409">
                <text:p text:style-name="a1408" text:class-names="" text:cond-style-name=""><text:span text:style-name="a1401" text:class-names="">以</text:span><text:span text:style-name="a1402" text:class-names="">(</text:span><text:span text:style-name="a1403" text:class-names="">計畫業務費</text:span><text:span text:style-name="a1404" text:class-names="">-</text:span><text:span text:style-name="a1405" text:class-names="">研究主持費</text:span><text:span text:style-name="a1406" text:class-names="">)*15%</text:span><text:span text:style-name="a1407" text:class-names="">為上限。</text:span></text:p>
              </table:table-cell>
            </table:table-row>
            <table:table-row table:style-name="a1410" table:default-cell-style-name="">
              <table:table-cell table:style-name="a1413">
                <text:p text:style-name="a1412" text:class-names="" text:cond-style-name=""><text:span text:style-name="a1411" text:class-names="">合<text:tab/>計</text:span></text:p>
              </table:table-cell>
              <table:table-cell table:style-name="a1417">
                <text:p text:style-name="a1416" text:class-names="" text:cond-style-name=""><text:span text:style-name="a1414" text:class-names="">0</text:span><text:span text:style-name="a1415" text:class-names=""/></text:p>
              </table:table-cell>
              <table:table-cell table:style-name="a1422">
                <text:p text:style-name="a1421" text:class-names="" text:cond-style-name=""><text:span text:style-name="a1418" text:class-names="">＊經費編列請參閱國科會補助科創計畫第</text:span><text:span text:style-name="a1419" text:class-names="">6</text:span><text:span text:style-name="a1420" text:class-names="">點</text:span></text:p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presentation:notes draw:style-name="a1428">
          <draw:page-thumbnail draw:page-number="6" svg:x="0.46007in" svg:y="1.35764in" svg:width="6.51389in" svg:height="3.66319in" presentation:class="page" draw:id="id204" presentation:style-name="a1423" draw:name="Google Shape;146;p6:notes">
            <svg:title/>
            <svg:desc/>
          </draw:page-thumbnail>
          <draw:frame draw:id="id205" presentation:style-name="a1424" draw:name="Google Shape;147;p6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06" draw:style-name="a1427" draw:name="Google Shape;148;p6:notes" svg:x="4.2109in" svg:y="10.31287in" svg:width="3.22141in" svg:height="0.54477in">
            <draw:text-box>
              <text:p text:style-name="a1426" text:class-names="" text:cond-style-name=""><text:span text:style-name="a142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7" draw:style-name="a1430" draw:master-page-name="Master1-Layout2-obj-OBJECT" presentation:presentation-page-layout-name="Master1-PPL2" draw:id="Slide-262">
        <draw:frame draw:id="id207" presentation:style-name="a1434" draw:name="Google Shape;160;p7" svg:x="0.66667in" svg:y="0.57258in" svg:width="12in" svg:height="0.82929in" presentation:class="title" presentation:placeholder="false">
          <draw:text-box>
            <text:p text:style-name="a1433" text:class-names="" text:cond-style-name=""><text:span text:style-name="a1431" text:class-names="">二、本計畫「智財清單」</text:span><text:span text:style-name="a1432" text:class-names=""/></text:p>
          </draw:text-box>
          <svg:title/>
          <svg:desc/>
        </draw:frame>
        <draw:frame draw:id="id208" presentation:style-name="a1438" draw:name="Google Shape;161;p7" svg:x="0.52789in" svg:y="1.57162in" svg:width="12.22917in" svg:height="0.73569in" presentation:class="outline" presentation:placeholder="false">
          <draw:text-box>
            <text:list text:style-name="a1437">
              <text:list-item>
                <text:p text:style-name="a1436" text:class-names="" text:cond-style-name=""><text:span text:style-name="a1435" text:class-names="">本計畫「專利布局」之說明</text:span></text:p>
              </text:list-item>
            </text:list>
          </draw:text-box>
          <svg:title/>
          <svg:desc/>
        </draw:frame>
        <draw:frame draw:id="id209" draw:style-name="a1441" draw:name="Google Shape;162;p7" svg:x="11.55556in" svg:y="6.95139in" svg:width="1.11111in" svg:height="0.39931in">
          <draw:text-box>
            <text:p text:style-name="a1440" text:class-names="" text:cond-style-name=""><text:span text:style-name="a1439" text:class-names=""><text:page-number style:num-format="1" text:fixed="false"/></text:span></text:p>
          </draw:text-box>
          <svg:title/>
          <svg:desc/>
        </draw:frame>
        <draw:frame draw:id="id210" draw:name="Google Shape;163;p7" svg:x="0.55208in" svg:y="2.60242in" svg:width="12.46044in" svg:height="2.00733in">
          <table:table table:style-name="a1442" table:template-name="{B1FEB2F9-A533-4958-B5E3-67B127F02D2C}" table:use-banding-columns-styles="false" table:use-banding-rows-styles="true" table:use-first-column-styles="false" table:use-first-row-styles="true" table:use-last-column-styles="false" table:use-last-row-styles="false">
            <table:table-column table:style-name="a1443" table:default-cell-style-name=""/>
            <table:table-column table:style-name="a1444" table:default-cell-style-name=""/>
            <table:table-column table:style-name="a1445" table:default-cell-style-name=""/>
            <table:table-column table:style-name="a1446" table:default-cell-style-name=""/>
            <table:table-column table:style-name="a1447" table:default-cell-style-name=""/>
            <table:table-column table:style-name="a1448" table:default-cell-style-name=""/>
            <table:table-column table:style-name="a1449" table:default-cell-style-name=""/>
            <table:table-column table:style-name="a1450" table:default-cell-style-name=""/>
            <table:table-column table:style-name="a1451" table:default-cell-style-name=""/>
            <table:table-column table:style-name="a1452" table:default-cell-style-name=""/>
            <table:table-row table:style-name="a1453" table:default-cell-style-name="">
              <table:table-cell table:style-name="a1457">
                <text:p text:style-name="a1456" text:class-names="" text:cond-style-name=""><text:span text:style-name="a1454" text:class-names="">專利</text:span><text:span text:style-name="a1455" text:class-names="">類別</text:span></text:p>
              </table:table-cell>
              <table:table-cell table:style-name="a1460">
                <text:p text:style-name="a1459" text:class-names="" text:cond-style-name=""><text:span text:style-name="a1458" text:class-names="">專利名稱</text:span></text:p>
              </table:table-cell>
              <table:table-cell table:style-name="a1463">
                <text:p text:style-name="a1462" text:class-names="" text:cond-style-name=""><text:span text:style-name="a1461" text:class-names="">證書號</text:span></text:p>
              </table:table-cell>
              <table:table-cell table:style-name="a1466">
                <text:p text:style-name="a1465" text:class-names="" text:cond-style-name=""><text:span text:style-name="a1464" text:class-names="">有效日期</text:span></text:p>
              </table:table-cell>
              <table:table-cell table:style-name="a1469">
                <text:p text:style-name="a1468" text:class-names="" text:cond-style-name=""><text:span text:style-name="a1467" text:class-names="">申請人</text:span></text:p>
              </table:table-cell>
              <table:table-cell table:style-name="a1472">
                <text:p text:style-name="a1471" text:class-names="" text:cond-style-name=""><text:span text:style-name="a1470" text:class-names="">申請國家</text:span></text:p>
              </table:table-cell>
              <table:table-cell table:style-name="a1475">
                <text:p text:style-name="a1474" text:class-names="" text:cond-style-name=""><text:span text:style-name="a1473" text:class-names="">專利發明人</text:span></text:p>
              </table:table-cell>
              <table:table-cell table:style-name="a1483">
                <text:p text:style-name="a1477" text:class-names="" text:cond-style-name=""><text:span text:style-name="a1476" text:class-names="">計畫補助經費來源</text:span></text:p>
                <text:p text:style-name="a1482" text:class-names="" text:cond-style-name=""><text:span text:style-name="a1478" text:class-names="">(</text:span><text:span text:style-name="a1479" text:class-names="">部會、計畫名稱及計畫編號</text:span><text:span text:style-name="a1480" text:class-names="">)</text:span><text:span text:style-name="a1481" text:class-names=""/></text:p>
              </table:table-cell>
              <table:table-cell table:style-name="a1488">
                <text:p text:style-name="a1485" text:class-names="" text:cond-style-name=""><text:span text:style-name="a1484" text:class-names="">專利授權狀態</text:span></text:p>
                <text:p text:style-name="a1487" text:class-names="" text:cond-style-name=""><text:span text:style-name="a1486" text:class-names="">若已授權需說明專屬或非專屬授權、授權範圍、地區、金額</text:span></text:p>
              </table:table-cell>
              <table:table-cell table:style-name="a1491">
                <text:p text:style-name="a1490" text:class-names="" text:cond-style-name=""><text:span text:style-name="a1489" text:class-names="">佔此計畫申請標的之技術佔比(%)</text:span></text:p>
              </table:table-cell>
            </table:table-row>
            <table:table-row table:style-name="a1492" table:default-cell-style-name="">
              <table:table-cell table:style-name="a1495">
                <text:p text:style-name="a1494" text:class-names="" text:cond-style-name=""><text:span text:style-name="a1493" text:class-names="">發明專利</text:span></text:p>
              </table:table-cell>
              <table:table-cell table:style-name="a1499">
                <text:p text:style-name="a1498" text:class-names="" text:cond-style-name=""><text:span text:style-name="a1496" text:class-names="">xxxxxxxxx</text:span><text:span text:style-name="a1497" text:class-names=""/></text:p>
              </table:table-cell>
              <table:table-cell table:style-name="a1503">
                <text:p text:style-name="a1502" text:class-names="" text:cond-style-name=""><text:span text:style-name="a1500" text:class-names="">xxxxxxxxx</text:span><text:span text:style-name="a1501" text:class-names=""/></text:p>
              </table:table-cell>
              <table:table-cell table:style-name="a1508">
                <text:p text:style-name="a1507" text:class-names="" text:cond-style-name=""><text:span text:style-name="a1504" text:class-names="">年月日</text:span><text:span text:style-name="a1505" text:class-names="">~</text:span><text:span text:style-name="a1506" text:class-names="">年月日</text:span></text:p>
              </table:table-cell>
              <table:table-cell table:style-name="a1511">
                <text:p text:style-name="a1510" text:class-names="" text:cond-style-name=""><text:span text:style-name="a1509" text:class-names="">xx大學</text:span></text:p>
              </table:table-cell>
              <table:table-cell table:style-name="a1514">
                <text:p text:style-name="a1513" text:class-names="" text:cond-style-name=""><text:span text:style-name="a1512" text:class-names="">台灣</text:span></text:p>
              </table:table-cell>
              <table:table-cell table:style-name="a1517">
                <text:p text:style-name="a1516" text:class-names="" text:cond-style-name=""><text:span text:style-name="a1515" text:class-names="">王小明</text:span></text:p>
              </table:table-cell>
              <table:table-cell table:style-name="a1520">
                <text:p text:style-name="a1519" text:class-names="" text:cond-style-name=""><text:span text:style-name="a1518" text:class-names=""/></text:p>
              </table:table-cell>
              <table:table-cell table:style-name="a1523">
                <text:p text:style-name="a1522" text:class-names="" text:cond-style-name=""><text:span text:style-name="a1521" text:class-names="">尚未授權予任何人使用</text:span></text:p>
              </table:table-cell>
              <table:table-cell table:style-name="a1526">
                <text:p text:style-name="a1525" text:class-names="" text:cond-style-name=""><text:span text:style-name="a1524" text:class-names=""/></text:p>
              </table:table-cell>
            </table:table-row>
            <table:table-row table:style-name="a1527" table:default-cell-style-name="">
              <table:table-cell table:style-name="a1530">
                <text:p text:style-name="a1529" text:class-names="" text:cond-style-name=""><text:span text:style-name="a1528" text:class-names=""/></text:p>
              </table:table-cell>
              <table:table-cell table:style-name="a1533">
                <text:p text:style-name="a1532" text:class-names="" text:cond-style-name=""><text:span text:style-name="a1531" text:class-names=""/></text:p>
              </table:table-cell>
              <table:table-cell table:style-name="a1536">
                <text:p text:style-name="a1535" text:class-names="" text:cond-style-name=""><text:span text:style-name="a1534" text:class-names=""/></text:p>
              </table:table-cell>
              <table:table-cell table:style-name="a1539">
                <text:p text:style-name="a1538" text:class-names="" text:cond-style-name=""><text:span text:style-name="a1537" text:class-names=""/></text:p>
              </table:table-cell>
              <table:table-cell table:style-name="a1542">
                <text:p text:style-name="a1541" text:class-names="" text:cond-style-name=""><text:span text:style-name="a1540" text:class-names=""/></text:p>
              </table:table-cell>
              <table:table-cell table:style-name="a1545">
                <text:p text:style-name="a1544" text:class-names="" text:cond-style-name=""><text:span text:style-name="a1543" text:class-names=""/></text:p>
              </table:table-cell>
              <table:table-cell table:style-name="a1548">
                <text:p text:style-name="a1547" text:class-names="" text:cond-style-name=""><text:span text:style-name="a1546" text:class-names=""/></text:p>
              </table:table-cell>
              <table:table-cell table:style-name="a1551">
                <text:p text:style-name="a1550" text:class-names="" text:cond-style-name=""><text:span text:style-name="a1549" text:class-names=""/></text:p>
              </table:table-cell>
              <table:table-cell table:style-name="a1554">
                <text:p text:style-name="a1553" text:class-names="" text:cond-style-name=""><text:span text:style-name="a1552" text:class-names=""/></text:p>
              </table:table-cell>
              <table:table-cell table:style-name="a1557">
                <text:p text:style-name="a1556" text:class-names="" text:cond-style-name=""><text:span text:style-name="a1555" text:class-names=""/></text:p>
              </table:table-cell>
            </table:table-row>
            <table:table-row table:style-name="a1558" table:default-cell-style-name="">
              <table:table-cell table:style-name="a1561">
                <text:p text:style-name="a1560" text:class-names="" text:cond-style-name=""><text:span text:style-name="a1559" text:class-names=""/></text:p>
              </table:table-cell>
              <table:table-cell table:style-name="a1564">
                <text:p text:style-name="a1563" text:class-names="" text:cond-style-name=""><text:span text:style-name="a1562" text:class-names=""/></text:p>
              </table:table-cell>
              <table:table-cell table:style-name="a1567">
                <text:p text:style-name="a1566" text:class-names="" text:cond-style-name=""><text:span text:style-name="a1565" text:class-names=""/></text:p>
              </table:table-cell>
              <table:table-cell table:style-name="a1570">
                <text:p text:style-name="a1569" text:class-names="" text:cond-style-name=""><text:span text:style-name="a1568" text:class-names=""/></text:p>
              </table:table-cell>
              <table:table-cell table:style-name="a1573">
                <text:p text:style-name="a1572" text:class-names="" text:cond-style-name=""><text:span text:style-name="a1571" text:class-names=""/></text:p>
              </table:table-cell>
              <table:table-cell table:style-name="a1576">
                <text:p text:style-name="a1575" text:class-names="" text:cond-style-name=""><text:span text:style-name="a1574" text:class-names=""/></text:p>
              </table:table-cell>
              <table:table-cell table:style-name="a1579">
                <text:p text:style-name="a1578" text:class-names="" text:cond-style-name=""><text:span text:style-name="a1577" text:class-names=""/></text:p>
              </table:table-cell>
              <table:table-cell table:style-name="a1582">
                <text:p text:style-name="a1581" text:class-names="" text:cond-style-name=""><text:span text:style-name="a1580" text:class-names=""/></text:p>
              </table:table-cell>
              <table:table-cell table:style-name="a1585">
                <text:p text:style-name="a1584" text:class-names="" text:cond-style-name=""><text:span text:style-name="a1583" text:class-names=""/></text:p>
              </table:table-cell>
              <table:table-cell table:style-name="a1588">
                <text:p text:style-name="a1587" text:class-names="" text:cond-style-name=""><text:span text:style-name="a1586" text:class-names=""/></text:p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frame draw:id="id211" draw:style-name="a1593" draw:name="Google Shape;164;p7" svg:x="10.09858in" svg:y="2.1473in" svg:width="2.91395in" svg:height="0.37025in">
          <draw:text-box>
            <text:p text:style-name="a1592" text:class-names="" text:cond-style-name=""><text:span text:style-name="a1589" text:class-names="">*所有智財比例總和為</text:span><text:span text:style-name="a1590" text:class-names="">100%</text:span><text:span text:style-name="a1591" text:class-names=""/></text:p>
          </draw:text-box>
          <svg:title/>
          <svg:desc/>
        </draw:frame>
        <draw:frame draw:id="id212" draw:name="Google Shape;165;p7" svg:x="0.56351in" svg:y="5.2952in" svg:width="12.44901in" svg:height="2.00733in">
          <table:table table:style-name="a1594" table:template-name="{B1FEB2F9-A533-4958-B5E3-67B127F02D2C}" table:use-banding-columns-styles="false" table:use-banding-rows-styles="true" table:use-first-column-styles="false" table:use-first-row-styles="true" table:use-last-column-styles="false" table:use-last-row-styles="false">
            <table:table-column table:style-name="a1595" table:default-cell-style-name=""/>
            <table:table-column table:style-name="a1596" table:default-cell-style-name=""/>
            <table:table-column table:style-name="a1597" table:default-cell-style-name=""/>
            <table:table-column table:style-name="a1598" table:default-cell-style-name=""/>
            <table:table-column table:style-name="a1599" table:default-cell-style-name=""/>
            <table:table-column table:style-name="a1600" table:default-cell-style-name=""/>
            <table:table-column table:style-name="a1601" table:default-cell-style-name=""/>
            <table:table-column table:style-name="a1602" table:default-cell-style-name=""/>
            <table:table-column table:style-name="a1603" table:default-cell-style-name=""/>
            <table:table-column table:style-name="a1604" table:default-cell-style-name=""/>
            <table:table-row table:style-name="a1605" table:default-cell-style-name="">
              <table:table-cell table:style-name="a1609">
                <text:p text:style-name="a1608" text:class-names="" text:cond-style-name=""><text:span text:style-name="a1606" text:class-names="">專利</text:span><text:span text:style-name="a1607" text:class-names="">類別</text:span></text:p>
              </table:table-cell>
              <table:table-cell table:style-name="a1612">
                <text:p text:style-name="a1611" text:class-names="" text:cond-style-name=""><text:span text:style-name="a1610" text:class-names="">專利名稱</text:span></text:p>
              </table:table-cell>
              <table:table-cell table:style-name="a1615">
                <text:p text:style-name="a1614" text:class-names="" text:cond-style-name=""><text:span text:style-name="a1613" text:class-names="">申請號</text:span></text:p>
              </table:table-cell>
              <table:table-cell table:style-name="a1618">
                <text:p text:style-name="a1617" text:class-names="" text:cond-style-name=""><text:span text:style-name="a1616" text:class-names="">申請日期</text:span></text:p>
              </table:table-cell>
              <table:table-cell table:style-name="a1621">
                <text:p text:style-name="a1620" text:class-names="" text:cond-style-name=""><text:span text:style-name="a1619" text:class-names="">申請人</text:span></text:p>
              </table:table-cell>
              <table:table-cell table:style-name="a1624">
                <text:p text:style-name="a1623" text:class-names="" text:cond-style-name=""><text:span text:style-name="a1622" text:class-names="">申請國家</text:span></text:p>
              </table:table-cell>
              <table:table-cell table:style-name="a1627">
                <text:p text:style-name="a1626" text:class-names="" text:cond-style-name=""><text:span text:style-name="a1625" text:class-names="">專利發明人</text:span></text:p>
              </table:table-cell>
              <table:table-cell table:style-name="a1635">
                <text:p text:style-name="a1629" text:class-names="" text:cond-style-name=""><text:span text:style-name="a1628" text:class-names="">計畫補助經費來源</text:span></text:p>
                <text:p text:style-name="a1634" text:class-names="" text:cond-style-name=""><text:span text:style-name="a1630" text:class-names="">(</text:span><text:span text:style-name="a1631" text:class-names="">部會、計畫名稱及計畫編號</text:span><text:span text:style-name="a1632" text:class-names="">)</text:span><text:span text:style-name="a1633" text:class-names=""/></text:p>
              </table:table-cell>
              <table:table-cell table:style-name="a1640">
                <text:p text:style-name="a1637" text:class-names="" text:cond-style-name=""><text:span text:style-name="a1636" text:class-names="">專利授權狀態</text:span></text:p>
                <text:p text:style-name="a1639" text:class-names="" text:cond-style-name=""><text:span text:style-name="a1638" text:class-names="">若已授權需說明專屬或非專屬授權、授權範圍、地區、金額</text:span></text:p>
              </table:table-cell>
              <table:table-cell table:style-name="a1643">
                <text:p text:style-name="a1642" text:class-names="" text:cond-style-name=""><text:span text:style-name="a1641" text:class-names="">佔此計畫申請標的之技術佔比(%)</text:span></text:p>
              </table:table-cell>
            </table:table-row>
            <table:table-row table:style-name="a1644" table:default-cell-style-name="">
              <table:table-cell table:style-name="a1647">
                <text:p text:style-name="a1646" text:class-names="" text:cond-style-name=""><text:span text:style-name="a1645" text:class-names="">發明專利</text:span></text:p>
              </table:table-cell>
              <table:table-cell table:style-name="a1651">
                <text:p text:style-name="a1650" text:class-names="" text:cond-style-name=""><text:span text:style-name="a1648" text:class-names="">xxxxxxxxx</text:span><text:span text:style-name="a1649" text:class-names=""/></text:p>
              </table:table-cell>
              <table:table-cell table:style-name="a1655">
                <text:p text:style-name="a1654" text:class-names="" text:cond-style-name=""><text:span text:style-name="a1652" text:class-names="">xxxxxxxxx</text:span><text:span text:style-name="a1653" text:class-names=""/></text:p>
              </table:table-cell>
              <table:table-cell table:style-name="a1658">
                <text:p text:style-name="a1657" text:class-names="" text:cond-style-name=""><text:span text:style-name="a1656" text:class-names="">年月日</text:span></text:p>
              </table:table-cell>
              <table:table-cell table:style-name="a1661">
                <text:p text:style-name="a1660" text:class-names="" text:cond-style-name=""><text:span text:style-name="a1659" text:class-names="">xx大學</text:span></text:p>
              </table:table-cell>
              <table:table-cell table:style-name="a1664">
                <text:p text:style-name="a1663" text:class-names="" text:cond-style-name=""><text:span text:style-name="a1662" text:class-names="">台灣</text:span></text:p>
              </table:table-cell>
              <table:table-cell table:style-name="a1667">
                <text:p text:style-name="a1666" text:class-names="" text:cond-style-name=""><text:span text:style-name="a1665" text:class-names="">王小明</text:span></text:p>
              </table:table-cell>
              <table:table-cell table:style-name="a1670">
                <text:p text:style-name="a1669" text:class-names="" text:cond-style-name=""><text:span text:style-name="a1668" text:class-names=""/></text:p>
              </table:table-cell>
              <table:table-cell table:style-name="a1673">
                <text:p text:style-name="a1672" text:class-names="" text:cond-style-name=""><text:span text:style-name="a1671" text:class-names="">尚未授權予任何人使用</text:span></text:p>
              </table:table-cell>
              <table:table-cell table:style-name="a1676">
                <text:p text:style-name="a1675" text:class-names="" text:cond-style-name=""><text:span text:style-name="a1674" text:class-names=""/></text:p>
              </table:table-cell>
            </table:table-row>
            <table:table-row table:style-name="a1677" table:default-cell-style-name="">
              <table:table-cell table:style-name="a1680">
                <text:p text:style-name="a1679" text:class-names="" text:cond-style-name=""><text:span text:style-name="a1678" text:class-names=""/></text:p>
              </table:table-cell>
              <table:table-cell table:style-name="a1683">
                <text:p text:style-name="a1682" text:class-names="" text:cond-style-name=""><text:span text:style-name="a1681" text:class-names=""/></text:p>
              </table:table-cell>
              <table:table-cell table:style-name="a1686">
                <text:p text:style-name="a1685" text:class-names="" text:cond-style-name=""><text:span text:style-name="a1684" text:class-names=""/></text:p>
              </table:table-cell>
              <table:table-cell table:style-name="a1689">
                <text:p text:style-name="a1688" text:class-names="" text:cond-style-name=""><text:span text:style-name="a1687" text:class-names=""/></text:p>
              </table:table-cell>
              <table:table-cell table:style-name="a1692">
                <text:p text:style-name="a1691" text:class-names="" text:cond-style-name=""><text:span text:style-name="a1690" text:class-names=""/></text:p>
              </table:table-cell>
              <table:table-cell table:style-name="a1695">
                <text:p text:style-name="a1694" text:class-names="" text:cond-style-name=""><text:span text:style-name="a1693" text:class-names=""/></text:p>
              </table:table-cell>
              <table:table-cell table:style-name="a1698">
                <text:p text:style-name="a1697" text:class-names="" text:cond-style-name=""><text:span text:style-name="a1696" text:class-names=""/></text:p>
              </table:table-cell>
              <table:table-cell table:style-name="a1701">
                <text:p text:style-name="a1700" text:class-names="" text:cond-style-name=""><text:span text:style-name="a1699" text:class-names=""/></text:p>
              </table:table-cell>
              <table:table-cell table:style-name="a1704">
                <text:p text:style-name="a1703" text:class-names="" text:cond-style-name=""><text:span text:style-name="a1702" text:class-names=""/></text:p>
              </table:table-cell>
              <table:table-cell table:style-name="a1707">
                <text:p text:style-name="a1706" text:class-names="" text:cond-style-name=""><text:span text:style-name="a1705" text:class-names=""/></text:p>
              </table:table-cell>
            </table:table-row>
            <table:table-row table:style-name="a1708" table:default-cell-style-name="">
              <table:table-cell table:style-name="a1711">
                <text:p text:style-name="a1710" text:class-names="" text:cond-style-name=""><text:span text:style-name="a1709" text:class-names=""/></text:p>
              </table:table-cell>
              <table:table-cell table:style-name="a1714">
                <text:p text:style-name="a1713" text:class-names="" text:cond-style-name=""><text:span text:style-name="a1712" text:class-names=""/></text:p>
              </table:table-cell>
              <table:table-cell table:style-name="a1717">
                <text:p text:style-name="a1716" text:class-names="" text:cond-style-name=""><text:span text:style-name="a1715" text:class-names=""/></text:p>
              </table:table-cell>
              <table:table-cell table:style-name="a1720">
                <text:p text:style-name="a1719" text:class-names="" text:cond-style-name=""><text:span text:style-name="a1718" text:class-names=""/></text:p>
              </table:table-cell>
              <table:table-cell table:style-name="a1723">
                <text:p text:style-name="a1722" text:class-names="" text:cond-style-name=""><text:span text:style-name="a1721" text:class-names=""/></text:p>
              </table:table-cell>
              <table:table-cell table:style-name="a1726">
                <text:p text:style-name="a1725" text:class-names="" text:cond-style-name=""><text:span text:style-name="a1724" text:class-names=""/></text:p>
              </table:table-cell>
              <table:table-cell table:style-name="a1729">
                <text:p text:style-name="a1728" text:class-names="" text:cond-style-name=""><text:span text:style-name="a1727" text:class-names=""/></text:p>
              </table:table-cell>
              <table:table-cell table:style-name="a1732">
                <text:p text:style-name="a1731" text:class-names="" text:cond-style-name=""><text:span text:style-name="a1730" text:class-names=""/></text:p>
              </table:table-cell>
              <table:table-cell table:style-name="a1735">
                <text:p text:style-name="a1734" text:class-names="" text:cond-style-name=""><text:span text:style-name="a1733" text:class-names=""/></text:p>
              </table:table-cell>
              <table:table-cell table:style-name="a1738">
                <text:p text:style-name="a1737" text:class-names="" text:cond-style-name=""><text:span text:style-name="a1736" text:class-names=""/></text:p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custom-shape svg:x="0.52789in" svg:y="4.81586in" svg:width="11.58322in" svg:height="0.49969in" draw:id="id213" draw:style-name="a1742" draw:name="Google Shape;166;p7">
          <svg:title/>
          <svg:desc/>
          <text:p text:style-name="a1741" text:class-names="" text:cond-style-name=""><text:span text:style-name="a1739" text:class-names="">已申請未核准之專利清單</text:span><text:span text:style-name="a17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55537in" draw:id="id214" draw:style-name="a1746" draw:name="Google Shape;167;p7">
          <svg:title/>
          <svg:desc/>
          <text:p text:style-name="a1745" text:class-names="" text:cond-style-name=""><text:span text:style-name="a1743" text:class-names="">已核准之專利清單</text:span><text:span text:style-name="a174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752">
          <draw:page-thumbnail draw:page-number="7" svg:x="0.46007in" svg:y="1.35764in" svg:width="6.51389in" svg:height="3.66319in" presentation:class="page" draw:id="id215" presentation:style-name="a1747" draw:name="Google Shape;156;p7:notes">
            <svg:title/>
            <svg:desc/>
          </draw:page-thumbnail>
          <draw:frame draw:id="id216" presentation:style-name="a1748" draw:name="Google Shape;157;p7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17" draw:style-name="a1751" draw:name="Google Shape;158;p7:notes" svg:x="4.2109in" svg:y="10.31287in" svg:width="3.22141in" svg:height="0.54477in">
            <draw:text-box>
              <text:p text:style-name="a1750" text:class-names="" text:cond-style-name=""><text:span text:style-name="a174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8" draw:style-name="a1754" draw:master-page-name="Master1-Layout2-obj-OBJECT" presentation:presentation-page-layout-name="Master1-PPL2" draw:id="Slide-263">
        <draw:frame draw:id="id218" presentation:style-name="a1758" draw:name="Google Shape;173;p8" svg:x="0.66667in" svg:y="0.57258in" svg:width="12in" svg:height="0.82929in" presentation:class="title" presentation:placeholder="false">
          <draw:text-box>
            <text:p text:style-name="a1757" text:class-names="" text:cond-style-name=""><text:span text:style-name="a1755" text:class-names="">二、本計畫「智財清單」</text:span><text:span text:style-name="a1756" text:class-names=""/></text:p>
          </draw:text-box>
          <svg:title/>
          <svg:desc/>
        </draw:frame>
        <draw:frame draw:id="id219" presentation:style-name="a1762" draw:name="Google Shape;174;p8" svg:x="0.52789in" svg:y="1.57162in" svg:width="12.22917in" svg:height="0.73569in" presentation:class="outline" presentation:placeholder="false">
          <draw:text-box>
            <text:list text:style-name="a1761">
              <text:list-item>
                <text:p text:style-name="a1760" text:class-names="" text:cond-style-name=""><text:span text:style-name="a1759" text:class-names="">本計畫「營業秘密」、「專利申請」之說明</text:span></text:p>
              </text:list-item>
            </text:list>
          </draw:text-box>
          <svg:title/>
          <svg:desc/>
        </draw:frame>
        <draw:frame draw:id="id220" draw:style-name="a1765" draw:name="Google Shape;175;p8" svg:x="11.55556in" svg:y="6.95139in" svg:width="1.11111in" svg:height="0.39931in">
          <draw:text-box>
            <text:p text:style-name="a1764" text:class-names="" text:cond-style-name=""><text:span text:style-name="a1763" text:class-names=""><text:page-number style:num-format="1" text:fixed="false"/></text:span></text:p>
          </draw:text-box>
          <svg:title/>
          <svg:desc/>
        </draw:frame>
        <draw:frame draw:id="id221" draw:name="Google Shape;176;p8" svg:x="0.55208in" svg:y="2.60242in" svg:width="12.37587in" svg:height="2.26191in">
          <table:table table:style-name="a1766" table:template-name="{B1FEB2F9-A533-4958-B5E3-67B127F02D2C}" table:use-banding-columns-styles="false" table:use-banding-rows-styles="true" table:use-first-column-styles="false" table:use-first-row-styles="true" table:use-last-column-styles="false" table:use-last-row-styles="false">
            <table:table-column table:style-name="a1767" table:default-cell-style-name=""/>
            <table:table-column table:style-name="a1768" table:default-cell-style-name=""/>
            <table:table-column table:style-name="a1769" table:default-cell-style-name=""/>
            <table:table-column table:style-name="a1770" table:default-cell-style-name=""/>
            <table:table-column table:style-name="a1771" table:default-cell-style-name=""/>
            <table:table-row table:style-name="a1772" table:default-cell-style-name="">
              <table:table-cell table:style-name="a1775">
                <text:p text:style-name="a1774" text:class-names="" text:cond-style-name=""><text:span text:style-name="a1773" text:class-names="">營業秘密名稱</text:span></text:p>
              </table:table-cell>
              <table:table-cell table:style-name="a1778">
                <text:p text:style-name="a1777" text:class-names="" text:cond-style-name=""><text:span text:style-name="a1776" text:class-names="">技術內容開發人員</text:span></text:p>
              </table:table-cell>
              <table:table-cell table:style-name="a1781">
                <text:p text:style-name="a1780" text:class-names="" text:cond-style-name=""><text:span text:style-name="a1779" text:class-names="">營業秘密已採取合理之保密措施自評</text:span></text:p>
              </table:table-cell>
              <table:table-cell table:style-name="a1789">
                <text:p text:style-name="a1783" text:class-names="" text:cond-style-name=""><text:span text:style-name="a1782" text:class-names="">計畫補助經費來源</text:span></text:p>
                <text:p text:style-name="a1788" text:class-names="" text:cond-style-name=""><text:span text:style-name="a1784" text:class-names="">(</text:span><text:span text:style-name="a1785" text:class-names="">部會、計畫名稱及計畫編號</text:span><text:span text:style-name="a1786" text:class-names="">)</text:span><text:span text:style-name="a1787" text:class-names=""/></text:p>
              </table:table-cell>
              <table:table-cell table:style-name="a1792">
                <text:p text:style-name="a1791" text:class-names="" text:cond-style-name=""><text:span text:style-name="a1790" text:class-names="">佔此計畫申請標的之技術佔比(%)</text:span></text:p>
              </table:table-cell>
            </table:table-row>
            <table:table-row table:style-name="a1793" table:default-cell-style-name="">
              <table:table-cell table:style-name="a1796">
                <text:p text:style-name="a1795" text:class-names="" text:cond-style-name=""><text:span text:style-name="a1794" text:class-names=""/></text:p>
              </table:table-cell>
              <table:table-cell table:style-name="a1799">
                <text:p text:style-name="a1798" text:class-names="" text:cond-style-name=""><text:span text:style-name="a1797" text:class-names=""/></text:p>
              </table:table-cell>
              <table:table-cell table:style-name="a1802">
                <text:p text:style-name="a1801" text:class-names="" text:cond-style-name=""><text:span text:style-name="a1800" text:class-names="">例：限制可接觸營業秘密人員身份、文件標明『機密』或『限閱』等註記、營業秘密存放地點及妥善管理措施 (上鎖/設定密碼/非通常可接觸地點等)</text:span></text:p>
              </table:table-cell>
              <table:table-cell table:style-name="a1805">
                <text:p text:style-name="a1804" text:class-names="" text:cond-style-name=""><text:span text:style-name="a1803" text:class-names=""/></text:p>
              </table:table-cell>
              <table:table-cell table:style-name="a1808">
                <text:p text:style-name="a1807" text:class-names="" text:cond-style-name=""><text:span text:style-name="a1806" text:class-names=""/></text:p>
              </table:table-cell>
            </table:table-row>
            <table:table-row table:style-name="a1809" table:default-cell-style-name="">
              <table:table-cell table:style-name="a1812">
                <text:p text:style-name="a1811" text:class-names="" text:cond-style-name=""><text:span text:style-name="a1810" text:class-names=""/></text:p>
              </table:table-cell>
              <table:table-cell table:style-name="a1815">
                <text:p text:style-name="a1814" text:class-names="" text:cond-style-name=""><text:span text:style-name="a1813" text:class-names=""/></text:p>
              </table:table-cell>
              <table:table-cell table:style-name="a1818">
                <text:p text:style-name="a1817" text:class-names="" text:cond-style-name=""><text:span text:style-name="a1816" text:class-names=""/></text:p>
              </table:table-cell>
              <table:table-cell table:style-name="a1821">
                <text:p text:style-name="a1820" text:class-names="" text:cond-style-name=""><text:span text:style-name="a1819" text:class-names=""/></text:p>
              </table:table-cell>
              <table:table-cell table:style-name="a1824">
                <text:p text:style-name="a1823" text:class-names="" text:cond-style-name=""><text:span text:style-name="a1822" text:class-names=""/></text:p>
              </table:table-cell>
            </table:table-row>
            <table:table-row table:style-name="a1825" table:default-cell-style-name="">
              <table:table-cell table:style-name="a1828">
                <text:p text:style-name="a1827" text:class-names="" text:cond-style-name=""><text:span text:style-name="a1826" text:class-names=""/></text:p>
              </table:table-cell>
              <table:table-cell table:style-name="a1831">
                <text:p text:style-name="a1830" text:class-names="" text:cond-style-name=""><text:span text:style-name="a1829" text:class-names=""/></text:p>
              </table:table-cell>
              <table:table-cell table:style-name="a1834">
                <text:p text:style-name="a1833" text:class-names="" text:cond-style-name=""><text:span text:style-name="a1832" text:class-names=""/></text:p>
              </table:table-cell>
              <table:table-cell table:style-name="a1837">
                <text:p text:style-name="a1836" text:class-names="" text:cond-style-name=""><text:span text:style-name="a1835" text:class-names=""/></text:p>
              </table:table-cell>
              <table:table-cell table:style-name="a1840">
                <text:p text:style-name="a1839" text:class-names="" text:cond-style-name=""><text:span text:style-name="a1838" text:class-names=""/></text:p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frame draw:id="id222" draw:style-name="a1845" draw:name="Google Shape;177;p8" svg:x="10.09858in" svg:y="2.1473in" svg:width="2.91395in" svg:height="0.37025in">
          <draw:text-box>
            <text:p text:style-name="a1844" text:class-names="" text:cond-style-name=""><text:span text:style-name="a1841" text:class-names="">*所有智財比例總和為</text:span><text:span text:style-name="a1842" text:class-names="">100%</text:span><text:span text:style-name="a1843" text:class-names=""/></text:p>
          </draw:text-box>
          <svg:title/>
          <svg:desc/>
        </draw:frame>
        <draw:frame draw:id="id223" draw:name="Google Shape;178;p8" svg:x="0.56351in" svg:y="5.42157in" svg:width="12.36439in" svg:height="1.75971in">
          <table:table table:style-name="a1846" table:template-name="{B1FEB2F9-A533-4958-B5E3-67B127F02D2C}" table:use-banding-columns-styles="false" table:use-banding-rows-styles="true" table:use-first-column-styles="false" table:use-first-row-styles="true" table:use-last-column-styles="false" table:use-last-row-styles="false">
            <table:table-column table:style-name="a1847" table:default-cell-style-name=""/>
            <table:table-column table:style-name="a1848" table:default-cell-style-name=""/>
            <table:table-column table:style-name="a1849" table:default-cell-style-name=""/>
            <table:table-column table:style-name="a1850" table:default-cell-style-name=""/>
            <table:table-column table:style-name="a1851" table:default-cell-style-name=""/>
            <table:table-column table:style-name="a1852" table:default-cell-style-name=""/>
            <table:table-column table:style-name="a1853" table:default-cell-style-name=""/>
            <table:table-column table:style-name="a1854" table:default-cell-style-name=""/>
            <table:table-row table:style-name="a1855" table:default-cell-style-name="">
              <table:table-cell table:style-name="a1859">
                <text:p text:style-name="a1858" text:class-names="" text:cond-style-name=""><text:span text:style-name="a1856" text:class-names="">專利</text:span><text:span text:style-name="a1857" text:class-names="">類別</text:span></text:p>
              </table:table-cell>
              <table:table-cell table:style-name="a1862">
                <text:p text:style-name="a1861" text:class-names="" text:cond-style-name=""><text:span text:style-name="a1860" text:class-names="">預計專利申請名稱</text:span></text:p>
              </table:table-cell>
              <table:table-cell table:style-name="a1865">
                <text:p text:style-name="a1864" text:class-names="" text:cond-style-name=""><text:span text:style-name="a1863" text:class-names="">預計申請日期</text:span></text:p>
              </table:table-cell>
              <table:table-cell table:style-name="a1868">
                <text:p text:style-name="a1867" text:class-names="" text:cond-style-name=""><text:span text:style-name="a1866" text:class-names="">申請人</text:span></text:p>
              </table:table-cell>
              <table:table-cell table:style-name="a1871">
                <text:p text:style-name="a1870" text:class-names="" text:cond-style-name=""><text:span text:style-name="a1869" text:class-names="">預計申請國家</text:span></text:p>
              </table:table-cell>
              <table:table-cell table:style-name="a1874">
                <text:p text:style-name="a1873" text:class-names="" text:cond-style-name=""><text:span text:style-name="a1872" text:class-names="">預計認列發明人</text:span></text:p>
              </table:table-cell>
              <table:table-cell table:style-name="a1882">
                <text:p text:style-name="a1876" text:class-names="" text:cond-style-name=""><text:span text:style-name="a1875" text:class-names="">計畫補助經費來源</text:span></text:p>
                <text:p text:style-name="a1881" text:class-names="" text:cond-style-name=""><text:span text:style-name="a1877" text:class-names="">(</text:span><text:span text:style-name="a1878" text:class-names="">部會、計畫名稱及計畫編號</text:span><text:span text:style-name="a1879" text:class-names="">)</text:span><text:span text:style-name="a1880" text:class-names=""/></text:p>
              </table:table-cell>
              <table:table-cell table:style-name="a1885">
                <text:p text:style-name="a1884" text:class-names="" text:cond-style-name=""><text:span text:style-name="a1883" text:class-names="">佔此計畫申請標的之技術佔比(%)</text:span></text:p>
              </table:table-cell>
            </table:table-row>
            <table:table-row table:style-name="a1886" table:default-cell-style-name="">
              <table:table-cell table:style-name="a1889">
                <text:p text:style-name="a1888" text:class-names="" text:cond-style-name=""><text:span text:style-name="a1887" text:class-names="">發明專利</text:span></text:p>
              </table:table-cell>
              <table:table-cell table:style-name="a1893">
                <text:p text:style-name="a1892" text:class-names="" text:cond-style-name=""><text:span text:style-name="a1890" text:class-names="">xxxxxxxxx</text:span><text:span text:style-name="a1891" text:class-names=""/></text:p>
              </table:table-cell>
              <table:table-cell table:style-name="a1896">
                <text:p text:style-name="a1895" text:class-names="" text:cond-style-name=""><text:span text:style-name="a1894" text:class-names="">年月日</text:span></text:p>
              </table:table-cell>
              <table:table-cell table:style-name="a1899">
                <text:p text:style-name="a1898" text:class-names="" text:cond-style-name=""><text:span text:style-name="a1897" text:class-names=""/></text:p>
              </table:table-cell>
              <table:table-cell table:style-name="a1902">
                <text:p text:style-name="a1901" text:class-names="" text:cond-style-name=""><text:span text:style-name="a1900" text:class-names=""/></text:p>
              </table:table-cell>
              <table:table-cell table:style-name="a1905">
                <text:p text:style-name="a1904" text:class-names="" text:cond-style-name=""><text:span text:style-name="a1903" text:class-names=""/></text:p>
              </table:table-cell>
              <table:table-cell table:style-name="a1908">
                <text:p text:style-name="a1907" text:class-names="" text:cond-style-name=""><text:span text:style-name="a1906" text:class-names=""/></text:p>
              </table:table-cell>
              <table:table-cell table:style-name="a1911">
                <text:p text:style-name="a1910" text:class-names="" text:cond-style-name=""><text:span text:style-name="a1909" text:class-names=""/></text:p>
              </table:table-cell>
            </table:table-row>
            <table:table-row table:style-name="a1912" table:default-cell-style-name="">
              <table:table-cell table:style-name="a1915">
                <text:p text:style-name="a1914" text:class-names="" text:cond-style-name=""><text:span text:style-name="a1913" text:class-names=""/></text:p>
              </table:table-cell>
              <table:table-cell table:style-name="a1918">
                <text:p text:style-name="a1917" text:class-names="" text:cond-style-name=""><text:span text:style-name="a1916" text:class-names=""/></text:p>
              </table:table-cell>
              <table:table-cell table:style-name="a1921">
                <text:p text:style-name="a1920" text:class-names="" text:cond-style-name=""><text:span text:style-name="a1919" text:class-names=""/></text:p>
              </table:table-cell>
              <table:table-cell table:style-name="a1924">
                <text:p text:style-name="a1923" text:class-names="" text:cond-style-name=""><text:span text:style-name="a1922" text:class-names=""/></text:p>
              </table:table-cell>
              <table:table-cell table:style-name="a1927">
                <text:p text:style-name="a1926" text:class-names="" text:cond-style-name=""><text:span text:style-name="a1925" text:class-names=""/></text:p>
              </table:table-cell>
              <table:table-cell table:style-name="a1930">
                <text:p text:style-name="a1929" text:class-names="" text:cond-style-name=""><text:span text:style-name="a1928" text:class-names=""/></text:p>
              </table:table-cell>
              <table:table-cell table:style-name="a1933">
                <text:p text:style-name="a1932" text:class-names="" text:cond-style-name=""><text:span text:style-name="a1931" text:class-names=""/></text:p>
              </table:table-cell>
              <table:table-cell table:style-name="a1936">
                <text:p text:style-name="a1935" text:class-names="" text:cond-style-name=""><text:span text:style-name="a1934" text:class-names=""/></text:p>
              </table:table-cell>
            </table:table-row>
            <table:table-row table:style-name="a1937" table:default-cell-style-name="">
              <table:table-cell table:style-name="a1940">
                <text:p text:style-name="a1939" text:class-names="" text:cond-style-name=""><text:span text:style-name="a1938" text:class-names=""/></text:p>
              </table:table-cell>
              <table:table-cell table:style-name="a1943">
                <text:p text:style-name="a1942" text:class-names="" text:cond-style-name=""><text:span text:style-name="a1941" text:class-names=""/></text:p>
              </table:table-cell>
              <table:table-cell table:style-name="a1946">
                <text:p text:style-name="a1945" text:class-names="" text:cond-style-name=""><text:span text:style-name="a1944" text:class-names=""/></text:p>
              </table:table-cell>
              <table:table-cell table:style-name="a1949">
                <text:p text:style-name="a1948" text:class-names="" text:cond-style-name=""><text:span text:style-name="a1947" text:class-names=""/></text:p>
              </table:table-cell>
              <table:table-cell table:style-name="a1952">
                <text:p text:style-name="a1951" text:class-names="" text:cond-style-name=""><text:span text:style-name="a1950" text:class-names=""/></text:p>
              </table:table-cell>
              <table:table-cell table:style-name="a1955">
                <text:p text:style-name="a1954" text:class-names="" text:cond-style-name=""><text:span text:style-name="a1953" text:class-names=""/></text:p>
              </table:table-cell>
              <table:table-cell table:style-name="a1958">
                <text:p text:style-name="a1957" text:class-names="" text:cond-style-name=""><text:span text:style-name="a1956" text:class-names=""/></text:p>
              </table:table-cell>
              <table:table-cell table:style-name="a1961">
                <text:p text:style-name="a1960" text:class-names="" text:cond-style-name=""><text:span text:style-name="a1959" text:class-names=""/></text:p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custom-shape svg:x="0.52789in" svg:y="4.94223in" svg:width="11.58322in" svg:height="0.49969in" draw:id="id224" draw:style-name="a1965" draw:name="Google Shape;179;p8">
          <svg:title/>
          <svg:desc/>
          <text:p text:style-name="a1964" text:class-names="" text:cond-style-name=""><text:span text:style-name="a1962" text:class-names="">尚未申請，但計畫執行期間內將會申請之專利清單</text:span><text:span text:style-name="a196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49969in" draw:id="id225" draw:style-name="a1972" draw:name="Google Shape;180;p8">
          <svg:title/>
          <svg:desc/>
          <text:p text:style-name="a1971" text:class-names="" text:cond-style-name=""><text:span text:style-name="a1966" text:class-names="">營業秘密自評</text:span><text:span text:style-name="a1967" text:class-names="">(</text:span><text:span text:style-name="a1968" text:class-names="">若無則免</text:span><text:span text:style-name="a1969" text:class-names="">)</text:span><text:span text:style-name="a19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978">
          <draw:page-thumbnail draw:page-number="8" svg:x="0.46007in" svg:y="1.35764in" svg:width="6.51389in" svg:height="3.66319in" presentation:class="page" draw:id="id226" presentation:style-name="a1973" draw:name="Google Shape;169;p8:notes">
            <svg:title/>
            <svg:desc/>
          </draw:page-thumbnail>
          <draw:frame draw:id="id227" presentation:style-name="a1974" draw:name="Google Shape;170;p8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8" draw:style-name="a1977" draw:name="Google Shape;171;p8:notes" svg:x="4.2109in" svg:y="10.31287in" svg:width="3.22141in" svg:height="0.54477in">
            <draw:text-box>
              <text:p text:style-name="a1976" text:class-names="" text:cond-style-name=""><text:span text:style-name="a197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9" draw:style-name="a1980" draw:master-page-name="Master1-Layout2-obj-OBJECT" presentation:presentation-page-layout-name="Master1-PPL2" draw:id="Slide-264">
        <draw:frame draw:id="id229" presentation:style-name="a1983" draw:name="Google Shape;186;p9" svg:x="0.66667in" svg:y="0.34033in" svg:width="12in" svg:height="0.80526in" presentation:class="title" presentation:placeholder="false">
          <draw:text-box>
            <text:p text:style-name="a1982" text:class-names="" text:cond-style-name=""><text:span text:style-name="a1981" text:class-names="">附件一、計畫主持人過往研究成果</text:span></text:p>
          </draw:text-box>
          <svg:title/>
          <svg:desc/>
        </draw:frame>
        <draw:frame draw:id="id230" presentation:style-name="a1987" draw:name="Google Shape;187;p9" svg:x="0.46779in" svg:y="1.15276in" svg:width="12.22917in" svg:height="0.6649in" presentation:class="outline" presentation:placeholder="false">
          <draw:text-box>
            <text:list text:style-name="a1986">
              <text:list-item>
                <text:p text:style-name="a1985" text:class-names="" text:cond-style-name=""><text:span text:style-name="a1984" text:class-names="">過往相關計畫補助狀況</text:span></text:p>
              </text:list-item>
            </text:list>
          </draw:text-box>
          <svg:title/>
          <svg:desc/>
        </draw:frame>
        <draw:frame draw:id="id231" draw:style-name="a1990" draw:name="Google Shape;188;p9" svg:x="11.55556in" svg:y="6.95139in" svg:width="1.11111in" svg:height="0.39931in">
          <draw:text-box>
            <text:p text:style-name="a1989" text:class-names="" text:cond-style-name=""><text:span text:style-name="a1988" text:class-names=""><text:page-number style:num-format="1" text:fixed="false"/></text:span></text:p>
          </draw:text-box>
          <svg:title/>
          <svg:desc/>
        </draw:frame>
        <draw:frame draw:id="id232" draw:name="Google Shape;189;p9" svg:x="0.21687in" svg:y="2.50898in" svg:width="12.9127in" svg:height="4.26612in">
          <table:table table:style-name="a1991" table:template-name="{8F97F662-ECCA-417A-AA8C-B50BAF073F54}" table:use-banding-columns-styles="false" table:use-banding-rows-styles="false" table:use-first-column-styles="false" table:use-first-row-styles="false" table:use-last-column-styles="false" table:use-last-row-styles="false">
            <table:table-column table:style-name="a1992" table:default-cell-style-name=""/>
            <table:table-column table:style-name="a1993" table:default-cell-style-name=""/>
            <table:table-column table:style-name="a1994" table:default-cell-style-name=""/>
            <table:table-column table:style-name="a1995" table:default-cell-style-name=""/>
            <table:table-column table:style-name="a1996" table:default-cell-style-name=""/>
            <table:table-column table:style-name="a1997" table:default-cell-style-name=""/>
            <table:table-column table:style-name="a1998" table:default-cell-style-name=""/>
            <table:table-column table:style-name="a1999" table:default-cell-style-name=""/>
            <table:table-row table:style-name="a2000" table:default-cell-style-name="">
              <table:table-cell table:style-name="a2005">
                <text:p text:style-name="a2002" text:class-names="" text:cond-style-name=""><text:span text:style-name="a2001" text:class-names="">計畫名稱</text:span></text:p>
                <text:p text:style-name="a2004" text:class-names="" text:cond-style-name=""><text:span text:style-name="a2003" text:class-names="">（本部補助者請註明編號）</text:span></text:p>
              </table:table-cell>
              <table:table-cell table:style-name="a2010">
                <text:p text:style-name="a2007" text:class-names="" text:cond-style-name=""><text:span text:style-name="a2006" text:class-names="">計畫內擔</text:span></text:p>
                <text:p text:style-name="a2009" text:class-names="" text:cond-style-name=""><text:span text:style-name="a2008" text:class-names="">任之工作</text:span></text:p>
              </table:table-cell>
              <table:table-cell table:style-name="a2013">
                <text:p text:style-name="a2012" text:class-names="" text:cond-style-name=""><text:span text:style-name="a2011" text:class-names="">起迄年月</text:span></text:p>
              </table:table-cell>
              <table:table-cell table:style-name="a2018">
                <text:p text:style-name="a2015" text:class-names="" text:cond-style-name=""><text:span text:style-name="a2014" text:class-names="">補助或</text:span></text:p>
                <text:p text:style-name="a2017" text:class-names="" text:cond-style-name=""><text:span text:style-name="a2016" text:class-names="">委託機構</text:span></text:p>
              </table:table-cell>
              <table:table-cell table:style-name="a2021">
                <text:p text:style-name="a2020" text:class-names="" text:cond-style-name=""><text:span text:style-name="a2019" text:class-names="">執行情形</text:span></text:p>
              </table:table-cell>
              <table:table-cell table:style-name="a2031">
                <text:p text:style-name="a2025" text:class-names="" text:cond-style-name=""><text:span text:style-name="a2022" text:class-names="">預期</text:span><text:span text:style-name="a2023" text:class-names="">KPI</text:span><text:span text:style-name="a2024" text:class-names="">設定</text:span></text:p>
                <text:p text:style-name="a2030" text:class-names="" text:cond-style-name=""><text:span text:style-name="a2026" text:class-names="">(</text:span><text:span text:style-name="a2027" text:class-names="">若無則填寫無</text:span><text:span text:style-name="a2028" text:class-names="">)</text:span><text:span text:style-name="a2029" text:class-names=""/></text:p>
              </table:table-cell>
              <table:table-cell table:style-name="a2036">
                <text:p text:style-name="a2033" text:class-names="" text:cond-style-name=""><text:span text:style-name="a2032" text:class-names="">實際KPI</text:span></text:p>
                <text:p text:style-name="a2035" text:class-names="" text:cond-style-name=""><text:span text:style-name="a2034" text:class-names="">達成情形</text:span></text:p>
              </table:table-cell>
              <table:table-cell table:style-name="a2041">
                <text:p text:style-name="a2038" text:class-names="" text:cond-style-name=""><text:span text:style-name="a2037" text:class-names="">核定經費</text:span></text:p>
                <text:p text:style-name="a2040" text:class-names="" text:cond-style-name=""><text:span text:style-name="a2039" text:class-names="">總額</text:span></text:p>
              </table:table-cell>
            </table:table-row>
            <table:table-row table:style-name="a2042" table:default-cell-style-name="">
              <table:table-cell table:style-name="a2048">
                <text:p text:style-name="a2044" text:class-names="" text:cond-style-name=""><text:span text:style-name="a2043" text:class-names=""><text:s text:c="2"/>○○○○○○○○○個案</text:span></text:p>
                <text:p text:style-name="a2047" text:class-names="" text:cond-style-name=""><text:span text:style-name="a2045" text:class-names=""><text:s text:c="1"/></text:span><text:span text:style-name="a2046" text:class-names="">(106-○○○-○-○○○-○○○-)</text:span></text:p>
              </table:table-cell>
              <table:table-cell table:style-name="a2051">
                <text:p text:style-name="a2050" text:class-names="" text:cond-style-name=""><text:span text:style-name="a2049" text:class-names="">主持人</text:span></text:p>
              </table:table-cell>
              <table:table-cell table:style-name="a2054">
                <text:p text:style-name="a2053" text:class-names="" text:cond-style-name=""><text:span text:style-name="a2052" text:class-names="">○/○/○-○/○/○</text:span></text:p>
              </table:table-cell>
              <table:table-cell table:style-name="a2057">
                <text:p text:style-name="a2056" text:class-names="" text:cond-style-name=""><text:span text:style-name="a2055" text:class-names="">國科會</text:span></text:p>
              </table:table-cell>
              <table:table-cell table:style-name="a2060">
                <text:p text:style-name="a2059" text:class-names="" text:cond-style-name=""><text:span text:style-name="a2058" text:class-names="">已結案/執行中</text:span></text:p>
              </table:table-cell>
              <table:table-cell table:style-name="a2063">
                <text:p text:style-name="a2062" text:class-names="" text:cond-style-name=""><text:span text:style-name="a2061" text:class-names=""/></text:p>
              </table:table-cell>
              <table:table-cell table:style-name="a2066">
                <text:p text:style-name="a2065" text:class-names="" text:cond-style-name=""><text:span text:style-name="a2064" text:class-names=""/></text:p>
              </table:table-cell>
              <table:table-cell table:style-name="a2069">
                <text:p text:style-name="a2068" text:class-names="" text:cond-style-name=""><text:span text:style-name="a2067" text:class-names="">000,000</text:span></text:p>
              </table:table-cell>
            </table:table-row>
            <table:table-row table:style-name="a2070" table:default-cell-style-name="">
              <table:table-cell table:style-name="a2073">
                <text:p text:style-name="a2072" text:class-names="" text:cond-style-name=""><text:span text:style-name="a2071" text:class-names=""/></text:p>
              </table:table-cell>
              <table:table-cell table:style-name="a2076">
                <text:p text:style-name="a2075" text:class-names="" text:cond-style-name=""><text:span text:style-name="a2074" text:class-names=""/></text:p>
              </table:table-cell>
              <table:table-cell table:style-name="a2079">
                <text:p text:style-name="a2078" text:class-names="" text:cond-style-name=""><text:span text:style-name="a2077" text:class-names=""/></text:p>
              </table:table-cell>
              <table:table-cell table:style-name="a2082">
                <text:p text:style-name="a2081" text:class-names="" text:cond-style-name=""><text:span text:style-name="a2080" text:class-names=""/></text:p>
              </table:table-cell>
              <table:table-cell table:style-name="a2085">
                <text:p text:style-name="a2084" text:class-names="" text:cond-style-name=""><text:span text:style-name="a2083" text:class-names=""/></text:p>
              </table:table-cell>
              <table:table-cell table:style-name="a2088">
                <text:p text:style-name="a2087" text:class-names="" text:cond-style-name=""><text:span text:style-name="a2086" text:class-names=""/></text:p>
              </table:table-cell>
              <table:table-cell table:style-name="a2091">
                <text:p text:style-name="a2090" text:class-names="" text:cond-style-name=""><text:span text:style-name="a2089" text:class-names=""/></text:p>
              </table:table-cell>
              <table:table-cell table:style-name="a2094">
                <text:p text:style-name="a2093" text:class-names="" text:cond-style-name=""><text:span text:style-name="a2092" text:class-names=""/></text:p>
              </table:table-cell>
            </table:table-row>
            <table:table-row table:style-name="a2095" table:default-cell-style-name="">
              <table:table-cell table:style-name="a2098">
                <text:p text:style-name="a2097" text:class-names="" text:cond-style-name=""><text:span text:style-name="a2096" text:class-names=""/></text:p>
              </table:table-cell>
              <table:table-cell table:style-name="a2101">
                <text:p text:style-name="a2100" text:class-names="" text:cond-style-name=""><text:span text:style-name="a2099" text:class-names=""/></text:p>
              </table:table-cell>
              <table:table-cell table:style-name="a2104">
                <text:p text:style-name="a2103" text:class-names="" text:cond-style-name=""><text:span text:style-name="a2102" text:class-names=""/></text:p>
              </table:table-cell>
              <table:table-cell table:style-name="a2107">
                <text:p text:style-name="a2106" text:class-names="" text:cond-style-name=""><text:span text:style-name="a2105" text:class-names=""/></text:p>
              </table:table-cell>
              <table:table-cell table:style-name="a2110">
                <text:p text:style-name="a2109" text:class-names="" text:cond-style-name=""><text:span text:style-name="a2108" text:class-names=""/></text:p>
              </table:table-cell>
              <table:table-cell table:style-name="a2113">
                <text:p text:style-name="a2112" text:class-names="" text:cond-style-name=""><text:span text:style-name="a2111" text:class-names=""/></text:p>
              </table:table-cell>
              <table:table-cell table:style-name="a2116">
                <text:p text:style-name="a2115" text:class-names="" text:cond-style-name=""><text:span text:style-name="a2114" text:class-names=""/></text:p>
              </table:table-cell>
              <table:table-cell table:style-name="a2119">
                <text:p text:style-name="a2118" text:class-names="" text:cond-style-name=""><text:span text:style-name="a2117" text:class-names=""/></text:p>
              </table:table-cell>
            </table:table-row>
            <table:table-row table:style-name="a2120" table:default-cell-style-name="">
              <table:table-cell table:style-name="a2123">
                <text:p text:style-name="a2122" text:class-names="" text:cond-style-name=""><text:span text:style-name="a2121" text:class-names=""/></text:p>
              </table:table-cell>
              <table:table-cell table:style-name="a2126">
                <text:p text:style-name="a2125" text:class-names="" text:cond-style-name=""><text:span text:style-name="a2124" text:class-names=""/></text:p>
              </table:table-cell>
              <table:table-cell table:style-name="a2129">
                <text:p text:style-name="a2128" text:class-names="" text:cond-style-name=""><text:span text:style-name="a2127" text:class-names=""/></text:p>
              </table:table-cell>
              <table:table-cell table:style-name="a2132">
                <text:p text:style-name="a2131" text:class-names="" text:cond-style-name=""><text:span text:style-name="a2130" text:class-names=""/></text:p>
              </table:table-cell>
              <table:table-cell table:style-name="a2135">
                <text:p text:style-name="a2134" text:class-names="" text:cond-style-name=""><text:span text:style-name="a2133" text:class-names=""/></text:p>
              </table:table-cell>
              <table:table-cell table:style-name="a2138">
                <text:p text:style-name="a2137" text:class-names="" text:cond-style-name=""><text:span text:style-name="a2136" text:class-names=""/></text:p>
              </table:table-cell>
              <table:table-cell table:style-name="a2141">
                <text:p text:style-name="a2140" text:class-names="" text:cond-style-name=""><text:span text:style-name="a2139" text:class-names=""/></text:p>
              </table:table-cell>
              <table:table-cell table:style-name="a2144">
                <text:p text:style-name="a2143" text:class-names="" text:cond-style-name=""><text:span text:style-name="a2142" text:class-names=""/></text:p>
              </table:table-cell>
            </table:table-row>
            <table:table-row table:style-name="a2145" table:default-cell-style-name="">
              <table:table-cell table:style-name="a2148">
                <text:p text:style-name="a2147" text:class-names="" text:cond-style-name=""><text:span text:style-name="a2146" text:class-names=""/></text:p>
              </table:table-cell>
              <table:table-cell table:style-name="a2151">
                <text:p text:style-name="a2150" text:class-names="" text:cond-style-name=""><text:span text:style-name="a2149" text:class-names=""/></text:p>
              </table:table-cell>
              <table:table-cell table:style-name="a2154">
                <text:p text:style-name="a2153" text:class-names="" text:cond-style-name=""><text:span text:style-name="a2152" text:class-names=""/></text:p>
              </table:table-cell>
              <table:table-cell table:style-name="a2157">
                <text:p text:style-name="a2156" text:class-names="" text:cond-style-name=""><text:span text:style-name="a2155" text:class-names=""/></text:p>
              </table:table-cell>
              <table:table-cell table:style-name="a2160">
                <text:p text:style-name="a2159" text:class-names="" text:cond-style-name=""><text:span text:style-name="a2158" text:class-names=""/></text:p>
              </table:table-cell>
              <table:table-cell table:style-name="a2163">
                <text:p text:style-name="a2162" text:class-names="" text:cond-style-name=""><text:span text:style-name="a2161" text:class-names=""/></text:p>
              </table:table-cell>
              <table:table-cell table:style-name="a2166">
                <text:p text:style-name="a2165" text:class-names="" text:cond-style-name=""><text:span text:style-name="a2164" text:class-names=""/></text:p>
              </table:table-cell>
              <table:table-cell table:style-name="a2169">
                <text:p text:style-name="a2168" text:class-names="" text:cond-style-name=""><text:span text:style-name="a2167" text:class-names=""/></text:p>
              </table:table-cell>
            </table:table-row>
            <table:table-row table:style-name="a2170" table:default-cell-style-name="">
              <table:table-cell table:style-name="a2173">
                <text:p text:style-name="a2172" text:class-names="" text:cond-style-name=""><text:span text:style-name="a2171" text:class-names=""/></text:p>
              </table:table-cell>
              <table:table-cell table:style-name="a2176">
                <text:p text:style-name="a2175" text:class-names="" text:cond-style-name=""><text:span text:style-name="a2174" text:class-names=""/></text:p>
              </table:table-cell>
              <table:table-cell table:style-name="a2179">
                <text:p text:style-name="a2178" text:class-names="" text:cond-style-name=""><text:span text:style-name="a2177" text:class-names=""/></text:p>
              </table:table-cell>
              <table:table-cell table:style-name="a2182">
                <text:p text:style-name="a2181" text:class-names="" text:cond-style-name=""><text:span text:style-name="a2180" text:class-names=""/></text:p>
              </table:table-cell>
              <table:table-cell table:style-name="a2185">
                <text:p text:style-name="a2184" text:class-names="" text:cond-style-name=""><text:span text:style-name="a2183" text:class-names=""/></text:p>
              </table:table-cell>
              <table:table-cell table:style-name="a2188">
                <text:p text:style-name="a2187" text:class-names="" text:cond-style-name=""><text:span text:style-name="a2186" text:class-names=""/></text:p>
              </table:table-cell>
              <table:table-cell table:style-name="a2191">
                <text:p text:style-name="a2190" text:class-names="" text:cond-style-name=""><text:span text:style-name="a2189" text:class-names=""/></text:p>
              </table:table-cell>
              <table:table-cell table:style-name="a2194">
                <text:p text:style-name="a2193" text:class-names="" text:cond-style-name=""><text:span text:style-name="a2192" text:class-names=""/></text:p>
              </table:table-cell>
            </table:table-row>
          </table:table>
          <draw:image xlink:href="media/image9.png" xlink:type="simple" xlink:show="embed" xlink:actuate="onLoad"/>
          <svg:title/>
          <svg:desc/>
        </draw:frame>
        <draw:frame draw:id="id233" draw:style-name="a2199" draw:name="Google Shape;190;p9" svg:x="8.53409in" svg:y="1.30608in" svg:width="4.5954in" svg:height="0.46752in">
          <draw:text-box>
            <text:p text:style-name="a2198" text:class-names="" text:cond-style-name=""><text:span text:style-name="a2195" text:class-names="">註：各學門自由型計畫無須填寫</text:span><text:span text:style-name="a2196" text:class-names="">KPI</text:span><text:span text:style-name="a2197" text:class-names=""/></text:p>
          </draw:text-box>
          <svg:title/>
          <svg:desc/>
        </draw:frame>
        <draw:frame draw:id="id234" draw:style-name="a2207" draw:name="Google Shape;191;p9" svg:x="0.48549in" svg:y="1.82633in" svg:width="12.33396in" svg:height="0.70684in">
          <draw:text-box>
            <text:p text:style-name="a2206" text:class-names="" text:cond-style-name=""><text:span text:style-name="a2200" text:class-names="">請務必詳實填寫所有與本計畫相關之研究計畫</text:span><text:span text:style-name="a2201" text:class-names="">(</text:span><text:span text:style-name="a2202" text:class-names="">含國內外、大陸地區及港澳</text:span><text:span text:style-name="a2203" text:class-names="">)</text:span><text:span text:style-name="a2204" text:class-names="">，不限於本會計畫。若涉及國外、大陸地區及港澳，請依各該主管機關相關法令規定辦理</text:span><text:span text:style-name="a2205" text:class-names=""/></text:p>
          </draw:text-box>
          <svg:title/>
          <svg:desc/>
        </draw:frame>
        <draw:frame draw:id="id235" draw:style-name="a2211" draw:name="Google Shape;192;p9" svg:x="0.63826in" svg:y="6.88287in" svg:width="10.32007in" svg:height="0.40391in">
          <draw:text-box>
            <text:p text:style-name="a2210" text:class-names="" text:cond-style-name=""><text:span text:style-name="a2208" text:class-names="">註：上表計畫補助狀況請務必同步於本會學術研發服務網更新，以利查對</text:span><text:span text:style-name="a2209" text:class-names=""/></text:p>
          </draw:text-box>
          <svg:title/>
          <svg:desc/>
        </draw:frame>
        <presentation:notes draw:style-name="a2217">
          <draw:page-thumbnail draw:page-number="9" svg:x="0.46007in" svg:y="1.35764in" svg:width="6.51389in" svg:height="3.66319in" presentation:class="page" draw:id="id236" presentation:style-name="a2212" draw:name="Google Shape;182;p9:notes">
            <svg:title/>
            <svg:desc/>
          </draw:page-thumbnail>
          <draw:frame draw:id="id237" presentation:style-name="a2213" draw:name="Google Shape;183;p9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38" draw:style-name="a2216" draw:name="Google Shape;184;p9:notes" svg:x="4.2109in" svg:y="10.31287in" svg:width="3.22141in" svg:height="0.54477in">
            <draw:text-box>
              <text:p text:style-name="a2215" text:class-names="" text:cond-style-name=""><text:span text:style-name="a2214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0" draw:style-name="a2219" draw:master-page-name="Master1-Layout2-obj-OBJECT" presentation:presentation-page-layout-name="Master1-PPL2" draw:id="Slide-265">
        <draw:frame draw:id="id239" presentation:style-name="a2226" draw:name="Google Shape;198;p10" svg:x="0.66667in" svg:y="0.57258in" svg:width="12in" svg:height="1.25in" presentation:class="title" presentation:placeholder="false">
          <draw:text-box>
            <text:p text:style-name="a2225" text:class-names="" text:cond-style-name=""><text:span text:style-name="a2220" text:class-names="">附件一、計畫主持人過往研究成果</text:span><text:span text:style-name="a2221" text:class-names="">(</text:span><text:span text:style-name="a2222" text:class-names="">續</text:span><text:span text:style-name="a2223" text:class-names="">)</text:span><text:span text:style-name="a2224" text:class-names=""/></text:p>
          </draw:text-box>
          <svg:title/>
          <svg:desc/>
        </draw:frame>
        <draw:frame draw:id="id240" presentation:style-name="a2230" draw:name="Google Shape;199;p10" svg:x="0.66667in" svg:y="2.00135in" svg:width="12.22917in" svg:height="0.74775in" presentation:class="outline" presentation:placeholder="false">
          <draw:text-box>
            <text:list text:style-name="a2229">
              <text:list-item>
                <text:p text:style-name="a2228" text:class-names="" text:cond-style-name=""><text:span text:style-name="a2227" text:class-names="">本計畫核心技術相關「關鍵論文」，請條列說明</text:span></text:p>
              </text:list-item>
            </text:list>
          </draw:text-box>
          <svg:title/>
          <svg:desc/>
        </draw:frame>
        <draw:frame draw:id="id241" draw:name="Google Shape;200;p10" svg:x="0.76958in" svg:y="3.27786in" svg:width="11.89709in" svg:height="3.00773in">
          <table:table table:style-name="a2231" table:template-name="{B1FEB2F9-A533-4958-B5E3-67B127F02D2C}" table:use-banding-columns-styles="false" table:use-banding-rows-styles="true" table:use-first-column-styles="false" table:use-first-row-styles="true" table:use-last-column-styles="false" table:use-last-row-styles="false">
            <table:table-column table:style-name="a2232" table:default-cell-style-name=""/>
            <table:table-column table:style-name="a2233" table:default-cell-style-name=""/>
            <table:table-column table:style-name="a2234" table:default-cell-style-name=""/>
            <table:table-column table:style-name="a2235" table:default-cell-style-name=""/>
            <table:table-column table:style-name="a2236" table:default-cell-style-name=""/>
            <table:table-column table:style-name="a2237" table:default-cell-style-name=""/>
            <table:table-row table:style-name="a2238" table:default-cell-style-name="">
              <table:table-cell table:style-name="a2241">
                <text:p text:style-name="a2240" text:class-names="" text:cond-style-name=""><text:span text:style-name="a2239" text:class-names="">論文名稱</text:span></text:p>
              </table:table-cell>
              <table:table-cell table:style-name="a2246">
                <text:p text:style-name="a2243" text:class-names="" text:cond-style-name=""><text:span text:style-name="a2242" text:class-names="">論文主要作者</text:span></text:p>
                <text:p text:style-name="a2245" text:class-names="" text:cond-style-name=""><text:span text:style-name="a2244" text:class-names="">（按原出版之次序，通訊作者請加註*）</text:span></text:p>
              </table:table-cell>
              <table:table-cell table:style-name="a2249">
                <text:p text:style-name="a2248" text:class-names="" text:cond-style-name=""><text:span text:style-name="a2247" text:class-names="">出版年、月份</text:span></text:p>
              </table:table-cell>
              <table:table-cell table:style-name="a2256">
                <text:p text:style-name="a2253" text:class-names="" text:cond-style-name=""><text:span text:style-name="a2250" text:class-names="">期刊</text:span><text:span text:style-name="a2251" text:class-names="">/</text:span><text:span text:style-name="a2252" text:class-names="">會議名稱</text:span></text:p>
                <text:p text:style-name="a2255" text:class-names="" text:cond-style-name=""><text:span text:style-name="a2254" text:class-names="">（專書出版社，起迄頁數）</text:span></text:p>
              </table:table-cell>
              <table:table-cell table:style-name="a2259">
                <text:p text:style-name="a2258" text:class-names="" text:cond-style-name=""><text:span text:style-name="a2257" text:class-names="">重點摘要說明</text:span></text:p>
              </table:table-cell>
              <table:table-cell table:style-name="a2267">
                <text:p text:style-name="a2261" text:class-names="" text:cond-style-name=""><text:span text:style-name="a2260" text:class-names="">計畫補助經費來源</text:span></text:p>
                <text:p text:style-name="a2266" text:class-names="" text:cond-style-name=""><text:span text:style-name="a2262" text:class-names="">(</text:span><text:span text:style-name="a2263" text:class-names="">部會、計畫名稱及計畫編號</text:span><text:span text:style-name="a2264" text:class-names="">)</text:span><text:span text:style-name="a2265" text:class-names=""/></text:p>
              </table:table-cell>
            </table:table-row>
            <table:table-row table:style-name="a2268" table:default-cell-style-name="">
              <table:table-cell table:style-name="a2271">
                <text:p text:style-name="a2270" text:class-names="" text:cond-style-name=""><text:span text:style-name="a2269" text:class-names=""/></text:p>
              </table:table-cell>
              <table:table-cell table:style-name="a2274">
                <text:p text:style-name="a2273" text:class-names="" text:cond-style-name=""><text:span text:style-name="a2272" text:class-names=""/></text:p>
              </table:table-cell>
              <table:table-cell table:style-name="a2277">
                <text:p text:style-name="a2276" text:class-names="" text:cond-style-name=""><text:span text:style-name="a2275" text:class-names=""/></text:p>
              </table:table-cell>
              <table:table-cell table:style-name="a2280">
                <text:p text:style-name="a2279" text:class-names="" text:cond-style-name=""><text:span text:style-name="a2278" text:class-names=""/></text:p>
              </table:table-cell>
              <table:table-cell table:style-name="a2283">
                <text:p text:style-name="a2282" text:class-names="" text:cond-style-name=""><text:span text:style-name="a2281" text:class-names=""/></text:p>
              </table:table-cell>
              <table:table-cell table:style-name="a2286">
                <text:p text:style-name="a2285" text:class-names="" text:cond-style-name=""><text:span text:style-name="a2284" text:class-names=""/></text:p>
              </table:table-cell>
            </table:table-row>
            <table:table-row table:style-name="a2287" table:default-cell-style-name="">
              <table:table-cell table:style-name="a2290">
                <text:p text:style-name="a2289" text:class-names="" text:cond-style-name=""><text:span text:style-name="a2288" text:class-names=""/></text:p>
              </table:table-cell>
              <table:table-cell table:style-name="a2293">
                <text:p text:style-name="a2292" text:class-names="" text:cond-style-name=""><text:span text:style-name="a2291" text:class-names=""/></text:p>
              </table:table-cell>
              <table:table-cell table:style-name="a2296">
                <text:p text:style-name="a2295" text:class-names="" text:cond-style-name=""><text:span text:style-name="a2294" text:class-names=""/></text:p>
              </table:table-cell>
              <table:table-cell table:style-name="a2299">
                <text:p text:style-name="a2298" text:class-names="" text:cond-style-name=""><text:span text:style-name="a2297" text:class-names=""/></text:p>
              </table:table-cell>
              <table:table-cell table:style-name="a2302">
                <text:p text:style-name="a2301" text:class-names="" text:cond-style-name=""><text:span text:style-name="a2300" text:class-names=""/></text:p>
              </table:table-cell>
              <table:table-cell table:style-name="a2305">
                <text:p text:style-name="a2304" text:class-names="" text:cond-style-name=""><text:span text:style-name="a2303" text:class-names=""/></text:p>
              </table:table-cell>
            </table:table-row>
            <table:table-row table:style-name="a2306" table:default-cell-style-name="">
              <table:table-cell table:style-name="a2309">
                <text:p text:style-name="a2308" text:class-names="" text:cond-style-name=""><text:span text:style-name="a2307" text:class-names=""/></text:p>
              </table:table-cell>
              <table:table-cell table:style-name="a2312">
                <text:p text:style-name="a2311" text:class-names="" text:cond-style-name=""><text:span text:style-name="a2310" text:class-names=""/></text:p>
              </table:table-cell>
              <table:table-cell table:style-name="a2315">
                <text:p text:style-name="a2314" text:class-names="" text:cond-style-name=""><text:span text:style-name="a2313" text:class-names=""/></text:p>
              </table:table-cell>
              <table:table-cell table:style-name="a2318">
                <text:p text:style-name="a2317" text:class-names="" text:cond-style-name=""><text:span text:style-name="a2316" text:class-names=""/></text:p>
              </table:table-cell>
              <table:table-cell table:style-name="a2321">
                <text:p text:style-name="a2320" text:class-names="" text:cond-style-name=""><text:span text:style-name="a2319" text:class-names=""/></text:p>
              </table:table-cell>
              <table:table-cell table:style-name="a2324">
                <text:p text:style-name="a2323" text:class-names="" text:cond-style-name=""><text:span text:style-name="a2322" text:class-names=""/></text:p>
              </table:table-cell>
            </table:table-row>
            <table:table-row table:style-name="a2325" table:default-cell-style-name="">
              <table:table-cell table:style-name="a2328">
                <text:p text:style-name="a2327" text:class-names="" text:cond-style-name=""><text:span text:style-name="a2326" text:class-names=""/></text:p>
              </table:table-cell>
              <table:table-cell table:style-name="a2331">
                <text:p text:style-name="a2330" text:class-names="" text:cond-style-name=""><text:span text:style-name="a2329" text:class-names=""/></text:p>
              </table:table-cell>
              <table:table-cell table:style-name="a2334">
                <text:p text:style-name="a2333" text:class-names="" text:cond-style-name=""><text:span text:style-name="a2332" text:class-names=""/></text:p>
              </table:table-cell>
              <table:table-cell table:style-name="a2337">
                <text:p text:style-name="a2336" text:class-names="" text:cond-style-name=""><text:span text:style-name="a2335" text:class-names=""/></text:p>
              </table:table-cell>
              <table:table-cell table:style-name="a2340">
                <text:p text:style-name="a2339" text:class-names="" text:cond-style-name=""><text:span text:style-name="a2338" text:class-names=""/></text:p>
              </table:table-cell>
              <table:table-cell table:style-name="a2343">
                <text:p text:style-name="a2342" text:class-names="" text:cond-style-name=""><text:span text:style-name="a2341" text:class-names=""/></text:p>
              </table:table-cell>
            </table:table-row>
            <table:table-row table:style-name="a2344" table:default-cell-style-name="">
              <table:table-cell table:style-name="a2347">
                <text:p text:style-name="a2346" text:class-names="" text:cond-style-name=""><text:span text:style-name="a2345" text:class-names=""/></text:p>
              </table:table-cell>
              <table:table-cell table:style-name="a2350">
                <text:p text:style-name="a2349" text:class-names="" text:cond-style-name=""><text:span text:style-name="a2348" text:class-names=""/></text:p>
              </table:table-cell>
              <table:table-cell table:style-name="a2353">
                <text:p text:style-name="a2352" text:class-names="" text:cond-style-name=""><text:span text:style-name="a2351" text:class-names=""/></text:p>
              </table:table-cell>
              <table:table-cell table:style-name="a2356">
                <text:p text:style-name="a2355" text:class-names="" text:cond-style-name=""><text:span text:style-name="a2354" text:class-names=""/></text:p>
              </table:table-cell>
              <table:table-cell table:style-name="a2359">
                <text:p text:style-name="a2358" text:class-names="" text:cond-style-name=""><text:span text:style-name="a2357" text:class-names=""/></text:p>
              </table:table-cell>
              <table:table-cell table:style-name="a2362">
                <text:p text:style-name="a2361" text:class-names="" text:cond-style-name=""><text:span text:style-name="a2360" text:class-names=""/></text:p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242" draw:style-name="a2365" draw:name="Google Shape;201;p10" svg:x="11.55556in" svg:y="6.95139in" svg:width="1.11111in" svg:height="0.39931in">
          <draw:text-box>
            <text:p text:style-name="a2364" text:class-names="" text:cond-style-name=""><text:span text:style-name="a2363" text:class-names=""><text:page-number style:num-format="1" text:fixed="false"/></text:span></text:p>
          </draw:text-box>
          <svg:title/>
          <svg:desc/>
        </draw:frame>
        <draw:custom-shape svg:x="0.98964in" svg:y="2.58089in" svg:width="11.58322in" svg:height="0.55537in" draw:id="id243" draw:style-name="a2368" draw:name="Google Shape;202;p10">
          <svg:title/>
          <svg:desc/>
          <text:p text:style-name="a2367" text:class-names="" text:cond-style-name=""><text:span text:style-name="a2366" text:class-names="">包括已發表之相關期刊論文、研討會議、榮獲知名獎座等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374">
          <draw:page-thumbnail draw:page-number="10" svg:x="0.46007in" svg:y="1.35764in" svg:width="6.51389in" svg:height="3.66319in" presentation:class="page" draw:id="id244" presentation:style-name="a2369" draw:name="Google Shape;194;p10:notes">
            <svg:title/>
            <svg:desc/>
          </draw:page-thumbnail>
          <draw:frame draw:id="id245" presentation:style-name="a2370" draw:name="Google Shape;195;p10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46" draw:style-name="a2373" draw:name="Google Shape;196;p10:notes" svg:x="4.2109in" svg:y="10.31287in" svg:width="3.22141in" svg:height="0.54477in">
            <draw:text-box>
              <text:p text:style-name="a2372" text:class-names="" text:cond-style-name=""><text:span text:style-name="a237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1" draw:style-name="a2376" draw:master-page-name="Master1-Layout2-obj-OBJECT" presentation:presentation-page-layout-name="Master1-PPL2" draw:id="Slide-266">
        <draw:frame draw:id="id247" presentation:style-name="a2380" draw:name="Google Shape;207;p11" svg:x="0.66667in" svg:y="0.22431in" svg:width="12in" svg:height="1.25in" presentation:class="title" presentation:placeholder="false">
          <draw:text-box>
            <text:p text:style-name="a2379" text:class-names="" text:cond-style-name=""><text:span text:style-name="a2377" text:class-names="">附件二、本計畫「智財調查」</text:span><text:span text:style-name="a2378" text:class-names=""/></text:p>
          </draw:text-box>
          <svg:title/>
          <svg:desc/>
        </draw:frame>
        <draw:frame draw:id="id248" presentation:style-name="a2425" draw:name="Google Shape;208;p11" svg:x="0.72135in" svg:y="1.64792in" svg:width="12in" svg:height="5.56447in" presentation:class="outline" presentation:placeholder="false">
          <draw:text-box>
            <text:list text:style-name="a2383">
              <text:list-item>
                <text:p text:style-name="a2382" text:class-names="" text:cond-style-name=""><text:span text:style-name="a2381" text:class-names="">技術權利限制處理規劃</text:span></text:p>
              </text:list-item>
            </text:list>
            <text:list text:style-name="a2388">
              <text:list-item>
                <text:list text:style-name="a2388">
                  <text:list-item>
                    <text:p text:style-name="a2387" text:class-names="" text:cond-style-name=""><text:span text:style-name="a2384" text:class-names="">本計畫規劃運用於創業之技術內容，若有已授權第三方使用，或其他合約上限制等情事，請提出相關文件並說明後續處理之規劃，請參閱附件</text:span><text:span text:style-name="a2385" text:class-names="">X</text:span><text:span text:style-name="a2386" text:class-names="">。</text:span></text:p>
                  </text:list-item>
                </text:list>
              </text:list-item>
            </text:list>
            <text:list text:style-name="a2394">
              <text:list-item>
                <text:list text:style-name="a2394">
                  <text:list-item>
                    <text:p text:style-name="a2393" text:class-names="" text:cond-style-name=""><text:span text:style-name="a2389" text:class-names="">PI</text:span><text:span text:style-name="a2390" text:class-names="">或</text:span><text:span text:style-name="a2391" text:class-names="">CoPI</text:span><text:span text:style-name="a2392" text:class-names="">據實揭露義務</text:span></text:p>
                  </text:list-item>
                </text:list>
              </text:list-item>
            </text:list>
            <text:list text:style-name="a2403">
              <text:list-item>
                <text:list text:style-name="a2403">
                  <text:list-item>
                    <text:p text:style-name="a2402" text:class-names="" text:cond-style-name=""><text:span text:style-name="a2395" text:class-names="">曾向</text:span><text:span text:style-name="a2396" text:class-names="">(</text:span><text:span text:style-name="a2397" text:class-names="">含申請中</text:span><text:span text:style-name="a2398" text:class-names="">)</text:span><text:span text:style-name="a2399" text:class-names="">政府提出補助以成立新創公司為結案條件，或補助新創技術商業化為目標之計畫申請者，個案主持人須據實揭露，請參閱附件</text:span><text:span text:style-name="a2400" text:class-names="">X</text:span><text:span text:style-name="a2401" text:class-names="">。</text:span></text:p>
                  </text:list-item>
                </text:list>
              </text:list-item>
            </text:list>
            <text:list text:style-name="a2408">
              <text:list-item>
                <text:list text:style-name="a2408">
                  <text:list-item>
                    <text:p text:style-name="a2407" text:class-names="" text:cond-style-name=""><text:span text:style-name="a2404" text:class-names="">應詳細說明二者間之技術區分及競合關係， 若有共通性智財布局，其處理方案及運用規劃為何</text:span><text:span text:style-name="a2405" text:class-names="">?</text:span><text:span text:style-name="a2406" text:class-names=""/></text:p>
                  </text:list-item>
                </text:list>
              </text:list-item>
            </text:list>
            <text:list text:style-name="a2411">
              <text:list-item>
                <text:list text:style-name="a2411">
                  <text:list-item>
                    <text:p text:style-name="a2410" text:class-names="" text:cond-style-name=""><text:span text:style-name="a2409" text:class-names="">跨單位及共同發明人協議</text:span></text:p>
                  </text:list-item>
                </text:list>
              </text:list-item>
            </text:list>
            <text:list text:style-name="a2420">
              <text:list-item>
                <text:list text:style-name="a2420">
                  <text:list-item>
                    <text:p text:style-name="a2419" text:class-names="" text:cond-style-name=""><text:span text:style-name="a2412" text:class-names="">若有與其他單位智財共有情形，應取得通過補助個案需運用智財權所有發明人之權益分配協議，及共有單位之智財協議</text:span><text:span text:style-name="a2413" text:class-names="">(</text:span><text:span text:style-name="a2414" text:class-names="">包含同意由執行機構統籌處理技術作價、在執行機構技術股分配比例內約定雙方技術股占比等</text:span><text:span text:style-name="a2415" text:class-names="">)</text:span><text:span text:style-name="a2416" text:class-names="">，並提出證明文件，於個案出場時依前揭協議進行技術股分配事宜，請參閱附件</text:span><text:span text:style-name="a2417" text:class-names="">X</text:span><text:span text:style-name="a2418" text:class-names="">。</text:span></text:p>
                  </text:list-item>
                </text:list>
              </text:list-item>
            </text:list>
            <text:list text:style-name="a2424">
              <text:list-item>
                <text:list text:style-name="a2424">
                  <text:list-item>
                    <text:p text:style-name="a2423" text:class-names="" text:cond-style-name=""><text:span text:style-name="a2421" text:class-names="">此證明文件請上傳於申請系統中</text:span><text:span text:style-name="a2422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49" draw:style-name="a2428" draw:name="Google Shape;209;p11" svg:x="11.55556in" svg:y="6.95139in" svg:width="1.11111in" svg:height="0.39931in">
          <draw:text-box>
            <text:p text:style-name="a2427" text:class-names="" text:cond-style-name=""><text:span text:style-name="a2426" text:class-names=""><text:page-number style:num-format="1" text:fixed="false"/></text:span></text:p>
          </draw:text-box>
          <svg:title/>
          <svg:desc/>
        </draw:frame>
        <presentation:notes draw:style-name="a2431">
          <draw:frame draw:id="id250" presentation:style-name="a2429" draw:name="Google Shape;204;p11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11" svg:x="0.46007in" svg:y="1.35764in" svg:width="6.51389in" svg:height="3.66319in" presentation:class="page" draw:id="id251" presentation:style-name="a2430" draw:name="Google Shape;205;p11:notes">
            <svg:title/>
            <svg:desc/>
          </draw:page-thumbnail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OBJECT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SECTION_HEADER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TWO_OBJECTS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TWO_OBJECTS_WITH_TEXT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utline" svg:x="0.66667in" svg:y="2.75in" svg:width="5.8912in" svg:height="4.20573in"/>
      <presentation:placeholder presentation:object="object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TITLE_ONLY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BLANK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OBJECT_WITH_CAPTION_TEXT">
      <presentation:placeholder presentation:object="title" svg:x="1in" svg:y="0.5625in" svg:width="4in" svg:height="1.27083in"/>
      <presentation:placeholder presentation:object="outline" svg:x="5.21296in" svg:y="1.83333in" svg:width="7.4537in" svg:height="5in"/>
      <presentation:placeholder presentation:object="object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PICTURE_WITH_CAPTION_TEXT">
      <presentation:placeholder presentation:object="title" svg:x="0.88889in" svg:y="1.28718in" svg:width="3.22667in" svg:height="1.73078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VERTICAL_TEXT">
      <presentation:placeholder presentation:object="title" svg:x="0.66667in" svg:y="0.77in" svg:width="12in" svg:height="1.25in"/>
      <presentation:placeholder presentation:object="outline" svg:x="4.26667in" svg:y="-1.48333in" svg:width="4.8in" svg:height="12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VERTICAL_TITLE_AND_VERTICAL_TEXT">
      <presentation:placeholder presentation:object="title" svg:x="8.31685in" svg:y="2.34982in" svg:width="5.69965in" svg:height="3in"/>
      <presentation:placeholder presentation:object="outline" svg:x="2.20574in" svg:y="-0.53907in" svg:width="5.69965in" svg:height="8.7777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686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87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88">
      <style:table-cell-properties/>
      <style:text-properties fo:color="#000000" fo:font-family="Arial" style:font-family-asian="Arial" style:font-family-complex="Arial"/>
    </style:style>
    <style:style style:family="table-cell" style:name="a689">
      <style:table-cell-properties/>
      <style:text-properties fo:font-family="" style:font-family-asian="" style:font-family-complex=""/>
    </style:style>
    <style:style style:family="table-cell" style:name="a670">
      <style:table-cell-properties fo:background-color="#ffffff" fo:border-top="0.01389in solid #a5a5a5" fo:border-bottom="0.01389in solid #a5a5a5" fo:border-left="0.01389in solid #a5a5a5" fo:border-right="0.01389in solid #a5a5a5"/>
      <style:text-properties fo:color="#000000" fo:font-family="Palatino Linotype" style:font-family-asian="Palatino Linotype" style:font-family-complex="Palatino Linotype"/>
    </style:style>
    <style:style style:family="table-cell" style:name="a671">
      <style:table-cell-properties/>
      <style:text-properties fo:font-family="" style:font-family-asian="" style:font-family-complex=""/>
    </style:style>
    <style:style style:family="table-cell" style:name="a672">
      <style:table-cell-properties fo:background-color="#a5a5a5"/>
      <style:text-properties fo:font-family="" style:font-family-asian="" style:font-family-complex=""/>
    </style:style>
    <style:style style:family="table-cell" style:name="a673">
      <style:table-cell-properties/>
      <style:text-properties fo:font-family="" style:font-family-asian="" style:font-family-complex=""/>
    </style:style>
    <style:style style:family="table-cell" style:name="a674">
      <style:table-cell-properties fo:background-color="#a5a5a5"/>
      <style:text-properties fo:font-family="" style:font-family-asian="" style:font-family-complex=""/>
    </style:style>
    <style:style style:family="table-cell" style:name="a675">
      <style:table-cell-properties fo:background-color="#ffffff"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76">
      <style:table-cell-properties fo:background-color="#ffffff" fo:border-top="0.05556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77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9">
      <style:table-cell-properties fo:background-color="#e9efe7" fo:border-top="0.01389in solid #ffffff" fo:border-bottom="0.01389in solid #ffffff" fo:border-left="0.01389in solid #ffffff" fo:border-right="0.01389in solid #ffffff"/>
      <style:text-properties fo:color="#000000" fo:font-family="Palatino Linotype" style:font-family-asian="Palatino Linotype" style:font-family-complex="Palatino Linotype"/>
    </style:style>
    <style:style style:family="table-cell" style:name="a690">
      <style:table-cell-properties/>
      <style:text-properties fo:font-family="" style:font-family-asian="" style:font-family-complex=""/>
    </style:style>
    <style:style style:family="table-cell" style:name="a691">
      <style:table-cell-properties/>
      <style:text-properties fo:font-family="" style:font-family-asian="" style:font-family-complex=""/>
    </style:style>
    <style:style style:family="table-cell" style:name="a692">
      <style:table-cell-properties/>
      <style:text-properties fo:font-family="" style:font-family-asian="" style:font-family-complex=""/>
    </style:style>
    <style:style style:family="table-cell" style:name="a693">
      <style:table-cell-properties/>
      <style:text-properties fo:font-family="" style:font-family-asian="" style:font-family-complex=""/>
    </style:style>
    <style:style style:family="table-cell" style:name="a694">
      <style:table-cell-properties/>
      <style:text-properties fo:font-family="" style:font-family-asian="" style:font-family-complex=""/>
    </style:style>
    <style:style style:family="table-cell" style:name="a695">
      <style:table-cell-properties/>
      <style:text-properties fo:font-family="" style:font-family-asian="" style:font-family-complex=""/>
    </style:style>
    <style:style style:family="table-cell" style:name="a696">
      <style:table-cell-properties/>
      <style:text-properties fo:font-family="" style:font-family-asian="" style:font-family-complex=""/>
    </style:style>
    <style:style style:family="table-cell" style:name="a680">
      <style:table-cell-properties/>
      <style:text-properties fo:font-family="" style:font-family-asian="" style:font-family-complex=""/>
    </style:style>
    <style:style style:family="table-cell" style:name="a681">
      <style:table-cell-properties fo:background-color="#cfdecc"/>
      <style:text-properties fo:font-family="" style:font-family-asian="" style:font-family-complex=""/>
    </style:style>
    <style:style style:family="table-cell" style:name="a682">
      <style:table-cell-properties/>
      <style:text-properties fo:font-family="" style:font-family-asian="" style:font-family-complex=""/>
    </style:style>
    <style:style style:family="table-cell" style:name="a683">
      <style:table-cell-properties fo:background-color="#cfdecc"/>
      <style:text-properties fo:font-family="" style:font-family-asian="" style:font-family-complex=""/>
    </style:style>
    <style:style style:family="table-cell" style:name="a684">
      <style:table-cell-properties fo:background-color="#5b9bd5" fo:border-bottom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85">
      <style:table-cell-properties fo:background-color="#5b9bd5" fo:border-top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88" draw:style="linear" draw:angle="0" draw:start-color="#dce5a3" draw:end-color="#d6e095" draw:start-intensity="100%" draw:end-intensity="100%"/>
    <draw:gradient draw:name="a424" draw:style="linear" draw:angle="0" draw:start-color="#668f1b" draw:end-color="#cae00e" draw:start-intensity="44.705%" draw:end-intensity="54.901%"/>
    <draw:gradient draw:name="a331" draw:style="linear" draw:angle="0" draw:start-color="#99a719" draw:end-color="#80b814" draw:start-intensity="29.803%" draw:end-intensity="44.705%"/>
    <draw:gradient draw:name="a100" draw:style="linear" draw:angle="0" draw:start-color="#99a719" draw:end-color="#80b814" draw:start-intensity="29.803%" draw:end-intensity="44.705%"/>
    <draw:gradient draw:name="a428" draw:style="linear" draw:angle="0" draw:start-color="#99a719" draw:end-color="#80b814" draw:start-intensity="29.803%" draw:end-intensity="44.705%"/>
    <draw:gradient draw:name="a381" draw:style="linear" draw:angle="0" draw:start-color="#99a719" draw:end-color="#80b814" draw:start-intensity="29.803%" draw:end-intensity="44.705%"/>
    <draw:gradient draw:name="a150" draw:style="linear" draw:angle="0" draw:start-color="#668f1b" draw:end-color="#cae00e" draw:start-intensity="44.705%" draw:end-intensity="54.901%"/>
    <draw:gradient draw:name="a154" draw:style="linear" draw:angle="0" draw:start-color="#99a719" draw:end-color="#80b814" draw:start-intensity="29.803%" draw:end-intensity="44.705%"/>
    <draw:gradient draw:name="a538" draw:style="linear" draw:angle="0" draw:start-color="#668f1b" draw:end-color="#cae00e" draw:start-intensity="44.705%" draw:end-intensity="54.901%"/>
    <draw:gradient draw:name="a640" draw:style="linear" draw:angle="0" draw:start-color="#668f1b" draw:end-color="#cae00e" draw:start-intensity="44.705%" draw:end-intensity="54.901%"/>
    <draw:gradient draw:name="a41" draw:style="linear" draw:angle="0" draw:start-color="#99a719" draw:end-color="#80b814" draw:start-intensity="29.803%" draw:end-intensity="44.705%"/>
    <draw:gradient draw:name="a586" draw:style="linear" draw:angle="0" draw:start-color="#668f1b" draw:end-color="#cae00e" draw:start-intensity="44.705%" draw:end-intensity="54.901%"/>
    <draw:gradient draw:name="a644" draw:style="linear" draw:angle="0" draw:start-color="#99a719" draw:end-color="#80b814" draw:start-intensity="29.803%" draw:end-intensity="44.705%"/>
    <draw:gradient draw:name="a262" draw:style="linear" draw:angle="0" draw:start-color="#668f1b" draw:end-color="#cae00e" draw:start-intensity="44.705%" draw:end-intensity="54.901%"/>
    <draw:gradient draw:name="a266" draw:style="linear" draw:angle="0" draw:start-color="#99a719" draw:end-color="#80b814" draw:start-intensity="29.803%" draw:end-intensity="44.705%"/>
    <draw:gradient draw:name="a327" draw:style="linear" draw:angle="0" draw:start-color="#668f1b" draw:end-color="#cae00e" draw:start-intensity="44.705%" draw:end-intensity="54.901%"/>
    <draw:gradient draw:name="a96" draw:style="linear" draw:angle="0" draw:start-color="#668f1b" draw:end-color="#cae00e" draw:start-intensity="44.705%" draw:end-intensity="54.901%"/>
    <draw:gradient draw:name="a377" draw:style="linear" draw:angle="0" draw:start-color="#668f1b" draw:end-color="#cae00e" draw:start-intensity="44.705%" draw:end-intensity="54.901%"/>
    <draw:gradient draw:name="a204" draw:style="linear" draw:angle="0" draw:start-color="#668f1b" draw:end-color="#cae00e" draw:start-intensity="44.705%" draw:end-intensity="54.901%"/>
    <draw:gradient draw:name="a481" draw:style="linear" draw:angle="0" draw:start-color="#668f1b" draw:end-color="#cae00e" draw:start-intensity="44.705%" draw:end-intensity="54.901%"/>
    <draw:gradient draw:name="a208" draw:style="linear" draw:angle="0" draw:start-color="#99a719" draw:end-color="#80b814" draw:start-intensity="29.803%" draw:end-intensity="44.705%"/>
    <draw:gradient draw:name="a542" draw:style="linear" draw:angle="0" draw:start-color="#99a719" draw:end-color="#80b814" draw:start-intensity="29.803%" draw:end-intensity="44.705%"/>
    <draw:gradient draw:name="a485" draw:style="linear" draw:angle="0" draw:start-color="#99a719" draw:end-color="#80b814" draw:start-intensity="29.803%" draw:end-intensity="44.705%"/>
    <draw:gradient draw:name="a37" draw:style="linear" draw:angle="0" draw:start-color="#668f1b" draw:end-color="#cae00e" draw:start-intensity="44.705%" draw:end-intensity="54.901%"/>
    <draw:gradient draw:name="a590" draw:style="linear" draw:angle="0" draw:start-color="#99a719" draw:end-color="#80b814" draw:start-intensity="29.803%" draw:end-intensity="44.705%"/>
    <draw:fill-image draw:name="a454" xlink:href="media/image11.png" xlink:show="embed" xlink:actuate="onLoad"/>
    <draw:fill-image draw:name="a562" xlink:href="media/image11.png" xlink:show="embed" xlink:actuate="onLoad"/>
    <draw:fill-image draw:name="a757" xlink:href="media/image11.png" xlink:show="embed" xlink:actuate="onLoad"/>
    <draw:fill-image draw:name="a511" xlink:href="media/image11.png" xlink:show="embed" xlink:actuate="onLoad"/>
    <draw:fill-image draw:name="a407" xlink:href="media/image11.png" xlink:show="embed" xlink:actuate="onLoad"/>
    <draw:fill-image draw:name="a1429" xlink:href="media/image11.png" xlink:show="embed" xlink:actuate="onLoad"/>
    <draw:fill-image draw:name="a180" xlink:href="media/image11.png" xlink:show="embed" xlink:actuate="onLoad"/>
    <draw:fill-image draw:name="a1236" xlink:href="media/image11.png" xlink:show="embed" xlink:actuate="onLoad"/>
    <draw:fill-image draw:name="a1099" xlink:href="media/image11.png" xlink:show="embed" xlink:actuate="onLoad"/>
    <draw:fill-image draw:name="a1006" xlink:href="media/image11.png" xlink:show="embed" xlink:actuate="onLoad"/>
    <draw:fill-image draw:name="a292" xlink:href="media/image11.png" xlink:show="embed" xlink:actuate="onLoad"/>
    <draw:fill-image draw:name="a1753" xlink:href="media/image11.png" xlink:show="embed" xlink:actuate="onLoad"/>
    <draw:fill-image draw:name="a2375" xlink:href="media/image11.png" xlink:show="embed" xlink:actuate="onLoad"/>
    <draw:fill-image draw:name="a2218" xlink:href="media/image11.png" xlink:show="embed" xlink:actuate="onLoad"/>
    <draw:fill-image draw:name="a0" xlink:href="media/image11.png" xlink:show="embed" xlink:actuate="onLoad"/>
    <draw:fill-image draw:name="a616" xlink:href="media/image11.png" xlink:show="embed" xlink:actuate="onLoad"/>
    <draw:fill-image draw:name="a1979" xlink:href="media/image11.png" xlink:show="embed" xlink:actuate="onLoad"/>
    <draw:fill-image draw:name="a357" xlink:href="media/image11.png" xlink:show="embed" xlink:actuate="onLoad"/>
    <draw:fill-image draw:name="a126" xlink:href="media/image11.png" xlink:show="embed" xlink:actuate="onLoad"/>
    <draw:fill-image draw:name="a234" xlink:href="media/image11.png" xlink:show="embed" xlink:actuate="onLoad"/>
    <draw:fill-image draw:name="a906" xlink:href="media/image11.png" xlink:show="embed" xlink:actuate="onLoad"/>
    <table:table-template table:name="{B1FEB2F9-A533-4958-B5E3-67B127F02D2C}">
      <table:first-row table:style-name="a675" table:paragraph-style-name=""/>
      <table:last-row table:style-name="a676" table:paragraph-style-name=""/>
      <table:first-column table:style-name="a677" table:paragraph-style-name=""/>
      <table:last-column table:style-name="a678" table:paragraph-style-name=""/>
      <table:body table:style-name="a670" table:paragraph-style-name=""/>
      <table:even-rows table:style-name="a673" table:paragraph-style-name=""/>
      <table:odd-rows table:style-name="a674" table:paragraph-style-name=""/>
      <table:even-columns table:style-name="a671" table:paragraph-style-name=""/>
      <table:odd-columns table:style-name="a672" table:paragraph-style-name=""/>
    </table:table-template>
    <table:table-template table:name="{8F97F662-ECCA-417A-AA8C-B50BAF073F54}">
      <table:first-row table:style-name="a684" table:paragraph-style-name=""/>
      <table:last-row table:style-name="a685" table:paragraph-style-name=""/>
      <table:first-column table:style-name="a686" table:paragraph-style-name=""/>
      <table:last-column table:style-name="a687" table:paragraph-style-name=""/>
      <table:body table:style-name="a679" table:paragraph-style-name=""/>
      <table:even-rows table:style-name="a682" table:paragraph-style-name=""/>
      <table:odd-rows table:style-name="a683" table:paragraph-style-name=""/>
      <table:even-columns table:style-name="a680" table:paragraph-style-name=""/>
      <table:odd-columns table:style-name="a681" table:paragraph-style-name=""/>
    </table:table-template>
    <table:table-template table:name="{963942CC-6635-4AD4-A661-5369C4D945B4}">
      <table:first-row table:style-name="a693" table:paragraph-style-name=""/>
      <table:last-row table:style-name="a694" table:paragraph-style-name=""/>
      <table:first-column table:style-name="a695" table:paragraph-style-name=""/>
      <table:last-column table:style-name="a696" table:paragraph-style-name=""/>
      <table:body table:style-name="a688" table:paragraph-style-name=""/>
      <table:even-rows table:style-name="a691" table:paragraph-style-name=""/>
      <table:odd-rows table:style-name="a692" table:paragraph-style-name=""/>
      <table:even-columns table:style-name="a689" table:paragraph-style-name=""/>
      <table:odd-columns table:style-name="a690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74">
      <style:paragraph-properties fo:line-height="100%" fo:text-align="right" style:tab-stop-distance="1in" fo:margin-left="0.5in" fo:margin-right="0.05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89">
      <style:graphic-properties fo:wrap-option="wrap" fo:padding-top="0.04998in" fo:padding-bottom="0.04998in" fo:padding-left="0.09998in" fo:padding-right="0.09998in" draw:textarea-vertical-align="middle" draw:textarea-horizontal-align="center" draw:fill="gradient" draw:fill-gradient-name="a88" draw:stroke="none" draw:auto-grow-width="false" draw:auto-grow-height="false"/>
      <style:paragraph-properties style:font-independent-line-spacing="true" style:writing-mode="lr-tb"/>
    </style:style>
    <style:style style:family="drawing-page" style:name="a455">
      <style:drawing-page-properties draw:fill="bitmap" draw:fill-image-name="a45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">
      <style:graphic-properties draw:fill="none" draw:stroke="solid" svg:stroke-width="0.01389in" svg:stroke-color="#455f51" svg:stroke-opacity="100%" draw:stroke-linejoin="miter" svg:stroke-linecap="butt"/>
    </style:style>
    <style:style style:family="paragraph" style:name="a2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9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5">
      <style:drawing-page-properties draw:fill="bitmap" draw:fill-image-name="a23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left" style:tab-stop-distance="1in" fo:margin-left="0.5in" fo:margin-right="0in" fo:text-indent="-0.43472in" fo:margin-top="0.0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6" draw:stroke="none" draw:auto-grow-width="false" draw:auto-grow-height="false"/>
      <style:paragraph-properties style:font-independent-line-spacing="true" style:writing-mode="lr-tb"/>
    </style:style>
    <style:style style:family="presentation" style:name="a462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4">
      <style:paragraph-properties fo:line-height="100%" fo:text-align="left" style:tab-stop-distance="1in" fo:margin-left="0.5in" fo:margin-right="0in" fo:text-indent="-0.25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5">
      <style:graphic-properties fo:wrap-option="wrap" fo:padding-top="0.04998in" fo:padding-bottom="0.04998in" fo:padding-left="0.01999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81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85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9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3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62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66" draw:stroke="none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9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7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">
      <style:drawing-page-properties draw:fill="bitmap" draw:fill-image-name="a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2">
      <style:drawing-page-properties draw:fill="bitmap" draw:fill-image-name="a511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5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042in" svg:stroke-color="#c0c0c0" svg:stroke-opacity="100%" draw:stroke-linejoin="miter" svg:stroke-linecap="round" draw:shadow="visible" draw:shadow-offset-x="-0.02415in" draw:shadow-offset-y="0.03449in" draw:shadow-color="#000000" draw:shadow-opacity="24.705%" draw:auto-grow-width="false" draw:auto-grow-height="false"/>
      <style:paragraph-properties style:font-independent-line-spacing="true" style:writing-mode="lr-tb"/>
    </style:style>
    <style:style style:family="text" style:name="a5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6.666%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9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3">
      <style:drawing-page-properties draw:fill="bitmap" draw:fill-image-name="a29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8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4998in" fo:padding-bottom="0.04998in" fo:padding-left="0.04998in" fo:padding-right="0.04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3">
      <style:paragraph-properties fo:line-height="100%" fo:text-align="left" style:tab-stop-distance="1in" fo:margin-left="0.5in" fo:margin-right="0in" fo:text-indent="-0.25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4998in" fo:padding-bottom="0.04998in" fo:padding-left="0.06999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2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7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38" draw:stroke="none" draw:auto-grow-width="false" draw:auto-grow-height="false"/>
      <style:paragraph-properties style:font-independent-line-spacing="true" style:writing-mode="lr-tb"/>
    </style:style>
    <style:style style:family="presentation" style:name="a311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3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42" draw:stroke="none" draw:auto-grow-width="false" draw:auto-grow-height="false"/>
      <style:paragraph-properties style:font-independent-line-spacing="true" style:writing-mode="lr-tb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27" draw:stroke="none" draw:auto-grow-width="false" draw:auto-grow-height="false"/>
      <style:paragraph-properties style:font-independent-line-spacing="true" style:writing-mode="lr-tb"/>
    </style:style>
    <style:style style:family="paragraph" style:name="a55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00" draw:stroke="none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31" draw:stroke="none" draw:auto-grow-width="false" draw:auto-grow-height="false"/>
      <style:paragraph-properties style:font-independent-line-spacing="true" style:writing-mode="lr-tb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3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63">
      <style:drawing-page-properties draw:fill="bitmap" draw:fill-image-name="a56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4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7">
      <style:drawing-page-properties draw:fill="bitmap" draw:fill-image-name="a12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5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58">
      <style:drawing-page-properties draw:fill="bitmap" draw:fill-image-name="a357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86" draw:stroke="none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1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90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7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77" draw:stroke="none" draw:auto-grow-width="false" draw:auto-grow-height="false"/>
      <style:paragraph-properties style:font-independent-line-spacing="true" style:writing-mode="lr-tb"/>
    </style:style>
    <style:style style:family="presentation" style:name="a6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50" draw:stroke="none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54" draw:stroke="none" draw:auto-grow-width="false" draw:auto-grow-height="false"/>
      <style:paragraph-properties style:font-independent-line-spacing="true" style:writing-mode="lr-tb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81" draw:stroke="none" draw:auto-grow-width="false" draw:auto-grow-height="false"/>
      <style:paragraph-properties style:font-independent-line-spacing="true" style:writing-mode="lr-tb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61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17">
      <style:drawing-page-properties draw:fill="bitmap" draw:fill-image-name="a61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8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2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0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7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08">
      <style:drawing-page-properties draw:fill="bitmap" draw:fill-image-name="a407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1">
      <style:drawing-page-properties draw:fill="bitmap" draw:fill-image-name="a18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1" draw:stroke="none" draw:auto-grow-width="false" draw:auto-grow-height="false"/>
      <style:paragraph-properties style:font-independent-line-spacing="true" style:writing-mode="lr-tb"/>
    </style:style>
    <style:style style:family="paragraph" style:name="a186">
      <style:paragraph-properties fo:line-height="100%" fo:text-align="left" style:tab-stop-distance="1in" fo:margin-left="0.5in" fo:margin-right="0in" fo:text-indent="-0.25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4998in" fo:padding-bottom="0.04998in" fo:padding-left="0.04998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40" draw:stroke="none" draw:auto-grow-width="false" draw:auto-grow-height="false"/>
      <style:paragraph-properties style:font-independent-line-spacing="true" style:writing-mode="lr-tb"/>
    </style:style>
    <style:style style:family="paragraph" style:name="a4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44" draw:stroke="none" draw:auto-grow-width="false" draw:auto-grow-height="false"/>
      <style:paragraph-properties style:font-independent-line-spacing="true" style:writing-mode="lr-tb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2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24" draw:stroke="none" draw:auto-grow-width="false" draw:auto-grow-height="false"/>
      <style:paragraph-properties style:font-independent-line-spacing="true" style:writing-mode="lr-tb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28" draw:stroke="none" draw:auto-grow-width="false" draw:auto-grow-height="false"/>
      <style:paragraph-properties style:font-independent-line-spacing="true" style:writing-mode="lr-tb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8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04" draw:stroke="none" draw:auto-grow-width="false" draw:auto-grow-height="false"/>
      <style:paragraph-properties style:font-independent-line-spacing="true" style:writing-mode="lr-tb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6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20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08" draw:stroke="none" draw:auto-grow-width="false" draw:auto-grow-height="false"/>
      <style:paragraph-properties style:font-independent-line-spacing="true" style:writing-mode="lr-tb"/>
    </style:style>
    <style:style style:family="graphic" style:name="a68">
      <style:graphic-properties draw:fill="none" draw:stroke="solid" svg:stroke-width="0.01042in" svg:stroke-color="#549e39" svg:stroke-opacity="100%" draw:stroke-linejoin="miter" svg:stroke-linecap="butt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">
      <style:graphic-properties draw:fill="none" draw:stroke="solid" svg:stroke-width="0.01042in" svg:stroke-color="#549e39" svg:stroke-opacity="100%" draw:stroke-linejoin="miter" svg:stroke-linecap="butt"/>
    </style:style>
    <style:style style:family="graphic" style:name="a43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text:list-style style:name="a524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29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41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623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303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310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245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187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56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133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461">
      <text:list-level-style-bullet text:level="1" text:bullet-char="⚫">
        <style:list-level-properties text:space-before="0.06528in" text:min-label-width="0.43472in"/>
        <style:text-properties fo:color="#626a19" fo:font-family="Noto Sans Symbols" fo:font-size="0.36944in"/>
      </text:list-level-style-bullet>
      <text:list-level-style-bullet text:level="2" text:bullet-char="⚫">
        <style:list-level-properties text:space-before="0.31528in" text:min-label-width="0.43472in"/>
        <style:text-properties fo:color="#626a19" fo:font-family="Noto Sans Symbols" fo:font-size="0.36944in"/>
      </text:list-level-style-bullet>
      <text:list-level-style-bullet text:level="3" text:bullet-char="⚫">
        <style:list-level-properties text:space-before="0.81528in" text:min-label-width="0.43472in"/>
        <style:text-properties fo:color="#626a19" fo:font-family="Noto Sans Symbols" fo:font-size="0.36944in"/>
      </text:list-level-style-bullet>
      <text:list-level-style-bullet text:level="4" text:bullet-char="⚫">
        <style:list-level-properties text:space-before="1.31528in" text:min-label-width="0.43472in"/>
        <style:text-properties fo:color="#626a19" fo:font-family="Noto Sans Symbols" fo:font-size="0.36944in"/>
      </text:list-level-style-bullet>
      <text:list-level-style-bullet text:level="5" text:bullet-char="⚫">
        <style:list-level-properties text:space-before="1.81528in" text:min-label-width="0.43472in"/>
        <style:text-properties fo:color="#626a19" fo:font-family="Noto Sans Symbols" fo:font-size="0.36944in"/>
      </text:list-level-style-bullet>
      <text:list-level-style-bullet text:level="6" text:bullet-char="⚫">
        <style:list-level-properties text:space-before="2.31528in" text:min-label-width="0.43472in"/>
        <style:text-properties fo:color="#626a19" fo:font-family="Noto Sans Symbols" fo:font-size="0.36944in"/>
      </text:list-level-style-bullet>
      <text:list-level-style-bullet text:level="7" text:bullet-char="⚫">
        <style:list-level-properties text:space-before="2.81528in" text:min-label-width="0.43472in"/>
        <style:text-properties fo:color="#626a19" fo:font-family="Noto Sans Symbols" fo:font-size="0.36944in"/>
      </text:list-level-style-bullet>
      <text:list-level-style-bullet text:level="8" text:bullet-char="⚫">
        <style:list-level-properties text:space-before="3.31528in" text:min-label-width="0.43472in"/>
        <style:text-properties fo:color="#626a19" fo:font-family="Noto Sans Symbols" fo:font-size="0.36944in"/>
      </text:list-level-style-bullet>
      <text:list-level-style-bullet text:level="9" text:bullet-char="⚫">
        <style:list-level-properties text:space-before="3.81528in" text:min-label-width="0.43472in"/>
        <style:text-properties fo:color="#626a19" fo:font-family="Noto Sans Symbols" fo:font-size="0.36944in"/>
      </text:list-level-style-bullet>
    </text:list-style>
    <text:list-style style:name="a1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Google Shape;10;p12" draw:id="id0">
        <svg:title/>
        <svg:desc/>
        <draw:custom-shape svg:x="0.00285in" svg:y="0.01587in" svg:width="13.33in" svg:height="7.5in" draw:id="id6" draw:style-name="a34" draw:name="Google Shape;11;p12">
          <svg:title/>
          <svg:desc/>
          <text:p text:style-name="a33" text:class-names="" text:cond-style-name=""><text:span text:style-name="a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7">
          <svg:title/>
          <svg:desc/>
          <draw:custom-shape svg:x="-0.0179in" svg:y="-0.00781in" svg:width="13.36111in" svg:height="1.13889in" draw:id="id8" draw:style-name="a38" draw:name="Google Shape;13;p12">
            <svg:title/>
            <svg:desc/>
            <text:p text:style-name="a36" text:class-names="" text:cond-style-name=""><text:span text:style-name="a3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9" draw:style-name="a42" draw:name="Google Shape;14;p12">
            <svg:title/>
            <svg:desc/>
            <text:p text:style-name="a40" text:class-names="" text:cond-style-name=""><text:span text:style-name="a3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10">
            <svg:title/>
            <svg:desc/>
            <draw:custom-shape svg:width="13.36111in" svg:height="0.71in" draw:id="id11" draw:style-name="a45" draw:transform="translate(-6.68055in -0.355in) rotate(-6.23539) translate(6.6488in 0.57636in)" draw:name="Google Shape;16;p12">
              <svg:title/>
              <svg:desc/>
              <text:p text:style-name="a44" text:class-names="" text:cond-style-name=""><text:span text:style-name="a4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" draw:style-name="a48" draw:transform="translate(-6.68986in -0.29in) rotate(-6.23539) translate(6.66502in 0.59169in)" draw:name="Google Shape;17;p12">
              <svg:title/>
              <svg:desc/>
              <text:p text:style-name="a47" text:class-names="" text:cond-style-name=""><text:span text:style-name="a4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" presentation:style-name="a4" draw:name="Google Shape;18;p12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/></text:p>
        </draw:text-box>
        <svg:title/>
        <svg:desc/>
      </draw:frame>
      <draw:frame draw:id="id2" presentation:style-name="a21" draw:name="Google Shape;19;p12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Google Shape;20;p12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2" text:class-names=""/></text:p>
        </draw:text-box>
        <svg:title/>
        <svg:desc/>
      </draw:frame>
      <draw:frame draw:id="id4" presentation:style-name="a27" draw:name="Google Shape;21;p12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1" draw:name="Google Shape;22;p12" svg:x="11.55556in" svg:y="6.95139in" svg:width="1.11111in" svg:height="0.39931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/></text:span><text:span text:style-name="a29" text:class-names=""/></text:p>
        </draw:text-box>
        <svg:title/>
        <svg:desc/>
      </draw:frame>
      <presentation:notes style:page-layout-name="pageLayout2" draw:style-name="a66">
        <draw:frame draw:id="id13" presentation:style-name="a51" draw:name="Google Shape;3;n" svg:x="0in" svg:y="0in" svg:width="3.22141in" svg:height="0.54477in" presentation:class="header" presentation:placeholder="false">
          <draw:text-box>
            <text:p text:style-name="a50" text:class-names="" text:cond-style-name=""><text:span text:style-name="a49" text:class-names=""/></text:p>
          </draw:text-box>
          <svg:title/>
          <svg:desc/>
        </draw:frame>
        <draw:frame draw:id="id14" presentation:style-name="a54" draw:name="Google Shape;4;n" svg:x="4.2109in" svg:y="0in" svg:width="3.22141in" svg:height="0.54477in" presentation:class="date-time" presentation:placeholder="false">
          <draw:text-box>
            <text:p text:style-name="a53" text:class-names="" text:cond-style-name=""><text:span text:style-name="a5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5" draw:name="Google Shape;5;n">
          <svg:title/>
          <svg:desc/>
        </draw:page-thumbnail>
        <draw:frame draw:id="id16" presentation:style-name="a58" draw:name="Google Shape;6;n" svg:x="0.7434in" svg:y="5.22524in" svg:width="5.94722in" svg:height="4.2752in" presentation:class="notes" presentation:placeholder="false">
          <draw:text-box>
            <text:p text:style-name="a57" text:class-names="" text:cond-style-name=""><text:span text:style-name="a56" text:class-names=""/></text:p>
          </draw:text-box>
          <svg:title/>
          <svg:desc/>
        </draw:frame>
        <draw:frame draw:id="id17" presentation:style-name="a61" draw:name="Google Shape;7;n" svg:x="0in" svg:y="10.31287in" svg:width="3.22141in" svg:height="0.54477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8" presentation:style-name="a65" draw:name="Google Shape;8;n" svg:x="4.2109in" svg:y="10.31287in" svg:width="3.22141in" svg:height="0.54477in" presentation:class="page-number" presentation:placeholder="false">
          <draw:text-box>
            <text:p text:style-name="a64" text:class-names="" text:cond-style-name=""><text:span text:style-name="a62" text:class-names=""><text:page-number style:num-format="1" text:fixed="false"/></text:span><text:span text:style-name="a63" text:class-names=""/></text:p>
          </draw:text-box>
          <svg:title/>
          <svg:desc/>
        </draw:frame>
      </presentation:notes>
    </style:master-page>
    <style:master-page style:name="Master1-Layout1-title-TITLE" style:page-layout-name="pageLayout1" draw:style-name="a67">
      <draw:g draw:name="Google Shape;10;p12" draw:id="id19">
        <svg:title/>
        <svg:desc/>
        <draw:custom-shape svg:x="0.00285in" svg:y="0.01587in" svg:width="13.33in" svg:height="7.5in" draw:id="id30" draw:layer="Master1-bg" draw:style-name="a93" draw:name="Google Shape;11;p12">
          <svg:title/>
          <svg:desc/>
          <text:p text:style-name="a92" text:class-names="" text:cond-style-name=""><text:span text:style-name="a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31">
          <svg:title/>
          <svg:desc/>
          <draw:custom-shape svg:x="-0.0179in" svg:y="-0.00781in" svg:width="13.36111in" svg:height="1.13889in" draw:id="id32" draw:layer="Master1-bg" draw:style-name="a97" draw:name="Google Shape;13;p12">
            <svg:title/>
            <svg:desc/>
            <text:p text:style-name="a95" text:class-names="" text:cond-style-name=""><text:span text:style-name="a9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33" draw:layer="Master1-bg" draw:style-name="a101" draw:name="Google Shape;14;p12">
            <svg:title/>
            <svg:desc/>
            <text:p text:style-name="a99" text:class-names="" text:cond-style-name=""><text:span text:style-name="a9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34">
            <svg:title/>
            <svg:desc/>
            <draw:custom-shape svg:width="13.36111in" svg:height="0.71in" draw:id="id35" draw:layer="Master1-bg" draw:style-name="a104" draw:transform="translate(-6.68055in -0.355in) rotate(-6.23539) translate(6.6488in 0.57636in)" draw:name="Google Shape;16;p12">
              <svg:title/>
              <svg:desc/>
              <text:p text:style-name="a103" text:class-names="" text:cond-style-name=""><text:span text:style-name="a10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36" draw:layer="Master1-bg" draw:style-name="a107" draw:transform="translate(-6.68986in -0.29in) rotate(-6.23539) translate(6.66502in 0.59169in)" draw:name="Google Shape;17;p12">
              <svg:title/>
              <svg:desc/>
              <text:p text:style-name="a106" text:class-names="" text:cond-style-name=""><text:span text:style-name="a10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g draw:name="Google Shape;24;p13" draw:id="id20">
        <svg:title/>
        <svg:desc/>
        <draw:custom-shape svg:x="0.00333in" svg:y="6.80247in" svg:width="13.33in" svg:height="0.69753in" draw:id="id28" draw:style-name="a89" draw:name="Google Shape;25;p13">
          <svg:title/>
          <svg:desc/>
          <text:p text:style-name="a87" text:class-names="" text:cond-style-name=""><text:span text:style-name="a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90" draw:name="Google Shape;26;p13">
          <svg:title/>
          <svg:desc/>
        </draw:connector>
      </draw:g>
      <draw:connector draw:type="line" svg:x1="0.01235in" svg:y1="6.49382in" svg:x2="0.00333in" svg:y2="6.49999in" draw:id="id21" draw:style-name="a68" draw:transform="translate(-0.00784in -6.4969in) rotate(-3.1416) translate(0.00784in 6.4969in)" draw:name="Google Shape;27;p13">
        <svg:title/>
        <svg:desc/>
      </draw:connector>
      <draw:connector draw:type="line" svg:x1="0.01235in" svg:y1="6.49382in" svg:x2="0.00333in" svg:y2="6.49999in" draw:id="id22" draw:style-name="a69" draw:transform="translate(-0.00784in -6.4969in) rotate(-3.1416) translate(0.00784in 6.4969in)" draw:name="Google Shape;28;p13">
        <svg:title/>
        <svg:desc/>
      </draw:connector>
      <draw:frame draw:id="id23" presentation:style-name="a72" draw:name="Google Shape;29;p13" svg:x="0.77778in" svg:y="1.5in" svg:width="11.44889in" svg:height="2in" presentation:class="title" presentation:placeholder="false">
        <draw:text-box>
          <text:p text:style-name="a71" text:class-names="" text:cond-style-name=""><text:span text:style-name="a70" text:class-names=""/></text:p>
        </draw:text-box>
        <svg:title/>
        <svg:desc/>
      </draw:frame>
      <draw:frame draw:id="id24" presentation:style-name="a75" draw:name="Google Shape;30;p13" svg:x="0.77778in" svg:y="3.53077in" svg:width="11.45333in" svg:height="1.91667in" presentation:class="subtitle" presentation:placeholder="false">
        <draw:text-box>
          <text:p text:style-name="a74" text:class-names="" text:cond-style-name=""><text:span text:style-name="a73" text:class-names=""/></text:p>
        </draw:text-box>
        <svg:title/>
        <svg:desc/>
      </draw:frame>
      <draw:frame draw:id="id25" presentation:style-name="a78" draw:name="Google Shape;31;p13" svg:x="0.66667in" svg:y="6.95139in" svg:width="3.11111in" svg:height="0.39931in" presentation:class="date-time" presentation:placeholder="false">
        <draw:text-box>
          <text:p text:style-name="a77" text:class-names="" text:cond-style-name=""><text:span text:style-name="a76" text:class-names=""/></text:p>
        </draw:text-box>
        <svg:title/>
        <svg:desc/>
      </draw:frame>
      <draw:frame draw:id="id26" presentation:style-name="a81" draw:name="Google Shape;32;p13" svg:x="3.88889in" svg:y="6.95139in" svg:width="4.88889in" svg:height="0.39931in" presentation:class="footer" presentation:placeholder="false">
        <draw:text-box>
          <text:p text:style-name="a80" text:class-names="" text:cond-style-name=""><text:span text:style-name="a79" text:class-names=""/></text:p>
        </draw:text-box>
        <svg:title/>
        <svg:desc/>
      </draw:frame>
      <draw:frame draw:id="id27" presentation:style-name="a85" draw:name="Google Shape;33;p13" svg:x="11.55556in" svg:y="6.95139in" svg:width="1.11111in" svg:height="0.39931in" presentation:class="page-number" presentation:placeholder="false">
        <draw:text-box>
          <text:p text:style-name="a84" text:class-names="" text:cond-style-name=""><text:span text:style-name="a82" text:class-names=""><text:page-number style:num-format="1" text:fixed="false"/></text:span><text:span text:style-name="a83" text:class-names=""/></text:p>
        </draw:text-box>
        <svg:title/>
        <svg:desc/>
      </draw:frame>
      <presentation:notes style:page-layout-name="pageLayout2" draw:style-name="a125">
        <draw:frame draw:id="id13" presentation:style-name="a110" draw:name="Google Shape;3;n" svg:x="0in" svg:y="0in" svg:width="3.22141in" svg:height="0.54477in" presentation:class="header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frame draw:id="id14" presentation:style-name="a113" draw:name="Google Shape;4;n" svg:x="4.2109in" svg:y="0in" svg:width="3.22141in" svg:height="0.54477in" presentation:class="date-time" presentation:placeholder="false">
          <draw:text-box>
            <text:p text:style-name="a112" text:class-names="" text:cond-style-name=""><text:span text:style-name="a11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14" draw:name="Google Shape;5;n">
          <svg:title/>
          <svg:desc/>
        </draw:page-thumbnail>
        <draw:frame draw:id="id16" presentation:style-name="a117" draw:name="Google Shape;6;n" svg:x="0.7434in" svg:y="5.22524in" svg:width="5.94722in" svg:height="4.2752in" presentation:class="notes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7" presentation:style-name="a120" draw:name="Google Shape;7;n" svg:x="0in" svg:y="10.31287in" svg:width="3.22141in" svg:height="0.54477in" presentation:class="footer" presentation:placeholder="false">
          <draw:text-box>
            <text:p text:style-name="a119" text:class-names="" text:cond-style-name=""><text:span text:style-name="a118" text:class-names=""/></text:p>
          </draw:text-box>
          <svg:title/>
          <svg:desc/>
        </draw:frame>
        <draw:frame draw:id="id18" presentation:style-name="a124" draw:name="Google Shape;8;n" svg:x="4.2109in" svg:y="10.31287in" svg:width="3.22141in" svg:height="0.54477in" presentation:class="page-number" presentation:placeholder="false">
          <draw:text-box>
            <text:p text:style-name="a123" text:class-names="" text:cond-style-name=""><text:span text:style-name="a121" text:class-names=""><text:page-number style:num-format="1" text:fixed="false"/></text:span><text:span text:style-name="a122" text:class-names=""/></text:p>
          </draw:text-box>
          <svg:title/>
          <svg:desc/>
        </draw:frame>
      </presentation:notes>
    </style:master-page>
    <style:master-page style:name="Master1-Layout2-obj-OBJECT" style:page-layout-name="pageLayout1" draw:style-name="a127">
      <draw:g draw:name="Google Shape;10;p12" draw:id="id37">
        <svg:title/>
        <svg:desc/>
        <draw:custom-shape svg:x="0.00285in" svg:y="0.01587in" svg:width="13.33in" svg:height="7.5in" draw:id="id43" draw:layer="Master1-bg" draw:style-name="a147" draw:name="Google Shape;11;p12">
          <svg:title/>
          <svg:desc/>
          <text:p text:style-name="a146" text:class-names="" text:cond-style-name=""><text:span text:style-name="a14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44">
          <svg:title/>
          <svg:desc/>
          <draw:custom-shape svg:x="-0.0179in" svg:y="-0.00781in" svg:width="13.36111in" svg:height="1.13889in" draw:id="id45" draw:layer="Master1-bg" draw:style-name="a151" draw:name="Google Shape;13;p12">
            <svg:title/>
            <svg:desc/>
            <text:p text:style-name="a149" text:class-names="" text:cond-style-name=""><text:span text:style-name="a148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46" draw:layer="Master1-bg" draw:style-name="a155" draw:name="Google Shape;14;p12">
            <svg:title/>
            <svg:desc/>
            <text:p text:style-name="a153" text:class-names="" text:cond-style-name=""><text:span text:style-name="a152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47">
            <svg:title/>
            <svg:desc/>
            <draw:custom-shape svg:width="13.36111in" svg:height="0.71in" draw:id="id48" draw:layer="Master1-bg" draw:style-name="a158" draw:transform="translate(-6.68055in -0.355in) rotate(-6.23539) translate(6.6488in 0.57636in)" draw:name="Google Shape;16;p12">
              <svg:title/>
              <svg:desc/>
              <text:p text:style-name="a157" text:class-names="" text:cond-style-name=""><text:span text:style-name="a156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49" draw:layer="Master1-bg" draw:style-name="a161" draw:transform="translate(-6.68986in -0.29in) rotate(-6.23539) translate(6.66502in 0.59169in)" draw:name="Google Shape;17;p12">
              <svg:title/>
              <svg:desc/>
              <text:p text:style-name="a160" text:class-names="" text:cond-style-name=""><text:span text:style-name="a159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38" presentation:style-name="a130" draw:name="Google Shape;35;p14" svg:x="0.66667in" svg:y="0.77in" svg:width="12in" svg:height="1.25in" presentation:class="title" presentation:placeholder="false">
        <draw:text-box>
          <text:p text:style-name="a129" text:class-names="" text:cond-style-name=""><text:span text:style-name="a128" text:class-names=""/></text:p>
        </draw:text-box>
        <svg:title/>
        <svg:desc/>
      </draw:frame>
      <draw:frame draw:id="id39" presentation:style-name="a134" draw:name="Google Shape;36;p14" svg:x="0.66667in" svg:y="2.11667in" svg:width="12in" svg:height="4.8in" presentation:class="object" presentation:placeholder="false">
        <draw:text-box>
          <text:list text:style-name="a133">
            <text:list-item>
              <text:p text:style-name="a132" text:class-names="" text:cond-style-name=""><text:span text:style-name="a131" text:class-names=""/></text:p>
            </text:list-item>
          </text:list>
        </draw:text-box>
        <svg:title/>
        <svg:desc/>
      </draw:frame>
      <draw:frame draw:id="id40" presentation:style-name="a137" draw:name="Google Shape;37;p14" svg:x="0.66667in" svg:y="6.95139in" svg:width="3.11111in" svg:height="0.39931in" presentation:class="date-time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41" presentation:style-name="a140" draw:name="Google Shape;38;p14" svg:x="3.88889in" svg:y="6.95139in" svg:width="4.88889in" svg:height="0.39931in" presentation:class="footer" presentation:placeholder="false">
        <draw:text-box>
          <text:p text:style-name="a139" text:class-names="" text:cond-style-name=""><text:span text:style-name="a138" text:class-names=""/></text:p>
        </draw:text-box>
        <svg:title/>
        <svg:desc/>
      </draw:frame>
      <draw:frame draw:id="id42" presentation:style-name="a144" draw:name="Google Shape;39;p14" svg:x="11.55556in" svg:y="6.95139in" svg:width="1.11111in" svg:height="0.39931in" presentation:class="page-number" presentation:placeholder="false">
        <draw:text-box>
          <text:p text:style-name="a143" text:class-names="" text:cond-style-name=""><text:span text:style-name="a141" text:class-names=""><text:page-number style:num-format="1" text:fixed="false"/></text:span><text:span text:style-name="a142" text:class-names=""/></text:p>
        </draw:text-box>
        <svg:title/>
        <svg:desc/>
      </draw:frame>
      <presentation:notes style:page-layout-name="pageLayout2" draw:style-name="a179">
        <draw:frame draw:id="id13" presentation:style-name="a164" draw:name="Google Shape;3;n" svg:x="0in" svg:y="0in" svg:width="3.22141in" svg:height="0.54477in" presentation:class="header" presentation:placeholder="false">
          <draw:text-box>
            <text:p text:style-name="a163" text:class-names="" text:cond-style-name=""><text:span text:style-name="a162" text:class-names=""/></text:p>
          </draw:text-box>
          <svg:title/>
          <svg:desc/>
        </draw:frame>
        <draw:frame draw:id="id14" presentation:style-name="a167" draw:name="Google Shape;4;n" svg:x="4.2109in" svg:y="0in" svg:width="3.22141in" svg:height="0.54477in" presentation:class="date-time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68" draw:name="Google Shape;5;n">
          <svg:title/>
          <svg:desc/>
        </draw:page-thumbnail>
        <draw:frame draw:id="id16" presentation:style-name="a171" draw:name="Google Shape;6;n" svg:x="0.7434in" svg:y="5.22524in" svg:width="5.94722in" svg:height="4.2752in" presentation:class="notes" presentation:placeholder="false">
          <draw:text-box>
            <text:p text:style-name="a170" text:class-names="" text:cond-style-name=""><text:span text:style-name="a169" text:class-names=""/></text:p>
          </draw:text-box>
          <svg:title/>
          <svg:desc/>
        </draw:frame>
        <draw:frame draw:id="id17" presentation:style-name="a174" draw:name="Google Shape;7;n" svg:x="0in" svg:y="10.31287in" svg:width="3.22141in" svg:height="0.54477in" presentation:class="footer" presentation:placeholder="false">
          <draw:text-box>
            <text:p text:style-name="a173" text:class-names="" text:cond-style-name=""><text:span text:style-name="a172" text:class-names=""/></text:p>
          </draw:text-box>
          <svg:title/>
          <svg:desc/>
        </draw:frame>
        <draw:frame draw:id="id18" presentation:style-name="a178" draw:name="Google Shape;8;n" svg:x="4.2109in" svg:y="10.31287in" svg:width="3.22141in" svg:height="0.54477in" presentation:class="page-number" presentation:placeholder="false">
          <draw:text-box>
            <text:p text:style-name="a177" text:class-names="" text:cond-style-name=""><text:span text:style-name="a175" text:class-names=""><text:page-number style:num-format="1" text:fixed="false"/></text:span><text:span text:style-name="a176" text:class-names=""/></text:p>
          </draw:text-box>
          <svg:title/>
          <svg:desc/>
        </draw:frame>
      </presentation:notes>
    </style:master-page>
    <style:master-page style:name="Master1-Layout3-secHead-SECTION_HEADER" style:page-layout-name="pageLayout1" draw:style-name="a181">
      <draw:g draw:name="Google Shape;10;p12" draw:id="id50">
        <svg:title/>
        <svg:desc/>
        <draw:custom-shape svg:x="0.00285in" svg:y="0.01587in" svg:width="13.33in" svg:height="7.5in" draw:id="id56" draw:layer="Master1-bg" draw:style-name="a201" draw:name="Google Shape;11;p12">
          <svg:title/>
          <svg:desc/>
          <text:p text:style-name="a200" text:class-names="" text:cond-style-name=""><text:span text:style-name="a1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57">
          <svg:title/>
          <svg:desc/>
          <draw:custom-shape svg:x="-0.0179in" svg:y="-0.00781in" svg:width="13.36111in" svg:height="1.13889in" draw:id="id58" draw:layer="Master1-bg" draw:style-name="a205" draw:name="Google Shape;13;p12">
            <svg:title/>
            <svg:desc/>
            <text:p text:style-name="a203" text:class-names="" text:cond-style-name=""><text:span text:style-name="a20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59" draw:layer="Master1-bg" draw:style-name="a209" draw:name="Google Shape;14;p12">
            <svg:title/>
            <svg:desc/>
            <text:p text:style-name="a207" text:class-names="" text:cond-style-name=""><text:span text:style-name="a20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60">
            <svg:title/>
            <svg:desc/>
            <draw:custom-shape svg:width="13.36111in" svg:height="0.71in" draw:id="id61" draw:layer="Master1-bg" draw:style-name="a212" draw:transform="translate(-6.68055in -0.355in) rotate(-6.23539) translate(6.6488in 0.57636in)" draw:name="Google Shape;16;p12">
              <svg:title/>
              <svg:desc/>
              <text:p text:style-name="a211" text:class-names="" text:cond-style-name=""><text:span text:style-name="a21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62" draw:layer="Master1-bg" draw:style-name="a215" draw:transform="translate(-6.68986in -0.29in) rotate(-6.23539) translate(6.66502in 0.59169in)" draw:name="Google Shape;17;p12">
              <svg:title/>
              <svg:desc/>
              <text:p text:style-name="a214" text:class-names="" text:cond-style-name=""><text:span text:style-name="a21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51" presentation:style-name="a184" draw:name="Google Shape;41;p15" svg:x="0.77333in" svg:y="1.44in" svg:width="11.33333in" svg:height="1.49in" presentation:class="title" presentation:placeholder="false">
        <draw:text-box>
          <text:p text:style-name="a183" text:class-names="" text:cond-style-name=""><text:span text:style-name="a182" text:class-names=""/></text:p>
        </draw:text-box>
        <svg:title/>
        <svg:desc/>
      </draw:frame>
      <draw:frame draw:id="id52" presentation:style-name="a188" draw:name="Google Shape;42;p15" svg:x="0.77333in" svg:y="2.95786in" svg:width="11.33333in" svg:height="1.65104in" presentation:class="outline" presentation:placeholder="false">
        <draw:text-box>
          <text:list text:style-name="a187">
            <text:list-item>
              <text:p text:style-name="a186" text:class-names="" text:cond-style-name=""><text:span text:style-name="a185" text:class-names=""/></text:p>
            </text:list-item>
          </text:list>
        </draw:text-box>
        <svg:title/>
        <svg:desc/>
      </draw:frame>
      <draw:frame draw:id="id53" presentation:style-name="a191" draw:name="Google Shape;43;p15" svg:x="0.66667in" svg:y="6.95139in" svg:width="3.11111in" svg:height="0.39931in" presentation:class="date-time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54" presentation:style-name="a194" draw:name="Google Shape;44;p15" svg:x="3.88889in" svg:y="6.95139in" svg:width="4.88889in" svg:height="0.39931in" presentation:class="footer" presentation:placeholder="false">
        <draw:text-box>
          <text:p text:style-name="a193" text:class-names="" text:cond-style-name=""><text:span text:style-name="a192" text:class-names=""/></text:p>
        </draw:text-box>
        <svg:title/>
        <svg:desc/>
      </draw:frame>
      <draw:frame draw:id="id55" presentation:style-name="a198" draw:name="Google Shape;45;p15" svg:x="11.55556in" svg:y="6.95139in" svg:width="1.11111in" svg:height="0.39931in" presentation:class="page-number" presentation:placeholder="false">
        <draw:text-box>
          <text:p text:style-name="a197" text:class-names="" text:cond-style-name=""><text:span text:style-name="a195" text:class-names=""><text:page-number style:num-format="1" text:fixed="false"/></text:span><text:span text:style-name="a196" text:class-names=""/></text:p>
        </draw:text-box>
        <svg:title/>
        <svg:desc/>
      </draw:frame>
      <presentation:notes style:page-layout-name="pageLayout2" draw:style-name="a233">
        <draw:frame draw:id="id13" presentation:style-name="a218" draw:name="Google Shape;3;n" svg:x="0in" svg:y="0in" svg:width="3.22141in" svg:height="0.54477in" presentation:class="header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4" presentation:style-name="a221" draw:name="Google Shape;4;n" svg:x="4.2109in" svg:y="0in" svg:width="3.22141in" svg:height="0.54477in" presentation:class="date-time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22" draw:name="Google Shape;5;n">
          <svg:title/>
          <svg:desc/>
        </draw:page-thumbnail>
        <draw:frame draw:id="id16" presentation:style-name="a225" draw:name="Google Shape;6;n" svg:x="0.7434in" svg:y="5.22524in" svg:width="5.94722in" svg:height="4.2752in" presentation:class="notes" presentation:placeholder="false">
          <draw:text-box>
            <text:p text:style-name="a224" text:class-names="" text:cond-style-name=""><text:span text:style-name="a223" text:class-names=""/></text:p>
          </draw:text-box>
          <svg:title/>
          <svg:desc/>
        </draw:frame>
        <draw:frame draw:id="id17" presentation:style-name="a228" draw:name="Google Shape;7;n" svg:x="0in" svg:y="10.31287in" svg:width="3.22141in" svg:height="0.54477in" presentation:class="footer" presentation:placeholder="false">
          <draw:text-box>
            <text:p text:style-name="a227" text:class-names="" text:cond-style-name=""><text:span text:style-name="a226" text:class-names=""/></text:p>
          </draw:text-box>
          <svg:title/>
          <svg:desc/>
        </draw:frame>
        <draw:frame draw:id="id18" presentation:style-name="a232" draw:name="Google Shape;8;n" svg:x="4.2109in" svg:y="10.31287in" svg:width="3.22141in" svg:height="0.54477in" presentation:class="page-number" presentation:placeholder="false">
          <draw:text-box>
            <text:p text:style-name="a231" text:class-names="" text:cond-style-name=""><text:span text:style-name="a229" text:class-names=""><text:page-number style:num-format="1" text:fixed="false"/></text:span><text:span text:style-name="a230" text:class-names=""/></text:p>
          </draw:text-box>
          <svg:title/>
          <svg:desc/>
        </draw:frame>
      </presentation:notes>
    </style:master-page>
    <style:master-page style:name="Master1-Layout4-twoObj-TWO_OBJECTS" style:page-layout-name="pageLayout1" draw:style-name="a235">
      <draw:g draw:name="Google Shape;10;p12" draw:id="id63">
        <svg:title/>
        <svg:desc/>
        <draw:custom-shape svg:x="0.00285in" svg:y="0.01587in" svg:width="13.33in" svg:height="7.5in" draw:id="id70" draw:layer="Master1-bg" draw:style-name="a259" draw:name="Google Shape;11;p12">
          <svg:title/>
          <svg:desc/>
          <text:p text:style-name="a258" text:class-names="" text:cond-style-name=""><text:span text:style-name="a25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71">
          <svg:title/>
          <svg:desc/>
          <draw:custom-shape svg:x="-0.0179in" svg:y="-0.00781in" svg:width="13.36111in" svg:height="1.13889in" draw:id="id72" draw:layer="Master1-bg" draw:style-name="a263" draw:name="Google Shape;13;p12">
            <svg:title/>
            <svg:desc/>
            <text:p text:style-name="a261" text:class-names="" text:cond-style-name=""><text:span text:style-name="a260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73" draw:layer="Master1-bg" draw:style-name="a267" draw:name="Google Shape;14;p12">
            <svg:title/>
            <svg:desc/>
            <text:p text:style-name="a265" text:class-names="" text:cond-style-name=""><text:span text:style-name="a264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74">
            <svg:title/>
            <svg:desc/>
            <draw:custom-shape svg:width="13.36111in" svg:height="0.71in" draw:id="id75" draw:layer="Master1-bg" draw:style-name="a270" draw:transform="translate(-6.68055in -0.355in) rotate(-6.23539) translate(6.6488in 0.57636in)" draw:name="Google Shape;16;p12">
              <svg:title/>
              <svg:desc/>
              <text:p text:style-name="a269" text:class-names="" text:cond-style-name=""><text:span text:style-name="a268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76" draw:layer="Master1-bg" draw:style-name="a273" draw:transform="translate(-6.68986in -0.29in) rotate(-6.23539) translate(6.66502in 0.59169in)" draw:name="Google Shape;17;p12">
              <svg:title/>
              <svg:desc/>
              <text:p text:style-name="a272" text:class-names="" text:cond-style-name=""><text:span text:style-name="a271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64" presentation:style-name="a238" draw:name="Google Shape;47;p16" svg:x="0.66667in" svg:y="0.77in" svg:width="12in" svg:height="1.25in" presentation:class="title" presentation:placeholder="false">
        <draw:text-box>
          <text:p text:style-name="a237" text:class-names="" text:cond-style-name=""><text:span text:style-name="a236" text:class-names=""/></text:p>
        </draw:text-box>
        <svg:title/>
        <svg:desc/>
      </draw:frame>
      <draw:frame draw:id="id65" presentation:style-name="a242" draw:name="Google Shape;48;p16" svg:x="0.66667in" svg:y="2.09983in" svg:width="5.88889in" svg:height="4.85in" presentation:class="object" presentation:placeholder="false">
        <draw:text-box>
          <text:list text:style-name="a241">
            <text:list-item>
              <text:p text:style-name="a240" text:class-names="" text:cond-style-name=""><text:span text:style-name="a239" text:class-names=""/></text:p>
            </text:list-item>
          </text:list>
        </draw:text-box>
        <svg:title/>
        <svg:desc/>
      </draw:frame>
      <draw:frame draw:id="id66" presentation:style-name="a246" draw:name="Google Shape;49;p16" svg:x="6.77778in" svg:y="2.09983in" svg:width="5.88889in" svg:height="4.85in" presentation:class="object" presentation:placeholder="false">
        <draw:text-box>
          <text:list text:style-name="a245">
            <text:list-item>
              <text:p text:style-name="a244" text:class-names="" text:cond-style-name=""><text:span text:style-name="a243" text:class-names=""/></text:p>
            </text:list-item>
          </text:list>
        </draw:text-box>
        <svg:title/>
        <svg:desc/>
      </draw:frame>
      <draw:frame draw:id="id67" presentation:style-name="a249" draw:name="Google Shape;50;p16" svg:x="0.66667in" svg:y="6.95139in" svg:width="3.11111in" svg:height="0.39931in" presentation:class="date-time" presentation:placeholder="false">
        <draw:text-box>
          <text:p text:style-name="a248" text:class-names="" text:cond-style-name=""><text:span text:style-name="a247" text:class-names=""/></text:p>
        </draw:text-box>
        <svg:title/>
        <svg:desc/>
      </draw:frame>
      <draw:frame draw:id="id68" presentation:style-name="a252" draw:name="Google Shape;51;p16" svg:x="3.88889in" svg:y="6.95139in" svg:width="4.88889in" svg:height="0.39931in" presentation:class="footer" presentation:placeholder="false">
        <draw:text-box>
          <text:p text:style-name="a251" text:class-names="" text:cond-style-name=""><text:span text:style-name="a250" text:class-names=""/></text:p>
        </draw:text-box>
        <svg:title/>
        <svg:desc/>
      </draw:frame>
      <draw:frame draw:id="id69" presentation:style-name="a256" draw:name="Google Shape;52;p16" svg:x="11.55556in" svg:y="6.95139in" svg:width="1.11111in" svg:height="0.39931in" presentation:class="page-number" presentation:placeholder="false">
        <draw:text-box>
          <text:p text:style-name="a255" text:class-names="" text:cond-style-name=""><text:span text:style-name="a253" text:class-names=""><text:page-number style:num-format="1" text:fixed="false"/></text:span><text:span text:style-name="a254" text:class-names=""/></text:p>
        </draw:text-box>
        <svg:title/>
        <svg:desc/>
      </draw:frame>
      <presentation:notes style:page-layout-name="pageLayout2" draw:style-name="a291">
        <draw:frame draw:id="id13" presentation:style-name="a276" draw:name="Google Shape;3;n" svg:x="0in" svg:y="0in" svg:width="3.22141in" svg:height="0.54477in" presentation:class="header" presentation:placeholder="false">
          <draw:text-box>
            <text:p text:style-name="a275" text:class-names="" text:cond-style-name=""><text:span text:style-name="a274" text:class-names=""/></text:p>
          </draw:text-box>
          <svg:title/>
          <svg:desc/>
        </draw:frame>
        <draw:frame draw:id="id14" presentation:style-name="a279" draw:name="Google Shape;4;n" svg:x="4.2109in" svg:y="0in" svg:width="3.22141in" svg:height="0.54477in" presentation:class="date-time" presentation:placeholder="false">
          <draw:text-box>
            <text:p text:style-name="a278" text:class-names="" text:cond-style-name=""><text:span text:style-name="a277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80" draw:name="Google Shape;5;n">
          <svg:title/>
          <svg:desc/>
        </draw:page-thumbnail>
        <draw:frame draw:id="id16" presentation:style-name="a283" draw:name="Google Shape;6;n" svg:x="0.7434in" svg:y="5.22524in" svg:width="5.94722in" svg:height="4.2752in" presentation:class="notes" presentation:placeholder="false">
          <draw:text-box>
            <text:p text:style-name="a282" text:class-names="" text:cond-style-name=""><text:span text:style-name="a281" text:class-names=""/></text:p>
          </draw:text-box>
          <svg:title/>
          <svg:desc/>
        </draw:frame>
        <draw:frame draw:id="id17" presentation:style-name="a286" draw:name="Google Shape;7;n" svg:x="0in" svg:y="10.31287in" svg:width="3.22141in" svg:height="0.54477in" presentation:class="footer" presentation:placeholder="false">
          <draw:text-box>
            <text:p text:style-name="a285" text:class-names="" text:cond-style-name=""><text:span text:style-name="a284" text:class-names=""/></text:p>
          </draw:text-box>
          <svg:title/>
          <svg:desc/>
        </draw:frame>
        <draw:frame draw:id="id18" presentation:style-name="a290" draw:name="Google Shape;8;n" svg:x="4.2109in" svg:y="10.31287in" svg:width="3.22141in" svg:height="0.54477in" presentation:class="page-number" presentation:placeholder="false">
          <draw:text-box>
            <text:p text:style-name="a289" text:class-names="" text:cond-style-name=""><text:span text:style-name="a287" text:class-names=""><text:page-number style:num-format="1" text:fixed="false"/></text:span><text:span text:style-name="a288" text:class-names=""/></text:p>
          </draw:text-box>
          <svg:title/>
          <svg:desc/>
        </draw:frame>
      </presentation:notes>
    </style:master-page>
    <style:master-page style:name="Master1-Layout5-twoTxTwoObj-TWO_OBJECTS_WITH_TEXT" style:page-layout-name="pageLayout1" draw:style-name="a293">
      <draw:g draw:name="Google Shape;10;p12" draw:id="id77">
        <svg:title/>
        <svg:desc/>
        <draw:custom-shape svg:x="0.00285in" svg:y="0.01587in" svg:width="13.33in" svg:height="7.5in" draw:id="id86" draw:layer="Master1-bg" draw:style-name="a324" draw:name="Google Shape;11;p12">
          <svg:title/>
          <svg:desc/>
          <text:p text:style-name="a323" text:class-names="" text:cond-style-name=""><text:span text:style-name="a3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87">
          <svg:title/>
          <svg:desc/>
          <draw:custom-shape svg:x="-0.0179in" svg:y="-0.00781in" svg:width="13.36111in" svg:height="1.13889in" draw:id="id88" draw:layer="Master1-bg" draw:style-name="a328" draw:name="Google Shape;13;p12">
            <svg:title/>
            <svg:desc/>
            <text:p text:style-name="a326" text:class-names="" text:cond-style-name=""><text:span text:style-name="a32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89" draw:layer="Master1-bg" draw:style-name="a332" draw:name="Google Shape;14;p12">
            <svg:title/>
            <svg:desc/>
            <text:p text:style-name="a330" text:class-names="" text:cond-style-name=""><text:span text:style-name="a32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90">
            <svg:title/>
            <svg:desc/>
            <draw:custom-shape svg:width="13.36111in" svg:height="0.71in" draw:id="id91" draw:layer="Master1-bg" draw:style-name="a335" draw:transform="translate(-6.68055in -0.355in) rotate(-6.23539) translate(6.6488in 0.57636in)" draw:name="Google Shape;16;p12">
              <svg:title/>
              <svg:desc/>
              <text:p text:style-name="a334" text:class-names="" text:cond-style-name=""><text:span text:style-name="a33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92" draw:layer="Master1-bg" draw:style-name="a338" draw:transform="translate(-6.68986in -0.29in) rotate(-6.23539) translate(6.66502in 0.59169in)" draw:name="Google Shape;17;p12">
              <svg:title/>
              <svg:desc/>
              <text:p text:style-name="a337" text:class-names="" text:cond-style-name=""><text:span text:style-name="a33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78" presentation:style-name="a296" draw:name="Google Shape;54;p17" svg:x="0.66667in" svg:y="0.77in" svg:width="12in" svg:height="1.25in" presentation:class="title" presentation:placeholder="false">
        <draw:text-box>
          <text:p text:style-name="a295" text:class-names="" text:cond-style-name=""><text:span text:style-name="a294" text:class-names=""/></text:p>
        </draw:text-box>
        <svg:title/>
        <svg:desc/>
      </draw:frame>
      <draw:frame draw:id="id79" presentation:style-name="a300" draw:name="Google Shape;55;p17" svg:x="0.66667in" svg:y="2.02892in" svg:width="5.8912in" svg:height="0.72108in" presentation:class="outline" presentation:placeholder="false">
        <draw:text-box>
          <text:list text:style-name="a299">
            <text:list-item>
              <text:p text:style-name="a298" text:class-names="" text:cond-style-name=""><text:span text:style-name="a297" text:class-names=""/></text:p>
            </text:list-item>
          </text:list>
        </draw:text-box>
        <svg:title/>
        <svg:desc/>
      </draw:frame>
      <draw:frame draw:id="id80" presentation:style-name="a304" draw:name="Google Shape;56;p17" svg:x="0.66667in" svg:y="2.75in" svg:width="5.8912in" svg:height="4.20573in" presentation:class="outline" presentation:placeholder="false">
        <draw:text-box>
          <text:list text:style-name="a303">
            <text:list-item>
              <text:p text:style-name="a302" text:class-names="" text:cond-style-name=""><text:span text:style-name="a301" text:class-names=""/></text:p>
            </text:list-item>
          </text:list>
        </draw:text-box>
        <svg:title/>
        <svg:desc/>
      </draw:frame>
      <draw:frame draw:id="id81" presentation:style-name="a307" draw:name="Google Shape;57;p17" svg:x="6.77315in" svg:y="2.03386in" svg:width="5.89352in" svg:height="0.71615in" presentation:class="object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82" presentation:style-name="a311" draw:name="Google Shape;58;p17" svg:x="6.77315in" svg:y="2.75in" svg:width="5.89352in" svg:height="4.20573in" presentation:class="object" presentation:placeholder="false">
        <draw:text-box>
          <text:list text:style-name="a310">
            <text:list-item>
              <text:p text:style-name="a309" text:class-names="" text:cond-style-name=""><text:span text:style-name="a308" text:class-names=""/></text:p>
            </text:list-item>
          </text:list>
        </draw:text-box>
        <svg:title/>
        <svg:desc/>
      </draw:frame>
      <draw:frame draw:id="id83" presentation:style-name="a314" draw:name="Google Shape;59;p17" svg:x="0.66667in" svg:y="6.95139in" svg:width="3.11111in" svg:height="0.39931in" presentation:class="date-time" presentation:placeholder="false">
        <draw:text-box>
          <text:p text:style-name="a313" text:class-names="" text:cond-style-name=""><text:span text:style-name="a312" text:class-names=""/></text:p>
        </draw:text-box>
        <svg:title/>
        <svg:desc/>
      </draw:frame>
      <draw:frame draw:id="id84" presentation:style-name="a317" draw:name="Google Shape;60;p17" svg:x="3.88889in" svg:y="6.95139in" svg:width="4.88889in" svg:height="0.39931in" presentation:class="footer" presentation:placeholder="false">
        <draw:text-box>
          <text:p text:style-name="a316" text:class-names="" text:cond-style-name=""><text:span text:style-name="a315" text:class-names=""/></text:p>
        </draw:text-box>
        <svg:title/>
        <svg:desc/>
      </draw:frame>
      <draw:frame draw:id="id85" presentation:style-name="a321" draw:name="Google Shape;61;p17" svg:x="11.55556in" svg:y="6.95139in" svg:width="1.11111in" svg:height="0.39931in" presentation:class="page-number" presentation:placeholder="false">
        <draw:text-box>
          <text:p text:style-name="a320" text:class-names="" text:cond-style-name=""><text:span text:style-name="a318" text:class-names=""><text:page-number style:num-format="1" text:fixed="false"/></text:span><text:span text:style-name="a319" text:class-names=""/></text:p>
        </draw:text-box>
        <svg:title/>
        <svg:desc/>
      </draw:frame>
      <presentation:notes style:page-layout-name="pageLayout2" draw:style-name="a356">
        <draw:frame draw:id="id13" presentation:style-name="a341" draw:name="Google Shape;3;n" svg:x="0in" svg:y="0in" svg:width="3.22141in" svg:height="0.54477in" presentation:class="header" presentation:placeholder="false">
          <draw:text-box>
            <text:p text:style-name="a340" text:class-names="" text:cond-style-name=""><text:span text:style-name="a339" text:class-names=""/></text:p>
          </draw:text-box>
          <svg:title/>
          <svg:desc/>
        </draw:frame>
        <draw:frame draw:id="id14" presentation:style-name="a344" draw:name="Google Shape;4;n" svg:x="4.2109in" svg:y="0in" svg:width="3.22141in" svg:height="0.54477in" presentation:class="date-time" presentation:placeholder="false">
          <draw:text-box>
            <text:p text:style-name="a343" text:class-names="" text:cond-style-name=""><text:span text:style-name="a34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45" draw:name="Google Shape;5;n">
          <svg:title/>
          <svg:desc/>
        </draw:page-thumbnail>
        <draw:frame draw:id="id16" presentation:style-name="a348" draw:name="Google Shape;6;n" svg:x="0.7434in" svg:y="5.22524in" svg:width="5.94722in" svg:height="4.2752in" presentation:class="notes" presentation:placeholder="false">
          <draw:text-box>
            <text:p text:style-name="a347" text:class-names="" text:cond-style-name=""><text:span text:style-name="a346" text:class-names=""/></text:p>
          </draw:text-box>
          <svg:title/>
          <svg:desc/>
        </draw:frame>
        <draw:frame draw:id="id17" presentation:style-name="a351" draw:name="Google Shape;7;n" svg:x="0in" svg:y="10.31287in" svg:width="3.22141in" svg:height="0.54477in" presentation:class="footer" presentation:placeholder="false">
          <draw:text-box>
            <text:p text:style-name="a350" text:class-names="" text:cond-style-name=""><text:span text:style-name="a349" text:class-names=""/></text:p>
          </draw:text-box>
          <svg:title/>
          <svg:desc/>
        </draw:frame>
        <draw:frame draw:id="id18" presentation:style-name="a355" draw:name="Google Shape;8;n" svg:x="4.2109in" svg:y="10.31287in" svg:width="3.22141in" svg:height="0.54477in" presentation:class="page-number" presentation:placeholder="false">
          <draw:text-box>
            <text:p text:style-name="a354" text:class-names="" text:cond-style-name=""><text:span text:style-name="a352" text:class-names=""><text:page-number style:num-format="1" text:fixed="false"/></text:span><text:span text:style-name="a353" text:class-names=""/></text:p>
          </draw:text-box>
          <svg:title/>
          <svg:desc/>
        </draw:frame>
      </presentation:notes>
    </style:master-page>
    <style:master-page style:name="Master1-Layout6-titleOnly-TITLE_ONLY" style:page-layout-name="pageLayout1" draw:style-name="a358">
      <draw:g draw:name="Google Shape;10;p12" draw:id="id93">
        <svg:title/>
        <svg:desc/>
        <draw:custom-shape svg:x="0.00285in" svg:y="0.01587in" svg:width="13.33in" svg:height="7.5in" draw:id="id98" draw:layer="Master1-bg" draw:style-name="a374" draw:name="Google Shape;11;p12">
          <svg:title/>
          <svg:desc/>
          <text:p text:style-name="a373" text:class-names="" text:cond-style-name=""><text:span text:style-name="a3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99">
          <svg:title/>
          <svg:desc/>
          <draw:custom-shape svg:x="-0.0179in" svg:y="-0.00781in" svg:width="13.36111in" svg:height="1.13889in" draw:id="id100" draw:layer="Master1-bg" draw:style-name="a378" draw:name="Google Shape;13;p12">
            <svg:title/>
            <svg:desc/>
            <text:p text:style-name="a376" text:class-names="" text:cond-style-name=""><text:span text:style-name="a37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01" draw:layer="Master1-bg" draw:style-name="a382" draw:name="Google Shape;14;p12">
            <svg:title/>
            <svg:desc/>
            <text:p text:style-name="a380" text:class-names="" text:cond-style-name=""><text:span text:style-name="a37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102">
            <svg:title/>
            <svg:desc/>
            <draw:custom-shape svg:width="13.36111in" svg:height="0.71in" draw:id="id103" draw:layer="Master1-bg" draw:style-name="a385" draw:transform="translate(-6.68055in -0.355in) rotate(-6.23539) translate(6.6488in 0.57636in)" draw:name="Google Shape;16;p12">
              <svg:title/>
              <svg:desc/>
              <text:p text:style-name="a384" text:class-names="" text:cond-style-name=""><text:span text:style-name="a38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04" draw:layer="Master1-bg" draw:style-name="a388" draw:transform="translate(-6.68986in -0.29in) rotate(-6.23539) translate(6.66502in 0.59169in)" draw:name="Google Shape;17;p12">
              <svg:title/>
              <svg:desc/>
              <text:p text:style-name="a387" text:class-names="" text:cond-style-name=""><text:span text:style-name="a38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94" presentation:style-name="a361" draw:name="Google Shape;63;p18" svg:x="0.66667in" svg:y="0.77in" svg:width="12.11111in" svg:height="1.25in" presentation:class="title" presentation:placeholder="false">
        <draw:text-box>
          <text:p text:style-name="a360" text:class-names="" text:cond-style-name=""><text:span text:style-name="a359" text:class-names=""/></text:p>
        </draw:text-box>
        <svg:title/>
        <svg:desc/>
      </draw:frame>
      <draw:frame draw:id="id95" presentation:style-name="a364" draw:name="Google Shape;64;p18" svg:x="0.66667in" svg:y="6.95139in" svg:width="3.11111in" svg:height="0.39931in" presentation:class="date-time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6" presentation:style-name="a367" draw:name="Google Shape;65;p18" svg:x="3.88889in" svg:y="6.95139in" svg:width="4.88889in" svg:height="0.39931in" presentation:class="footer" presentation:placeholder="false">
        <draw:text-box>
          <text:p text:style-name="a366" text:class-names="" text:cond-style-name=""><text:span text:style-name="a365" text:class-names=""/></text:p>
        </draw:text-box>
        <svg:title/>
        <svg:desc/>
      </draw:frame>
      <draw:frame draw:id="id97" presentation:style-name="a371" draw:name="Google Shape;66;p18" svg:x="11.55556in" svg:y="6.95139in" svg:width="1.11111in" svg:height="0.39931in" presentation:class="page-number" presentation:placeholder="false">
        <draw:text-box>
          <text:p text:style-name="a370" text:class-names="" text:cond-style-name=""><text:span text:style-name="a368" text:class-names=""><text:page-number style:num-format="1" text:fixed="false"/></text:span><text:span text:style-name="a369" text:class-names=""/></text:p>
        </draw:text-box>
        <svg:title/>
        <svg:desc/>
      </draw:frame>
      <presentation:notes style:page-layout-name="pageLayout2" draw:style-name="a406">
        <draw:frame draw:id="id13" presentation:style-name="a391" draw:name="Google Shape;3;n" svg:x="0in" svg:y="0in" svg:width="3.22141in" svg:height="0.54477in" presentation:class="header" presentation:placeholder="false">
          <draw:text-box>
            <text:p text:style-name="a390" text:class-names="" text:cond-style-name=""><text:span text:style-name="a389" text:class-names=""/></text:p>
          </draw:text-box>
          <svg:title/>
          <svg:desc/>
        </draw:frame>
        <draw:frame draw:id="id14" presentation:style-name="a394" draw:name="Google Shape;4;n" svg:x="4.2109in" svg:y="0in" svg:width="3.22141in" svg:height="0.54477in" presentation:class="date-time" presentation:placeholder="false">
          <draw:text-box>
            <text:p text:style-name="a393" text:class-names="" text:cond-style-name=""><text:span text:style-name="a39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95" draw:name="Google Shape;5;n">
          <svg:title/>
          <svg:desc/>
        </draw:page-thumbnail>
        <draw:frame draw:id="id16" presentation:style-name="a398" draw:name="Google Shape;6;n" svg:x="0.7434in" svg:y="5.22524in" svg:width="5.94722in" svg:height="4.2752in" presentation:class="notes" presentation:placeholder="false">
          <draw:text-box>
            <text:p text:style-name="a397" text:class-names="" text:cond-style-name=""><text:span text:style-name="a396" text:class-names=""/></text:p>
          </draw:text-box>
          <svg:title/>
          <svg:desc/>
        </draw:frame>
        <draw:frame draw:id="id17" presentation:style-name="a401" draw:name="Google Shape;7;n" svg:x="0in" svg:y="10.31287in" svg:width="3.22141in" svg:height="0.54477in" presentation:class="footer" presentation:placeholder="false">
          <draw:text-box>
            <text:p text:style-name="a400" text:class-names="" text:cond-style-name=""><text:span text:style-name="a399" text:class-names=""/></text:p>
          </draw:text-box>
          <svg:title/>
          <svg:desc/>
        </draw:frame>
        <draw:frame draw:id="id18" presentation:style-name="a405" draw:name="Google Shape;8;n" svg:x="4.2109in" svg:y="10.31287in" svg:width="3.22141in" svg:height="0.54477in" presentation:class="page-number" presentation:placeholder="false">
          <draw:text-box>
            <text:p text:style-name="a404" text:class-names="" text:cond-style-name=""><text:span text:style-name="a402" text:class-names=""><text:page-number style:num-format="1" text:fixed="false"/></text:span><text:span text:style-name="a403" text:class-names=""/></text:p>
          </draw:text-box>
          <svg:title/>
          <svg:desc/>
        </draw:frame>
      </presentation:notes>
    </style:master-page>
    <style:master-page style:name="Master1-Layout7-blank-BLANK" style:page-layout-name="pageLayout1" draw:style-name="a408">
      <draw:g draw:name="Google Shape;10;p12" draw:id="id105">
        <svg:title/>
        <svg:desc/>
        <draw:custom-shape svg:x="0.00285in" svg:y="0.01587in" svg:width="13.33in" svg:height="7.5in" draw:id="id109" draw:layer="Master1-bg" draw:style-name="a421" draw:name="Google Shape;11;p12">
          <svg:title/>
          <svg:desc/>
          <text:p text:style-name="a420" text:class-names="" text:cond-style-name=""><text:span text:style-name="a41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110">
          <svg:title/>
          <svg:desc/>
          <draw:custom-shape svg:x="-0.0179in" svg:y="-0.00781in" svg:width="13.36111in" svg:height="1.13889in" draw:id="id111" draw:layer="Master1-bg" draw:style-name="a425" draw:name="Google Shape;13;p12">
            <svg:title/>
            <svg:desc/>
            <text:p text:style-name="a423" text:class-names="" text:cond-style-name=""><text:span text:style-name="a42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12" draw:layer="Master1-bg" draw:style-name="a429" draw:name="Google Shape;14;p12">
            <svg:title/>
            <svg:desc/>
            <text:p text:style-name="a427" text:class-names="" text:cond-style-name=""><text:span text:style-name="a42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113">
            <svg:title/>
            <svg:desc/>
            <draw:custom-shape svg:width="13.36111in" svg:height="0.71in" draw:id="id114" draw:layer="Master1-bg" draw:style-name="a432" draw:transform="translate(-6.68055in -0.355in) rotate(-6.23539) translate(6.6488in 0.57636in)" draw:name="Google Shape;16;p12">
              <svg:title/>
              <svg:desc/>
              <text:p text:style-name="a431" text:class-names="" text:cond-style-name=""><text:span text:style-name="a43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15" draw:layer="Master1-bg" draw:style-name="a435" draw:transform="translate(-6.68986in -0.29in) rotate(-6.23539) translate(6.66502in 0.59169in)" draw:name="Google Shape;17;p12">
              <svg:title/>
              <svg:desc/>
              <text:p text:style-name="a434" text:class-names="" text:cond-style-name=""><text:span text:style-name="a43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06" presentation:style-name="a411" draw:name="Google Shape;68;p19" svg:x="0.66667in" svg:y="6.95139in" svg:width="3.11111in" svg:height="0.39931in" presentation:class="date-time" presentation:placeholder="false">
        <draw:text-box>
          <text:p text:style-name="a410" text:class-names="" text:cond-style-name=""><text:span text:style-name="a409" text:class-names=""/></text:p>
        </draw:text-box>
        <svg:title/>
        <svg:desc/>
      </draw:frame>
      <draw:frame draw:id="id107" presentation:style-name="a414" draw:name="Google Shape;69;p19" svg:x="3.88889in" svg:y="6.95139in" svg:width="4.88889in" svg:height="0.39931in" presentation:class="footer" presentation:placeholder="false">
        <draw:text-box>
          <text:p text:style-name="a413" text:class-names="" text:cond-style-name=""><text:span text:style-name="a412" text:class-names=""/></text:p>
        </draw:text-box>
        <svg:title/>
        <svg:desc/>
      </draw:frame>
      <draw:frame draw:id="id108" presentation:style-name="a418" draw:name="Google Shape;70;p19" svg:x="11.55556in" svg:y="6.95139in" svg:width="1.11111in" svg:height="0.39931in" presentation:class="page-number" presentation:placeholder="false">
        <draw:text-box>
          <text:p text:style-name="a417" text:class-names="" text:cond-style-name=""><text:span text:style-name="a415" text:class-names=""><text:page-number style:num-format="1" text:fixed="false"/></text:span><text:span text:style-name="a416" text:class-names=""/></text:p>
        </draw:text-box>
        <svg:title/>
        <svg:desc/>
      </draw:frame>
      <presentation:notes style:page-layout-name="pageLayout2" draw:style-name="a453">
        <draw:frame draw:id="id13" presentation:style-name="a438" draw:name="Google Shape;3;n" svg:x="0in" svg:y="0in" svg:width="3.22141in" svg:height="0.54477in" presentation:class="header" presentation:placeholder="false">
          <draw:text-box>
            <text:p text:style-name="a437" text:class-names="" text:cond-style-name=""><text:span text:style-name="a436" text:class-names=""/></text:p>
          </draw:text-box>
          <svg:title/>
          <svg:desc/>
        </draw:frame>
        <draw:frame draw:id="id14" presentation:style-name="a441" draw:name="Google Shape;4;n" svg:x="4.2109in" svg:y="0in" svg:width="3.22141in" svg:height="0.54477in" presentation:class="date-time" presentation:placeholder="false">
          <draw:text-box>
            <text:p text:style-name="a440" text:class-names="" text:cond-style-name=""><text:span text:style-name="a43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42" draw:name="Google Shape;5;n">
          <svg:title/>
          <svg:desc/>
        </draw:page-thumbnail>
        <draw:frame draw:id="id16" presentation:style-name="a445" draw:name="Google Shape;6;n" svg:x="0.7434in" svg:y="5.22524in" svg:width="5.94722in" svg:height="4.2752in" presentation:class="notes" presentation:placeholder="false">
          <draw:text-box>
            <text:p text:style-name="a444" text:class-names="" text:cond-style-name=""><text:span text:style-name="a443" text:class-names=""/></text:p>
          </draw:text-box>
          <svg:title/>
          <svg:desc/>
        </draw:frame>
        <draw:frame draw:id="id17" presentation:style-name="a448" draw:name="Google Shape;7;n" svg:x="0in" svg:y="10.31287in" svg:width="3.22141in" svg:height="0.54477in" presentation:class="footer" presentation:placeholder="false">
          <draw:text-box>
            <text:p text:style-name="a447" text:class-names="" text:cond-style-name=""><text:span text:style-name="a446" text:class-names=""/></text:p>
          </draw:text-box>
          <svg:title/>
          <svg:desc/>
        </draw:frame>
        <draw:frame draw:id="id18" presentation:style-name="a452" draw:name="Google Shape;8;n" svg:x="4.2109in" svg:y="10.31287in" svg:width="3.22141in" svg:height="0.54477in" presentation:class="page-number" presentation:placeholder="false">
          <draw:text-box>
            <text:p text:style-name="a451" text:class-names="" text:cond-style-name=""><text:span text:style-name="a449" text:class-names=""><text:page-number style:num-format="1" text:fixed="false"/></text:span><text:span text:style-name="a450" text:class-names=""/></text:p>
          </draw:text-box>
          <svg:title/>
          <svg:desc/>
        </draw:frame>
      </presentation:notes>
    </style:master-page>
    <style:master-page style:name="Master1-Layout8-objTx-OBJECT_WITH_CAPTION_TEXT" style:page-layout-name="pageLayout1" draw:style-name="a455">
      <draw:g draw:name="Google Shape;10;p12" draw:id="id116">
        <svg:title/>
        <svg:desc/>
        <draw:custom-shape svg:x="0.00285in" svg:y="0.01587in" svg:width="13.33in" svg:height="7.5in" draw:id="id123" draw:layer="Master1-bg" draw:style-name="a478" draw:name="Google Shape;11;p12">
          <svg:title/>
          <svg:desc/>
          <text:p text:style-name="a477" text:class-names="" text:cond-style-name=""><text:span text:style-name="a4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124">
          <svg:title/>
          <svg:desc/>
          <draw:custom-shape svg:x="-0.0179in" svg:y="-0.00781in" svg:width="13.36111in" svg:height="1.13889in" draw:id="id125" draw:layer="Master1-bg" draw:style-name="a482" draw:name="Google Shape;13;p12">
            <svg:title/>
            <svg:desc/>
            <text:p text:style-name="a480" text:class-names="" text:cond-style-name=""><text:span text:style-name="a479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26" draw:layer="Master1-bg" draw:style-name="a486" draw:name="Google Shape;14;p12">
            <svg:title/>
            <svg:desc/>
            <text:p text:style-name="a484" text:class-names="" text:cond-style-name=""><text:span text:style-name="a483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127">
            <svg:title/>
            <svg:desc/>
            <draw:custom-shape svg:width="13.36111in" svg:height="0.71in" draw:id="id128" draw:layer="Master1-bg" draw:style-name="a489" draw:transform="translate(-6.68055in -0.355in) rotate(-6.23539) translate(6.6488in 0.57636in)" draw:name="Google Shape;16;p12">
              <svg:title/>
              <svg:desc/>
              <text:p text:style-name="a488" text:class-names="" text:cond-style-name=""><text:span text:style-name="a487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9" draw:layer="Master1-bg" draw:style-name="a492" draw:transform="translate(-6.68986in -0.29in) rotate(-6.23539) translate(6.66502in 0.59169in)" draw:name="Google Shape;17;p12">
              <svg:title/>
              <svg:desc/>
              <text:p text:style-name="a491" text:class-names="" text:cond-style-name=""><text:span text:style-name="a490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17" presentation:style-name="a458" draw:name="Google Shape;72;p20" svg:x="1in" svg:y="0.5625in" svg:width="4in" svg:height="1.27083in" presentation:class="title" presentation:placeholder="false">
        <draw:text-box>
          <text:p text:style-name="a457" text:class-names="" text:cond-style-name=""><text:span text:style-name="a456" text:class-names=""/></text:p>
        </draw:text-box>
        <svg:title/>
        <svg:desc/>
      </draw:frame>
      <draw:frame draw:id="id118" presentation:style-name="a462" draw:name="Google Shape;73;p20" svg:x="5.21296in" svg:y="1.83333in" svg:width="7.4537in" svg:height="5in" presentation:class="outline" presentation:placeholder="false">
        <draw:text-box>
          <text:list text:style-name="a461">
            <text:list-item>
              <text:p text:style-name="a460" text:class-names="" text:cond-style-name=""><text:span text:style-name="a459" text:class-names=""/></text:p>
            </text:list-item>
          </text:list>
        </draw:text-box>
        <svg:title/>
        <svg:desc/>
      </draw:frame>
      <draw:frame draw:id="id119" presentation:style-name="a465" draw:name="Google Shape;74;p20" svg:x="1in" svg:y="1.83333in" svg:width="4in" svg:height="5in" presentation:class="object" presentation:placeholder="false">
        <draw:text-box>
          <text:p text:style-name="a464" text:class-names="" text:cond-style-name=""><text:span text:style-name="a463" text:class-names=""/></text:p>
        </draw:text-box>
        <svg:title/>
        <svg:desc/>
      </draw:frame>
      <draw:frame draw:id="id120" presentation:style-name="a468" draw:name="Google Shape;75;p20" svg:x="0.66667in" svg:y="6.95139in" svg:width="3.11111in" svg:height="0.39931in" presentation:class="date-time" presentation:placeholder="false">
        <draw:text-box>
          <text:p text:style-name="a467" text:class-names="" text:cond-style-name=""><text:span text:style-name="a466" text:class-names=""/></text:p>
        </draw:text-box>
        <svg:title/>
        <svg:desc/>
      </draw:frame>
      <draw:frame draw:id="id121" presentation:style-name="a471" draw:name="Google Shape;76;p20" svg:x="3.88889in" svg:y="6.95139in" svg:width="4.88889in" svg:height="0.39931in" presentation:class="footer" presentation:placeholder="false">
        <draw:text-box>
          <text:p text:style-name="a470" text:class-names="" text:cond-style-name=""><text:span text:style-name="a469" text:class-names=""/></text:p>
        </draw:text-box>
        <svg:title/>
        <svg:desc/>
      </draw:frame>
      <draw:frame draw:id="id122" presentation:style-name="a475" draw:name="Google Shape;77;p20" svg:x="11.55556in" svg:y="6.95139in" svg:width="1.11111in" svg:height="0.39931in" presentation:class="page-number" presentation:placeholder="false">
        <draw:text-box>
          <text:p text:style-name="a474" text:class-names="" text:cond-style-name=""><text:span text:style-name="a472" text:class-names=""><text:page-number style:num-format="1" text:fixed="false"/></text:span><text:span text:style-name="a473" text:class-names=""/></text:p>
        </draw:text-box>
        <svg:title/>
        <svg:desc/>
      </draw:frame>
      <presentation:notes style:page-layout-name="pageLayout2" draw:style-name="a510">
        <draw:frame draw:id="id13" presentation:style-name="a495" draw:name="Google Shape;3;n" svg:x="0in" svg:y="0in" svg:width="3.22141in" svg:height="0.54477in" presentation:class="header" presentation:placeholder="false">
          <draw:text-box>
            <text:p text:style-name="a494" text:class-names="" text:cond-style-name=""><text:span text:style-name="a493" text:class-names=""/></text:p>
          </draw:text-box>
          <svg:title/>
          <svg:desc/>
        </draw:frame>
        <draw:frame draw:id="id14" presentation:style-name="a498" draw:name="Google Shape;4;n" svg:x="4.2109in" svg:y="0in" svg:width="3.22141in" svg:height="0.54477in" presentation:class="date-time" presentation:placeholder="false">
          <draw:text-box>
            <text:p text:style-name="a497" text:class-names="" text:cond-style-name=""><text:span text:style-name="a496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99" draw:name="Google Shape;5;n">
          <svg:title/>
          <svg:desc/>
        </draw:page-thumbnail>
        <draw:frame draw:id="id16" presentation:style-name="a502" draw:name="Google Shape;6;n" svg:x="0.7434in" svg:y="5.22524in" svg:width="5.94722in" svg:height="4.2752in" presentation:class="notes" presentation:placeholder="false">
          <draw:text-box>
            <text:p text:style-name="a501" text:class-names="" text:cond-style-name=""><text:span text:style-name="a500" text:class-names=""/></text:p>
          </draw:text-box>
          <svg:title/>
          <svg:desc/>
        </draw:frame>
        <draw:frame draw:id="id17" presentation:style-name="a505" draw:name="Google Shape;7;n" svg:x="0in" svg:y="10.31287in" svg:width="3.22141in" svg:height="0.54477in" presentation:class="footer" presentation:placeholder="false">
          <draw:text-box>
            <text:p text:style-name="a504" text:class-names="" text:cond-style-name=""><text:span text:style-name="a503" text:class-names=""/></text:p>
          </draw:text-box>
          <svg:title/>
          <svg:desc/>
        </draw:frame>
        <draw:frame draw:id="id18" presentation:style-name="a509" draw:name="Google Shape;8;n" svg:x="4.2109in" svg:y="10.31287in" svg:width="3.22141in" svg:height="0.54477in" presentation:class="page-number" presentation:placeholder="false">
          <draw:text-box>
            <text:p text:style-name="a508" text:class-names="" text:cond-style-name=""><text:span text:style-name="a506" text:class-names=""><text:page-number style:num-format="1" text:fixed="false"/></text:span><text:span text:style-name="a507" text:class-names=""/></text:p>
          </draw:text-box>
          <svg:title/>
          <svg:desc/>
        </draw:frame>
      </presentation:notes>
    </style:master-page>
    <style:master-page style:name="Master1-Layout9-picTx-PICTURE_WITH_CAPTION_TEXT" style:page-layout-name="pageLayout1" draw:style-name="a512">
      <draw:custom-shape svg:width="7.66667in" svg:height="4.5in" draw:id="id130" draw:style-name="a515" draw:transform="translate(-3.83333in -2.25in) rotate(-3.01941) translate(8.44947in 3.46181in)" draw:name="Google Shape;79;p21">
        <svg:title/>
        <svg:desc/>
        <text:p text:style-name="a514" text:class-names="" text:cond-style-name=""><text:span text:style-name="a513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odifiers="0 0" draw:mirror-horizont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518" draw:transform="translate(-0.11333in -0.085in) rotate(-3.01941) translate(11.78456in 5.94651in)" draw:name="Google Shape;80;p21">
        <svg:title/>
        <svg:desc/>
        <text:p text:style-name="a517" text:class-names="" text:cond-style-name=""><text:span text:style-name="a516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521" draw:name="Google Shape;81;p21" svg:x="0.88889in" svg:y="1.28718in" svg:width="3.22667in" svg:height="1.73078in" presentation:class="title" presentation:placeholder="false">
        <draw:text-box>
          <text:p text:style-name="a520" text:class-names="" text:cond-style-name=""><text:span text:style-name="a519" text:class-names=""/></text:p>
        </draw:text-box>
        <svg:title/>
        <svg:desc/>
      </draw:frame>
      <draw:frame draw:id="id133" presentation:style-name="a525" draw:name="Google Shape;83;p21" svg:x="0.88889in" svg:y="3.0936in" svg:width="3.22222in" svg:height="2.38333in" presentation:class="outline" presentation:placeholder="false">
        <draw:text-box>
          <text:list text:style-name="a524">
            <text:list-item>
              <text:p text:style-name="a523" text:class-names="" text:cond-style-name=""><text:span text:style-name="a522" text:class-names=""/></text:p>
            </text:list-item>
          </text:list>
        </draw:text-box>
        <svg:title/>
        <svg:desc/>
      </draw:frame>
      <draw:frame draw:id="id134" presentation:style-name="a528" draw:name="Google Shape;84;p21" svg:x="0.66667in" svg:y="6.95139in" svg:width="3.11111in" svg:height="0.39931in" presentation:class="date-time" presentation:placeholder="false">
        <draw:text-box>
          <text:p text:style-name="a527" text:class-names="" text:cond-style-name=""><text:span text:style-name="a526" text:class-names=""/></text:p>
        </draw:text-box>
        <svg:title/>
        <svg:desc/>
      </draw:frame>
      <draw:frame draw:id="id135" presentation:style-name="a531" draw:name="Google Shape;85;p21" svg:x="3.88889in" svg:y="6.95139in" svg:width="4.88889in" svg:height="0.39931in" presentation:class="footer" presentation:placeholder="false">
        <draw:text-box>
          <text:p text:style-name="a530" text:class-names="" text:cond-style-name=""><text:span text:style-name="a529" text:class-names=""/></text:p>
        </draw:text-box>
        <svg:title/>
        <svg:desc/>
      </draw:frame>
      <draw:frame draw:id="id136" presentation:style-name="a535" draw:name="Google Shape;86;p21" svg:x="11.77778in" svg:y="6.95139in" svg:width="0.88889in" svg:height="0.39931in" presentation:class="page-number" presentation:placeholder="false">
        <draw:text-box>
          <text:p text:style-name="a534" text:class-names="" text:cond-style-name=""><text:span text:style-name="a532" text:class-names=""><text:page-number style:num-format="1" text:fixed="false"/></text:span><text:span text:style-name="a533" text:class-names=""/></text:p>
        </draw:text-box>
        <svg:title/>
        <svg:desc/>
      </draw:frame>
      <draw:custom-shape svg:width="13.36111in" svg:height="1.13889in" draw:id="id137" draw:style-name="a539" draw:transform="translate(-6.68055in -0.56944in) rotate(-3.14159) translate(6.66668in 6.93055in)" draw:name="Google Shape;87;p21">
        <svg:title/>
        <svg:desc/>
        <text:p text:style-name="a537" text:class-names="" text:cond-style-name=""><text:span text:style-name="a536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 draw:mirror-horizont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?f0 / ?f35"/>
          <draw:equation draw:name="f38" draw:formula="?f1 / ?f35"/>
          <draw:equation draw:name="f39" draw:formula="?f0 / ?f36"/>
          <draw:equation draw:name="f40" draw:formula="?f2 / ?f36"/>
        </draw:enhanced-geometry>
      </draw:custom-shape>
      <draw:custom-shape svg:width="6.94444in" svg:height="0.69792in" draw:id="id138" draw:style-name="a543" draw:transform="translate(-3.47222in -0.34896in) rotate(-3.14159) translate(9.86111in 7.15104in)" draw:name="Google Shape;88;p21">
        <svg:title/>
        <svg:desc/>
        <text:p text:style-name="a541" text:class-names="" text:cond-style-name=""><text:span text:style-name="a540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 draw:mirror-horizont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?f0 / ?f16"/>
          <draw:equation draw:name="f19" draw:formula="?f1 / ?f16"/>
          <draw:equation draw:name="f20" draw:formula="?f0 / ?f17"/>
          <draw:equation draw:name="f21" draw:formula="?f2 / ?f17"/>
        </draw:enhanced-geometry>
      </draw:custom-shape>
      <presentation:notes style:page-layout-name="pageLayout2" draw:style-name="a561">
        <draw:frame draw:id="id13" presentation:style-name="a546" draw:name="Google Shape;3;n" svg:x="0in" svg:y="0in" svg:width="3.22141in" svg:height="0.54477in" presentation:class="header" presentation:placeholder="false">
          <draw:text-box>
            <text:p text:style-name="a545" text:class-names="" text:cond-style-name=""><text:span text:style-name="a544" text:class-names=""/></text:p>
          </draw:text-box>
          <svg:title/>
          <svg:desc/>
        </draw:frame>
        <draw:frame draw:id="id14" presentation:style-name="a549" draw:name="Google Shape;4;n" svg:x="4.2109in" svg:y="0in" svg:width="3.22141in" svg:height="0.54477in" presentation:class="date-time" presentation:placeholder="false">
          <draw:text-box>
            <text:p text:style-name="a548" text:class-names="" text:cond-style-name=""><text:span text:style-name="a547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50" draw:name="Google Shape;5;n">
          <svg:title/>
          <svg:desc/>
        </draw:page-thumbnail>
        <draw:frame draw:id="id16" presentation:style-name="a553" draw:name="Google Shape;6;n" svg:x="0.7434in" svg:y="5.22524in" svg:width="5.94722in" svg:height="4.2752in" presentation:class="notes" presentation:placeholder="false">
          <draw:text-box>
            <text:p text:style-name="a552" text:class-names="" text:cond-style-name=""><text:span text:style-name="a551" text:class-names=""/></text:p>
          </draw:text-box>
          <svg:title/>
          <svg:desc/>
        </draw:frame>
        <draw:frame draw:id="id17" presentation:style-name="a556" draw:name="Google Shape;7;n" svg:x="0in" svg:y="10.31287in" svg:width="3.22141in" svg:height="0.54477in" presentation:class="footer" presentation:placeholder="false">
          <draw:text-box>
            <text:p text:style-name="a555" text:class-names="" text:cond-style-name=""><text:span text:style-name="a554" text:class-names=""/></text:p>
          </draw:text-box>
          <svg:title/>
          <svg:desc/>
        </draw:frame>
        <draw:frame draw:id="id18" presentation:style-name="a560" draw:name="Google Shape;8;n" svg:x="4.2109in" svg:y="10.31287in" svg:width="3.22141in" svg:height="0.54477in" presentation:class="page-number" presentation:placeholder="false">
          <draw:text-box>
            <text:p text:style-name="a559" text:class-names="" text:cond-style-name=""><text:span text:style-name="a557" text:class-names=""><text:page-number style:num-format="1" text:fixed="false"/></text:span><text:span text:style-name="a558" text:class-names=""/></text:p>
          </draw:text-box>
          <svg:title/>
          <svg:desc/>
        </draw:frame>
      </presentation:notes>
    </style:master-page>
    <style:master-page style:name="Master1-Layout10-vertTx-VERTICAL_TEXT" style:page-layout-name="pageLayout1" draw:style-name="a563">
      <draw:g draw:name="Google Shape;10;p12" draw:id="id139">
        <svg:title/>
        <svg:desc/>
        <draw:custom-shape svg:x="0.00285in" svg:y="0.01587in" svg:width="13.33in" svg:height="7.5in" draw:id="id145" draw:layer="Master1-bg" draw:style-name="a583" draw:name="Google Shape;11;p12">
          <svg:title/>
          <svg:desc/>
          <text:p text:style-name="a582" text:class-names="" text:cond-style-name=""><text:span text:style-name="a5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146">
          <svg:title/>
          <svg:desc/>
          <draw:custom-shape svg:x="-0.0179in" svg:y="-0.00781in" svg:width="13.36111in" svg:height="1.13889in" draw:id="id147" draw:layer="Master1-bg" draw:style-name="a587" draw:name="Google Shape;13;p12">
            <svg:title/>
            <svg:desc/>
            <text:p text:style-name="a585" text:class-names="" text:cond-style-name=""><text:span text:style-name="a58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48" draw:layer="Master1-bg" draw:style-name="a591" draw:name="Google Shape;14;p12">
            <svg:title/>
            <svg:desc/>
            <text:p text:style-name="a589" text:class-names="" text:cond-style-name=""><text:span text:style-name="a58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149">
            <svg:title/>
            <svg:desc/>
            <draw:custom-shape svg:width="13.36111in" svg:height="0.71in" draw:id="id150" draw:layer="Master1-bg" draw:style-name="a594" draw:transform="translate(-6.68055in -0.355in) rotate(-6.23539) translate(6.6488in 0.57636in)" draw:name="Google Shape;16;p12">
              <svg:title/>
              <svg:desc/>
              <text:p text:style-name="a593" text:class-names="" text:cond-style-name=""><text:span text:style-name="a59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51" draw:layer="Master1-bg" draw:style-name="a597" draw:transform="translate(-6.68986in -0.29in) rotate(-6.23539) translate(6.66502in 0.59169in)" draw:name="Google Shape;17;p12">
              <svg:title/>
              <svg:desc/>
              <text:p text:style-name="a596" text:class-names="" text:cond-style-name=""><text:span text:style-name="a59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40" presentation:style-name="a566" draw:name="Google Shape;90;p22" svg:x="0.66667in" svg:y="0.77in" svg:width="12in" svg:height="1.25in" presentation:class="title" presentation:placeholder="false">
        <draw:text-box>
          <text:p text:style-name="a565" text:class-names="" text:cond-style-name=""><text:span text:style-name="a564" text:class-names=""/></text:p>
        </draw:text-box>
        <svg:title/>
        <svg:desc/>
      </draw:frame>
      <draw:frame draw:id="id141" presentation:style-name="a570" draw:transform="translate(-2.4in -6in) rotate(-1.5708) translate(6.66667in 4.51667in)" draw:name="Google Shape;91;p22" svg:width="4.8in" svg:height="12in" presentation:class="outline" presentation:placeholder="false">
        <draw:text-box>
          <text:list text:style-name="a569">
            <text:list-item>
              <text:p text:style-name="a568" text:class-names="" text:cond-style-name=""><text:span text:style-name="a567" text:class-names=""/></text:p>
            </text:list-item>
          </text:list>
        </draw:text-box>
        <svg:title/>
        <svg:desc/>
      </draw:frame>
      <draw:frame draw:id="id142" presentation:style-name="a573" draw:name="Google Shape;92;p22" svg:x="0.66667in" svg:y="6.95139in" svg:width="3.11111in" svg:height="0.39931in" presentation:class="date-time" presentation:placeholder="false">
        <draw:text-box>
          <text:p text:style-name="a572" text:class-names="" text:cond-style-name=""><text:span text:style-name="a571" text:class-names=""/></text:p>
        </draw:text-box>
        <svg:title/>
        <svg:desc/>
      </draw:frame>
      <draw:frame draw:id="id143" presentation:style-name="a576" draw:name="Google Shape;93;p22" svg:x="3.88889in" svg:y="6.95139in" svg:width="4.88889in" svg:height="0.39931in" presentation:class="footer" presentation:placeholder="false">
        <draw:text-box>
          <text:p text:style-name="a575" text:class-names="" text:cond-style-name=""><text:span text:style-name="a574" text:class-names=""/></text:p>
        </draw:text-box>
        <svg:title/>
        <svg:desc/>
      </draw:frame>
      <draw:frame draw:id="id144" presentation:style-name="a580" draw:name="Google Shape;94;p22" svg:x="11.55556in" svg:y="6.95139in" svg:width="1.11111in" svg:height="0.39931in" presentation:class="page-number" presentation:placeholder="false">
        <draw:text-box>
          <text:p text:style-name="a579" text:class-names="" text:cond-style-name=""><text:span text:style-name="a577" text:class-names=""><text:page-number style:num-format="1" text:fixed="false"/></text:span><text:span text:style-name="a578" text:class-names=""/></text:p>
        </draw:text-box>
        <svg:title/>
        <svg:desc/>
      </draw:frame>
      <presentation:notes style:page-layout-name="pageLayout2" draw:style-name="a615">
        <draw:frame draw:id="id13" presentation:style-name="a600" draw:name="Google Shape;3;n" svg:x="0in" svg:y="0in" svg:width="3.22141in" svg:height="0.54477in" presentation:class="header" presentation:placeholder="false">
          <draw:text-box>
            <text:p text:style-name="a599" text:class-names="" text:cond-style-name=""><text:span text:style-name="a598" text:class-names=""/></text:p>
          </draw:text-box>
          <svg:title/>
          <svg:desc/>
        </draw:frame>
        <draw:frame draw:id="id14" presentation:style-name="a603" draw:name="Google Shape;4;n" svg:x="4.2109in" svg:y="0in" svg:width="3.22141in" svg:height="0.54477in" presentation:class="date-time" presentation:placeholder="false">
          <draw:text-box>
            <text:p text:style-name="a602" text:class-names="" text:cond-style-name=""><text:span text:style-name="a60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04" draw:name="Google Shape;5;n">
          <svg:title/>
          <svg:desc/>
        </draw:page-thumbnail>
        <draw:frame draw:id="id16" presentation:style-name="a607" draw:name="Google Shape;6;n" svg:x="0.7434in" svg:y="5.22524in" svg:width="5.94722in" svg:height="4.2752in" presentation:class="notes" presentation:placeholder="false">
          <draw:text-box>
            <text:p text:style-name="a606" text:class-names="" text:cond-style-name=""><text:span text:style-name="a605" text:class-names=""/></text:p>
          </draw:text-box>
          <svg:title/>
          <svg:desc/>
        </draw:frame>
        <draw:frame draw:id="id17" presentation:style-name="a610" draw:name="Google Shape;7;n" svg:x="0in" svg:y="10.31287in" svg:width="3.22141in" svg:height="0.54477in" presentation:class="footer" presentation:placeholder="false">
          <draw:text-box>
            <text:p text:style-name="a609" text:class-names="" text:cond-style-name=""><text:span text:style-name="a608" text:class-names=""/></text:p>
          </draw:text-box>
          <svg:title/>
          <svg:desc/>
        </draw:frame>
        <draw:frame draw:id="id18" presentation:style-name="a614" draw:name="Google Shape;8;n" svg:x="4.2109in" svg:y="10.31287in" svg:width="3.22141in" svg:height="0.54477in" presentation:class="page-number" presentation:placeholder="false">
          <draw:text-box>
            <text:p text:style-name="a613" text:class-names="" text:cond-style-name=""><text:span text:style-name="a611" text:class-names=""><text:page-number style:num-format="1" text:fixed="false"/></text:span><text:span text:style-name="a612" text:class-names=""/></text:p>
          </draw:text-box>
          <svg:title/>
          <svg:desc/>
        </draw:frame>
      </presentation:notes>
    </style:master-page>
    <style:master-page style:name="Master1-Layout11-vertTitleAndTx-VERTICAL_TITLE_AND_VERTICAL_TEXT" style:page-layout-name="pageLayout1" draw:style-name="a617">
      <draw:g draw:name="Google Shape;10;p12" draw:id="id152">
        <svg:title/>
        <svg:desc/>
        <draw:custom-shape svg:x="0.00285in" svg:y="0.01587in" svg:width="13.33in" svg:height="7.5in" draw:id="id158" draw:layer="Master1-bg" draw:style-name="a637" draw:name="Google Shape;11;p12">
          <svg:title/>
          <svg:desc/>
          <text:p text:style-name="a636" text:class-names="" text:cond-style-name=""><text:span text:style-name="a63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2" draw:id="id159">
          <svg:title/>
          <svg:desc/>
          <draw:custom-shape svg:x="-0.0179in" svg:y="-0.00781in" svg:width="13.36111in" svg:height="1.13889in" draw:id="id160" draw:layer="Master1-bg" draw:style-name="a641" draw:name="Google Shape;13;p12">
            <svg:title/>
            <svg:desc/>
            <text:p text:style-name="a639" text:class-names="" text:cond-style-name=""><text:span text:style-name="a638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61" draw:layer="Master1-bg" draw:style-name="a645" draw:name="Google Shape;14;p12">
            <svg:title/>
            <svg:desc/>
            <text:p text:style-name="a643" text:class-names="" text:cond-style-name=""><text:span text:style-name="a642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2" draw:id="id162">
            <svg:title/>
            <svg:desc/>
            <draw:custom-shape svg:width="13.36111in" svg:height="0.71in" draw:id="id163" draw:layer="Master1-bg" draw:style-name="a648" draw:transform="translate(-6.68055in -0.355in) rotate(-6.23539) translate(6.6488in 0.57636in)" draw:name="Google Shape;16;p12">
              <svg:title/>
              <svg:desc/>
              <text:p text:style-name="a647" text:class-names="" text:cond-style-name=""><text:span text:style-name="a646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64" draw:layer="Master1-bg" draw:style-name="a651" draw:transform="translate(-6.68986in -0.29in) rotate(-6.23539) translate(6.66502in 0.59169in)" draw:name="Google Shape;17;p12">
              <svg:title/>
              <svg:desc/>
              <text:p text:style-name="a650" text:class-names="" text:cond-style-name=""><text:span text:style-name="a649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53" presentation:style-name="a620" draw:transform="translate(-2.84982in -1.5in) rotate(-1.5708) translate(11.16667in 3.84982in)" draw:name="Google Shape;96;p23" svg:width="5.69965in" svg:height="3in" presentation:class="title" presentation:placeholder="false">
        <draw:text-box>
          <text:p text:style-name="a619" text:class-names="" text:cond-style-name=""><text:span text:style-name="a618" text:class-names=""/></text:p>
        </draw:text-box>
        <svg:title/>
        <svg:desc/>
      </draw:frame>
      <draw:frame draw:id="id154" presentation:style-name="a624" draw:transform="translate(-2.84982in -4.38889in) rotate(-1.5708) translate(5.05556in 3.84982in)" draw:name="Google Shape;97;p23" svg:width="5.69965in" svg:height="8.77778in" presentation:class="outline" presentation:placeholder="false">
        <draw:text-box>
          <text:list text:style-name="a623">
            <text:list-item>
              <text:p text:style-name="a622" text:class-names="" text:cond-style-name=""><text:span text:style-name="a621" text:class-names=""/></text:p>
            </text:list-item>
          </text:list>
        </draw:text-box>
        <svg:title/>
        <svg:desc/>
      </draw:frame>
      <draw:frame draw:id="id155" presentation:style-name="a627" draw:name="Google Shape;98;p23" svg:x="0.66667in" svg:y="6.95139in" svg:width="3.11111in" svg:height="0.39931in" presentation:class="date-time" presentation:placeholder="false">
        <draw:text-box>
          <text:p text:style-name="a626" text:class-names="" text:cond-style-name=""><text:span text:style-name="a625" text:class-names=""/></text:p>
        </draw:text-box>
        <svg:title/>
        <svg:desc/>
      </draw:frame>
      <draw:frame draw:id="id156" presentation:style-name="a630" draw:name="Google Shape;99;p23" svg:x="3.88889in" svg:y="6.95139in" svg:width="4.88889in" svg:height="0.39931in" presentation:class="footer" presentation:placeholder="false">
        <draw:text-box>
          <text:p text:style-name="a629" text:class-names="" text:cond-style-name=""><text:span text:style-name="a628" text:class-names=""/></text:p>
        </draw:text-box>
        <svg:title/>
        <svg:desc/>
      </draw:frame>
      <draw:frame draw:id="id157" presentation:style-name="a634" draw:name="Google Shape;100;p23" svg:x="11.55556in" svg:y="6.95139in" svg:width="1.11111in" svg:height="0.39931in" presentation:class="page-number" presentation:placeholder="false">
        <draw:text-box>
          <text:p text:style-name="a633" text:class-names="" text:cond-style-name=""><text:span text:style-name="a631" text:class-names=""><text:page-number style:num-format="1" text:fixed="false"/></text:span><text:span text:style-name="a632" text:class-names=""/></text:p>
        </draw:text-box>
        <svg:title/>
        <svg:desc/>
      </draw:frame>
      <presentation:notes style:page-layout-name="pageLayout2" draw:style-name="a669">
        <draw:frame draw:id="id13" presentation:style-name="a654" draw:name="Google Shape;3;n" svg:x="0in" svg:y="0in" svg:width="3.22141in" svg:height="0.54477in" presentation:class="header" presentation:placeholder="false">
          <draw:text-box>
            <text:p text:style-name="a653" text:class-names="" text:cond-style-name=""><text:span text:style-name="a652" text:class-names=""/></text:p>
          </draw:text-box>
          <svg:title/>
          <svg:desc/>
        </draw:frame>
        <draw:frame draw:id="id14" presentation:style-name="a657" draw:name="Google Shape;4;n" svg:x="4.2109in" svg:y="0in" svg:width="3.22141in" svg:height="0.54477in" presentation:class="date-time" presentation:placeholder="false">
          <draw:text-box>
            <text:p text:style-name="a656" text:class-names="" text:cond-style-name=""><text:span text:style-name="a655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58" draw:name="Google Shape;5;n">
          <svg:title/>
          <svg:desc/>
        </draw:page-thumbnail>
        <draw:frame draw:id="id16" presentation:style-name="a661" draw:name="Google Shape;6;n" svg:x="0.7434in" svg:y="5.22524in" svg:width="5.94722in" svg:height="4.2752in" presentation:class="notes" presentation:placeholder="false">
          <draw:text-box>
            <text:p text:style-name="a660" text:class-names="" text:cond-style-name=""><text:span text:style-name="a659" text:class-names=""/></text:p>
          </draw:text-box>
          <svg:title/>
          <svg:desc/>
        </draw:frame>
        <draw:frame draw:id="id17" presentation:style-name="a664" draw:name="Google Shape;7;n" svg:x="0in" svg:y="10.31287in" svg:width="3.22141in" svg:height="0.54477in" presentation:class="footer" presentation:placeholder="false">
          <draw:text-box>
            <text:p text:style-name="a663" text:class-names="" text:cond-style-name=""><text:span text:style-name="a662" text:class-names=""/></text:p>
          </draw:text-box>
          <svg:title/>
          <svg:desc/>
        </draw:frame>
        <draw:frame draw:id="id18" presentation:style-name="a668" draw:name="Google Shape;8;n" svg:x="4.2109in" svg:y="10.31287in" svg:width="3.22141in" svg:height="0.54477in" presentation:class="page-number" presentation:placeholder="false">
          <draw:text-box>
            <text:p text:style-name="a667" text:class-names="" text:cond-style-name=""><text:span text:style-name="a665" text:class-names=""><text:page-number style:num-format="1" text:fixed="false"/></text:span><text:span text:style-name="a666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13年第2梯次科研創業計畫個案構想書(萌芽案)</dc:title>
    <meta:initial-creator>葉愷芸</meta:initial-creator>
    <dc:creator>user</dc:creator>
    <meta:creation-date>2018-06-20T05:53:52Z</meta:creation-date>
    <dc:date>2024-02-16T01:21:08Z</dc:date>
    <meta:editing-cycles>1</meta:editing-cycles>
    <meta:editing-duration>PT31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246" meta:word-count="2008"/>
  </office:meta>
</office:document-meta>
</file>