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UnicodeMS" svg:font-family="ArialUnicodeMS" style:font-family-generic="system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ArialUnicodeMS" style:font-name-asian="ArialUnicodeMS" style:font-name-complex="ArialUnicodeMS" style:letter-kerning="false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標楷體" style:font-name-asian="標楷體" fo:color="#000000" style:letter-kerning="false" style:font-size-complex="12pt"/>
    </style:style>
    <style:style style:name="P3" style:parent-style-name="內文" style:family="paragraph">
      <style:paragraph-properties style:text-autospace="none"/>
    </style:style>
    <style:style style:name="T4" style:parent-style-name="預設段落字型" style:family="text">
      <style:text-properties style:font-name="標楷體" style:font-name-asian="標楷體" style:font-name-complex="ArialUnicodeMS" style:letter-kerning="false" style:font-size-complex="12pt"/>
    </style:style>
    <style:style style:name="T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14" style:parent-style-name="內文" style:family="paragraph">
      <style:paragraph-properties style:text-autospace="none"/>
      <style:text-properties style:font-name="標楷體" style:font-name-asian="標楷體" style:font-name-complex="細明體" style:letter-kerning="false" style:font-size-complex="12pt"/>
    </style:style>
    <style:style style:name="P15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1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" style:parent-style-name="預設段落字型" style:family="text">
      <style:text-properties style:font-name="標楷體" style:font-name-asian="標楷體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olumn32" style:family="table-column">
      <style:table-column-properties style:column-width="2.2138in"/>
    </style:style>
    <style:style style:name="TableColumn33" style:family="table-column">
      <style:table-column-properties style:column-width="2.2138in"/>
    </style:style>
    <style:style style:name="TableColumn34" style:family="table-column">
      <style:table-column-properties style:column-width="2.2152in"/>
    </style:style>
    <style:style style:name="Table31" style:family="table">
      <style:table-properties style:width="6.643in" fo:margin-left="0in" table:align="left"/>
    </style:style>
    <style:style style:name="TableRow35" style:family="table-row">
      <style:table-row-properties style:min-row-height="0.2687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3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細明體" fo:color="#7F7F7F" style:letter-kerning="false" fo:font-size="10pt" style:font-size-asian="10pt" style:font-size-complex="10pt"/>
    </style:style>
    <style:style style:name="TableRow44" style:family="table-row">
      <style:table-row-properties style:min-row-height="0.2527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Row52" style:family="table-row">
      <style:table-row-properties style:min-row-height="0.2798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54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2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56" style:family="table-row">
      <style:table-row-properties style:min-row-height="0.2444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5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min-row-height="0.2527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6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TableRow70" style:family="table-row">
      <style:table-row-properties style:min-row-height="0.2097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72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74" style:family="table-row">
      <style:table-row-properties style:min-row-height="0.2527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7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Row81" style:family="table-row">
      <style:table-row-properties style:min-row-height="0.2527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8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min-row-height="0.2527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Row95" style:family="table-row">
      <style:table-row-properties style:min-row-height="0.1548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97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Row106" style:family="table-row">
      <style:table-row-properties style:min-row-height="0.2527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style:font-size-complex="12pt"/>
    </style:style>
    <style:style style:name="TableRow113" style:family="table-row">
      <style:table-row-properties style:min-row-height="0.2527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2527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12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TableRow127" style:family="table-row">
      <style:table-row-properties style:min-row-height="0.2527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12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TableRow134" style:family="table-row">
      <style:table-row-properties style:min-row-height="0.177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136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138" style:family="table-row">
      <style:table-row-properties style:min-row-height="0.2527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style:font-size-complex="12pt"/>
    </style:style>
    <style:style style:name="TableRow145" style:family="table-row">
      <style:table-row-properties style:min-row-height="0.2527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Row152" style:family="table-row">
      <style:table-row-properties style:min-row-height="0.2527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style:font-size-complex="12pt"/>
    </style:style>
    <style:style style:name="TableRow159" style:family="table-row">
      <style:table-row-properties style:min-row-height="0.1236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161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2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style:letter-kerning="false" style:font-size-complex="12pt"/>
    </style:style>
    <style:style style:name="TableRow163" style:family="table-row">
      <style:table-row-properties style:min-row-height="0.2527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 style:font-size-complex="12pt"/>
    </style:style>
    <style:style style:name="TableRow170" style:family="table-row">
      <style:table-row-properties style:min-row-height="0.2444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 style:font-size-complex="12pt"/>
    </style:style>
    <style:style style:name="TableRow177" style:family="table-row">
      <style:table-row-properties style:min-row-height="0.2527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TableRow184" style:family="table-row">
      <style:table-row-properties style:min-row-height="1.6541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189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P190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P191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P192" style:parent-style-name="內文" style:family="paragraph">
      <style:text-properties style:font-name="標楷體" style:font-name-asian="標楷體" style:font-name-complex="細明體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細明體" fo:color="#C1C1C1" style:letter-kerning="false" style:font-size-complex="12pt"/>
    </style:style>
    <style:style style:name="T196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198" style:parent-style-name="預設段落字型" style:family="text">
      <style:text-properties style:font-name="標楷體" style:font-name-asian="標楷體" style:font-name-complex="細明體" fo:color="#C1C1C1" style:letter-kerning="false" style:font-size-complex="12pt"/>
    </style:style>
    <style:style style:name="T199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P200" style:parent-style-name="清單段落" style:family="paragraph">
      <style:paragraph-properties fo:margin-left="0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0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</office:automatic-styles>
  <office:body>
    <office:text text:use-soft-page-breaks="true">
      <text:p text:style-name="P1">國立自然科學博物館大專院所實習學生評核表</text:p>
      <text:p text:style-name="P2">115/1/29修</text:p>
      <text:p text:style-name="P3"><text:span text:style-name="T4">實習編號</text:span><text:span text:style-name="T5">：〔</text:span><text:span text:style-name="T6"><text:s text:c="11"/></text:span><text:span text:style-name="T7">〕</text:span><text:span text:style-name="T8"><text:s text:c="4"/></text:span><text:span text:style-name="T9">　　　　　實習學生姓名：〔</text:span><text:span text:style-name="T10"><text:s text:c="7"/></text:span><text:span text:style-name="T11">　　</text:span><text:span text:style-name="T12"><text:s text:c="9"/></text:span><text:span text:style-name="T13">〕</text:span></text:p>
      <text:p text:style-name="P14">就讀學校：〔<text:s text:c="21"/>〕<text:s text:c="4"/>就讀系所：〔<text:s text:c="24"/>〕</text:p>
      <text:p text:style-name="P15">本館實習組室／區域：〔<text:s/><text:s text:c="52"/>〕</text:p>
      <text:p text:style-name="內文"><text:span text:style-name="T16">實習期間：</text:span><text:span text:style-name="T17"><text:s/></text:span><text:span text:style-name="T18">115<text:s/></text:span><text:span text:style-name="T19">年</text:span><text:span text:style-name="T20"><text:s/>7<text:s/></text:span><text:span text:style-name="T21">月</text:span><text:span text:style-name="T22"><text:s/>3<text:s/></text:span><text:span text:style-name="T23">日至</text:span><text:span text:style-name="T24"><text:s/></text:span><text:span text:style-name="T25">115<text:s/></text:span><text:span text:style-name="T26">年</text:span><text:span text:style-name="T27"><text:s/>8<text:s/></text:span><text:span text:style-name="T28">月</text:span><text:span text:style-name="T29"><text:s/>30<text:s/></text:span><text:span text:style-name="T30">日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內文"><text:span text:style-name="T37">實習總時數</text:span></text:p>
          </table:table-cell>
          <table:table-cell table:style-name="TableCell38" table:number-columns-spanned="2">
            <text:p text:style-name="內文"><text:span text:style-name="T39">共</text:span><text:span text:style-name="T40"><text:s text:c="6"/></text:span><text:span text:style-name="T41">小時</text:span><text:span text:style-name="T42"><text:s text:c="3"/></text:span><text:span text:style-name="T43">本欄由實習承辦單位填寫</text:span></text:p>
          </table:table-cell>
          <table:covered-table-cell/>
        </table:table-row>
        <table:table-row table:style-name="TableRow44">
          <table:table-cell table:style-name="TableCell45">
            <text:p text:style-name="P46"><text:span text:style-name="T47">評核項目</text:span></text:p>
          </table:table-cell>
          <table:table-cell table:style-name="TableCell48">
            <text:p text:style-name="P49">分數</text:p>
          </table:table-cell>
          <table:table-cell table:style-name="TableCell50">
            <text:p text:style-name="P51">評語</text:p>
          </table:table-cell>
        </table:table-row>
        <table:table-row table:style-name="TableRow52">
          <table:table-cell table:style-name="TableCell53" table:number-columns-spanned="3">
            <text:p text:style-name="內文"><text:span text:style-name="T54">一、出席概況</text:span><text:span text:style-name="T55">(10 %)</text:span>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內文"><text:span text:style-name="T58">出席狀況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內文"><text:span text:style-name="T65">參與投入表現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3">
            <text:p text:style-name="內文"><text:span text:style-name="T72">二、實習態度</text:span><text:span text:style-name="T73">(20 %)</text:span></text:p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內文"><text:span text:style-name="T76">實習意願與態度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內文"><text:span text:style-name="T83">禮貌儀容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內文"><text:span text:style-name="T90">主動、自發</text:span>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columns-spanned="3">
            <text:p text:style-name="內文"><text:span text:style-name="T97">三、專業能力</text:span><text:span text:style-name="T98">(30 %)</text:span></text:p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>助人技巧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處理問題能力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資源發掘與運用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內文"><text:span text:style-name="T122">專業知識與記錄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內文"><text:span text:style-name="T129">專業倫理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3">
            <text:p text:style-name="內文"><text:span text:style-name="T136">四、人際關係</text:span><text:span text:style-name="T137">(10 %)</text:span></text:p>
          </table:table-cell>
          <table:covered-table-cell/>
          <table:covered-table-cell/>
        </table:table-row>
        <table:table-row table:style-name="TableRow138">
          <table:table-cell table:style-name="TableCell139">
            <text:p text:style-name="P140">與督導間的互動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與其他實習生之互動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與服務對象之互動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3">
            <text:p text:style-name="內文"><text:span text:style-name="T161">五、實習報告</text:span><text:span text:style-name="T162">(30 %)</text:span></text:p>
          </table:table-cell>
          <table:covered-table-cell/>
          <table:covered-table-cell/>
        </table:table-row>
        <table:table-row table:style-name="TableRow163">
          <table:table-cell table:style-name="TableCell164">
            <text:p text:style-name="P165">內容、結構完整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有建議性、獨創性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按時繳交報告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columns-spanned="3">
            <text:p text:style-name="P186">總得分：【<text:s text:c="8"/>】</text:p>
            <text:p text:style-name="內文"><text:span text:style-name="T187">總評</text:span><text:span text:style-name="T188">：</text:span></text:p>
            <text:p text:style-name="P189"/>
            <text:p text:style-name="P190"/>
            <text:p text:style-name="P191"/>
            <text:p text:style-name="P192"/>
            <text:p text:style-name="內文"><text:span text:style-name="T193">實習輔導員：【</text:span><text:span text:style-name="T194"><text:s text:c="16"/></text:span><text:span text:style-name="T195">請簽章</text:span><text:span text:style-name="T196">】實習單位主管：【</text:span><text:span text:style-name="T197"><text:s text:c="14"/></text:span><text:span text:style-name="T198">請簽章</text:span><text:span text:style-name="T199">】</text:span></text:p>
          </table:table-cell>
          <table:covered-table-cell/>
          <table:covered-table-cell/>
        </table:table-row>
      </table:table>
      <text:p text:style-name="P200"><text:span text:style-name="T201">*</text:span><text:span text:style-name="T202">評核方式以</text:span><text:span text:style-name="T203">100</text:span><text:span text:style-name="T204">分為滿分，</text:span><text:span text:style-name="T205">70</text:span><text:span text:style-name="T206">分為及格，評核及格且實習總時數達</text:span><text:span text:style-name="T207">280</text:span><text:span text:style-name="T208">小時以上，才發給實習時數證明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UnicodeMS" svg:font-family="ArialUnicodeMS" style:font-family-generic="system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pc</dc:creator>
    <meta:creation-date>2026-02-12T06:26:00Z</meta:creation-date>
    <dc:date>2026-02-12T06:26:00Z</dc:date>
    <meta:print-date>2024-12-18T02:5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8" meta:character-count="656" meta:row-count="4" meta:non-whitespace-character-count="559"/>
  </office:meta>
</office:document-meta>
</file>