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page-number="1"/>
    </style:style>
    <style:style style:name="T2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3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  <style:style style:name="T4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  <style:style style:name="T5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  <style:style style:name="T6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  <style:style style:name="T7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  <style:style style:name="T8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9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10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11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12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13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14" style:parent-style-name="預設段落字型" style:family="text">
      <style:text-properties style:font-name="微軟正黑體" style:font-name-asian="微軟正黑體" style:font-name-complex="Arial Unicode MS" fo:font-size="12pt" style:font-size-asian="12pt" fo:background-color="#FFFF00"/>
    </style:style>
    <style:style style:name="T15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  <style:style style:name="T16" style:parent-style-name="預設段落字型" style:family="text">
      <style:text-properties style:font-name="微軟正黑體" style:font-name-asian="微軟正黑體" style:font-name-complex="Arial Unicode MS" fo:font-size="12pt" style:font-size-asian="12pt"/>
    </style:style>
  </office:automatic-styles>
  <office:body>
    <office:text text:use-soft-page-breaks="true">
      <text:p text:style-name="P1"><text:span text:style-name="T2">跑馬燈文案：</text:span></text:p>
      <text:p text:style-name="內文"><text:span text:style-name="T3">112</text:span><text:span text:style-name="T4">年「臺北市政府獎勵研究報告運用資料」徵獎活動開跑囉！自即日起至</text:span><text:span text:style-name="T5">7/31</text:span><text:span text:style-name="T6">為止，詳情請搜尋「臺北市政府獎勵研究報告」。</text:span><text:span text:style-name="T7"><text:line-break/></text:span></text:p>
      <text:p text:style-name="內文"><text:span text:style-name="T8">跑馬燈短文字</text:span><text:span text:style-name="T9">(</text:span><text:span text:style-name="T10">設備限制者請參考</text:span><text:span text:style-name="T11">20</text:span><text:span text:style-name="T12">字版本</text:span><text:span text:style-name="T13">)</text:span><text:span text:style-name="T14">：</text:span></text:p>
      <text:p text:style-name="內文"><text:span text:style-name="T15">北市府獎勵研究報告運用資料徵獎，詳洽官網</text:span><text:span text:style-name="T16"><text:line-break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15%" fo:background-color="transparent" style:tab-stop-distance="0.5in"/>
      <style:text-properties style:font-name="Arial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zh" fo:country="TW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777in" fo:margin-bottom="0.0833in"/>
      <style:text-properties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83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2222in" fo:margin-bottom="0.0555in"/>
      <style:text-properties fo:color="#434343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944in" fo:margin-bottom="0.0555in"/>
      <style:text-properties fo:color="#666666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666in" fo:margin-bottom="0.0555in"/>
      <style:text-properties fo:color="#66666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666in" fo:margin-bottom="0.0555in"/>
      <style:text-properties fo:font-style="italic" style:font-style-asian="italic" fo:color="#666666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bottom="0.0416in"/>
      <style:text-properties fo:font-size="26pt" style:font-size-asian="26pt" style:font-size-complex="2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bottom="0.2222in"/>
      <style:text-properties style:font-name-asian="Arial" fo:color="#666666" fo:font-size="15pt" style:font-size-asian="15pt" style:font-size-complex="1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李易如</meta:initial-creator>
    <dc:creator>user</dc:creator>
    <meta:creation-date>2023-08-01T03:17:00Z</meta:creation-date>
    <dc:date>2023-08-01T03:17:00Z</dc:date>
    <meta:template xlink:href="Normal" xlink:type="simple"/>
    <meta:editing-cycles>2</meta:editing-cycles>
    <meta:editing-duration>PT0S</meta:editing-duration>
    <meta:document-statistic meta:page-count="1" meta:paragraph-count="1" meta:word-count="17" meta:character-count="113" meta:row-count="1" meta:non-whitespace-character-count="97"/>
  </office:meta>
</office:document-meta>
</file>