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論文題目" style:master-page-name="MP0" style:family="paragraph">
      <style:paragraph-properties fo:break-before="page"/>
    </style:style>
    <style:style style:name="P2" style:parent-style-name="作者" style:family="paragraph">
      <style:paragraph-properties fo:margin-top="0in"/>
      <style:text-properties fo:font-size="12pt" style:font-size-asian="12pt" fo:background-color="#FFFFFF"/>
    </style:style>
    <style:style style:name="P3" style:parent-style-name="作者" style:family="paragraph">
      <style:paragraph-properties fo:margin-top="0in"/>
      <style:text-properties fo:font-size="12pt" style:font-size-asian="12pt" fo:background-color="#FFFFFF"/>
    </style:style>
    <style:style style:name="P4" style:parent-style-name="關鍵詞" style:family="paragraph">
      <style:paragraph-properties fo:margin-left="0.6666in" fo:text-indent="-0.6666in">
        <style:tab-stops/>
      </style:paragraph-properties>
    </style:style>
    <style:style style:name="T5" style:parent-style-name="預設段落字型" style:family="text">
      <style:text-properties fo:font-weight="bold" style:font-weight-asian="bold"/>
    </style:style>
    <style:style style:name="P6" style:parent-style-name="內文" style:family="paragraph">
      <style:paragraph-properties fo:widows="2" fo:orphans="2" fo:break-before="page"/>
      <style:text-properties fo:hyphenate="true"/>
    </style:style>
    <style:style style:name="P7" style:parent-style-name="Keywords" style:family="paragraph">
      <style:paragraph-properties fo:margin-left="0.734in" fo:text-indent="-0.7506in">
        <style:tab-stops/>
      </style:paragraph-properties>
    </style:style>
    <style:style style:name="T8" style:parent-style-name="預設段落字型" style:family="text">
      <style:text-properties fo:font-weight="bold" style:font-weight-asian="bold"/>
    </style:style>
    <style:style style:name="T9" style:parent-style-name="預設段落字型" style:family="text">
      <style:text-properties fo:font-weight="bold" style:font-weight-asian="bold"/>
    </style:style>
    <style:style style:name="P10" style:parent-style-name="內文" style:family="paragraph">
      <style:paragraph-properties fo:widows="2" fo:orphans="2" fo:break-before="page"/>
      <style:text-properties fo:hyphenate="true"/>
    </style:style>
    <style:style style:name="P11" style:parent-style-name="論文內文" style:list-style-name="LFO1" style:family="paragraph"/>
    <style:style style:name="P12" style:parent-style-name="論文內文" style:list-style-name="LFO1" style:family="paragraph">
      <style:paragraph-properties style:vertical-align="auto" fo:margin-bottom="0.0881in"/>
      <style:text-properties fo:hyphenate="true"/>
    </style:style>
    <style:style style:name="P13" style:parent-style-name="論文內文" style:list-style-name="LFO1" style:family="paragraph">
      <style:paragraph-properties style:vertical-align="auto" fo:margin-bottom="0.0881in"/>
      <style:text-properties fo:hyphenate="true"/>
    </style:style>
    <style:style style:name="P14" style:parent-style-name="論文內文" style:list-style-name="LFO1" style:family="paragraph">
      <style:paragraph-properties style:vertical-align="auto" fo:margin-bottom="0.0881in"/>
      <style:text-properties fo:hyphenate="true"/>
    </style:style>
    <style:style style:name="P15" style:parent-style-name="論文內文" style:list-style-name="LFO1" style:family="paragraph">
      <style:paragraph-properties style:vertical-align="auto" fo:margin-bottom="0.0881in"/>
      <style:text-properties fo:hyphenate="true"/>
    </style:style>
    <style:style style:name="P16" style:parent-style-name="論文內文" style:list-style-name="LFO1" style:family="paragraph">
      <style:paragraph-properties style:vertical-align="auto" fo:margin-bottom="0.0881in"/>
      <style:text-properties fo:hyphenate="true"/>
    </style:style>
    <style:style style:name="TableColumn18" style:family="table-column">
      <style:table-column-properties style:column-width="1.1583in" style:use-optimal-column-width="false"/>
    </style:style>
    <style:style style:name="TableColumn19" style:family="table-column">
      <style:table-column-properties style:column-width="1.109in" style:use-optimal-column-width="false"/>
    </style:style>
    <style:style style:name="TableColumn20" style:family="table-column">
      <style:table-column-properties style:column-width="4.4263in" style:use-optimal-column-width="false"/>
    </style:style>
    <style:style style:name="Table17" style:family="table">
      <style:table-properties style:width="6.6937in" fo:margin-left="0in" table:align="left"/>
    </style:style>
    <style:style style:name="TableRow21" style:family="table-row">
      <style:table-row-properties style:min-row-height="0.0395in" style:use-optimal-row-height="false"/>
    </style:style>
    <style:style style:name="TableCell22" style:family="table-cell">
      <style:table-cell-properties fo:border-top="0.0208in solid #000000" fo:border-left="none" fo:border-bottom="0.0069in solid #000000" fo:border-right="none" style:writing-mode="lr-tb" style:vertical-align="middle" fo:padding-top="0in" fo:padding-left="0.075in" fo:padding-bottom="0in" fo:padding-right="0.075in"/>
    </style:style>
    <style:style style:name="TableCell23" style:family="table-cell">
      <style:table-cell-properties fo:border-top="0.0208in solid #000000" fo:border-left="none" fo:border-bottom="0.0069in solid #000000" fo:border-right="none" style:writing-mode="lr-tb" style:vertical-align="middle" fo:padding-top="0in" fo:padding-left="0.075in" fo:padding-bottom="0in" fo:padding-right="0.075in"/>
    </style:style>
    <style:style style:name="TableCell24" style:family="table-cell">
      <style:table-cell-properties fo:border-top="0.0208in solid #000000" fo:border-left="none" fo:border-bottom="0.0069in solid #000000" fo:border-right="none" style:writing-mode="lr-tb" style:vertical-align="middle" fo:padding-top="0in" fo:padding-left="0.075in" fo:padding-bottom="0in" fo:padding-right="0.075in"/>
    </style:style>
    <style:style style:name="TableRow25" style:family="table-row">
      <style:table-row-properties style:min-row-height="0.0395in" style:use-optimal-row-height="false"/>
    </style:style>
    <style:style style:name="TableCell2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2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2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29" style:family="table-row">
      <style:table-row-properties style:min-row-height="0.0395in" style:use-optimal-row-height="false"/>
    </style:style>
    <style:style style:name="TableCell3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33" style:family="table-row">
      <style:table-row-properties style:min-row-height="0.0395in" style:use-optimal-row-height="false"/>
    </style:style>
    <style:style style:name="TableCell3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37" style:family="table-row">
      <style:table-row-properties style:min-row-height="0.0395in" style:use-optimal-row-height="false"/>
    </style:style>
    <style:style style:name="TableCell3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4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41" style:family="table-row">
      <style:table-row-properties style:min-row-height="0.0395in" style:use-optimal-row-height="false"/>
    </style:style>
    <style:style style:name="TableCell4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4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4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45" style:family="table-row">
      <style:table-row-properties style:min-row-height="0.0395in" style:use-optimal-row-height="false"/>
    </style:style>
    <style:style style:name="TableCell4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4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4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49" style:family="table-row">
      <style:table-row-properties style:min-row-height="0.059in" style:use-optimal-row-height="false"/>
    </style:style>
    <style:style style:name="TableCell50" style:family="table-cell">
      <style:table-cell-properties fo:border-top="0.0069in solid #000000" fo:border-left="none" fo:border-bottom="0.0208in solid #000000" fo:border-right="none" style:writing-mode="lr-tb" style:vertical-align="middle" fo:padding-top="0in" fo:padding-left="0.075in" fo:padding-bottom="0in" fo:padding-right="0.075in"/>
    </style:style>
    <style:style style:name="TableCell51" style:family="table-cell">
      <style:table-cell-properties fo:border-top="0.0069in solid #000000" fo:border-left="none" fo:border-bottom="0.0208in solid #000000" fo:border-right="none" style:writing-mode="lr-tb" style:vertical-align="middle" fo:padding-top="0in" fo:padding-left="0.075in" fo:padding-bottom="0in" fo:padding-right="0.075in"/>
    </style:style>
    <style:style style:name="TableCell52" style:family="table-cell">
      <style:table-cell-properties fo:border-top="0.0069in solid #000000" fo:border-left="none" fo:border-bottom="0.0208in solid #000000" fo:border-right="none" style:writing-mode="lr-tb" style:vertical-align="middle" fo:padding-top="0in" fo:padding-left="0.075in" fo:padding-bottom="0in" fo:padding-right="0.075in"/>
    </style:style>
    <style:style style:name="P53" style:parent-style-name="引文內縮" style:family="paragraph">
      <style:paragraph-properties fo:margin-top="0.125in" fo:margin-bottom="0.125in" fo:margin-left="0.3333in" fo:margin-right="0.3333in">
        <style:tab-stops/>
      </style:paragraph-properties>
    </style:style>
    <style:style style:name="P54" style:parent-style-name="論文內文" style:list-style-name="LFO2" style:family="paragraph"/>
    <style:style style:name="P55" style:parent-style-name="論文內文" style:list-style-name="LFO2" style:family="paragraph"/>
    <style:style style:name="P56" style:parent-style-name="論文內文" style:family="paragraph">
      <style:paragraph-properties fo:margin-bottom="0.05in"/>
    </style:style>
    <style:style style:name="P57" style:parent-style-name="層級" style:family="paragraph">
      <style:paragraph-properties fo:margin-bottom="0.05in"/>
    </style:style>
    <style:style style:name="T58" style:parent-style-name="預設段落字型" style:family="text">
      <style:text-properties fo:font-weight="bold" style:font-weight-asian="bold"/>
    </style:style>
    <style:style style:name="T59" style:parent-style-name="預設段落字型" style:family="text">
      <style:text-properties fo:font-weight="bold" style:font-weight-asian="bold"/>
    </style:style>
    <style:style style:name="T60" style:parent-style-name="預設段落字型" style:family="text">
      <style:text-properties fo:font-weight="bold" style:font-weight-asian="bold"/>
    </style:style>
    <style:style style:name="T61" style:parent-style-name="預設段落字型" style:family="text">
      <style:text-properties fo:font-weight="bold" style:font-weight-asian="bold"/>
    </style:style>
    <style:style style:name="T62" style:parent-style-name="預設段落字型" style:family="text">
      <style:text-properties fo:font-style="italic" style:font-style-asian="italic"/>
    </style:style>
    <style:style style:name="P63" style:parent-style-name="層級" style:family="paragraph">
      <style:paragraph-properties fo:margin-bottom="0.05in"/>
    </style:style>
    <style:style style:name="T64" style:parent-style-name="預設段落字型" style:family="text">
      <style:text-properties fo:font-weight="bold" style:font-weight-asian="bold"/>
    </style:style>
    <style:style style:name="T65" style:parent-style-name="預設段落字型" style:family="text">
      <style:text-properties fo:font-weight="bold" style:font-weight-asian="bold"/>
    </style:style>
    <style:style style:name="T66" style:parent-style-name="預設段落字型" style:family="text">
      <style:text-properties fo:font-style="italic" style:font-style-asian="italic"/>
    </style:style>
    <style:style style:name="P67" style:parent-style-name="層級" style:family="paragraph">
      <style:paragraph-properties fo:margin-bottom="0.05in"/>
    </style:style>
    <style:style style:name="P68" style:parent-style-name="層級" style:family="paragraph">
      <style:paragraph-properties fo:margin-bottom="0.05in"/>
    </style:style>
    <style:style style:name="P69" style:parent-style-name="層級" style:family="paragraph">
      <style:paragraph-properties fo:margin-bottom="0.05in"/>
    </style:style>
    <style:style style:name="T70" style:parent-style-name="預設段落字型" style:family="text">
      <style:text-properties fo:font-weight="bold" style:font-weight-asian="bold"/>
    </style:style>
    <style:style style:name="P71" style:parent-style-name="層級" style:family="paragraph">
      <style:paragraph-properties fo:margin-bottom="0.05in"/>
    </style:style>
    <style:style style:name="T72" style:parent-style-name="預設段落字型" style:family="text">
      <style:text-properties fo:font-style="italic" style:font-style-asian="italic"/>
    </style:style>
    <style:style style:name="T73" style:parent-style-name="預設段落字型" style:family="text">
      <style:text-properties fo:font-style="italic" style:font-style-asian="italic"/>
    </style:style>
    <style:style style:name="P74" style:parent-style-name="層級" style:list-style-name="LFO3" style:family="paragraph">
      <style:paragraph-properties style:vertical-align="auto" fo:margin-bottom="0.0881in"/>
      <style:text-properties fo:hyphenate="true"/>
    </style:style>
    <style:style style:name="T75" style:parent-style-name="預設段落字型" style:family="text">
      <style:text-properties style:font-name="新細明體" style:font-name-complex="新細明體"/>
    </style:style>
    <style:style style:name="T76" style:parent-style-name="預設段落字型" style:family="text">
      <style:text-properties fo:font-weight="bold" style:font-weight-asian="bold"/>
    </style:style>
    <style:style style:name="T77" style:parent-style-name="預設段落字型" style:family="text">
      <style:text-properties style:font-name="新細明體" style:font-name-complex="新細明體" fo:font-weight="bold" style:font-weight-asian="bold"/>
    </style:style>
    <style:style style:name="T78" style:parent-style-name="預設段落字型" style:family="text">
      <style:text-properties fo:font-weight="bold" style:font-weight-asian="bold"/>
    </style:style>
    <style:style style:name="T79" style:parent-style-name="預設段落字型" style:family="text">
      <style:text-properties fo:font-weight="bold" style:font-weight-asian="bold"/>
    </style:style>
    <style:style style:name="T80" style:parent-style-name="預設段落字型" style:family="text">
      <style:text-properties fo:font-weight="bold" style:font-weight-asian="bold"/>
    </style:style>
    <style:style style:name="T81" style:parent-style-name="預設段落字型" style:family="text">
      <style:text-properties fo:font-style="italic" style:font-style-asian="italic" style:font-style-complex="italic"/>
    </style:style>
    <style:style style:name="T82" style:parent-style-name="預設段落字型" style:family="text">
      <style:text-properties fo:font-weight="bold" style:font-weight-asian="bold"/>
    </style:style>
    <style:style style:name="T83" style:parent-style-name="預設段落字型" style:family="text">
      <style:text-properties fo:font-style="italic" style:font-style-asian="italic"/>
    </style:style>
    <style:style style:name="P84" style:parent-style-name="層級" style:family="paragraph">
      <style:paragraph-properties fo:margin-bottom="0.05in"/>
    </style:style>
    <style:style style:name="T85" style:parent-style-name="預設段落字型" style:family="text">
      <style:text-properties fo:font-weight="bold" style:font-weight-asian="bold"/>
    </style:style>
    <style:style style:name="T86" style:parent-style-name="預設段落字型" style:family="text">
      <style:text-properties fo:font-weight="bold" style:font-weight-asian="bold"/>
    </style:style>
    <style:style style:name="T87" style:parent-style-name="預設段落字型" style:family="text">
      <style:text-properties fo:font-weight="bold" style:font-weight-asian="bold"/>
    </style:style>
    <style:style style:name="T88" style:parent-style-name="預設段落字型" style:family="text">
      <style:text-properties fo:font-style="italic" style:font-style-asian="italic"/>
    </style:style>
    <style:style style:name="P89" style:parent-style-name="層級" style:family="paragraph">
      <style:paragraph-properties fo:margin-bottom="0.05in"/>
    </style:style>
    <style:style style:name="T90" style:parent-style-name="預設段落字型" style:family="text">
      <style:text-properties fo:font-weight="bold" style:font-weight-asian="bold"/>
    </style:style>
    <style:style style:name="T91" style:parent-style-name="預設段落字型" style:family="text">
      <style:text-properties fo:font-weight="bold" style:font-weight-asian="bold"/>
    </style:style>
    <style:style style:name="T92" style:parent-style-name="預設段落字型" style:family="text">
      <style:text-properties fo:font-weight="bold" style:font-weight-asian="bold"/>
    </style:style>
    <style:style style:name="P93" style:parent-style-name="層級" style:family="paragraph">
      <style:paragraph-properties fo:margin-bottom="0.05in"/>
    </style:style>
    <style:style style:name="T94" style:parent-style-name="預設段落字型" style:family="text">
      <style:text-properties fo:font-weight="bold" style:font-weight-asian="bold"/>
    </style:style>
    <style:style style:name="T95" style:parent-style-name="預設段落字型" style:family="text">
      <style:text-properties fo:font-style="italic" style:font-style-asian="italic"/>
    </style:style>
    <style:style style:name="P96" style:parent-style-name="論文內文" style:family="paragraph">
      <style:paragraph-properties fo:margin-bottom="0.05in"/>
    </style:style>
    <style:style style:family="graphic" style:name="a0" style:parent-style-name="Graphics">
      <style:graphic-properties fo:border="0.01042in none" fo:background-color="transparent" style:wrap="none" fo:clip="rect(0in, 0in, 0in, 0in)" style:horizontal-rel="paragraph" style:vertical-rel="paragraph" style:horizontal-pos="from-left" style:vertical-pos="from-top"/>
    </style:style>
  </office:automatic-styles>
  <office:body>
    <office:text text:use-soft-page-breaks="true">
      <text:p text:style-name="P1">國立嘉義大學2025視覺藝術新視野學術研討會</text:p>
      <text:p text:style-name="論文題目">徵稿論文格式說明</text:p>
      <text:p text:style-name="作者">作者<text:span text:style-name="註腳參照"><text:note text:note-class="footnote" text:id="_ftn0"><text:note-citation text:label="*">*</text:note-citation><text:note-body><text:p text:style-name="註腳文字">服務單位、職稱</text:p></text:note-body></text:note></text:span><text:s text:c="2"/>作者<text:span text:style-name="註腳參照"><text:note text:note-class="footnote" text:id="_ftn1"><text:note-citation text:label="**">**</text:note-citation><text:note-body><text:p text:style-name="註腳文字"><text:s/>服務單位、職稱</text:p></text:note-body></text:note></text:span></text:p>
      <text:p text:style-name="P2">（本研討會採匿名審查，此處雖標明作者，然初次繳交摘要審稿時，</text:p>
      <text:p text:style-name="P3">請勿透露投稿者姓名與個人資訊。姓名與個人資訊請於通過後，全文繳交時再補上）</text:p>
      <text:p text:style-name="標題">摘要</text:p>
      <text:p text:style-name="論文內文">本研討會園地公開，歡迎國內外學者、校內外專兼任教師、學生來稿，採摘要審稿制。中文摘要以1000字為原則，英文摘要以500字為原則。審稿用之摘要請勿透露投稿者姓名與個人資訊，以利本研討會利匿名審查。稿件內容須為未曾在他處公開發表過之有關視覺藝術的學術性或評論性論文。經接受後，作者須於公告期限內繳交論文全文。</text:p>
      <text:p text:style-name="論文內文">「視覺藝術新視野學術研討會」接受以中文或英文撰稿之論文。論文全文（含註釋）字數以中文撰稿者，以一萬至一萬五千字為原則，英文撰稿則以五千至八千字為原則，圖版張數20張以內為原則（含表格）。本文、參考書目及註釋等格式請參照以下APA格式。為統一格式，來稿請務必參照本刊相關規定，格式不符合者，須由作者自行修訂。所有稿件一律請以本期刊所提供的範本檔案進行編輯與投稿。論文全文請附中英文摘要，並需列出5個以內的關鍵字。（英文摘要請自行負責翻譯）。</text:p>
      <text:p text:style-name="P4"><text:span text:style-name="T5">關鍵詞：</text:span>關鍵詞至多5個、新細明體12級（凸排4位元）</text:p>
      <text:p text:style-name="P6"/>
      <text:p text:style-name="論文題目">Article Title</text:p>
      <text:p text:style-name="作者">Author_A<text:span text:style-name="註腳參照"><text:note text:note-class="footnote" text:id="_ftn2"><text:note-citation text:label="*  Author_">*  Author_</text:note-citation><text:note-body><text:p text:style-name="註腳文字">r, Department of Visual Arts, National Chiayi University</text:p></text:note-body></text:note></text:span>B<text:span text:style-name="註腳參照"><text:note text:note-class="footnote" text:id="_ftn3"><text:note-citation text:label="**">**</text:note-citation><text:note-body><text:p text:style-name="註腳文字"><text:s/>Professor, Department of Visual Arts, National Chiayi University</text:p></text:note-body></text:note></text:span></text:p>
      <text:p text:style-name="標題">Abstract</text:p>
      <text:p text:style-name="論文內文">The abstract should contain no more than 500 words. It should indicate the techniques used and summarize the most important results. Please ask a copyeditor to review and revise the contents before submitting your file for layout editing.</text:p>
      <text:p text:style-name="P7"><text:span text:style-name="T8">Keywords:</text:span><text:s/>research in art production, art-based research, subjectivity in art, holistic art learning, spirituality and creativity in art<text:span text:style-name="T9"><text:s/></text:span></text:p>
      <text:p text:style-name="P10"/>
      <text:p text:style-name="論文題目">國立嘉義大學2025視覺藝術新視野學術研討會</text:p>
      <text:p text:style-name="論文題目">徵稿論文格式說明</text:p>
      <text:p text:style-name="標題">壹、前言</text:p>
      <text:p text:style-name="論文內文">本研討會園地公開，歡迎國內外學者、校內外專兼任教師、學生來稿，採摘要審稿制。中文摘要以1000字為原則，英文摘要以500字為原則。審稿用之摘要請勿透露投稿者姓名與個人資訊，以利本研討會利匿名審查。稿件內容須為未曾在他處公開發表過之有關視覺藝術的學術性或評論性論文。經接受後，作者須於公告期限內繳交論文全文。</text:p>
      <text:p text:style-name="論文內文">「視覺藝術新視野學術研討會」接受以中文或英文撰稿之論文。論文全文（含註釋）字數以中文撰稿者，以一萬至一萬五千字為原則，英文撰稿則以五千至八千字為原則，圖版張數20張以內為原則（含表格）。本文、參考書目及註釋等格式請參照以下APA格式。為統一格式，來稿請務必參照本刊相關規定，格式不符合者，須由作者自行修訂。所有稿件一律請以本期刊所提供的範本檔案進行編輯與投稿。論文全文請附中英文摘要，並需列出5個以內的關鍵字。（英文摘要請自行負責翻譯）。</text:p>
      <text:p text:style-name="一節">一、投稿格式</text:p>
      <text:p text:style-name="一小節">（一）說明</text:p>
      <text:p text:style-name="論文內文">本研討會採摘要審稿制，依論文主題選擇校內外二位審查委員進行審稿。格式以APA為限，中英文皆可。<text:bookmark-start text:name="_Hlk187783581"/>中文摘要以1000字為原則，英文摘要以500字為原則。本研討會採匿名審查，繳交之摘要請勿透露投稿者姓名與個人資訊。<text:bookmark-end text:name="_Hlk187783581"/></text:p>
      <text:p text:style-name="一小節">（二）編序與字體規定</text:p>
      <text:p text:style-name="論文內文">論文請用A4直式撰寫，上邊界3.5cm、下邊界2.2cm，左右邊界2cm。論文各部分依序中文摘要、英文摘要、內文（含圖、表、註解）、參考書目、附錄。中文字型一律採用新細明體，標點符號及空白字為全形字；英文字型一律為Times New Roman。除各項標題外，內文不分中英文均為12級字體。</text:p>
      <text:list text:style-name="LFO1" text:continue-numbering="true">
        <text:list-item>
          <text:p text:style-name="P11">論文題目（20級、粗體、居中）。</text:p>
        </text:list-item>
        <text:list-item>
          <text:p text:style-name="P12">文章章節之編序以壹、貳、參…為章（18級、粗體、居中）。</text:p>
        </text:list-item>
        <text:list-item>
          <text:p text:style-name="P13">一、二、三…為節（16<text:s/>級、粗體、齊左）。</text:p>
        </text:list-item>
        <text:list-item>
          <text:p text:style-name="P14">（一）、（二）、（三）…為小節（13級、粗體、齊左）。</text:p>
        </text:list-item>
        <text:list-item>
          <text:p text:style-name="P15">小節以下1、2、3…層級標示（12級、粗體、齊左）。</text:p>
        </text:list-item>
        <text:list-item>
          <text:p text:style-name="P16">論文內文（12級，左右齊行。標點符號一律為全形字）。</text:p>
        </text:list-item>
      </text:list>
      <text:p text:style-name="一小節"/>
      <text:p text:style-name="一小節"/>
      <text:p text:style-name="一小節">（三）表格與圖</text:p>
      <text:p text:style-name="論文內文">文字稿中之圖表請隨文插入適當位置。圖、表之編號不論中、英文一律以圖1、表3等阿拉伯數字體表示之。圖與表之標題、說明文字為新細明體10級。</text:p>
      <text:p text:style-name="層級">1.<text:s/>表格編排方式</text:p>
      <text:p text:style-name="論文內文">表之標題齊左排列，資料來源附於表下（齊左）。表格之製作，以簡明清楚為原則，採用橫線繪製，以不使用直欄分隔線為原則（中間與兩邊不必畫線）。</text:p>
      <text:p text:style-name="表">表1：學者對舒適的定義及詮釋表</text:p>
      <table:table table:style-name="Table17">
        <table:table-columns>
          <table:table-column table:style-name="TableColumn18"/>
          <table:table-column table:style-name="TableColumn19"/>
          <table:table-column table:style-name="TableColumn20"/>
        </table:table-columns>
        <table:table-row table:style-name="TableRow21">
          <table:table-cell table:style-name="TableCell22">
            <text:p text:style-name="表">學者</text:p>
          </table:table-cell>
          <table:table-cell table:style-name="TableCell23">
            <text:p text:style-name="表">年代</text:p>
          </table:table-cell>
          <table:table-cell table:style-name="TableCell24">
            <text:p text:style-name="表">「舒適」的定義及詮釋</text:p>
          </table:table-cell>
        </table:table-row>
        <table:table-row table:style-name="TableRow25">
          <table:table-cell table:style-name="TableCell26">
            <text:p text:style-name="表">Lueder</text:p>
          </table:table-cell>
          <table:table-cell table:style-name="TableCell27">
            <text:p text:style-name="表">1983</text:p>
          </table:table-cell>
          <table:table-cell table:style-name="TableCell28">
            <text:p text:style-name="表">舒適是一種主觀的經驗，且來自於生理與心理。</text:p>
          </table:table-cell>
        </table:table-row>
        <table:table-row table:style-name="TableRow29">
          <table:table-cell table:style-name="TableCell30">
            <text:p text:style-name="表">Sagawa</text:p>
          </table:table-cell>
          <table:table-cell table:style-name="TableCell31">
            <text:p text:style-name="表">1999</text:p>
          </table:table-cell>
          <table:table-cell table:style-name="TableCell32">
            <text:p text:style-name="表">舒適是指受試者看到圖像時的心理感受。</text:p>
          </table:table-cell>
        </table:table-row>
        <table:table-row table:style-name="TableRow33">
          <table:table-cell table:style-name="TableCell34">
            <text:p text:style-name="表">Yee</text:p>
          </table:table-cell>
          <table:table-cell table:style-name="TableCell35">
            <text:p text:style-name="表">2001</text:p>
          </table:table-cell>
          <table:table-cell table:style-name="TableCell36">
            <text:p text:style-name="表">舒適是貼心的要求，可以有很具體的表達及有實驗的數據。</text:p>
          </table:table-cell>
        </table:table-row>
        <table:table-row table:style-name="TableRow37">
          <table:table-cell table:style-name="TableCell38">
            <text:p text:style-name="表">文馨英漢辭典</text:p>
          </table:table-cell>
          <table:table-cell table:style-name="TableCell39">
            <text:p text:style-name="表">2004</text:p>
          </table:table-cell>
          <table:table-cell table:style-name="TableCell40">
            <text:p text:style-name="表">Comfortable（中文：舒適）是指令人舒服的、覺得舒適的。</text:p>
          </table:table-cell>
        </table:table-row>
        <table:table-row table:style-name="TableRow41">
          <table:table-cell table:style-name="TableCell42">
            <text:p text:style-name="表">陳俊東等</text:p>
          </table:table-cell>
          <table:table-cell table:style-name="TableCell43">
            <text:p text:style-name="表">2009</text:p>
          </table:table-cell>
          <table:table-cell table:style-name="TableCell44">
            <text:p text:style-name="表">舒適度是人類承擔特質用直覺來判別的訊息。</text:p>
          </table:table-cell>
        </table:table-row>
        <table:table-row table:style-name="TableRow45">
          <table:table-cell table:style-name="TableCell46">
            <text:p text:style-name="表">Lambooij et al.</text:p>
          </table:table-cell>
          <table:table-cell table:style-name="TableCell47">
            <text:p text:style-name="表">2009</text:p>
          </table:table-cell>
          <table:table-cell table:style-name="TableCell48">
            <text:p text:style-name="表">舒適會因不同領域而使用不同的定義，但沒有絕對的定義。</text:p>
          </table:table-cell>
        </table:table-row>
        <table:table-row table:style-name="TableRow49">
          <table:table-cell table:style-name="TableCell50">
            <text:p text:style-name="表">教育部修訂本</text:p>
          </table:table-cell>
          <table:table-cell table:style-name="TableCell51">
            <text:p text:style-name="表">2011</text:p>
          </table:table-cell>
          <table:table-cell table:style-name="TableCell52">
            <text:p text:style-name="表">舒適是指舒服安適；其相似詞為適意、舒服、舒坦、舒暢。</text:p>
          </table:table-cell>
        </table:table-row>
      </table:table>
      <text:p text:style-name="表">（資料來源：出處作者，2013）</text:p>
      <text:p text:style-name="表"/>
      <text:p text:style-name="層級">2.<text:s/>圖片編排方式</text:p>
      <text:p text:style-name="論文內文"><draw:frame draw:z-index="251657728" draw:style-name="a0" draw:name="圖片 1" text:anchor-type="paragraph" svg:x="1.72361in" svg:y="0.63681in" svg:width="2.74444in" svg:height="1.60903in" style:rel-width="scale" style:rel-height="scale"><draw:image xlink:href="media/image1.png" xlink:type="simple" xlink:show="embed" xlink:actuate="onLoad"/><svg:title/><svg:desc>描述 : 螢幕快照 2015-02-02 下午1</svg:desc></draw:frame>文章的圖彩色圖文的解析度以300dpi為準。圖之標題、說明及資料來源附於圖下，居中排列，圖片較多者可使用兩欄式表格，左右並排排列。</text:p>
      <text:p text:style-name="圖"/>
      <text:p text:style-name="圖">圖1：圖作者，1995，作品名，材料，尺寸270x400cm（圖片來源：出處作者）</text:p>
      <text:soft-page-break/>
      <text:p text:style-name="一小節">（四）引文</text:p>
      <text:p text:style-name="論文內文">論文內文引文請使用楷書體12級，左右縮排2字元，標註作者、年代和頁碼，範例文字如下。</text:p>
      <text:p text:style-name="P53">最早出現在麻布、絹帛上的繪畫，可能是出殯時張舉前導的旌幡，其性質類似古文獻記載的銘旌。因此，可以推斷布質繪畫的產生要早於商代，有了禦寒擋風的布料以後就可能注意到它可以進行繪畫了。（作者，年代，頁碼）</text:p>
      <text:p text:style-name="一小節">（五）註解</text:p>
      <text:p text:style-name="論文內文">文章內有需加註解說明時，請於文字右上方標註腳，註解號碼請用阿拉伯數字順次排列，數字設為上標，並於本頁下緣加註說明及標註出處，新細明體10級<text:span text:style-name="註腳參照"><text:note text:note-class="footnote" text:id="_ftn4"><text:note-citation>1</text:note-citation><text:note-body><text:p text:style-name="註腳文字"><text:s/>註解號碼請用阿拉伯數字排序。引註之文獻資料，若係重複出現，緊鄰出現則註明「同前註」之後加註頁碼，若非緊鄰出現，則註明「同註○」之後加註頁碼。（作者，年代，頁碼）</text:p></text:note-body></text:note></text:span>。</text:p>
      <text:p text:style-name="一小節">（六）文獻引用規定</text:p>
      <text:p text:style-name="論文內文">文獻引用格式請參照APA格式。所有稿件一律請以本期刊所提供的範本檔案（word檔）進行編輯與投稿。文章中引用文獻有下列兩種不同的標註方法：</text:p>
      <text:list text:style-name="LFO2" text:continue-numbering="true">
        <text:list-item>
          <text:p text:style-name="P54">文章中要直接引用作者的姓名，請在其名字後直接加上該參考文獻的發表年份；如：Eisner（2006）與Grady（2006）支持研究方法學之多元論，且主張藝術提供進入經驗形式之途徑，這些經驗形式是無法或難以透過其他再現形式而獲得。</text:p>
        </text:list-item>
        <text:list-item>
          <text:p text:style-name="P55">如果您是直接引用研究的結果或論點，而沒有在句子中提及作者的姓名，請在該引用的字句後，標註上文獻的來源；如：大學中對藝術家之教育涉及技術與哲學兩層面，此將觸及廣泛之主題，包括哲學、社會學、政治學、歷史學、科學與心理學等（Rosenberg，1983；劉豐榮，2010）。</text:p>
        </text:list-item>
      </text:list>
      <text:p text:style-name="一小節">（七）參考文獻</text:p>
      <text:p text:style-name="P56">必須全部列舉正文中引用過之文獻，不得列出未引用之文獻。文獻順序以中文文獻在先、外文文獻在後。中文文獻依作者姓氏筆畫順序排列，外文文獻則依作者姓氏字母順序排列。中文凸排二個字；英文凸排四個字母。不同類型之文獻格式說明如下：</text:p>
      <text:p text:style-name="P57">1.<text:s/>期刊</text:p>
      <text:p text:style-name="參考文獻">劉豐榮（2015）。藝術創造性的迷思與省思及其對藝術創作教與學之啟示。<text:span text:style-name="T58">視覺藝術論壇，</text:span><text:span text:style-name="T59">10</text:span>，2-29。</text:p>
      <text:p text:style-name="參考文獻">陳靜璇、吳宜澄（2011）。藝術領域研究方法之探討：以創作類研究為主之分析。<text:span text:style-name="T60">藝術學刊，</text:span><text:span text:style-name="T61">2</text:span>（1），109-136。</text:p>
      <text:p text:style-name="參考文獻">Borgdorff, H. (2007). The<text:s/>debate on research in the arts.<text:s/><text:span text:style-name="T62">Dutch Journal of Music Theory 12</text:span>(1), 1-17. doi:10.1177/08959037343535445</text:p>
      <text:soft-page-break/>
      <text:p text:style-name="P63">2.<text:s/>雜誌</text:p>
      <text:p text:style-name="參考文獻">蘇文棋（2012）。身體什麼才是贏？<text:span text:style-name="T64">健康雜誌，</text:span><text:span text:style-name="T65">120</text:span>。取自http://www.health.com.tw/page.pdf</text:p>
      <text:p text:style-name="參考文獻">Kandel, E. R., &amp; Squire, L. R. (2000, November). Neuroscience: Breaking down scientific barriers to the study of brain and mind.<text:s/><text:span text:style-name="T66">Science, 290</text:span>, 1113-1120.</text:p>
      <text:p text:style-name="P67"/>
      <text:p text:style-name="P68"/>
      <text:p text:style-name="P69">3.<text:s/>書籍</text:p>
      <text:p text:style-name="參考文獻">曾長生、郭書瑄（2007）。<text:span text:style-name="T70">禪與現代美術</text:span>。台北市：典藏。</text:p>
      <text:p text:style-name="參考文獻">Northcutt, N., &amp; McCoy, D. (2004). Interactive Qualitative Analysis: A Systems Method for Qualitative Research. CA: Sage.</text:p>
      <text:p text:style-name="P71">4.<text:s/>翻譯書</text:p>
      <text:p text:style-name="參考文獻">Corey, G.（1984）。諮商與治療的理論與實施（<text:span text:style-name="T72">Theory and practice of counseling and psychotherapy</text:span>）（黃德祥，譯）。台北市：心理。（原著出版年1982）</text:p>
      <text:p text:style-name="參考文獻">Bourdieu, P. (1984).<text:s/><text:span text:style-name="T73">Distinction: A social critique of the judgment of taste</text:span><text:s/>(N. Richard, Trans.). London, UK: Routledge &amp; Kegan Paul. (Original work published 1945)</text:p>
      <text:list text:style-name="LFO3" text:continue-numbering="true">
        <text:list-item>
          <text:p text:style-name="P74">收錄於書中一章</text:p>
        </text:list-item>
      </text:list>
      <text:p text:style-name="參考文獻">鍾才元（2001）。生涯規劃：新手<text:span text:style-name="T75">老</text:span>師的就業準備與甄試須知。載於黃政傑、張芬芬（主編），<text:span text:style-name="T76">學為</text:span><text:span text:style-name="T77">良</text:span><text:span text:style-name="T78">師</text:span><text:span text:style-name="T79">—</text:span><text:span text:style-name="T80">在教育實習中成長</text:span>（425-457）。台北市：師大書苑。</text:p>
      <text:p text:style-name="參考文獻">Haybron, D. M. (2008). Philosophy and the science of subjective well-being. In M. Eid &amp; R. J. Larsen (Eds.),<text:s/><text:span text:style-name="T81">The science of subjective well-being<text:s/></text:span>(pp. 17-43). New York, NY:<text:s/>Guilford Press.</text:p>
      <text:p text:style-name="層級">6.<text:s/>未出版之碩博士學位論文</text:p>
      <text:p text:style-name="參考文獻">何文玲（2014）。<text:span text:style-name="T82">實務導向研究在藝術與設計教學之應用</text:span>（未出版之博士論文）。國立雲林科技大學設計學研究所，斗六市。</text:p>
      <text:p text:style-name="參考文獻">Stedman, K. C. (1983).<text:s/><text:span text:style-name="T83">Knowledge about Aging and Attitude toward Older Learners among Adult Educators: A correlational study</text:span><text:s/>(Unpublished doctoral dissertation). The<text:s/>University of Texas at Austin, Texas.</text:p>
      <text:p text:style-name="P84">7.<text:s/>會議／專題研討會中發表的論文</text:p>
      <text:p text:style-name="參考文獻">蘇錦麗（2003，3<text:s/>月）。<text:span text:style-name="T85">美國大學校務評鑑認可標準之探析－以</text:span><text:span text:style-name="T86">WASC<text:s/></text:span><text:span text:style-name="T87">為例</text:span>。論文發表於大學校院品質指標建立之理論與實際學術研討會，台北市。</text:p>
      <text:p text:style-name="參考文獻">Ruby, J., &amp;<text:s/>Fulton, C. (1993, June).<text:s/><text:span text:style-name="T88">Beyond redlining: Editing soft-ware that works</text:span>. Paper present at the meeting of American Professional Society on the Abuse of Children, San Diego, CA.</text:p>
      <text:p text:style-name="P89">8.<text:s/>委託／贊助研究報告</text:p>
      <text:p text:style-name="參考文獻">邱上真、洪碧霞（1997）。<text:span text:style-name="T90">國語文低成就學生閱讀表現之追蹤研究（</text:span><text:span text:style-name="T91">Ⅱ</text:span><text:span text:style-name="T92">）</text:span>。科技部專題研究計畫成果報告（NSC86-2413-H-017-002-F5）。未出版。</text:p>
      <text:soft-page-break/>
      <text:p text:style-name="P93">9.<text:s/>網路資料</text:p>
      <text:p text:style-name="參考文獻">吳惠娟（2010年11月21日）。龍林教師暢談腦力、專注力與奧數－該校夏令營將加強「學習成功六力」。<text:span text:style-name="T94">大紀元時報。</text:span>http://www.epochtimes.com/b5/5/3/11/n845335.htm</text:p>
      <text:p text:style-name="參考文獻">Barrett, E. (2011).<text:s/><text:span text:style-name="T95">Developing and writing creative arts practice research: A guide</text:span>.<text:s/>http://thinkingpractices.files.wordpress.com/2011/10/barrett-developing-and.pdf</text:p>
      <text:p text:style-name="P9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腳文字" style:display-name="註腳文字" style:family="paragraph" style:parent-style-name="內文" style:auto-update="true">
      <style:paragraph-properties style:snap-to-layout-grid="false" fo:margin-left="0.0694in" fo:text-indent="-0.0694in">
        <style:tab-stops/>
      </style:paragraph-properties>
      <style:text-properties style:font-name="Times New Roman" fo:font-size="10pt" style:font-size-asian="10pt" style:font-size-complex="10pt" fo:hyphenate="false"/>
    </style:style>
    <style:style style:name="頁碼123" style:display-name="頁碼123" style:family="paragraph" style:parent-style-name="引文內縮" style:auto-update="true">
      <style:paragraph-properties fo:text-align="center" fo:margin-top="0in" fo:margin-bottom="0in" fo:line-height="100%" fo:margin-left="0in" fo:margin-right="0in">
        <style:tab-stops/>
      </style:paragraph-properties>
      <style:text-properties style:font-name-asian="新細明體" fo:font-size="11pt" style:font-size-asian="11pt" fo:hyphenate="false"/>
    </style:style>
    <style:style style:name="註腳參照" style:display-name="註腳參照" style:family="text" style:parent-style-name="預設段落字型">
      <style:text-properties style:text-position="super 65%"/>
    </style:style>
    <style:style style:name="標題" style:display-name="標題" style:family="paragraph" style:parent-style-name="內文" style:next-style-name="內文">
      <style:paragraph-properties fo:text-align="center" fo:margin-top="0.375in" fo:margin-bottom="0.25in" fo:line-height="0.2916in"/>
      <style:text-properties style:font-name="Times New Roman" fo:font-weight="bold" style:font-weight-asian="bold" style:font-weight-complex="bold" fo:font-size="18pt" style:font-size-asian="18pt" style:font-size-complex="18pt" fo:hyphenate="false"/>
    </style:style>
    <style:style style:name="論文題目" style:display-name="論文題目" style:family="paragraph" style:parent-style-name="內文" style:auto-update="true">
      <style:paragraph-properties fo:text-align="center" fo:margin-top="0.125in" fo:margin-bottom="0.125in" fo:line-height="0.3333in"/>
      <style:text-properties style:font-name="Times New Roman" fo:font-weight="bold" style:font-weight-asian="bold" fo:font-size="20pt" style:font-size-asian="20pt" style:font-size-complex="20pt" fo:hyphenate="false"/>
    </style:style>
    <style:style style:name="論文內文" style:display-name="論文內文" style:family="paragraph" style:parent-style-name="內文" style:auto-update="true">
      <style:paragraph-properties fo:text-align="justify" fo:margin-bottom="0.075in" fo:line-height="0.2777in" fo:text-indent="0.3333in"/>
      <style:text-properties style:font-name="Times New Roman" fo:hyphenate="false"/>
    </style:style>
    <style:style style:name="一節" style:display-name="一、節" style:family="paragraph" style:parent-style-name="內文" style:auto-update="true">
      <style:paragraph-properties fo:margin-top="0.25in" fo:margin-bottom="0.125in" fo:line-height="0.2916in"/>
      <style:text-properties style:font-name="Times New Roman" fo:font-weight="bold" style:font-weight-asian="bold" style:font-weight-complex="bold" fo:font-size="16pt" style:font-size-asian="16pt" style:font-size-complex="16pt" fo:hyphenate="false"/>
    </style:style>
    <style:style style:name="一小節" style:display-name="（一）小節" style:family="paragraph" style:parent-style-name="內文" style:auto-update="true">
      <style:paragraph-properties fo:line-height="0.2916in"/>
      <style:text-properties style:font-name="Times New Roman" fo:font-weight="bold" style:font-weight-asian="bold" style:font-weight-complex="bold" fo:font-size="13pt" style:font-size-asian="13pt" fo:hyphenate="false"/>
    </style:style>
    <style:style style:name="圖" style:display-name="圖" style:family="paragraph" style:parent-style-name="內文" style:auto-update="true">
      <style:paragraph-properties fo:text-align="center" fo:line-height="0.1944in"/>
      <style:text-properties style:font-name="Times New Roman" fo:font-size="10pt" style:font-size-asian="10pt" fo:hyphenate="false"/>
    </style:style>
    <style:style style:name="參考文獻" style:display-name="參考文獻" style:family="paragraph" style:parent-style-name="內文" style:auto-update="true">
      <style:paragraph-properties fo:text-align="justify" fo:line-height="0.25in" fo:margin-left="0.3333in" fo:text-indent="-0.3333in">
        <style:tab-stops/>
      </style:paragraph-properties>
      <style:text-properties style:font-name="Times New Roman" style:font-weight-complex="bold" fo:hyphenate="false"/>
    </style:style>
    <style:style style:name="作者" style:display-name="作者" style:family="paragraph" style:parent-style-name="內文" style:auto-update="true">
      <style:paragraph-properties fo:text-align="center" fo:margin-top="0.25in" fo:line-height="0.2916in"/>
      <style:text-properties style:font-name="Times New Roman" fo:font-size="14pt" style:font-size-asian="14pt" style:font-size-complex="16pt" fo:hyphenate="false"/>
    </style:style>
    <style:style style:name="表" style:display-name="表" style:family="paragraph" style:parent-style-name="內文" style:auto-update="true">
      <style:paragraph-properties fo:text-align="justify" fo:line-height="0.2083in"/>
      <style:text-properties style:font-name="Times New Roman"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引文內縮" style:display-name="引文內縮" style:family="paragraph" style:parent-style-name="論文內文" style:auto-update="true">
      <style:paragraph-properties fo:margin-top="0.0347in" fo:margin-bottom="0.0347in" fo:margin-left="0.1388in" fo:margin-right="0.1388in" fo:text-indent="0in">
        <style:tab-stops/>
      </style:paragraph-properties>
      <style:text-properties style:font-name-asian="標楷體" fo:hyphenate="false"/>
    </style:style>
    <style:style style:name="關鍵詞" style:display-name="關鍵詞" style:family="paragraph" style:parent-style-name="論文內文" style:auto-update="true">
      <style:paragraph-properties fo:margin-top="0.125in" fo:margin-left="0.7222in" fo:text-indent="-0.7222in">
        <style:tab-stops/>
      </style:paragraph-properties>
      <style:text-properties style:font-weight-complex="bold" fo:hyphenate="false"/>
    </style:style>
    <style:style style:name="層級" style:display-name="123層級" style:family="paragraph" style:parent-style-name="論文內文" style:auto-update="true">
      <style:paragraph-properties fo:text-align="start" fo:text-indent="0in"/>
      <style:text-properties fo:font-weight="bold" style:font-weight-asian="bold" style:font-weight-complex="bold" fo:hyphenate="false"/>
    </style:style>
    <style:style style:name="Keywords" style:display-name="Keywords" style:family="paragraph" style:parent-style-name="關鍵詞" style:auto-update="true">
      <style:paragraph-properties fo:text-align="start" fo:margin-left="0.7958in" fo:text-indent="-0.8125in">
        <style:tab-stops/>
      </style:paragraph-properties>
      <style:text-properties fo:hyphenate="false"/>
    </style:style>
    <style:style style:name="論文內文字元" style:display-name="論文內文 字元" style:family="text">
      <style:text-properties style:font-name="Times New Roman" style:font-name-asian="新細明體" style:letter-kerning="true" fo:font-size="12pt" style:font-size-asian="12pt" style:font-size-complex="12pt"/>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新細明體" style:font-name-asian="新細明體"/>
    </style:style>
    <style:style style:name="WW_CharLFO2LVL5" style:family="text">
      <style:text-properties style:font-name="新細明體" style:font-name-asian="新細明體"/>
    </style:style>
    <style:style style:name="WW_CharLFO2LVL8" style:family="text">
      <style:text-properties style:font-name="新細明體" style:font-name-asian="新細明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2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2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38in" fo:page-height="11.6944in" style:print-orientation="portrait" fo:margin-top="0.5909in" fo:margin-left="0.7875in" fo:margin-bottom="0.3937in" fo:margin-right="0.7875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4722in"/>
      </style:footer-style>
    </style:page-layout>
  </office:automatic-styles>
  <office:master-styles>
    <style:master-page style:name="MP0" style:page-layout-name="PL0">
      <style:footer>
        <text:p text:style-name="頁碼123"><text:page-number text:fixed="false">3</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fjliu</meta:initial-creator>
    <dc:creator>user</dc:creator>
    <meta:creation-date>2025-02-05T01:57:00Z</meta:creation-date>
    <dc:date>2025-02-05T01:57:00Z</dc:date>
    <meta:print-date>2023-01-04T02:02:00Z</meta:print-date>
    <meta:template xlink:href="Normal" xlink:type="simple"/>
    <meta:editing-cycles>2</meta:editing-cycles>
    <meta:editing-duration>PT0S</meta:editing-duration>
    <meta:document-statistic meta:page-count="7" meta:paragraph-count="10" meta:word-count="769" meta:character-count="5147" meta:row-count="36" meta:non-whitespace-character-count="4388"/>
  </office:meta>
</office:document-meta>
</file>